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P2" style:family="paragraph" style:parent-style-name="Standard">
      <style:text-properties style:font-name="Times New Roman" fo:font-size="13pt" style:font-size-asian="13pt" style:font-size-complex="13pt"/>
    </style:style>
    <style:style style:name="P3" style:family="paragraph" style:parent-style-name="Standard">
      <style:paragraph-properties fo:text-align="justify" style:justify-single-word="false"/>
      <style:text-properties style:font-name="Times New Roman" fo:font-size="13pt" style:font-size-asian="13pt" style:font-size-complex="13pt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 style:master-page-name="MP0">
      <style:paragraph-properties fo:text-align="center" style:justify-single-word="false" style:page-number="auto" fo:break-before="page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T1" style:family="text">
      <style:text-properties style:font-name="Times New Roman" fo:font-size="13pt" style:font-size-asian="13pt" style:font-size-complex="13pt"/>
    </style:style>
    <style:style style:name="T2" style:family="text">
      <style:text-properties style:font-name="Times New Roman" fo:font-size="13pt" style:font-size-asian="13pt" style:font-size-complex="13pt" style:font-weight-complex="bold"/>
    </style:style>
    <style:style style:name="T3" style:family="text">
      <style:text-properties style:font-name="Times New Roman" fo:font-size="13pt" officeooo:rsid="0003b15c" style:font-size-asian="13pt" style:font-size-complex="13pt" style:font-weight-complex="bold"/>
    </style:style>
    <style:style style:name="T4" style:family="text">
      <style:text-properties style:font-name="Times New Roman" fo:font-size="13pt" officeooo:rsid="0003b15c" style:font-size-asian="13pt" style:font-size-complex="13pt"/>
    </style:style>
    <style:style style:name="T5" style:family="text">
      <style:text-properties style:font-name="Times New Roman" fo:font-size="13pt" officeooo:rsid="000501d4" style:font-size-asian="13pt" style:font-size-complex="13pt"/>
    </style:style>
    <style:style style:name="T6" style:family="text">
      <style:text-properties officeooo:rsid="0003b15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Запрос технико-коммерческих предложений на поставку </text:p>
      <text:p text:style-name="P1">материально технических ресурсов для ремонта систем <text:span text:style-name="T6">возбуждения</text:span> филиала ПАО «РусГидро»-«Зейская ГЭС»</text:p>
      <text:p text:style-name="P2"/>
      <text:p text:style-name="Standard"><text:span text:style-name="Основной_20_шрифт_20_абзаца"><text:span text:style-name="T1">ОКПД-2 26.20.</text:span></text:span><text:span text:style-name="Основной_20_шрифт_20_абзаца"><text:span text:style-name="T4">4</text:span></text:span><text:span text:style-name="Основной_20_шрифт_20_абзаца"><text:span text:style-name="T1">0.</text:span></text:span><text:span text:style-name="Основной_20_шрифт_20_абзаца"><text:span text:style-name="T4">114</text:span></text:span></text:p>
      <text:p text:style-name="P2"><text:tab/></text:p>
      <text:p text:style-name="P4"><text:span text:style-name="Основной_20_шрифт_20_абзаца"><text:span text:style-name="T1">Публичное акционерное общество «Федеральная гидрогенерирующая компания – РусГидро» (ПАО «РусГидро») (далее – Заказчик) сообщает о проведении анализа коммерческих предложений потенциальных поставщиков в рамках закупки на поставку материально технических ресурсов для ремонта систем</text:span></text:span><text:span text:style-name="Основной_20_шрифт_20_абзаца"><text:span text:style-name="T2"> </text:span></text:span><text:span text:style-name="Основной_20_шрифт_20_абзаца"><text:span text:style-name="T3">возбуждения</text:span></text:span><text:span text:style-name="Основной_20_шрифт_20_абзаца"><text:span text:style-name="T1"> филиала ПАО «РусГидро»-«Зейская ГЭС»</text:span></text:span></text:p>
      <text:p text:style-name="P3"><text:s text:c="4"/>1. Описание объекта закупки (в том числе, наименование, характеристика и количество поставляемого товара, место, сроки поставки) приведены в приложении к настоящему запросу;</text:p>
      <text:p text:style-name="P3"><text:s text:c="4"/>2. 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<text:p text:style-name="P3"><text:s text:c="4"/>3. Ответ с коммерческим предложением должен быть оформлен на официальном бланке Исполнителя и заверен подписью уполномоченного лица, а также печатью организации (при наличии), и в обязательном порядке содержать следующую информацию:</text:p>
      <text:p text:style-name="P3"><text:s text:c="4"/>• дату направления предложения;</text:p>
      <text:p text:style-name="P3"><text:s text:c="4"/>• полное наименование Поставщика, с указанием организационно-правовой формы (для юридических лиц);</text:p>
      <text:p text:style-name="P3"><text:s text:c="4"/>• юридический адрес, почтовый адрес, ИНН [для юридических лиц] / паспортные данные, адрес регистрации, ИНН (при наличии) [для физических лиц];</text:p>
      <text:p text:style-name="P3"><text:s text:c="4"/>• контактные данные: номер телефона, e-mail, ФИО контактного лица;</text:p>
      <text:p text:style-name="P3"><text:s text:c="4"/>• гарантии наличия у Поставщика 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p>
      <text:p text:style-name="P3"><text:s text:c="4"/>• цену предложения в рублях (без учета НДС и с учетом НДС).</text:p>
      <text:p text:style-name="P3"/>
      <text:p text:style-name="P3"/>
      <text:p text:style-name="P3">Приложения:</text:p>
      <text:p text:style-name="P4"><text:span text:style-name="T1"><text:s text:c="4"/>1. Технические требования </text:span><text:span text:style-name="T5">МТР возб</text:span><text:span text:style-name="T1"> в формате xls</text:span><text:span text:style-name="T4">x</text:span><text:span text:style-name="T1">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style:font-name-asian="Arial Unicode MS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fo:background-color="transparent" style:font-name-asian="Arial Unicode MS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4.0.9$Linux_X86_64 LibreOffice_project/b8daf9e823b1a5463a2f48435ddc2e8696e7d4fc</meta:generator>
    <dc:creator>vinogradovrd@corp.gidroogk.com</dc:creator>
    <meta:creation-date>2025-04-18T16:00:00Z</meta:creation-date>
    <dc:date>2026-08-07T14:44:49.870948792</dc:date>
    <meta:editing-cycles>10</meta:editing-cycles>
    <meta:editing-duration>PT1H8M9S</meta:editing-duration>
    <meta:document-statistic meta:table-count="0" meta:image-count="0" meta:object-count="0" meta:page-count="1" meta:paragraph-count="16" meta:word-count="254" meta:character-count="2083" meta:non-whitespace-character-count="1800"/>
    <meta:template xlink:type="simple" xlink:actuate="onRequest" xlink:title="" xlink:href="Normal"/>
  </office:meta>
</office:document-meta>
</file>