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PT Mono" svg:font-family="'PT Mono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988cm"/>
    </style:style>
    <style:style style:name="co2" style:family="table-column">
      <style:table-column-properties fo:break-before="auto" style:column-width="1.411cm"/>
    </style:style>
    <style:style style:name="co3" style:family="table-column">
      <style:table-column-properties fo:break-before="auto" style:column-width="9.989cm"/>
    </style:style>
    <style:style style:name="co4" style:family="table-column">
      <style:table-column-properties fo:break-before="auto" style:column-width="5.48cm"/>
    </style:style>
    <style:style style:name="co5" style:family="table-column">
      <style:table-column-properties fo:break-before="auto" style:column-width="1.834cm"/>
    </style:style>
    <style:style style:name="co6" style:family="table-column">
      <style:table-column-properties fo:break-before="auto" style:column-width="3.872cm"/>
    </style:style>
    <style:style style:name="co7" style:family="table-column">
      <style:table-column-properties fo:break-before="auto" style:column-width="3.851cm"/>
    </style:style>
    <style:style style:name="co8" style:family="table-column">
      <style:table-column-properties fo:break-before="auto" style:column-width="3.448cm"/>
    </style:style>
    <style:style style:name="co9" style:family="table-column">
      <style:table-column-properties fo:break-before="auto" style:column-width="3.009cm"/>
    </style:style>
    <style:style style:name="co10" style:family="table-column">
      <style:table-column-properties fo:break-before="auto" style:column-width="3.951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2.071cm" fo:break-before="auto" style:use-optimal-row-height="false"/>
    </style:style>
    <style:style style:name="ro3" style:family="table-row">
      <style:table-row-properties style:row-height="1.907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1.415cm" fo:break-before="auto" style:use-optimal-row-height="false"/>
    </style:style>
    <style:style style:name="ro6" style:family="table-row">
      <style:table-row-properties style:row-height="1.374cm" fo:break-before="auto" style:use-optimal-row-height="false"/>
    </style:style>
    <style:style style:name="ro7" style:family="table-row">
      <style:table-row-properties style:row-height="1.496cm" fo:break-before="auto" style:use-optimal-row-height="false"/>
    </style:style>
    <style:style style:name="ro8" style:family="table-row">
      <style:table-row-properties style:row-height="2.009cm" fo:break-before="auto" style:use-optimal-row-height="false"/>
    </style:style>
    <style:style style:name="ro9" style:family="table-row">
      <style:table-row-properties style:row-height="2.297cm" fo:break-before="auto" style:use-optimal-row-height="fals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PageStyle_5f_Комм._20_предл._20__28_Структура_20_НМЦ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0" style:family="table-cell" style:parent-style-name="Default" style:data-style-name="N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" style:family="table-cell" style:parent-style-name="Default" style:data-style-name="N5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4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text-align-source="fix" style:repeat-content="false" fo:background-color="transparent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Liberation Serif" fo:font-size="11pt" fo:font-weight="normal" style:font-size-asian="11pt" style:font-size-complex="11pt"/>
    </style:style>
    <style:style style:name="ce45" style:family="table-cell" style:parent-style-name="Default">
      <style:table-cell-properties fo:border-bottom="none" style:text-align-source="fix" style:repeat-content="false" fo:background-color="transparent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Liberation Serif" fo:font-size="11pt" style:text-underline-style="none" fo:font-weight="normal" style:font-size-asian="11pt" style:font-size-complex="11pt"/>
    </style:style>
    <style:style style:name="ce46" style:family="table-cell" style:parent-style-name="Default">
      <style:table-cell-properties fo:border-bottom="none" style:text-align-source="fix" style:repeat-content="false" fo:background-color="transparent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Times New Roman" fo:font-size="11pt" fo:font-weight="normal" style:font-size-asian="11pt" style:font-size-complex="11pt"/>
    </style:style>
    <style:style style:name="ce28" style:family="table-cell" style:parent-style-name="Default">
      <style:table-cell-properties style:text-align-source="fix" style:repeat-content="false" fo:background-color="transparent" fo:wrap-option="wrap" fo:border="0.74pt solid #000000" fo:padding-bottom="0cm" fo:padding-left="0.081cm" fo:padding-right="0cm" fo:padding-top="0cm" style:vertical-align="top"/>
      <style:paragraph-properties fo:text-align="start"/>
      <style:text-properties style:font-name="Liberation Serif" fo:font-size="11pt" fo:font-weight="normal" style:font-size-asian="11pt" style:font-size-complex="11pt"/>
    </style:style>
    <style:style style:name="ce30" style:family="table-cell" style:parent-style-name="Default" style:data-style-name="N5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24" style:family="table-cell" style:parent-style-name="Default">
      <style:table-cell-properties fo:border-bottom="none" style:text-align-source="fix" style:repeat-content="false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Liberation Serif" fo:font-size="11pt" fo:font-weight="normal" style:font-size-asian="11pt" style:font-size-complex="11pt"/>
    </style:style>
    <style:style style:name="ce42" style:family="table-cell" style:parent-style-name="Default">
      <style:table-cell-properties fo:border-bottom="none" style:text-align-source="fix" style:repeat-content="false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fo:color="#000000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1pt" style:language-asian="zh" style:country-asian="CN" style:font-style-asian="normal" style:font-weight-asian="normal" style:font-name-complex="Lohit Devanaga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-bottom="none" style:text-align-source="fix" style:repeat-content="false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Times New Roman" fo:font-size="11pt" fo:font-weight="normal" style:font-size-asian="11pt" style:font-size-complex="11pt"/>
    </style:style>
    <style:style style:name="ce31" style:family="table-cell" style:parent-style-name="Default">
      <style:table-cell-properties fo:border-bottom="none" style:text-align-source="fix" style:repeat-content="false" fo:border-left="0.71pt solid #000000" fo:padding-bottom="0cm" fo:padding-left="0cm" fo:padding-right="0.081cm" fo:padding-top="0cm" fo:border-right="none" fo:border-top="0.71pt solid #000000" style:vertical-align="top"/>
      <style:paragraph-properties fo:text-align="center" fo:margin-left="0cm"/>
      <style:text-properties style:font-name="Liberation Serif" fo:font-size="11pt" fo:font-weight="normal" style:font-size-asian="11pt" style:font-size-complex="11pt"/>
    </style:style>
    <style:style style:name="ce32" style:family="table-cell" style:parent-style-name="Default">
      <style:table-cell-properties fo:border-bottom="none" style:text-align-source="fix" style:repeat-content="false" fo:background-color="transparent" fo:border-left="0.71pt solid #000000" fo:padding-bottom="0cm" fo:padding-left="0cm" fo:padding-right="0.081cm" fo:padding-top="0cm" fo:border-right="none" fo:border-top="0.71pt solid #000000" style:vertical-align="top"/>
      <style:paragraph-properties fo:text-align="center" fo:margin-left="0cm"/>
      <style:text-properties style:font-name="Liberation Serif" fo:font-size="11pt" fo:font-weight="normal" style:font-size-asian="11pt" style:font-size-complex="11pt"/>
    </style:style>
    <style:style style:name="ce51" style:family="table-cell" style:parent-style-name="Default">
      <style:table-cell-properties fo:border-bottom="none" style:text-align-source="fix" style:repeat-content="false" fo:border-left="0.71pt solid #000000" fo:padding-bottom="0cm" fo:padding-left="0cm" fo:padding-right="0.081cm" fo:padding-top="0cm" fo:border-right="none" fo:border-top="0.71pt solid #000000" style:vertical-align="top"/>
      <style:paragraph-properties fo:text-align="center" fo:margin-left="0cm"/>
      <style:text-properties style:font-name="Times New Roman" fo:font-size="11pt" fo:font-weight="normal" style:font-size-asian="11pt" style:font-size-complex="11pt"/>
    </style:style>
    <style:style style:name="ce33" style:family="table-cell" style:parent-style-name="Default">
      <style:table-cell-properties style:text-align-source="fix" style:repeat-content="false" fo:background-color="transparent" fo:border="0.74pt solid #000000" fo:padding-bottom="0cm" fo:padding-left="0cm" fo:padding-right="0.081cm" fo:padding-top="0cm" style:vertical-align="top"/>
      <style:paragraph-properties fo:text-align="center" fo:margin-left="0cm"/>
      <style:text-properties style:font-name="Liberation Serif" fo:font-size="11pt" fo:font-weight="normal" style:font-size-asian="11pt" style:font-size-complex="11pt"/>
    </style:style>
    <style:style style:name="ce77" style:family="table-cell" style:parent-style-name="Default" style:data-style-name="N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59" style:family="table-cell" style:parent-style-name="Default" style:data-style-name="N5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1" style:family="table-cell" style:parent-style-name="Default" style:data-style-name="N5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82" style:family="table-cell" style:parent-style-name="Default" style:data-style-name="N3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3" style:family="table-cell" style:parent-style-name="Default" style:data-style-name="N3">
      <style:table-cell-properties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3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6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4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9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0" style:family="table-cell" style:parent-style-name="Default" style:data-style-name="N4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1" style:family="table-cell" style:parent-style-name="Default" style:data-style-name="N4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72" style:family="table-cell" style:parent-style-name="Default" style:data-style-name="N4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36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7" style:family="table-cell" style:parent-style-name="Default" style:data-style-name="N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5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52" style:family="table-cell" style:parent-style-name="Default">
      <style:table-cell-properties fo:background-color="transparent"/>
    </style:style>
    <style:style style:name="ce5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7" style:family="table-cell" style:parent-style-name="Default" style:data-style-name="N5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6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85" style:family="table-cell" style:parent-style-name="Default">
      <style:text-properties style:font-name="Times New Roman" fo:font-size="11pt" style:font-size-asian="11pt" style:font-size-complex="11pt"/>
    </style:style>
    <style:style style:name="ce67" style:family="table-cell" style:parent-style-name="Default" style:data-style-name="N5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НМЦ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3"/>
        <table:table-column table:style-name="co3" table:default-cell-style-name="ce26"/>
        <table:table-column table:style-name="co4" table:default-cell-style-name="ce26"/>
        <table:table-column table:style-name="co5" table:default-cell-style-name="ce13"/>
        <table:table-column table:style-name="co6" table:default-cell-style-name="ce77"/>
        <table:table-column table:style-name="co7" table:default-cell-style-name="ce13"/>
        <table:table-column table:style-name="co8" table:default-cell-style-name="ce69"/>
        <table:table-column table:style-name="co9" table:default-cell-style-name="ce367"/>
        <table:table-column table:style-name="co1" table:default-cell-style-name="ce367"/>
        <table:table-column table:style-name="co10" table:default-cell-style-name="ce367"/>
        <table:table-column table:style-name="co10" table:number-columns-repeated="5" table:default-cell-style-name="ce1"/>
        <table:table-column table:style-name="co10" table:number-columns-repeated="26" table:default-cell-style-name="Default"/>
        <table:table-column table:style-name="co10" table:number-columns-repeated="16325" table:default-cell-style-name="ce1"/>
        <table:table-column table:style-name="co11" table:number-columns-repeated="17" table:default-cell-style-name="ce1"/>
        <table:table-row table:style-name="ro1">
          <table:table-cell table:number-columns-repeated="16384"/>
        </table:table-row>
        <table:table-row table:style-name="ro1">
          <table:table-cell table:number-columns-repeated="2"/>
          <table:table-cell table:style-name="ce48" office:value-type="string" calcext:value-type="string" table:number-columns-spanned="5" table:number-rows-spanned="1">
            <text:p>ПЕРЕЧЕНЬ (ФОРМА) ДЛЯ МОНИТОРИНГА</text:p>
          </table:table-cell>
          <table:covered-table-cell table:number-columns-repeated="4"/>
          <table:table-cell table:number-columns-repeated="16377"/>
        </table:table-row>
        <table:table-row table:style-name="ro1">
          <table:table-cell table:style-name="ce3"/>
          <table:table-cell table:style-name="ce22"/>
          <table:table-cell table:style-name="ce49" table:number-columns-repeated="2"/>
          <table:table-cell table:style-name="ce22"/>
          <table:table-cell table:style-name="ce59"/>
          <table:table-cell table:style-name="ce22"/>
          <table:table-cell table:style-name="ce70"/>
          <table:table-cell table:style-name="ce99" table:number-columns-repeated="3"/>
          <table:table-cell table:style-name="ce3" table:number-columns-repeated="5"/>
          <table:table-cell table:number-columns-repeated="26"/>
          <table:table-cell table:style-name="Default" table:number-columns-repeated="16342"/>
        </table:table-row>
        <table:table-row table:style-name="ro2">
          <table:table-cell table:style-name="ce3"/>
          <table:table-cell table:style-name="ce23" office:value-type="string" calcext:value-type="string">
            <text:p>№</text:p>
            <text:p>п/п</text:p>
          </table:table-cell>
          <table:table-cell table:style-name="ce23" office:value-type="string" calcext:value-type="string">
            <text:p>Наименование продукции (товары / работы / услуги), являющейся предметом закупки</text:p>
          </table:table-cell>
          <table:table-cell table:style-name="ce23" office:value-type="string" calcext:value-type="string">
            <text:p>Защитные свойства, размер</text:p>
          </table:table-cell>
          <table:table-cell table:style-name="ce23" office:value-type="string" calcext:value-type="string">
            <text:p>Ед. изм.</text:p>
          </table:table-cell>
          <table:table-cell table:style-name="ce61" office:value-type="string" calcext:value-type="string">
            <text:p>Количество</text:p>
          </table:table-cell>
          <table:table-cell table:style-name="ce23" office:value-type="string" calcext:value-type="string">
            <text:p>Предлагаемая НМЦ по позиции продукции,</text:p>
            <text:p>руб. без НДС</text:p>
          </table:table-cell>
          <table:table-cell table:style-name="ce71" office:value-type="string" calcext:value-type="string">
            <text:p>Итого, общая стоимость по позиции, руб. без НДС</text:p>
          </table:table-cell>
          <table:table-cell table:style-name="ce99" table:number-columns-repeated="3"/>
          <table:table-cell table:style-name="ce3" table:number-columns-repeated="5"/>
          <table:table-cell table:number-columns-repeated="26"/>
          <table:table-cell table:style-name="ce99" table:number-columns-repeated="16342"/>
        </table:table-row>
        <table:table-row table:style-name="ro3">
          <table:table-cell table:style-name="ce6"/>
          <table:table-cell table:style-name="ce17" office:value-type="float" office:value="1" calcext:value-type="float">
            <text:p>1</text:p>
          </table:table-cell>
          <table:table-cell table:style-name="ce27" office:value-type="string" calcext:value-type="string">
            <text:p>Краги сварщика спилковые защитные от искр и брызг расплавленного металла универсальные</text:p>
          </table:table-cell>
          <table:table-cell table:style-name="ce24" office:value-type="string" calcext:value-type="string">
            <text:p>ТР ТС 019/2011 защита от искр, брызг металла, повышенных температур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327" calcext:value-type="float">
            <text:p>327</text:p>
          </table:table-cell>
          <table:table-cell table:style-name="ce43"/>
          <table:table-cell table:style-name="ce43" table:formula="of:=[.F5]*[.G5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3" table:number-columns-repeated="16342"/>
        </table:table-row>
        <table:table-row table:style-name="ro3">
          <table:table-cell table:style-name="ce6"/>
          <table:table-cell table:style-name="ce17" office:value-type="float" office:value="2" calcext:value-type="float">
            <text:p>2</text:p>
          </table:table-cell>
          <table:table-cell table:style-name="ce45" office:value-type="string" calcext:value-type="string">
            <text:p>Краги брезентовые защитные от искр и брызг расплавленного металла</text:p>
          </table:table-cell>
          <table:table-cell table:style-name="ce24" office:value-type="string" calcext:value-type="string">
            <text:p>ТР ТС 019/2011 защита от искр и брызг металла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90" calcext:value-type="float">
            <text:p>90</text:p>
          </table:table-cell>
          <table:table-cell table:style-name="ce43"/>
          <table:table-cell table:style-name="ce43" table:formula="of:=[.F6]*[.G6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3" table:number-columns-repeated="16342"/>
        </table:table-row>
        <table:table-row table:style-name="ro4">
          <table:table-cell table:style-name="ce6"/>
          <table:table-cell table:style-name="ce17" office:value-type="float" office:value="3" calcext:value-type="float">
            <text:p>3</text:p>
          </table:table-cell>
          <table:table-cell table:style-name="ce27" office:value-type="string" calcext:value-type="string">
            <text:p>Нарукавники брезентовые защитные</text:p>
          </table:table-cell>
          <table:table-cell table:style-name="ce24" office:value-type="string" calcext:value-type="string">
            <text:p>ТР ТС 019/2011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102" calcext:value-type="float">
            <text:p>102</text:p>
          </table:table-cell>
          <table:table-cell table:style-name="ce43"/>
          <table:table-cell table:style-name="ce43" table:formula="of:=[.F7]*[.G7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3" table:number-columns-repeated="16342"/>
        </table:table-row>
        <table:table-row table:style-name="ro4">
          <table:table-cell table:style-name="ce6"/>
          <table:table-cell table:style-name="ce17" office:value-type="float" office:value="4" calcext:value-type="float">
            <text:p>4</text:p>
          </table:table-cell>
          <table:table-cell table:style-name="ce27" office:value-type="string" calcext:value-type="string">
            <text:p>Нарукавники ПВХ защитные от общих производственных загрязнений</text:p>
          </table:table-cell>
          <table:table-cell table:style-name="ce24" office:value-type="string" calcext:value-type="string">
            <text:p>ТР ТС 019/2011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710" calcext:value-type="float">
            <text:p>710</text:p>
          </table:table-cell>
          <table:table-cell table:style-name="ce43"/>
          <table:table-cell table:style-name="ce43" table:formula="of:=[.F8]*[.G8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4">
          <table:table-cell table:style-name="ce6"/>
          <table:table-cell table:style-name="ce17" office:value-type="float" office:value="5" calcext:value-type="float">
            <text:p>5</text:p>
          </table:table-cell>
          <table:table-cell table:style-name="ce27" office:value-type="string" calcext:value-type="string">
            <text:p>Перчатки защитные от проколов и порезов с ПУ покрытием</text:p>
          </table:table-cell>
          <table:table-cell table:style-name="ce24" office:value-type="string" calcext:value-type="string">
            <text:p>ТР ТС 019/2011 защита от проколов и порезов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5385" calcext:value-type="float">
            <text:p>5 385</text:p>
          </table:table-cell>
          <table:table-cell table:style-name="ce43"/>
          <table:table-cell table:style-name="ce43" table:formula="of:=[.F9]*[.G9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Default" table:number-columns-repeated="16342"/>
        </table:table-row>
        <table:table-row table:style-name="ro5">
          <table:table-cell table:style-name="ce6"/>
          <table:table-cell table:style-name="ce17" office:value-type="float" office:value="6" calcext:value-type="float">
            <text:p>6</text:p>
          </table:table-cell>
          <table:table-cell table:style-name="ce27" office:value-type="string" calcext:value-type="string">
            <text:p>Перчатки комбинированные виброзащитные </text:p>
          </table:table-cell>
          <table:table-cell table:style-name="ce24" office:value-type="string" calcext:value-type="string">
            <text:p>ТР ТС 019/2011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778" calcext:value-type="float">
            <text:p>778</text:p>
          </table:table-cell>
          <table:table-cell table:style-name="ce43"/>
          <table:table-cell table:style-name="ce43" table:formula="of:=[.F10]*[.G10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5">
          <table:table-cell table:style-name="ce6"/>
          <table:table-cell table:style-name="ce17" office:value-type="float" office:value="7" calcext:value-type="float">
            <text:p>7</text:p>
          </table:table-cell>
          <table:table-cell table:style-name="ce27" office:value-type="string" calcext:value-type="string">
            <text:p>Перчатки нитриловые универсальные</text:p>
          </table:table-cell>
          <table:table-cell table:style-name="ce24" office:value-type="string" calcext:value-type="string">
            <text:p>ТР ТС 019/2011</text:p>
          </table:table-cell>
          <table:table-cell table:style-name="ce32" office:value-type="string" calcext:value-type="string">
            <text:p>пар</text:p>
          </table:table-cell>
          <table:table-cell table:style-name="ce82" office:value-type="float" office:value="1073" calcext:value-type="float">
            <text:p>1 073</text:p>
          </table:table-cell>
          <table:table-cell table:style-name="ce43"/>
          <table:table-cell table:style-name="ce43" table:formula="of:=[.F11]*[.G11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5">
          <table:table-cell table:style-name="ce6"/>
          <table:table-cell table:style-name="ce17" office:value-type="float" office:value="8" calcext:value-type="float">
            <text:p>8</text:p>
          </table:table-cell>
          <table:table-cell table:style-name="ce27" office:value-type="string" calcext:value-type="string">
            <text:p>Перчатки резиновые защитные</text:p>
          </table:table-cell>
          <table:table-cell table:style-name="ce24" office:value-type="string" calcext:value-type="string">
            <text:p>ТР ТС 019/2011 защита от воды и нетоксичных веществ (бытовые (латекс)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5993" calcext:value-type="float">
            <text:p>5 993</text:p>
          </table:table-cell>
          <table:table-cell table:style-name="ce43"/>
          <table:table-cell table:style-name="ce43" table:formula="of:=[.F12]*[.G12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5">
          <table:table-cell table:style-name="ce6"/>
          <table:table-cell table:style-name="ce17" office:value-type="float" office:value="9" calcext:value-type="float">
            <text:p>9</text:p>
          </table:table-cell>
          <table:table-cell table:style-name="ce27" office:value-type="string" calcext:value-type="string">
            <text:p>Перчатки резиновые защитные</text:p>
          </table:table-cell>
          <table:table-cell table:style-name="ce24" office:value-type="string" calcext:value-type="string">
            <text:p>ТР ТС 019/2011 защита от кислот и щелочей 20% (латекс)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1420" calcext:value-type="float">
            <text:p>1 420</text:p>
          </table:table-cell>
          <table:table-cell table:style-name="ce43"/>
          <table:table-cell table:style-name="ce43" table:formula="of:=[.F13]*[.G13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6">
          <table:table-cell table:style-name="ce6"/>
          <table:table-cell table:style-name="ce17" office:value-type="float" office:value="10" calcext:value-type="float">
            <text:p>10</text:p>
          </table:table-cell>
          <table:table-cell table:style-name="ce27" office:value-type="string" calcext:value-type="string">
            <text:p>Перчатки сварщика защитные от искр и брызг расплавленного металла</text:p>
          </table:table-cell>
          <table:table-cell table:style-name="ce24" office:value-type="string" calcext:value-type="string">
            <text:p>ТР ТС 019/2011 защита от искр и брызг раскаленного металла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610" calcext:value-type="float">
            <text:p>610</text:p>
          </table:table-cell>
          <table:table-cell table:style-name="ce43"/>
          <table:table-cell table:style-name="ce43" table:formula="of:=[.F14]*[.G14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Default" table:number-columns-repeated="16342"/>
        </table:table-row>
        <table:table-row table:style-name="ro3">
          <table:table-cell table:style-name="ce7"/>
          <table:table-cell table:style-name="ce16" office:value-type="float" office:value="11" calcext:value-type="float">
            <text:p>11</text:p>
          </table:table-cell>
          <table:table-cell table:style-name="ce46" office:value-type="string" calcext:value-type="string">
            <text:p>Перчатки трикотажные с нитриловым покрытием защитные от общих производственных загрязнений и механических воздействий универсальные</text:p>
          </table:table-cell>
          <table:table-cell table:style-name="ce42" office:value-type="string" calcext:value-type="string">
            <text:p>ТР ТС 019/2011 защита от механических воздействий </text:p>
          </table:table-cell>
          <table:table-cell table:style-name="ce51" office:value-type="string" calcext:value-type="string">
            <text:p>пар</text:p>
          </table:table-cell>
          <table:table-cell table:style-name="ce82" office:value-type="float" office:value="2800" calcext:value-type="float">
            <text:p>2 800</text:p>
          </table:table-cell>
          <table:table-cell table:style-name="ce66"/>
          <table:table-cell table:style-name="ce66" table:formula="of:=[.F15]*[.G15]" office:value-type="float" office:value="0" calcext:value-type="float">
            <text:p>0,00</text:p>
          </table:table-cell>
          <table:table-cell table:style-name="ce75" table:number-columns-repeated="3"/>
          <table:table-cell table:style-name="ce7" table:number-columns-repeated="5"/>
          <table:table-cell table:style-name="ce85" table:number-columns-repeated="26"/>
          <table:table-cell table:style-name="ce7" table:number-columns-repeated="16342"/>
        </table:table-row>
        <table:table-row table:style-name="ro7">
          <table:table-cell table:style-name="ce6"/>
          <table:table-cell table:style-name="ce16" office:value-type="float" office:value="12" calcext:value-type="float">
            <text:p>12</text:p>
          </table:table-cell>
          <table:table-cell table:style-name="ce27" office:value-type="string" calcext:value-type="string">
            <text:p>Перчатки трикотажные с точечным ПВХ покрытием</text:p>
          </table:table-cell>
          <table:table-cell table:style-name="ce24" office:value-type="string" calcext:value-type="string">
            <text:p>ТР ТС 019/2011 защита от истирания (точечное покрытие)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61036" calcext:value-type="float">
            <text:p>61 036</text:p>
          </table:table-cell>
          <table:table-cell table:style-name="ce43"/>
          <table:table-cell table:style-name="ce43" table:formula="of:=[.F16]*[.G16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7" table:number-columns-repeated="16342"/>
        </table:table-row>
        <table:table-row table:style-name="ro4">
          <table:table-cell table:style-name="ce6"/>
          <table:table-cell table:style-name="ce16" office:value-type="float" office:value="13" calcext:value-type="float">
            <text:p>13</text:p>
          </table:table-cell>
          <table:table-cell table:style-name="ce27" office:value-type="string" calcext:value-type="string">
            <text:p>Перчатки трикотажные универсальные с латексным покрытием</text:p>
          </table:table-cell>
          <table:table-cell table:style-name="ce24" office:value-type="string" calcext:value-type="string">
            <text:p>ТР ТС 019/2011 защита от истирания 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2287" calcext:value-type="float">
            <text:p>2 287</text:p>
          </table:table-cell>
          <table:table-cell table:style-name="ce43"/>
          <table:table-cell table:style-name="ce43" table:formula="of:=[.F17]*[.G17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8">
          <table:table-cell table:style-name="ce7"/>
          <table:table-cell table:style-name="ce16" office:value-type="float" office:value="14" calcext:value-type="float">
            <text:p>14</text:p>
          </table:table-cell>
          <table:table-cell table:style-name="ce46" office:value-type="string" calcext:value-type="string">
            <text:p>Перчатки утепленные защитные от пониженных температур</text:p>
          </table:table-cell>
          <table:table-cell table:style-name="ce39" office:value-type="string" calcext:value-type="string">
            <text:p>ТР ТС 017/2011 защита от механических воздействий (спилк налад, шерсть+акрил, ут-ль Тинсулейт)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496" calcext:value-type="float">
            <text:p>496</text:p>
          </table:table-cell>
          <table:table-cell table:style-name="ce66"/>
          <table:table-cell table:style-name="ce66" table:formula="of:=[.F18]*[.G18]" office:value-type="float" office:value="0" calcext:value-type="float">
            <text:p>0,00</text:p>
          </table:table-cell>
          <table:table-cell table:style-name="ce75" table:number-columns-repeated="3"/>
          <table:table-cell table:style-name="ce7" table:number-columns-repeated="5"/>
          <table:table-cell table:style-name="ce85" table:number-columns-repeated="26"/>
          <table:table-cell table:style-name="ce6" table:number-columns-repeated="16342"/>
        </table:table-row>
        <table:table-row table:style-name="ro4">
          <table:table-cell table:style-name="ce6"/>
          <table:table-cell table:style-name="ce16" office:value-type="float" office:value="15" calcext:value-type="float">
            <text:p>15</text:p>
          </table:table-cell>
          <table:table-cell table:style-name="ce27" office:value-type="string" calcext:value-type="string">
            <text:p>Перчатки хлопчатобумажные</text:p>
          </table:table-cell>
          <table:table-cell table:style-name="ce24" office:value-type="string" calcext:value-type="string">
            <text:p>ТР ТС 019/2011 защита от истирания (трикотажные кругловязаные)</text:p>
          </table:table-cell>
          <table:table-cell table:style-name="ce31" office:value-type="string" calcext:value-type="string">
            <text:p>пар</text:p>
          </table:table-cell>
          <table:table-cell table:style-name="ce82" office:value-type="float" office:value="570" calcext:value-type="float">
            <text:p>570</text:p>
          </table:table-cell>
          <table:table-cell table:style-name="ce43"/>
          <table:table-cell table:style-name="ce43" table:formula="of:=[.F19]*[.G19]" office:value-type="float" office:value="0" calcext:value-type="float">
            <text:p>0,00</text:p>
          </table:table-cell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7" table:number-columns-repeated="16342"/>
        </table:table-row>
        <table:table-row table:style-name="ro4">
          <table:table-cell table:style-name="ce8"/>
          <table:table-cell table:style-name="ce16" office:value-type="float" office:value="16" calcext:value-type="float">
            <text:p>16</text:p>
          </table:table-cell>
          <table:table-cell table:style-name="ce27" office:value-type="string" calcext:value-type="string">
            <text:p>Рукавицы брезентовые защитные от механических воздействий универсальные</text:p>
          </table:table-cell>
          <table:table-cell table:style-name="ce27" office:value-type="string" calcext:value-type="string">
            <text:p>ТР ТС 019/2011 защита от истирающих нагрузок, искр и брызг металла</text:p>
          </table:table-cell>
          <table:table-cell table:style-name="ce32" office:value-type="string" calcext:value-type="string">
            <text:p>пар</text:p>
          </table:table-cell>
          <table:table-cell table:style-name="ce83" office:value-type="float" office:value="266" calcext:value-type="float">
            <text:p>266</text:p>
          </table:table-cell>
          <table:table-cell table:style-name="ce44"/>
          <table:table-cell table:style-name="ce43" table:formula="of:=[.F20]*[.G20]" office:value-type="float" office:value="0" calcext:value-type="float">
            <text:p>0,00</text:p>
          </table:table-cell>
          <table:table-cell table:style-name="ce8" table:number-columns-repeated="8"/>
          <table:table-cell table:number-columns-repeated="26"/>
          <table:table-cell table:style-name="ce6" table:number-columns-repeated="16342"/>
        </table:table-row>
        <table:table-row table:style-name="ro9">
          <table:table-cell table:style-name="ce8"/>
          <table:table-cell table:style-name="ce16" office:value-type="float" office:value="17" calcext:value-type="float">
            <text:p>17</text:p>
          </table:table-cell>
          <table:table-cell table:style-name="ce28" office:value-type="string" calcext:value-type="string">
            <text:p>Рукавицы комбинированные защитные от механических воздействий универсальные</text:p>
          </table:table-cell>
          <table:table-cell table:style-name="ce28" office:value-type="string" calcext:value-type="string">
            <text:p>ТР ТС 019/2011 защита от значительных механических воздействий (х/б с брезентовым наладонником)</text:p>
          </table:table-cell>
          <table:table-cell table:style-name="ce33" office:value-type="string" calcext:value-type="string">
            <text:p>пар</text:p>
          </table:table-cell>
          <table:table-cell table:style-name="ce83" office:value-type="float" office:value="125" calcext:value-type="float">
            <text:p>125</text:p>
          </table:table-cell>
          <table:table-cell table:style-name="ce44"/>
          <table:table-cell table:style-name="ce43" table:formula="of:=[.F21]*[.G21]" office:value-type="float" office:value="0" calcext:value-type="float">
            <text:p>0,00</text:p>
          </table:table-cell>
          <table:table-cell table:style-name="ce8" table:number-columns-repeated="8"/>
          <table:table-cell table:number-columns-repeated="26"/>
          <table:table-cell table:style-name="Default" table:number-columns-repeated="16342"/>
        </table:table-row>
        <table:table-row table:style-name="ro1">
          <table:table-cell table:style-name="ce10"/>
          <table:table-cell table:style-name="ce18"/>
          <table:table-cell table:style-name="ce30" office:value-type="string" calcext:value-type="string">
            <text:p>ИТОГО:</text:p>
          </table:table-cell>
          <table:table-cell table:style-name="ce30"/>
          <table:table-cell table:style-name="ce18" table:number-columns-repeated="3"/>
          <table:table-cell table:style-name="ce72" table:formula="of:=SUM([.H5:.H21])" office:value-type="float" office:value="0" calcext:value-type="float">
            <text:p>0,00</text:p>
          </table:table-cell>
          <table:table-cell table:style-name="ce47" table:number-columns-repeated="3"/>
          <table:table-cell table:style-name="ce57" table:number-columns-repeated="5"/>
          <table:table-cell table:style-name="ce67" table:number-columns-repeated="18"/>
          <table:table-cell table:number-columns-repeated="8"/>
          <table:table-cell table:style-name="ce6" table:number-columns-repeated="16342"/>
        </table:table-row>
        <table:table-row table:style-name="ro1" table:number-rows-repeated="2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7" table:number-columns-repeated="16342"/>
        </table:table-row>
        <table:table-row table:style-name="ro1" table:number-rows-repeated="27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Default" table:number-columns-repeated="16342"/>
        </table:table-row>
        <table:table-row table:style-name="ro1" table:number-rows-repeated="28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58" table:number-columns-repeated="16342"/>
        </table:table-row>
        <table:table-row table:style-name="ro1" table:number-rows-repeated="30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50" table:number-columns-repeated="3"/>
          <table:table-cell table:style-name="ce58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120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2">
          <table:table-cell table:number-columns-repeated="8"/>
          <table:table-cell table:style-name="ce50" table:number-columns-repeated="3"/>
          <table:table-cell table:style-name="ce58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3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2">
          <table:table-cell table:number-columns-repeated="8"/>
          <table:table-cell table:style-name="ce50" table:number-columns-repeated="3"/>
          <table:table-cell table:style-name="ce58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3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58" table:number-columns-repeated="16342"/>
        </table:table-row>
        <table:table-row table:style-name="ro1" table:number-rows-repeated="55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2">
          <table:table-cell table:number-columns-repeated="8"/>
          <table:table-cell table:style-name="ce50" table:number-columns-repeated="3"/>
          <table:table-cell table:style-name="ce58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70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58" table:number-columns-repeated="16342"/>
        </table:table-row>
        <table:table-row table:style-name="ro1" table:number-rows-repeated="14">
          <table:table-cell table:number-columns-repeated="8"/>
          <table:table-cell table:style-name="ce8" table:number-columns-repeated="3"/>
          <table:table-cell table:style-name="ce6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50" table:number-columns-repeated="3"/>
          <table:table-cell table:style-name="ce58" table:number-columns-repeated="5"/>
          <table:table-cell table:number-columns-repeated="26"/>
          <table:table-cell table:style-name="ce6" table:number-columns-repeated="16342"/>
        </table:table-row>
        <table:table-row table:style-name="ro1">
          <table:table-cell table:number-columns-repeated="8"/>
          <table:table-cell table:style-name="ce52" table:number-columns-repeated="3"/>
          <table:table-cell table:style-name="Default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4">
          <table:table-cell table:number-columns-repeated="8"/>
          <table:table-cell table:style-name="ce53" table:number-columns-repeated="3"/>
          <table:table-cell table:style-name="ce60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6">
          <table:table-cell table:number-columns-repeated="8"/>
          <table:table-cell table:style-name="ce55" table:number-columns-repeated="3"/>
          <table:table-cell table:style-name="ce65" table:number-columns-repeated="5"/>
          <table:table-cell table:number-columns-repeated="26"/>
          <table:table-cell table:style-name="ce6" table:number-columns-repeated="16342"/>
        </table:table-row>
        <table:table-row table:style-name="ro1" table:number-rows-repeated="94">
          <table:table-cell table:number-columns-repeated="42"/>
          <table:table-cell table:style-name="ce6" table:number-columns-repeated="16342"/>
        </table:table-row>
        <table:table-row table:style-name="ro1" table:number-rows-repeated="2">
          <table:table-cell table:number-columns-repeated="42"/>
          <table:table-cell table:style-name="ce58" table:number-columns-repeated="16342"/>
        </table:table-row>
        <table:table-row table:style-name="ro1" table:number-rows-repeated="31">
          <table:table-cell table:number-columns-repeated="42"/>
          <table:table-cell table:style-name="ce6" table:number-columns-repeated="16342"/>
        </table:table-row>
        <table:table-row table:style-name="ro1" table:number-rows-repeated="2">
          <table:table-cell table:number-columns-repeated="42"/>
          <table:table-cell table:style-name="ce58" table:number-columns-repeated="16342"/>
        </table:table-row>
        <table:table-row table:style-name="ro1" table:number-rows-repeated="87">
          <table:table-cell table:number-columns-repeated="42"/>
          <table:table-cell table:style-name="ce6" table:number-columns-repeated="16342"/>
        </table:table-row>
        <table:table-row table:style-name="ro1" table:number-rows-repeated="2">
          <table:table-cell table:number-columns-repeated="42"/>
          <table:table-cell table:style-name="ce58" table:number-columns-repeated="16342"/>
        </table:table-row>
        <table:table-row table:style-name="ro1" table:number-rows-repeated="85">
          <table:table-cell table:number-columns-repeated="42"/>
          <table:table-cell table:style-name="ce6" table:number-columns-repeated="16342"/>
        </table:table-row>
        <table:table-row table:style-name="ro1">
          <table:table-cell table:number-columns-repeated="42"/>
          <table:table-cell table:style-name="ce58" table:number-columns-repeated="16342"/>
        </table:table-row>
        <table:table-row table:style-name="ro1">
          <table:table-cell table:number-columns-repeated="42"/>
          <table:table-cell table:style-name="Default" table:number-columns-repeated="16342"/>
        </table:table-row>
        <table:table-row table:style-name="ro1" table:number-rows-repeated="4">
          <table:table-cell table:number-columns-repeated="42"/>
          <table:table-cell table:style-name="ce60" table:number-columns-repeated="16342"/>
        </table:table-row>
        <table:table-row table:style-name="ro1" table:number-rows-repeated="6">
          <table:table-cell table:number-columns-repeated="42"/>
          <table:table-cell table:style-name="ce65" table:number-columns-repeated="16342"/>
        </table:table-row>
        <table:table-row table:style-name="ro1" table:number-rows-repeated="16776447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PT Mono" svg:font-family="'PT Mono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text>5</number:text>
    </number:number-style>
    <number:number-style style:name="N154">
      <number:text>20</number:text>
    </number:number-style>
    <number:number-style style:name="N155">
      <number:text>1 955,00</number:text>
    </number:number-style>
    <number:number-style style:name="N156">
      <number:text>39 100,00</number:text>
    </number:number-style>
    <number:number-style style:name="N157">
      <number:text>6</number:text>
    </number:number-style>
    <number:number-style style:name="N158">
      <number:text>8</number:text>
    </number:number-style>
    <number:number-style style:name="N159">
      <number:text>15 640,00</number:text>
    </number:number-style>
    <number:number-style style:name="N160">
      <number:text>7</number:text>
    </number:number-style>
    <number:number-style style:name="N161">
      <number:text>1</number:text>
    </number:number-style>
    <number:number-style style:name="N162">
      <number:text>3</number:text>
    </number:number-style>
    <number:number-style style:name="N163">
      <number:text>5 865,00</number:text>
    </number:number-style>
    <number:number-style style:name="N164">
      <number:text>9</number:text>
    </number:number-style>
    <number:number-style style:name="N165">
      <number:text>11 730,00</number:text>
    </number:number-style>
    <number:number-style style:name="N166">
      <number:text>10</number:text>
    </number:number-style>
    <number:number-style style:name="N167">
      <number:text>2</number:text>
    </number:number-style>
    <number:number-style style:name="N168">
      <number:text>17 652,50</number:text>
    </number:number-style>
    <number:number-style style:name="N169">
      <number:text>35 305,00</number:text>
    </number:number-style>
    <number:number-style style:name="N170">
      <number:text>11</number:text>
    </number:number-style>
    <number:number-style style:name="N171">
      <number:text>12</number:text>
    </number:number-style>
    <number:number-style style:name="N172">
      <number:text>105 915,00</number:text>
    </number:number-style>
    <number:number-style style:name="N173">
      <number:text>13</number:text>
    </number:number-style>
    <number:number-style style:name="N174">
      <number:text>14</number:text>
    </number:number-style>
    <number:number-style style:name="N175">
      <number:text>15</number:text>
    </number:number-style>
    <number:number-style style:name="N176">
      <number:text>28 980,00</number:text>
    </number:number-style>
    <number:number-style style:name="N177">
      <number:text>16</number:text>
    </number:number-style>
    <number:number-style style:name="N178">
      <number:text>57 960,00</number:text>
    </number:number-style>
    <number:number-style style:name="N179">
      <number:text>17</number:text>
    </number:number-style>
    <number:number-style style:name="N180">
      <number:text>405 720,00</number:text>
    </number:number-style>
    <number:number-style style:name="N181">
      <number:text>18</number:text>
    </number:number-style>
    <number:number-style style:name="N182">
      <number:text>347 760,00</number:text>
    </number:number-style>
    <number:number-style style:name="N183">
      <number:text>19</number:text>
    </number:number-style>
    <number:number-style style:name="N184">
      <number:text>202 860,00</number:text>
    </number:number-style>
    <number:number-style style:name="N185">
      <number:text>21</number:text>
    </number:number-style>
    <number:number-style style:name="N186">
      <number:text>22</number:text>
    </number:number-style>
    <number:number-style style:name="N187">
      <number:text>23</number:text>
    </number:number-style>
    <number:number-style style:name="N188">
      <number:text>86 940,00</number:text>
    </number:number-style>
    <number:number-style style:name="N189">
      <number:text>24</number:text>
    </number:number-style>
    <number:number-style style:name="N190">
      <number:text>13 363,00</number:text>
    </number:number-style>
    <number:number-style style:name="N191">
      <number:text>25</number:text>
    </number:number-style>
    <number:number-style style:name="N192">
      <number:text>26</number:text>
    </number:number-style>
    <number:number-style style:name="N193">
      <number:text>13 271,00</number:text>
    </number:number-style>
    <number:number-style style:name="N194">
      <number:text>39 813,00</number:text>
    </number:number-style>
    <number:number-style style:name="N195">
      <number:text>27</number:text>
    </number:number-style>
    <number:number-style style:name="N196">
      <number:text>28</number:text>
    </number:number-style>
    <number:number-style style:name="N197">
      <number:text>66 355,00</number:text>
    </number:number-style>
    <number:number-style style:name="N198">
      <number:text>29</number:text>
    </number:number-style>
    <number:number-style style:name="N199">
      <number:text>30</number:text>
    </number:number-style>
    <number:number-style style:name="N200">
      <number:text>31</number:text>
    </number:number-style>
    <number:number-style style:name="N201">
      <number:text>32</number:text>
    </number:number-style>
    <number:number-style style:name="N202">
      <number:text>26 542,00</number:text>
    </number:number-style>
    <number:number-style style:name="N203">
      <number:text>33</number:text>
    </number:number-style>
    <number:number-style style:name="N204">
      <number:text>34</number:text>
    </number:number-style>
    <number:number-style style:name="N205">
      <number:text>14 053,00</number:text>
    </number:number-style>
    <number:number-style style:name="N206">
      <number:text>28 106,00</number:text>
    </number:number-style>
    <number:number-style style:name="N207">
      <number:text>35</number:text>
    </number:number-style>
    <number:number-style style:name="N208">
      <number:text>42 159,00</number:text>
    </number:number-style>
    <number:number-style style:name="N209">
      <number:text>36</number:text>
    </number:number-style>
    <number:number-style style:name="N210">
      <number:text>37</number:text>
    </number:number-style>
    <number:number-style style:name="N211">
      <number:text>38</number:text>
    </number:number-style>
    <number:number-style style:name="N212">
      <number:text>4</number:text>
    </number:number-style>
    <number:number-style style:name="N213">
      <number:text>14 662,50</number:text>
    </number:number-style>
    <number:number-style style:name="N214">
      <number:text>58 650,00</number:text>
    </number:number-style>
    <number:number-style style:name="N215">
      <number:text>39</number:text>
    </number:number-style>
    <number:number-style style:name="N216">
      <number:text>40</number:text>
    </number:number-style>
    <number:number-style style:name="N217">
      <number:text>119 439,00</number:text>
    </number:number-style>
    <number:number-style style:name="N218">
      <number:text>41</number:text>
    </number:number-style>
    <number:number-style style:name="N219">
      <number:text>48</number:text>
    </number:number-style>
    <number:number-style style:name="N220">
      <number:text>637 008,00</number:text>
    </number:number-style>
    <number:number-style style:name="N221">
      <number:text>42</number:text>
    </number:number-style>
    <number:number-style style:name="N222">
      <number:text>185 794,00</number:text>
    </number:number-style>
    <number:number-style style:name="N223">
      <number:text>43</number:text>
    </number:number-style>
    <number:number-style style:name="N224">
      <number:text>44</number:text>
    </number:number-style>
    <number:number-style style:name="N225">
      <number:text>92 897,00</number:text>
    </number:number-style>
    <number:number-style style:name="N226">
      <number:text>45</number:text>
    </number:number-style>
    <number:number-style style:name="N227">
      <number:text>61</number:text>
    </number:number-style>
    <number:number-style style:name="N228">
      <number:text>809 531,00</number:text>
    </number:number-style>
    <number:number-style style:name="N229">
      <number:text>46</number:text>
    </number:number-style>
    <number:number-style style:name="N230">
      <number:text>54</number:text>
    </number:number-style>
    <number:number-style style:name="N231">
      <number:text>716 634,00</number:text>
    </number:number-style>
    <number:number-style style:name="N232">
      <number:text>47</number:text>
    </number:number-style>
    <number:number-style style:name="N233">
      <number:text>291 962,00</number:text>
    </number:number-style>
    <number:number-style style:name="N234">
      <number:text>49</number:text>
    </number:number-style>
    <number:number-style style:name="N235">
      <number:text>265 420,00</number:text>
    </number:number-style>
    <number:number-style style:name="N236">
      <number:text>50</number:text>
    </number:number-style>
    <number:number-style style:name="N237">
      <number:text>53 084,00</number:text>
    </number:number-style>
    <number:number-style style:name="N238">
      <number:text>51</number:text>
    </number:number-style>
    <number:number-style style:name="N239">
      <number:text>52</number:text>
    </number:number-style>
    <number:number-style style:name="N240">
      <number:text>53</number:text>
    </number:number-style>
    <number:number-style style:name="N241">
      <number:text>55</number:text>
    </number:number-style>
    <number:number-style style:name="N242">
      <number:text>56</number:text>
    </number:number-style>
    <number:number-style style:name="N243">
      <number:text>57</number:text>
    </number:number-style>
    <number:number-style style:name="N244">
      <number:text>58</number:text>
    </number:number-style>
    <number:number-style style:name="N245">
      <number:text>14 064,50</number:text>
    </number:number-style>
    <number:number-style style:name="N246">
      <number:text>59</number:text>
    </number:number-style>
    <number:number-style style:name="N247">
      <number:text>60</number:text>
    </number:number-style>
    <number:number-style style:name="N248">
      <number:text>210 967,50</number:text>
    </number:number-style>
    <number:number-style style:name="N249">
      <number:text>42 193,50</number:text>
    </number:number-style>
    <number:number-style style:name="N250">
      <number:text>62</number:text>
    </number:number-style>
    <number:number-style style:name="N251">
      <number:text>253 161,00</number:text>
    </number:number-style>
    <number:number-style style:name="N252">
      <number:text>63</number:text>
    </number:number-style>
    <number:number-style style:name="N253">
      <number:text>154 709,50</number:text>
    </number:number-style>
    <number:number-style style:name="N254">
      <number:text>64</number:text>
    </number:number-style>
    <number:number-style style:name="N255">
      <number:text>84 387,00</number:text>
    </number:number-style>
    <number:number-style style:name="N256">
      <number:text>3 910,00</number:text>
    </number:number-style>
    <number:number-style style:name="N257">
      <number:text>65</number:text>
    </number:number-style>
    <number:number-style style:name="N258">
      <number:text>98 451,50</number:text>
    </number:number-style>
    <number:number-style style:name="N259">
      <number:text>66</number:text>
    </number:number-style>
    <number:number-style style:name="N260">
      <number:text>67</number:text>
    </number:number-style>
    <number:number-style style:name="N261">
      <number:text>68</number:text>
    </number:number-style>
    <number:number-style style:name="N262">
      <number:text>28 129,00</number:text>
    </number:number-style>
    <number:number-style style:name="N263">
      <number:text>69</number:text>
    </number:number-style>
    <number:number-style style:name="N264">
      <number:text>56 258,00</number:text>
    </number:number-style>
    <number:number-style style:name="N265">
      <number:text>70</number:text>
    </number:number-style>
    <number:number-style style:name="N266">
      <number:text>71</number:text>
    </number:number-style>
    <number:number-style style:name="N267">
      <number:text>72</number:text>
    </number:number-style>
    <number:number-style style:name="N268">
      <number:text>943,00</number:text>
    </number:number-style>
    <number:number-style style:name="N269">
      <number:text>67 896,00</number:text>
    </number:number-style>
    <number:number-style style:name="N270">
      <number:text>73</number:text>
    </number:number-style>
    <number:number-style style:name="N271">
      <number:text>897,00</number:text>
    </number:number-style>
    <number:number-style style:name="N272">
      <number:text>55 614,00</number:text>
    </number:number-style>
    <number:number-style style:name="N273">
      <number:text>74</number:text>
    </number:number-style>
    <number:number-style style:name="N274">
      <number:text>426</number:text>
    </number:number-style>
    <number:number-style style:name="N275">
      <number:text>382 122,00</number:text>
    </number:number-style>
    <number:number-style style:name="N276">
      <number:text>75</number:text>
    </number:number-style>
    <number:number-style style:name="N277">
      <number:text>82</number:text>
    </number:number-style>
    <number:number-style style:name="N278">
      <number:text>73 554,00</number:text>
    </number:number-style>
    <number:number-style style:name="N279">
      <number:text>76</number:text>
    </number:number-style>
    <number:number-style style:name="N280">
      <number:text>820</number:text>
    </number:number-style>
    <number:number-style style:name="N281">
      <number:text>977,50</number:text>
    </number:number-style>
    <number:number-style style:name="N282">
      <number:text>801 550,00</number:text>
    </number:number-style>
    <number:number-style style:name="N283">
      <number:text>77</number:text>
    </number:number-style>
    <number:number-style style:name="N284">
      <number:text>287</number:text>
    </number:number-style>
    <number:number-style style:name="N285">
      <number:text>621,00</number:text>
    </number:number-style>
    <number:number-style style:name="N286">
      <number:text>178 227,00</number:text>
    </number:number-style>
    <number:number-style style:name="N287">
      <number:text>78</number:text>
    </number:number-style>
    <number:number-style style:name="N288">
      <number:text>934</number:text>
    </number:number-style>
    <number:number-style style:name="N289">
      <number:text>580 014,00</number:text>
    </number:number-style>
    <number:number-style style:name="N290">
      <number:text>79</number:text>
    </number:number-style>
    <number:number-style style:name="N291">
      <number:text>90</number:text>
    </number:number-style>
    <number:number-style style:name="N292">
      <number:text>55 890,00</number:text>
    </number:number-style>
    <number:number-style style:name="N293">
      <number:text>80</number:text>
    </number:number-style>
    <number:number-style style:name="N294">
      <number:text>1 702,00</number:text>
    </number:number-style>
    <number:number-style style:name="N295">
      <number:text>47 656,00</number:text>
    </number:number-style>
    <number:number-style style:name="N296">
      <number:text>81</number:text>
    </number:number-style>
    <number:number-style style:name="N297">
      <number:text>40 549,00</number:text>
    </number:number-style>
    <number:number-style style:name="N298">
      <number:text>656</number:text>
    </number:number-style>
    <number:number-style style:name="N299">
      <number:text>618 608,00</number:text>
    </number:number-style>
    <number:number-style style:name="N300">
      <number:text>83</number:text>
    </number:number-style>
    <number:number-style style:name="N301">
      <number:text>433</number:text>
    </number:number-style>
    <number:number-style style:name="N302">
      <number:text>408 319,00</number:text>
    </number:number-style>
    <number:number-style style:name="N303">
      <number:text>84</number:text>
    </number:number-style>
    <number:number-style style:name="N304">
      <number:text>288</number:text>
    </number:number-style>
    <number:number-style style:name="N305">
      <number:text>759,00</number:text>
    </number:number-style>
    <number:number-style style:name="N306">
      <number:text>218 592,00</number:text>
    </number:number-style>
    <number:number-style style:name="N307">
      <number:text>25 415,00</number:text>
    </number:number-style>
    <number:number-style style:name="N308">
      <number:text>85</number:text>
    </number:number-style>
    <number:number-style style:name="N309">
      <number:text>155,25</number:text>
    </number:number-style>
    <number:number-style style:name="N310">
      <number:text>86</number:text>
    </number:number-style>
    <number:number-style style:name="N311">
      <number:text>130</number:text>
    </number:number-style>
    <number:number-style style:name="N312">
      <number:text>1 012,00</number:text>
    </number:number-style>
    <number:number-style style:name="N313">
      <number:text>131 560,00</number:text>
    </number:number-style>
    <number:number-style style:name="N314">
      <number:text>87</number:text>
    </number:number-style>
    <number:number-style style:name="N315">
      <number:text>164</number:text>
    </number:number-style>
    <number:number-style style:name="N316">
      <number:text>920,00</number:text>
    </number:number-style>
    <number:number-style style:name="N317">
      <number:text>150 880,00</number:text>
    </number:number-style>
    <number:number-style style:name="N318">
      <number:text>10 596 772,75</number:text>
    </number:number-style>
    <number:number-style style:name="N319">
      <number:text>1 766 128,77</number:text>
    </number:number-style>
    <number:number-style style:name="N320">
      <number:text>19 550,00</number:text>
    </number:number-style>
    <number:number-style style:name="N321">
      <number:text>95</number:text>
    </number:number-style>
    <number:number-style style:name="N322">
      <number:text>160</number:text>
    </number:number-style>
    <number:number-style style:name="N323">
      <number:text>96</number:text>
    </number:number-style>
    <number:number-style style:name="N324">
      <number:text>104</number:text>
    </number:number-style>
    <number:number-style style:name="N325">
      <number:text>78 936,00</number:text>
    </number:number-style>
    <number:number-style style:name="N326">
      <number:text>97</number:text>
    </number:number-style>
    <number:number-style style:name="N327">
      <number:text>4 657,50</number:text>
    </number:number-style>
    <number:number-style style:name="N328">
      <number:text>98</number:text>
    </number:number-style>
    <number:number-style style:name="N329">
      <number:text>34 408,00</number:text>
    </number:number-style>
    <number:number-style style:name="N330">
      <number:text>99</number:text>
    </number:number-style>
    <number:number-style style:name="N331">
      <number:text>631</number:text>
    </number:number-style>
    <number:number-style style:name="N332">
      <number:text>580 520,00</number:text>
    </number:number-style>
    <number:number-style style:name="N333">
      <number:text>13 425 679,50</number:text>
    </number:number-style>
    <number:number-style style:name="N334">
      <number:text>2 237 613,26</number:text>
    </number:number-style>
    <number:number-style style:name="N335">
      <number:text>62 560,00</number:text>
    </number:number-style>
    <number:number-style style:name="N336">
      <number:text>66 470,00</number:text>
    </number:number-style>
    <number:number-style style:name="N337">
      <number:text>31 280,00</number:text>
    </number:number-style>
    <number:number-style style:name="N338">
      <number:text>9 775,00</number:text>
    </number:number-style>
    <number:number-style style:name="N339">
      <number:text>52 957,50</number:text>
    </number:number-style>
    <number:number-style style:name="N340">
      <number:text>550 620,00</number:text>
    </number:number-style>
    <number:number-style style:name="N341">
      <number:text>173 880,00</number:text>
    </number:number-style>
    <number:number-style style:name="N342">
      <number:text>289 800,00</number:text>
    </number:number-style>
    <number:number-style style:name="N343">
      <number:text>115 920,00</number:text>
    </number:number-style>
    <number:number-style style:name="N344">
      <number:text>12 750,00</number:text>
    </number:number-style>
    <number:number-style style:name="N345">
      <number:text>25 500,00</number:text>
    </number:number-style>
    <number:number-style style:name="N346">
      <number:text>53 452,00</number:text>
    </number:number-style>
    <number:number-style style:name="N347">
      <number:text>26 726,00</number:text>
    </number:number-style>
    <number:number-style style:name="N348">
      <number:text>66 815,00</number:text>
    </number:number-style>
    <number:number-style style:name="N349">
      <number:text>40 089,00</number:text>
    </number:number-style>
    <number:number-style style:name="N350">
      <number:text>93 541,00</number:text>
    </number:number-style>
    <number:number-style style:name="N351">
      <number:text>968 783,00</number:text>
    </number:number-style>
    <number:number-style style:name="N352">
      <number:text>424 672,00</number:text>
    </number:number-style>
    <number:number-style style:name="N353">
      <number:text>1 074 951,00</number:text>
    </number:number-style>
    <number:number-style style:name="N354">
      <number:text>822 802,00</number:text>
    </number:number-style>
    <number:number-style style:name="N355">
      <number:text>305 233,00</number:text>
    </number:number-style>
    <number:number-style style:name="N356">
      <number:text>544 111,00</number:text>
    </number:number-style>
    <number:number-style style:name="N357">
      <number:text>106 168,00</number:text>
    </number:number-style>
    <number:number-style style:name="N358">
      <number:text>43 010,00</number:text>
    </number:number-style>
    <number:number-style style:name="N359">
      <number:text>168 774,00</number:text>
    </number:number-style>
    <number:number-style style:name="N360">
      <number:text>225 032,00</number:text>
    </number:number-style>
    <number:number-style style:name="N361">
      <number:text>70 322,50</number:text>
    </number:number-style>
    <number:number-style style:name="N362">
      <number:text>182 838,50</number:text>
    </number:number-style>
    <number:number-style style:name="N363">
      <number:text>47 150,00</number:text>
    </number:number-style>
    <number:number-style style:name="N364">
      <number:text>25 116,00</number:text>
    </number:number-style>
    <number:number-style style:name="N365">
      <number:text>384</number:text>
    </number:number-style>
    <number:number-style style:name="N366">
      <number:text>344 448,00</number:text>
    </number:number-style>
    <number:number-style style:name="N367">
      <number:text>366</number:text>
    </number:number-style>
    <number:number-style style:name="N368">
      <number:text>328 302,00</number:text>
    </number:number-style>
    <number:number-style style:name="N369">
      <number:text>88</number:text>
    </number:number-style>
    <number:number-style style:name="N370">
      <number:text>687</number:text>
    </number:number-style>
    <number:number-style style:name="N371">
      <number:text>671 542,50</number:text>
    </number:number-style>
    <number:number-style style:name="N372">
      <number:text>89</number:text>
    </number:number-style>
    <number:number-style style:name="N373">
      <number:text>125</number:text>
    </number:number-style>
    <number:number-style style:name="N374">
      <number:text>77 625,00</number:text>
    </number:number-style>
    <number:number-style style:name="N375">
      <number:text>673</number:text>
    </number:number-style>
    <number:number-style style:name="N376">
      <number:text>417 933,00</number:text>
    </number:number-style>
    <number:number-style style:name="N377">
      <number:text>91</number:text>
    </number:number-style>
    <number:number-style style:name="N378">
      <number:text>502</number:text>
    </number:number-style>
    <number:number-style style:name="N379">
      <number:text>311 742,00</number:text>
    </number:number-style>
    <number:number-style style:name="N380">
      <number:text>92</number:text>
    </number:number-style>
    <number:number-style style:name="N381">
      <number:text>378</number:text>
    </number:number-style>
    <number:number-style style:name="N382">
      <number:text>643 356,00</number:text>
    </number:number-style>
    <number:number-style style:name="N383">
      <number:text>93</number:text>
    </number:number-style>
    <number:number-style style:name="N384">
      <number:text>37 720,00</number:text>
    </number:number-style>
    <number:number-style style:name="N385">
      <number:text>94</number:text>
    </number:number-style>
    <number:number-style style:name="N386">
      <number:text>693</number:text>
    </number:number-style>
    <number:number-style style:name="N387">
      <number:text>653 499,00</number:text>
    </number:number-style>
    <number:number-style style:name="N388">
      <number:text>144 900,00</number:text>
    </number:number-style>
    <number:number-style style:name="N389">
      <number:text>358 317,00</number:text>
    </number:number-style>
    <number:number-style style:name="N390">
      <number:text>345 046,00</number:text>
    </number:number-style>
    <number:number-style style:name="N391">
      <number:text>145 981,00</number:text>
    </number:number-style>
    <number:number-style style:name="N392">
      <number:text>29 233,00</number:text>
    </number:number-style>
    <number:number-style style:name="N393">
      <number:text>14 352,00</number:text>
    </number:number-style>
    <number:number-style style:name="N394">
      <number:text>1 794,00</number:text>
    </number:number-style>
    <number:number-style style:name="N395">
      <number:text>8 970,00</number:text>
    </number:number-style>
    <number:number-style style:name="N396">
      <number:text>80 155,00</number:text>
    </number:number-style>
    <number:number-style style:name="N397">
      <number:text>284</number:text>
    </number:number-style>
    <number:number-style style:name="N398">
      <number:text>176 364,00</number:text>
    </number:number-style>
    <number:number-style style:name="N399">
      <number:text>158</number:text>
    </number:number-style>
    <number:number-style style:name="N400">
      <number:text>268 916,00</number:text>
    </number:number-style>
    <number:number-style style:name="N401">
      <number:text>41 492,00</number:text>
    </number:number-style>
    <number:number-style style:name="N402">
      <number:text>79 212,00</number:text>
    </number:number-style>
    <number:number-style style:name="N403">
      <number:text>39 606,00</number:text>
    </number:number-style>
    <number:number-style style:name="N404">
      <number:text>31 119,00</number:text>
    </number:number-style>
    <number:number-style style:name="N405">
      <number:text>80 040,00</number:text>
    </number:number-style>
    <number:number-style style:name="N406">
      <number:text>2 787 174,50</number:text>
    </number:number-style>
    <number:number-style style:name="N407">
      <number:text>464 529,02</number:text>
    </number:number-style>
    <number:number-style style:name="N408">
      <number:text>7 820,00</number:text>
    </number:number-style>
    <number:number-style style:name="N409">
      <number:text>109 480,00</number:text>
    </number:number-style>
    <number:number-style style:name="N410">
      <number:text>60 605,00</number:text>
    </number:number-style>
    <number:number-style style:name="N411">
      <number:text>225 607,00</number:text>
    </number:number-style>
    <number:number-style style:name="N412">
      <number:text>6 601,00</number:text>
    </number:number-style>
    <number:number-style style:name="N413">
      <number:text>53 820,00</number:text>
    </number:number-style>
    <number:number-style style:name="N414">
      <number:text>63 687,00</number:text>
    </number:number-style>
    <number:number-style style:name="N415">
      <number:text>7 176,00</number:text>
    </number:number-style>
    <number:number-style style:name="N416">
      <number:text>77 222,50</number:text>
    </number:number-style>
    <number:number-style style:name="N417">
      <number:text>13 662,00</number:text>
    </number:number-style>
    <number:number-style style:name="N418">
      <number:text>100</number:text>
    </number:number-style>
    <number:number-style style:name="N419">
      <number:text>62 100,00</number:text>
    </number:number-style>
    <number:number-style style:name="N420">
      <number:text>107</number:text>
    </number:number-style>
    <number:number-style style:name="N421">
      <number:text>182 114,00</number:text>
    </number:number-style>
    <number:number-style style:name="N422">
      <number:text>338</number:text>
    </number:number-style>
    <number:number-style style:name="N423">
      <number:text>318 734,00</number:text>
    </number:number-style>
    <number:number-style style:name="N424">
      <number:text>240</number:text>
    </number:number-style>
    <number:number-style style:name="N425">
      <number:text>226 320,00</number:text>
    </number:number-style>
    <number:number-style style:name="N426">
      <number:text>3 772,00</number:text>
    </number:number-style>
    <number:number-style style:name="N427">
      <number:text>46 299,00</number:text>
    </number:number-style>
    <number:number-style style:name="N428">
      <number:text>30 360,00</number:text>
    </number:number-style>
    <number:number-style style:name="N429">
      <number:text>74 520,00</number:text>
    </number:number-style>
    <number:number-style style:name="N430">
      <number:text>3 504 349,00</number:text>
    </number:number-style>
    <number:number-style style:name="N431">
      <number:text>584 058,16</number:text>
    </number:number-style>
    <number:number-style style:name="N432">
      <number:text>41 055,00</number:text>
    </number:number-style>
    <number:number-style style:name="N433">
      <number:text>33 235,00</number:text>
    </number:number-style>
    <number:number-style style:name="N434">
      <number:text>159 252,00</number:text>
    </number:number-style>
    <number:number-style style:name="N435">
      <number:text>9 430,00</number:text>
    </number:number-style>
    <number:number-style style:name="N436">
      <number:text>213</number:text>
    </number:number-style>
    <number:number-style style:name="N437">
      <number:text>191 061,00</number:text>
    </number:number-style>
    <number:number-style style:name="N438">
      <number:text>400</number:text>
    </number:number-style>
    <number:number-style style:name="N439">
      <number:text>358 800,00</number:text>
    </number:number-style>
    <number:number-style style:name="N440">
      <number:text>17 043,00</number:text>
    </number:number-style>
    <number:number-style style:name="N441">
      <number:text>190</number:text>
    </number:number-style>
    <number:number-style style:name="N442">
      <number:text>185 725,00</number:text>
    </number:number-style>
    <number:number-style style:name="N443">
      <number:text>40 365,00</number:text>
    </number:number-style>
    <number:number-style style:name="N444">
      <number:text>31 671,00</number:text>
    </number:number-style>
    <number:number-style style:name="N445">
      <number:text>54 464,00</number:text>
    </number:number-style>
    <number:number-style style:name="N446">
      <number:text>106</number:text>
    </number:number-style>
    <number:number-style style:name="N447">
      <number:text>99 958,00</number:text>
    </number:number-style>
    <number:number-style style:name="N448">
      <number:text>110</number:text>
    </number:number-style>
    <number:number-style style:name="N449">
      <number:text>101 200,00</number:text>
    </number:number-style>
    <number:number-style style:name="N450">
      <number:text>3 312 943,00</number:text>
    </number:number-style>
    <number:number-style style:name="N451">
      <number:text>552 157,15</number:text>
    </number:number-style>
    <number:number-style style:name="N452">
      <number:text>278 691,00</number:text>
    </number:number-style>
    <number:number-style style:name="N453">
      <number:text>318 504,00</number:text>
    </number:number-style>
    <number:number-style style:name="N454">
      <number:text>132 710,00</number:text>
    </number:number-style>
    <number:number-style style:name="N455">
      <number:text>11 316,00</number:text>
    </number:number-style>
    <number:number-style style:name="N456">
      <number:text>575</number:text>
    </number:number-style>
    <number:number-style style:name="N457">
      <number:text>89 268,75</number:text>
    </number:number-style>
    <number:number-style style:name="N458">
      <number:text>170</number:text>
    </number:number-style>
    <number:number-style style:name="N459">
      <number:text>156 400,00</number:text>
    </number:number-style>
    <number:number-style style:name="N460">
      <number:text>1 840 488,75</number:text>
    </number:number-style>
    <number:number-style style:name="N461">
      <number:text>306 748,09</number:text>
    </number:number-style>
    <number:number-style style:name="N462">
      <number:text>17 595,00</number:text>
    </number:number-style>
    <number:number-style style:name="N463">
      <number:text>168</number:text>
    </number:number-style>
    <number:number-style style:name="N464">
      <number:text>285 936,00</number:text>
    </number:number-style>
    <number:number-style style:name="N465">
      <number:text>16 698,00</number:text>
    </number:number-style>
    <number:number-style style:name="N466">
      <number:text>14 720,00</number:text>
    </number:number-style>
    <number:number-style style:name="N467">
      <number:text>1 027 559,50</number:text>
    </number:number-style>
    <number:number-style style:name="N468">
      <number:text>171 259,90</number:text>
    </number:number-style>
    <number:number-style style:name="N469">
      <number:text>72 335,00</number:text>
    </number:number-style>
    <number:number-style style:name="N470">
      <number:text>48 875,00</number:text>
    </number:number-style>
    <number:number-style style:name="N471">
      <number:text>5 800,00</number:text>
    </number:number-style>
    <number:number-style style:name="N472">
      <number:text>63 800,00</number:text>
    </number:number-style>
    <number:number-style style:name="N473">
      <number:text>6 300,00</number:text>
    </number:number-style>
    <number:number-style style:name="N474">
      <number:text>25 200,00</number:text>
    </number:number-style>
    <number:number-style style:name="N475">
      <number:text>11 600,00</number:text>
    </number:number-style>
    <number:number-style style:name="N476">
      <number:text>101</number:text>
    </number:number-style>
    <number:number-style style:name="N477">
      <number:text>12 600,00</number:text>
    </number:number-style>
    <number:number-style style:name="N478">
      <number:text>102</number:text>
    </number:number-style>
    <number:number-style style:name="N479">
      <number:text>103</number:text>
    </number:number-style>
    <number:number-style style:name="N480">
      <number:text>81 200,00</number:text>
    </number:number-style>
    <number:number-style style:name="N481">
      <number:text>34 800,00</number:text>
    </number:number-style>
    <number:number-style style:name="N482">
      <number:text>2 230,00</number:text>
    </number:number-style>
    <number:number-style style:name="N483">
      <number:text>8 920,00</number:text>
    </number:number-style>
    <number:number-style style:name="N484">
      <number:text>105</number:text>
    </number:number-style>
    <number:number-style style:name="N485">
      <number:text>156 600,00</number:text>
    </number:number-style>
    <number:number-style style:name="N486">
      <number:text>29 000,00</number:text>
    </number:number-style>
    <number:number-style style:name="N487">
      <number:text>108</number:text>
    </number:number-style>
    <number:number-style style:name="N488">
      <number:text>17 400,00</number:text>
    </number:number-style>
    <number:number-style style:name="N489">
      <number:text>109</number:text>
    </number:number-style>
    <number:number-style style:name="N490">
      <number:text>40 600,00</number:text>
    </number:number-style>
    <number:number-style style:name="N491">
      <number:text>111</number:text>
    </number:number-style>
    <number:number-style style:name="N492">
      <number:text>5 780,00</number:text>
    </number:number-style>
    <number:number-style style:name="N493">
      <number:text>112</number:text>
    </number:number-style>
    <number:number-style style:name="N494">
      <number:text>113</number:text>
    </number:number-style>
    <number:number-style style:name="N495">
      <number:text>114</number:text>
    </number:number-style>
    <number:number-style style:name="N496">
      <number:text>69 360,00</number:text>
    </number:number-style>
    <number:number-style style:name="N497">
      <number:text>82 510,00</number:text>
    </number:number-style>
    <number:number-style style:name="N498">
      <number:text>115</number:text>
    </number:number-style>
    <number:number-style style:name="N499">
      <number:text>116</number:text>
    </number:number-style>
    <number:number-style style:name="N500">
      <number:text>212</number:text>
    </number:number-style>
    <number:number-style style:name="N501">
      <number:text>1 225 360,00</number:text>
    </number:number-style>
    <number:number-style style:name="N502">
      <number:text>117</number:text>
    </number:number-style>
    <number:number-style style:name="N503">
      <number:text>157 500,00</number:text>
    </number:number-style>
    <number:number-style style:name="N504">
      <number:text>118</number:text>
    </number:number-style>
    <number:number-style style:name="N505">
      <number:text>135</number:text>
    </number:number-style>
    <number:number-style style:name="N506">
      <number:text>780 300,00</number:text>
    </number:number-style>
    <number:number-style style:name="N507">
      <number:text>119</number:text>
    </number:number-style>
    <number:number-style style:name="N508">
      <number:text>132 300,00</number:text>
    </number:number-style>
    <number:number-style style:name="N509">
      <number:text>120</number:text>
    </number:number-style>
    <number:number-style style:name="N510">
      <number:text>52 020,00</number:text>
    </number:number-style>
    <number:number-style style:name="N511">
      <number:text>121</number:text>
    </number:number-style>
    <number:number-style style:name="N512">
      <number:text>122</number:text>
    </number:number-style>
    <number:number-style style:name="N513">
      <number:text>352 580,00</number:text>
    </number:number-style>
    <number:number-style style:name="N514">
      <number:text>123</number:text>
    </number:number-style>
    <number:number-style style:name="N515">
      <number:text>31 500,00</number:text>
    </number:number-style>
    <number:number-style style:name="N516">
      <number:text>124</number:text>
    </number:number-style>
    <number:number-style style:name="N517">
      <number:text>17 840,00</number:text>
    </number:number-style>
    <number:number-style style:name="N518">
      <number:text>479 740,00</number:text>
    </number:number-style>
    <number:number-style style:name="N519">
      <number:text>126</number:text>
    </number:number-style>
    <number:number-style style:name="N520">
      <number:text>94 500,00</number:text>
    </number:number-style>
    <number:number-style style:name="N521">
      <number:text>127</number:text>
    </number:number-style>
    <number:number-style style:name="N522">
      <number:text>46 240,00</number:text>
    </number:number-style>
    <number:number-style style:name="N523">
      <number:text>128</number:text>
    </number:number-style>
    <number:number-style style:name="N524">
      <number:text>129</number:text>
    </number:number-style>
    <number:number-style style:name="N525">
      <number:text>86 700,00</number:text>
    </number:number-style>
    <number:number-style style:name="N526">
      <number:text>131</number:text>
    </number:number-style>
    <number:number-style style:name="N527">
      <number:text>132</number:text>
    </number:number-style>
    <number:number-style style:name="N528">
      <number:text>196 520,00</number:text>
    </number:number-style>
    <number:number-style style:name="N529">
      <number:text>133</number:text>
    </number:number-style>
    <number:number-style style:name="N530">
      <number:text>134</number:text>
    </number:number-style>
    <number:number-style style:name="N531">
      <number:text>40 460,00</number:text>
    </number:number-style>
    <number:number-style style:name="N532">
      <number:text>11 150,00</number:text>
    </number:number-style>
    <number:number-style style:name="N533">
      <number:text>23 120,00</number:text>
    </number:number-style>
    <number:number-style style:name="N534">
      <number:text>136</number:text>
    </number:number-style>
    <number:number-style style:name="N535">
      <number:text>137</number:text>
    </number:number-style>
    <number:number-style style:name="N536">
      <number:text>138</number:text>
    </number:number-style>
    <number:number-style style:name="N537">
      <number:text>139</number:text>
    </number:number-style>
    <number:number-style style:name="N538">
      <number:text>140</number:text>
    </number:number-style>
    <number:number-style style:name="N539">
      <number:text>11 560,00</number:text>
    </number:number-style>
    <number:number-style style:name="N540">
      <number:text>141</number:text>
    </number:number-style>
    <number:number-style style:name="N541">
      <number:text>75 600,00</number:text>
    </number:number-style>
    <number:number-style style:name="N542">
      <number:text>142</number:text>
    </number:number-style>
    <number:number-style style:name="N543">
      <number:text>18 900,00</number:text>
    </number:number-style>
    <number:number-style style:name="N544">
      <number:text>143</number:text>
    </number:number-style>
    <number:number-style style:name="N545">
      <number:text>144</number:text>
    </number:number-style>
    <number:number-style style:name="N546">
      <number:text>176 400,00</number:text>
    </number:number-style>
    <number:number-style style:name="N547">
      <number:text>151 640,00</number:text>
    </number:number-style>
    <number:number-style style:name="N548">
      <number:text>145</number:text>
    </number:number-style>
    <number:number-style style:name="N549">
      <number:text>81 900,00</number:text>
    </number:number-style>
    <number:number-style style:name="N550">
      <number:text>146</number:text>
    </number:number-style>
    <number:number-style style:name="N551">
      <number:text>8 500,00</number:text>
    </number:number-style>
    <number:number-style style:name="N552">
      <number:text>17 000,00</number:text>
    </number:number-style>
    <number:number-style style:name="N553">
      <number:text>147</number:text>
    </number:number-style>
    <number:number-style style:name="N554">
      <number:text>148</number:text>
    </number:number-style>
    <number:number-style style:name="N555">
      <number:text>149</number:text>
    </number:number-style>
    <number:number-style style:name="N556">
      <number:text>8 450,00</number:text>
    </number:number-style>
    <number:number-style style:name="N557">
      <number:text>33 800,00</number:text>
    </number:number-style>
    <number:number-style style:name="N558">
      <number:text>150</number:text>
    </number:number-style>
    <number:number-style style:name="N559">
      <number:text>405 600,00</number:text>
    </number:number-style>
    <number:number-style style:name="N560">
      <number:text>151</number:text>
    </number:number-style>
    <number:number-style style:name="N561">
      <number:text>245 050,00</number:text>
    </number:number-style>
    <number:number-style style:name="N562">
      <number:text>152</number:text>
    </number:number-style>
    <number:number-style style:name="N563">
      <number:text>153</number:text>
    </number:number-style>
    <number:number-style style:name="N564">
      <number:text>84 500,00</number:text>
    </number:number-style>
    <number:number-style style:name="N565">
      <number:text>154</number:text>
    </number:number-style>
    <number:number-style style:name="N566">
      <number:text>126 750,00</number:text>
    </number:number-style>
    <number:number-style style:name="N567">
      <number:text>118 190,00</number:text>
    </number:number-style>
    <number:number-style style:name="N568">
      <number:text>155</number:text>
    </number:number-style>
    <number:number-style style:name="N569">
      <number:text>16 900,00</number:text>
    </number:number-style>
    <number:number-style style:name="N570">
      <number:text>156</number:text>
    </number:number-style>
    <number:number-style style:name="N571">
      <number:text>157</number:text>
    </number:number-style>
    <number:number-style style:name="N572">
      <number:text>25 350,00</number:text>
    </number:number-style>
    <number:number-style style:name="N573">
      <number:text>159</number:text>
    </number:number-style>
    <number:number-style style:name="N574">
      <number:text>161</number:text>
    </number:number-style>
    <number:number-style style:name="N575">
      <number:text>162</number:text>
    </number:number-style>
    <number:number-style style:name="N576">
      <number:text>42 250,00</number:text>
    </number:number-style>
    <number:number-style style:name="N577">
      <number:text>163</number:text>
    </number:number-style>
    <number:number-style style:name="N578">
      <number:text>185 900,00</number:text>
    </number:number-style>
    <number:number-style style:name="N579">
      <number:text>118 300,00</number:text>
    </number:number-style>
    <number:number-style style:name="N580">
      <number:text>26 760,00</number:text>
    </number:number-style>
    <number:number-style style:name="N581">
      <number:text>165</number:text>
    </number:number-style>
    <number:number-style style:name="N582">
      <number:text>13 900,00</number:text>
    </number:number-style>
    <number:number-style style:name="N583">
      <number:text>97 300,00</number:text>
    </number:number-style>
    <number:number-style style:name="N584">
      <number:text>166</number:text>
    </number:number-style>
    <number:number-style style:name="N585">
      <number:text>139 000,00</number:text>
    </number:number-style>
    <number:number-style style:name="N586">
      <number:text>167</number:text>
    </number:number-style>
    <number:number-style style:name="N587">
      <number:text>55 600,00</number:text>
    </number:number-style>
    <number:number-style style:name="N588">
      <number:text>166 800,00</number:text>
    </number:number-style>
    <number:number-style style:name="N589">
      <number:text>169</number:text>
    </number:number-style>
    <number:number-style style:name="N590">
      <number:text>83 400,00</number:text>
    </number:number-style>
    <number:number-style style:name="N591">
      <number:text>171</number:text>
    </number:number-style>
    <number:number-style style:name="N592">
      <number:text>27 800,00</number:text>
    </number:number-style>
    <number:number-style style:name="N593">
      <number:text>172</number:text>
    </number:number-style>
    <number:number-style style:name="N594">
      <number:text>5 100,00</number:text>
    </number:number-style>
    <number:number-style style:name="N595">
      <number:text>173</number:text>
    </number:number-style>
    <number:number-style style:name="N596">
      <number:text>960,00</number:text>
    </number:number-style>
    <number:number-style style:name="N597">
      <number:text>24 000,00</number:text>
    </number:number-style>
    <number:number-style style:name="N598">
      <number:text>174</number:text>
    </number:number-style>
    <number:number-style style:name="N599">
      <number:text>907,00</number:text>
    </number:number-style>
    <number:number-style style:name="N600">
      <number:text>78 002,00</number:text>
    </number:number-style>
    <number:number-style style:name="N601">
      <number:text>4 460,00</number:text>
    </number:number-style>
    <number:number-style style:name="N602">
      <number:text>175</number:text>
    </number:number-style>
    <number:number-style style:name="N603">
      <number:text>1 280,00</number:text>
    </number:number-style>
    <number:number-style style:name="N604">
      <number:text>7 680,00</number:text>
    </number:number-style>
    <number:number-style style:name="N605">
      <number:text>176</number:text>
    </number:number-style>
    <number:number-style style:name="N606">
      <number:text>1 950,00</number:text>
    </number:number-style>
    <number:number-style style:name="N607">
      <number:text>204 750,00</number:text>
    </number:number-style>
    <number:number-style style:name="N608">
      <number:text>177</number:text>
    </number:number-style>
    <number:number-style style:name="N609">
      <number:text>185 250,00</number:text>
    </number:number-style>
    <number:number-style style:name="N610">
      <number:text>178</number:text>
    </number:number-style>
    <number:number-style style:name="N611">
      <number:text>40 950,00</number:text>
    </number:number-style>
    <number:number-style style:name="N612">
      <number:text>179</number:text>
    </number:number-style>
    <number:number-style style:name="N613">
      <number:text>83 850,00</number:text>
    </number:number-style>
    <number:number-style style:name="N614">
      <number:text>180</number:text>
    </number:number-style>
    <number:number-style style:name="N615">
      <number:text>13 650,00</number:text>
    </number:number-style>
    <number:number-style style:name="N616">
      <number:text>181</number:text>
    </number:number-style>
    <number:number-style style:name="N617">
      <number:text>23 400,00</number:text>
    </number:number-style>
    <number:number-style style:name="N618">
      <number:text>182</number:text>
    </number:number-style>
    <number:number-style style:name="N619">
      <number:text>5 850,00</number:text>
    </number:number-style>
    <number:number-style style:name="N620">
      <number:text>183</number:text>
    </number:number-style>
    <number:number-style style:name="N621">
      <number:text>3 900,00</number:text>
    </number:number-style>
    <number:number-style style:name="N622">
      <number:text>184</number:text>
    </number:number-style>
    <number:number-style style:name="N623">
      <number:text>13 380,00</number:text>
    </number:number-style>
    <number:number-style style:name="N624">
      <number:text>185</number:text>
    </number:number-style>
    <number:number-style style:name="N625">
      <number:text>186</number:text>
    </number:number-style>
    <number:number-style style:name="N626">
      <number:text>21 450,00</number:text>
    </number:number-style>
    <number:number-style style:name="N627">
      <number:text>187</number:text>
    </number:number-style>
    <number:number-style style:name="N628">
      <number:text>188</number:text>
    </number:number-style>
    <number:number-style style:name="N629">
      <number:text>46 800,00</number:text>
    </number:number-style>
    <number:number-style style:name="N630">
      <number:text>189</number:text>
    </number:number-style>
    <number:number-style style:name="N631">
      <number:text>218 400,00</number:text>
    </number:number-style>
    <number:number-style style:name="N632">
      <number:text>107 250,00</number:text>
    </number:number-style>
    <number:number-style style:name="N633">
      <number:text>191</number:text>
    </number:number-style>
    <number:number-style style:name="N634">
      <number:text>15 600,00</number:text>
    </number:number-style>
    <number:number-style style:name="N635">
      <number:text>192</number:text>
    </number:number-style>
    <number:number-style style:name="N636">
      <number:text>11 700,00</number:text>
    </number:number-style>
    <number:number-style style:name="N637">
      <number:text>193</number:text>
    </number:number-style>
    <number:number-style style:name="N638">
      <number:text>7 800,00</number:text>
    </number:number-style>
    <number:number-style style:name="N639">
      <number:text>194</number:text>
    </number:number-style>
    <number:number-style style:name="N640">
      <number:text>28 990,00</number:text>
    </number:number-style>
    <number:number-style style:name="N641">
      <number:text>195</number:text>
    </number:number-style>
    <number:number-style style:name="N642">
      <number:text>265</number:text>
    </number:number-style>
    <number:number-style style:name="N643">
      <number:text>453,00</number:text>
    </number:number-style>
    <number:number-style style:name="N644">
      <number:text>120 045,00</number:text>
    </number:number-style>
    <number:number-style style:name="N645">
      <number:text>196</number:text>
    </number:number-style>
    <number:number-style style:name="N646">
      <number:text>2 640,00</number:text>
    </number:number-style>
    <number:number-style style:name="N647">
      <number:text>105 600,00</number:text>
    </number:number-style>
    <number:number-style style:name="N648">
      <number:text>197</number:text>
    </number:number-style>
    <number:number-style style:name="N649">
      <number:text>1 570,00</number:text>
    </number:number-style>
    <number:number-style style:name="N650">
      <number:text>59 660,00</number:text>
    </number:number-style>
    <number:number-style style:name="N651">
      <number:text>198</number:text>
    </number:number-style>
    <number:number-style style:name="N652">
      <number:text>910,00</number:text>
    </number:number-style>
    <number:number-style style:name="N653">
      <number:text>16 380,00</number:text>
    </number:number-style>
    <number:number-style style:name="N654">
      <number:text>199</number:text>
    </number:number-style>
    <number:number-style style:name="N655">
      <number:text>136,00</number:text>
    </number:number-style>
    <number:number-style style:name="N656">
      <number:text>6 392,00</number:text>
    </number:number-style>
    <number:number-style style:name="N657">
      <number:text>200</number:text>
    </number:number-style>
    <number:number-style style:name="N658">
      <number:text>3 100,00</number:text>
    </number:number-style>
    <number:number-style style:name="N659">
      <number:text>27 900,00</number:text>
    </number:number-style>
    <number:number-style style:name="N660">
      <number:text>201</number:text>
    </number:number-style>
    <number:number-style style:name="N661">
      <number:text>6 200,00</number:text>
    </number:number-style>
    <number:number-style style:name="N662">
      <number:text>202</number:text>
    </number:number-style>
    <number:number-style style:name="N663">
      <number:text>9 300,00</number:text>
    </number:number-style>
    <number:number-style style:name="N664">
      <number:text>203</number:text>
    </number:number-style>
    <number:number-style style:name="N665">
      <number:text>204</number:text>
    </number:number-style>
    <number:number-style style:name="N666">
      <number:text>57 980,00</number:text>
    </number:number-style>
    <number:number-style style:name="N667">
      <number:text>205</number:text>
    </number:number-style>
    <number:number-style style:name="N668">
      <number:text>206</number:text>
    </number:number-style>
    <number:number-style style:name="N669">
      <number:text>207</number:text>
    </number:number-style>
    <number:number-style style:name="N670">
      <number:text>208</number:text>
    </number:number-style>
    <number:number-style style:name="N671">
      <number:text>209</number:text>
    </number:number-style>
    <number:number-style style:name="N672">
      <number:text>210</number:text>
    </number:number-style>
    <number:number-style style:name="N673">
      <number:text>3 880,00</number:text>
    </number:number-style>
    <number:number-style style:name="N674">
      <number:text>211</number:text>
    </number:number-style>
    <number:number-style style:name="N675">
      <number:text>19 400,00</number:text>
    </number:number-style>
    <number:number-style style:name="N676">
      <number:text>3 312,00</number:text>
    </number:number-style>
    <number:number-style style:name="N677">
      <number:text>13 248,00</number:text>
    </number:number-style>
    <number:number-style style:name="N678">
      <number:text>214</number:text>
    </number:number-style>
    <number:number-style style:name="N679">
      <number:text>23 280,00</number:text>
    </number:number-style>
    <number:number-style style:name="N680">
      <number:text>215</number:text>
    </number:number-style>
    <number:number-style style:name="N681">
      <number:text>216</number:text>
    </number:number-style>
    <number:number-style style:name="N682">
      <number:text>217</number:text>
    </number:number-style>
    <number:number-style style:name="N683">
      <number:text>3 200,00</number:text>
    </number:number-style>
    <number:number-style style:name="N684">
      <number:text>6 400,00</number:text>
    </number:number-style>
    <number:number-style style:name="N685">
      <number:text>218</number:text>
    </number:number-style>
    <number:number-style style:name="N686">
      <number:text>2 780,00</number:text>
    </number:number-style>
    <number:number-style style:name="N687">
      <number:text>44 480,00</number:text>
    </number:number-style>
    <number:number-style style:name="N688">
      <number:text>13 210 919,00</number:text>
    </number:number-style>
    <number:number-style style:name="N689">
      <number:text>2 201 819,82</number:text>
    </number:number-style>
    <number:number-style style:name="N690">
      <number:text>740,00</number:text>
    </number:number-style>
    <number:number-style style:name="N691">
      <number:text>2 960,00</number:text>
    </number:number-style>
    <number:number-style style:name="N692">
      <number:text>5 920,00</number:text>
    </number:number-style>
    <number:number-style style:name="N693">
      <number:text>63 640,00</number:text>
    </number:number-style>
    <number:number-style style:name="N694">
      <number:text>19 980,00</number:text>
    </number:number-style>
    <number:number-style style:name="N695">
      <number:text>1 480,00</number:text>
    </number:number-style>
    <number:number-style style:name="N696">
      <number:text>3 700,00</number:text>
    </number:number-style>
    <number:number-style style:name="N697">
      <number:text>74 740,00</number:text>
    </number:number-style>
    <number:number-style style:name="N698">
      <number:text>42 920,00</number:text>
    </number:number-style>
    <number:number-style style:name="N699">
      <number:text>2 220,00</number:text>
    </number:number-style>
    <number:number-style style:name="N700">
      <number:text>23 680,00</number:text>
    </number:number-style>
    <number:number-style style:name="N701">
      <number:text>43 660,00</number:text>
    </number:number-style>
    <number:number-style style:name="N702">
      <number:text>5 180,00</number:text>
    </number:number-style>
    <number:number-style style:name="N703">
      <number:text>14 800,00</number:text>
    </number:number-style>
    <number:number-style style:name="N704">
      <number:text>446,00</number:text>
    </number:number-style>
    <number:number-style style:name="N705">
      <number:text>55 750,00</number:text>
    </number:number-style>
    <number:number-style style:name="N706">
      <number:text>97 228,00</number:text>
    </number:number-style>
    <number:number-style style:name="N707">
      <number:text>302,00</number:text>
    </number:number-style>
    <number:number-style style:name="N708">
      <number:text>4 832,00</number:text>
    </number:number-style>
    <number:number-style style:name="N709">
      <number:text>500,00</number:text>
    </number:number-style>
    <number:number-style style:name="N710">
      <number:text>5 500,00</number:text>
    </number:number-style>
    <number:number-style style:name="N711">
      <number:text>1 500,00</number:text>
    </number:number-style>
    <number:number-style style:name="N712">
      <number:text>9 043,00</number:text>
    </number:number-style>
    <number:number-style style:name="N713">
      <number:text>27 129,00</number:text>
    </number:number-style>
    <number:number-style style:name="N714">
      <number:text>5 940,00</number:text>
    </number:number-style>
    <number:number-style style:name="N715">
      <number:text>297 000,00</number:text>
    </number:number-style>
    <number:number-style style:name="N716">
      <number:text>190 080,00</number:text>
    </number:number-style>
    <number:number-style style:name="N717">
      <number:text>17 820,00</number:text>
    </number:number-style>
    <number:number-style style:name="N718">
      <number:text>59 400,00</number:text>
    </number:number-style>
    <number:number-style style:name="N719">
      <number:text>118 800,00</number:text>
    </number:number-style>
    <number:number-style style:name="N720">
      <number:text>11 880,00</number:text>
    </number:number-style>
    <number:number-style style:name="N721">
      <number:text>6 000,00</number:text>
    </number:number-style>
    <number:number-style style:name="N722">
      <number:text>12 000,00</number:text>
    </number:number-style>
    <number:number-style style:name="N723">
      <number:text>120 000,00</number:text>
    </number:number-style>
    <number:number-style style:name="N724">
      <number:text>98 260,00</number:text>
    </number:number-style>
    <number:number-style style:name="N725">
      <number:text>367</number:text>
    </number:number-style>
    <number:number-style style:name="N726">
      <number:text>317,00</number:text>
    </number:number-style>
    <number:number-style style:name="N727">
      <number:text>116 339,00</number:text>
    </number:number-style>
    <number:number-style style:name="N728">
      <number:text>236 980,00</number:text>
    </number:number-style>
    <number:number-style style:name="N729">
      <number:text>1 254 260,00</number:text>
    </number:number-style>
    <number:number-style style:name="N730">
      <number:text>462 400,00</number:text>
    </number:number-style>
    <number:number-style style:name="N731">
      <number:text>7 030,00</number:text>
    </number:number-style>
    <number:number-style style:name="N732">
      <number:text>31 220,00</number:text>
    </number:number-style>
    <number:number-style style:name="N733">
      <number:text>3 590,00</number:text>
    </number:number-style>
    <number:number-style style:name="N734">
      <number:text>14 360,00</number:text>
    </number:number-style>
    <number:number-style style:name="N735">
      <number:text>21 540,00</number:text>
    </number:number-style>
    <number:number-style style:name="N736">
      <number:text>50 260,00</number:text>
    </number:number-style>
    <number:number-style style:name="N737">
      <number:text>6 690,00</number:text>
    </number:number-style>
    <number:number-style style:name="N738">
      <number:text>4 140,00</number:text>
    </number:number-style>
    <number:number-style style:name="N739">
      <number:text>12 420,00</number:text>
    </number:number-style>
    <number:number-style style:name="N740">
      <number:text>24 840,00</number:text>
    </number:number-style>
    <number:number-style style:name="N741">
      <number:text>20 700,00</number:text>
    </number:number-style>
    <number:number-style style:name="N742">
      <number:text>16 560,00</number:text>
    </number:number-style>
    <number:number-style style:name="N743">
      <number:text>6 340,00</number:text>
    </number:number-style>
    <number:number-style style:name="N744">
      <number:text>19 020,00</number:text>
    </number:number-style>
    <number:number-style style:name="N745">
      <number:text>25 360,00</number:text>
    </number:number-style>
    <number:number-style style:name="N746">
      <number:text>98 600,00</number:text>
    </number:number-style>
    <number:number-style style:name="N747">
      <number:text>19 200,00</number:text>
    </number:number-style>
    <number:number-style style:name="N748">
      <number:text>54 420,00</number:text>
    </number:number-style>
    <number:number-style style:name="N749">
      <number:text>37 050,00</number:text>
    </number:number-style>
    <number:number-style style:name="N750">
      <number:text>19 500,00</number:text>
    </number:number-style>
    <number:number-style style:name="N751">
      <number:text>9 750,00</number:text>
    </number:number-style>
    <number:number-style style:name="N752">
      <number:text>60 450,00</number:text>
    </number:number-style>
    <number:number-style style:name="N753">
      <number:text>42 900,00</number:text>
    </number:number-style>
    <number:number-style style:name="N754">
      <number:text>31 200,00</number:text>
    </number:number-style>
    <number:number-style style:name="N755">
      <number:text>24 462,00</number:text>
    </number:number-style>
    <number:number-style style:name="N756">
      <number:text>15 840,00</number:text>
    </number:number-style>
    <number:number-style style:name="N757">
      <number:text>26 690,00</number:text>
    </number:number-style>
    <number:number-style style:name="N758">
      <number:text>2 720,00</number:text>
    </number:number-style>
    <number:number-style style:name="N759">
      <number:text>7 760,00</number:text>
    </number:number-style>
    <number:number-style style:name="N760">
      <number:text>5 560,00</number:text>
    </number:number-style>
    <number:number-style style:name="N761">
      <number:text>8 140,00</number:text>
    </number:number-style>
    <number:number-style style:name="N762">
      <number:text>3 538 831,00</number:text>
    </number:number-style>
    <number:number-style style:name="N763">
      <number:text>589 805,15</number:text>
    </number:number-style>
    <number:number-style style:name="N764">
      <number:text>14 060,00</number:text>
    </number:number-style>
    <number:number-style style:name="N765">
      <number:text>15 540,00</number:text>
    </number:number-style>
    <number:number-style style:name="N766">
      <number:text>16 280,00</number:text>
    </number:number-style>
    <number:number-style style:name="N767">
      <number:text>6 660,00</number:text>
    </number:number-style>
    <number:number-style style:name="N768">
      <number:text>20 720,00</number:text>
    </number:number-style>
    <number:number-style style:name="N769">
      <number:text>16 948,00</number:text>
    </number:number-style>
    <number:number-style style:name="N770">
      <number:text>24 976,00</number:text>
    </number:number-style>
    <number:number-style style:name="N771">
      <number:text>604,00</number:text>
    </number:number-style>
    <number:number-style style:name="N772">
      <number:text>10 000,00</number:text>
    </number:number-style>
    <number:number-style style:name="N773">
      <number:text>5 000,00</number:text>
    </number:number-style>
    <number:number-style style:name="N774">
      <number:text>35 640,00</number:text>
    </number:number-style>
    <number:number-style style:name="N775">
      <number:text>29 700,00</number:text>
    </number:number-style>
    <number:number-style style:name="N776">
      <number:text>41 580,00</number:text>
    </number:number-style>
    <number:number-style style:name="N777">
      <number:text>42 000,00</number:text>
    </number:number-style>
    <number:number-style style:name="N778">
      <number:text>54 000,00</number:text>
    </number:number-style>
    <number:number-style style:name="N779">
      <number:text>34 680,00</number:text>
    </number:number-style>
    <number:number-style style:name="N780">
      <number:text>300 560,00</number:text>
    </number:number-style>
    <number:number-style style:name="N781">
      <number:text>248 540,00</number:text>
    </number:number-style>
    <number:number-style style:name="N782">
      <number:text>46 400,00</number:text>
    </number:number-style>
    <number:number-style style:name="N783">
      <number:text>44 100,00</number:text>
    </number:number-style>
    <number:number-style style:name="N784">
      <number:text>329 460,00</number:text>
    </number:number-style>
    <number:number-style style:name="N785">
      <number:text>231 200,00</number:text>
    </number:number-style>
    <number:number-style style:name="N786">
      <number:text>17 340,00</number:text>
    </number:number-style>
    <number:number-style style:name="N787">
      <number:text>38 991,00</number:text>
    </number:number-style>
    <number:number-style style:name="N788">
      <number:text>63 580,00</number:text>
    </number:number-style>
    <number:number-style style:name="N789">
      <number:text>104 040,00</number:text>
    </number:number-style>
    <number:number-style style:name="N790">
      <number:text>28 900,00</number:text>
    </number:number-style>
    <number:number-style style:name="N791">
      <number:text>59 150,00</number:text>
    </number:number-style>
    <number:number-style style:name="N792">
      <number:text>50 700,00</number:text>
    </number:number-style>
    <number:number-style style:name="N793">
      <number:text>101 400,00</number:text>
    </number:number-style>
    <number:number-style style:name="N794">
      <number:text>9 812,00</number:text>
    </number:number-style>
    <number:number-style style:name="N795">
      <number:text>80 920,00</number:text>
    </number:number-style>
    <number:number-style style:name="N796">
      <number:text>12 680,00</number:text>
    </number:number-style>
    <number:number-style style:name="N797">
      <number:text>23 200,00</number:text>
    </number:number-style>
    <number:number-style style:name="N798">
      <number:text>57 800,00</number:text>
    </number:number-style>
    <number:number-style style:name="N799">
      <number:text>9 600,00</number:text>
    </number:number-style>
    <number:number-style style:name="N800">
      <number:text>27 300,00</number:text>
    </number:number-style>
    <number:number-style style:name="N801">
      <number:text>1 359,00</number:text>
    </number:number-style>
    <number:number-style style:name="N802">
      <number:text>5 280,00</number:text>
    </number:number-style>
    <number:number-style style:name="N803">
      <number:text>2 730,00</number:text>
    </number:number-style>
    <number:number-style style:name="N804">
      <number:text>416 312,00</number:text>
    </number:number-style>
    <number:number-style style:name="N805">
      <number:text>69 385,35</number:text>
    </number:number-style>
    <number:number-style style:name="N806">
      <number:text>7 291,00</number:text>
    </number:number-style>
    <number:number-style style:name="N807">
      <number:text>10 360,00</number:text>
    </number:number-style>
    <number:number-style style:name="N808">
      <number:text>24 530,00</number:text>
    </number:number-style>
    <number:number-style style:name="N809">
      <number:text>1 338,00</number:text>
    </number:number-style>
    <number:number-style style:name="N810">
      <number:text>36 172,00</number:text>
    </number:number-style>
    <number:number-style style:name="N811">
      <number:text>23 760,00</number:text>
    </number:number-style>
    <number:number-style style:name="N812">
      <number:text>36 000,00</number:text>
    </number:number-style>
    <number:number-style style:name="N813">
      <number:text>10 770,00</number:text>
    </number:number-style>
    <number:number-style style:name="N814">
      <number:text>7 180,00</number:text>
    </number:number-style>
    <number:number-style style:name="N815">
      <number:text>170 100,00</number:text>
    </number:number-style>
    <number:number-style style:name="N816">
      <number:text>121 380,00</number:text>
    </number:number-style>
    <number:number-style style:name="N817">
      <number:text>37 800,00</number:text>
    </number:number-style>
    <number:number-style style:name="N818">
      <number:text>56 700,00</number:text>
    </number:number-style>
    <number:number-style style:name="N819">
      <number:text>63 000,00</number:text>
    </number:number-style>
    <number:number-style style:name="N820">
      <number:text>211 250,00</number:text>
    </number:number-style>
    <number:number-style style:name="N821">
      <number:text>35 680,00</number:text>
    </number:number-style>
    <number:number-style style:name="N822">
      <number:text>261 950,00</number:text>
    </number:number-style>
    <number:number-style style:name="N823">
      <number:text>41 700,00</number:text>
    </number:number-style>
    <number:number-style style:name="N824">
      <number:text>510,00</number:text>
    </number:number-style>
    <number:number-style style:name="N825">
      <number:text>3 570,00</number:text>
    </number:number-style>
    <number:number-style style:name="N826">
      <number:text>22 300,00</number:text>
    </number:number-style>
    <number:number-style style:name="N827">
      <number:text>3 624,00</number:text>
    </number:number-style>
    <number:number-style style:name="N828">
      <number:text>11 120,00</number:text>
    </number:number-style>
    <number:number-style style:name="N829">
      <number:text>2 344 498,00</number:text>
    </number:number-style>
    <number:number-style style:name="N830">
      <number:text>390 749,66</number:text>
    </number:number-style>
    <number:number-style style:name="N831">
      <number:text>2 000,00</number:text>
    </number:number-style>
    <number:number-style style:name="N832">
      <number:text>3 000,00</number:text>
    </number:number-style>
    <number:number-style style:name="N833">
      <number:text>3 500,00</number:text>
    </number:number-style>
    <number:number-style style:name="N834">
      <number:text>21 000,00</number:text>
    </number:number-style>
    <number:number-style style:name="N835">
      <number:text>8 000,00</number:text>
    </number:number-style>
    <number:number-style style:name="N836">
      <number:text>75 140,00</number:text>
    </number:number-style>
    <number:number-style style:name="N837">
      <number:text>341 020,00</number:text>
    </number:number-style>
    <number:number-style style:name="N838">
      <number:text>306 340,00</number:text>
    </number:number-style>
    <number:number-style style:name="N839">
      <number:text>132 940,00</number:text>
    </number:number-style>
    <number:number-style style:name="N840">
      <number:text>47 164,00</number:text>
    </number:number-style>
    <number:number-style style:name="N841">
      <number:text>29 250,00</number:text>
    </number:number-style>
    <number:number-style style:name="N842">
      <number:text>250</number:text>
    </number:number-style>
    <number:number-style style:name="N843">
      <number:text>79 250,00</number:text>
    </number:number-style>
    <number:number-style style:name="N844">
      <number:text>48 750,00</number:text>
    </number:number-style>
    <number:number-style style:name="N845">
      <number:text>48 670,00</number:text>
    </number:number-style>
    <number:number-style style:name="N846">
      <number:text>1 768,00</number:text>
    </number:number-style>
    <number:number-style style:name="N847">
      <number:text>12 400,00</number:text>
    </number:number-style>
    <number:number-style style:name="N848">
      <number:text>15 500,00</number:text>
    </number:number-style>
    <number:number-style style:name="N849">
      <number:text>6 624,00</number:text>
    </number:number-style>
    <number:number-style style:name="N850">
      <number:text>34 342,00</number:text>
    </number:number-style>
    <number:number-style style:name="N851">
      <number:text>2 516 704,00</number:text>
    </number:number-style>
    <number:number-style style:name="N852">
      <number:text>419 450,66</number:text>
    </number:number-style>
    <number:number-style style:name="N853">
      <number:text>21 500,00</number:text>
    </number:number-style>
    <number:number-style style:name="N854">
      <number:text>31 700,00</number:text>
    </number:number-style>
    <number:number-style style:name="N855">
      <number:text>52 200,00</number:text>
    </number:number-style>
    <number:number-style style:name="N856">
      <number:text>69 600,00</number:text>
    </number:number-style>
    <number:number-style style:name="N857">
      <number:text>60 210,00</number:text>
    </number:number-style>
    <number:number-style style:name="N858">
      <number:text>121 800,00</number:text>
    </number:number-style>
    <number:number-style style:name="N859">
      <number:text>20 070,00</number:text>
    </number:number-style>
    <number:number-style style:name="N860">
      <number:text>982 600,00</number:text>
    </number:number-style>
    <number:number-style style:name="N861">
      <number:text>138 600,00</number:text>
    </number:number-style>
    <number:number-style style:name="N862">
      <number:text>1 086 640,00</number:text>
    </number:number-style>
    <number:number-style style:name="N863">
      <number:text>50 400,00</number:text>
    </number:number-style>
    <number:number-style style:name="N864">
      <number:text>549 100,00</number:text>
    </number:number-style>
    <number:number-style style:name="N865">
      <number:text>115 600,00</number:text>
    </number:number-style>
    <number:number-style style:name="N866">
      <number:text>4 440,00</number:text>
    </number:number-style>
    <number:number-style style:name="N867">
      <number:text>490 100,00</number:text>
    </number:number-style>
    <number:number-style style:name="N868">
      <number:text>422 500,00</number:text>
    </number:number-style>
    <number:number-style style:name="N869">
      <number:text>76 050,00</number:text>
    </number:number-style>
    <number:number-style style:name="N870">
      <number:text>321 100,00</number:text>
    </number:number-style>
    <number:number-style style:name="N871">
      <number:text>67 600,00</number:text>
    </number:number-style>
    <number:number-style style:name="N872">
      <number:text>735 150,00</number:text>
    </number:number-style>
    <number:number-style style:name="N873">
      <number:text>39 960,00</number:text>
    </number:number-style>
    <number:number-style style:name="N874">
      <number:text>11 220,00</number:text>
    </number:number-style>
    <number:number-style style:name="N875">
      <number:text>191 377,00</number:text>
    </number:number-style>
    <number:number-style style:name="N876">
      <number:text>222 300,00</number:text>
    </number:number-style>
    <number:number-style style:name="N877">
      <number:text>200 850,00</number:text>
    </number:number-style>
    <number:number-style style:name="N878">
      <number:text>78 000,00</number:text>
    </number:number-style>
    <number:number-style style:name="N879">
      <number:text>9 620,00</number:text>
    </number:number-style>
    <number:number-style style:name="N880">
      <number:text>120 900,00</number:text>
    </number:number-style>
    <number:number-style style:name="N881">
      <number:text>59 200,00</number:text>
    </number:number-style>
    <number:number-style style:name="N882">
      <number:text>288 600,00</number:text>
    </number:number-style>
    <number:number-style style:name="N883">
      <number:text>95 550,00</number:text>
    </number:number-style>
    <number:number-style style:name="N884">
      <number:text>21 460,00</number:text>
    </number:number-style>
    <number:number-style style:name="N885">
      <number:text>55 719,00</number:text>
    </number:number-style>
    <number:number-style style:name="N886">
      <number:text>126 720,00</number:text>
    </number:number-style>
    <number:number-style style:name="N887">
      <number:text>89 490,00</number:text>
    </number:number-style>
    <number:number-style style:name="N888">
      <number:text>1 820,00</number:text>
    </number:number-style>
    <number:number-style style:name="N889">
      <number:text>8 568,00</number:text>
    </number:number-style>
    <number:number-style style:name="N890">
      <number:text>2 500,00</number:text>
    </number:number-style>
    <number:number-style style:name="N891">
      <number:text>50 320,00</number:text>
    </number:number-style>
    <number:number-style style:name="N892">
      <number:text>24 800,00</number:text>
    </number:number-style>
    <number:number-style style:name="N893">
      <number:text>219</number:text>
    </number:number-style>
    <number:number-style style:name="N894">
      <number:text>49 600,00</number:text>
    </number:number-style>
    <number:number-style style:name="N895">
      <number:text>220</number:text>
    </number:number-style>
    <number:number-style style:name="N896">
      <number:text>221</number:text>
    </number:number-style>
    <number:number-style style:name="N897">
      <number:text>222</number:text>
    </number:number-style>
    <number:number-style style:name="N898">
      <number:text>223</number:text>
    </number:number-style>
    <number:number-style style:name="N899">
      <number:text>16 680,00</number:text>
    </number:number-style>
    <number:number-style style:name="N900">
      <number:text>13 431 389,00</number:text>
    </number:number-style>
    <number:number-style style:name="N901">
      <number:text>2 238 564,85</number:text>
    </number:number-style>
    <number:number-style style:name="N902">
      <number:text>58 460,00</number:text>
    </number:number-style>
    <number:number-style style:name="N903">
      <number:text>34 780,00</number:text>
    </number:number-style>
    <number:number-style style:name="N904">
      <number:text>26 640,00</number:text>
    </number:number-style>
    <number:number-style style:name="N905">
      <number:text>33 300,00</number:text>
    </number:number-style>
    <number:number-style style:name="N906">
      <number:text>13 320,00</number:text>
    </number:number-style>
    <number:number-style style:name="N907">
      <number:text>24 084,00</number:text>
    </number:number-style>
    <number:number-style style:name="N908">
      <number:text>261</number:text>
    </number:number-style>
    <number:number-style style:name="N909">
      <number:text>116 406,00</number:text>
    </number:number-style>
    <number:number-style style:name="N910">
      <number:text>19 000,00</number:text>
    </number:number-style>
    <number:number-style style:name="N911">
      <number:text>1 000,00</number:text>
    </number:number-style>
    <number:number-style style:name="N912">
      <number:text>10 500,00</number:text>
    </number:number-style>
    <number:number-style style:name="N913">
      <number:text>4 500,00</number:text>
    </number:number-style>
    <number:number-style style:name="N914">
      <number:text>14 000,00</number:text>
    </number:number-style>
    <number:number-style style:name="N915">
      <number:text>18 086,00</number:text>
    </number:number-style>
    <number:number-style style:name="N916">
      <number:text>45 215,00</number:text>
    </number:number-style>
    <number:number-style style:name="N917">
      <number:text>63 301,00</number:text>
    </number:number-style>
    <number:number-style style:name="N918">
      <number:text>89 100,00</number:text>
    </number:number-style>
    <number:number-style style:name="N919">
      <number:text>821</number:text>
    </number:number-style>
    <number:number-style style:name="N920">
      <number:text>260 257,00</number:text>
    </number:number-style>
    <number:number-style style:name="N921">
      <number:text>90 000,00</number:text>
    </number:number-style>
    <number:number-style style:name="N922">
      <number:text>18 000,00</number:text>
    </number:number-style>
    <number:number-style style:name="N923">
      <number:text>1 271 600,00</number:text>
    </number:number-style>
    <number:number-style style:name="N924">
      <number:text>543 320,00</number:text>
    </number:number-style>
    <number:number-style style:name="N925">
      <number:text>33 120,00</number:text>
    </number:number-style>
    <number:number-style style:name="N926">
      <number:text>8 280,00</number:text>
    </number:number-style>
    <number:number-style style:name="N927">
      <number:text>63 400,00</number:text>
    </number:number-style>
    <number:number-style style:name="N928">
      <number:text>44 380,00</number:text>
    </number:number-style>
    <number:number-style style:name="N929">
      <number:text>236 600,00</number:text>
    </number:number-style>
    <number:number-style style:name="N930">
      <number:text>42 629,00</number:text>
    </number:number-style>
    <number:number-style style:name="N931">
      <number:text>33 150,00</number:text>
    </number:number-style>
    <number:number-style style:name="N932">
      <number:text>17 550,00</number:text>
    </number:number-style>
    <number:number-style style:name="N933">
      <number:text>85 800,00</number:text>
    </number:number-style>
    <number:number-style style:name="N934">
      <number:text>36 693,00</number:text>
    </number:number-style>
    <number:number-style style:name="N935">
      <number:text>26 400,00</number:text>
    </number:number-style>
    <number:number-style style:name="N936">
      <number:text>3 140,00</number:text>
    </number:number-style>
    <number:number-style style:name="N937">
      <number:text>5 460,00</number:text>
    </number:number-style>
    <number:number-style style:name="N938">
      <number:text>408,00</number:text>
    </number:number-style>
    <number:number-style style:name="N939">
      <number:text>12 580,00</number:text>
    </number:number-style>
    <number:number-style style:name="N940">
      <number:text>3 629 177,00</number:text>
    </number:number-style>
    <number:number-style style:name="N941">
      <number:text>604 862,80</number:text>
    </number:number-style>
    <number:number-style style:name="N942">
      <number:text>17 020,00</number:text>
    </number:number-style>
    <number:number-style style:name="N943">
      <number:text>40 700,00</number:text>
    </number:number-style>
    <number:number-style style:name="N944">
      <number:text>5 798,00</number:text>
    </number:number-style>
    <number:number-style style:name="N945">
      <number:text>35 234,00</number:text>
    </number:number-style>
    <number:number-style style:name="N946">
      <number:text>226 800,00</number:text>
    </number:number-style>
    <number:number-style style:name="N947">
      <number:text>23 458,00</number:text>
    </number:number-style>
    <number:number-style style:name="N948">
      <number:text>195 300,00</number:text>
    </number:number-style>
    <number:number-style style:name="N949">
      <number:text>142 720,00</number:text>
    </number:number-style>
    <number:number-style style:name="N950">
      <number:text>219 700,00</number:text>
    </number:number-style>
    <number:number-style style:name="N951">
      <number:text>135 200,00</number:text>
    </number:number-style>
    <number:number-style style:name="N952">
      <number:text>71 360,00</number:text>
    </number:number-style>
    <number:number-style style:name="N953">
      <number:text>8 880,00</number:text>
    </number:number-style>
    <number:number-style style:name="N954">
      <number:text>23 500,00</number:text>
    </number:number-style>
    <number:number-style style:name="N955">
      <number:text>15 000,00</number:text>
    </number:number-style>
    <number:number-style style:name="N956">
      <number:text>167 620,00</number:text>
    </number:number-style>
    <number:number-style style:name="N957">
      <number:text>260 100,00</number:text>
    </number:number-style>
    <number:number-style style:name="N958">
      <number:text>161 840,00</number:text>
    </number:number-style>
    <number:number-style style:name="N959">
      <number:text>35 100,00</number:text>
    </number:number-style>
    <number:number-style style:name="N960">
      <number:text>21 120,00</number:text>
    </number:number-style>
    <number:number-style style:name="N961">
      <number:text>7 400,00</number:text>
    </number:number-style>
    <number:number-style style:name="N962">
      <number:text>28 860,00</number:text>
    </number:number-style>
    <number:number-style style:name="N963">
      <number:text>2 009 516,00</number:text>
    </number:number-style>
    <number:number-style style:name="N964">
      <number:text>334 919,28</number:text>
    </number:number-style>
    <number:number-style style:name="N965">
      <number:text>18 500,00</number:text>
    </number:number-style>
    <number:number-style style:name="N966">
      <number:text>364</number:text>
    </number:number-style>
    <number:number-style style:name="N967">
      <number:text>784,00</number:text>
    </number:number-style>
    <number:number-style style:name="N968">
      <number:text>285 376,00</number:text>
    </number:number-style>
    <number:number-style style:name="N969">
      <number:text>386</number:text>
    </number:number-style>
    <number:number-style style:name="N970">
      <number:text>302 624,00</number:text>
    </number:number-style>
    <number:number-style style:name="N971">
      <number:text>252</number:text>
    </number:number-style>
    <number:number-style style:name="N972">
      <number:text>197 568,00</number:text>
    </number:number-style>
    <number:number-style style:name="N973">
      <number:text>4 478,00</number:text>
    </number:number-style>
    <number:number-style style:name="N974">
      <number:text>44 780,00</number:text>
    </number:number-style>
    <number:number-style style:name="N975">
      <number:text>208,00</number:text>
    </number:number-style>
    <number:number-style style:name="N976">
      <number:text>640</number:text>
    </number:number-style>
    <number:number-style style:name="N977">
      <number:text>133 120,00</number:text>
    </number:number-style>
    <number:number-style style:name="N978">
      <number:text>16 224,00</number:text>
    </number:number-style>
    <number:number-style style:name="N979">
      <number:text>39 936,00</number:text>
    </number:number-style>
    <number:number-style style:name="N980">
      <number:text>994</number:text>
    </number:number-style>
    <number:number-style style:name="N981">
      <number:text>206 752,00</number:text>
    </number:number-style>
    <number:number-style style:name="N982">
      <number:text>630</number:text>
    </number:number-style>
    <number:number-style style:name="N983">
      <number:text>131 040,00</number:text>
    </number:number-style>
    <number:number-style style:name="N984">
      <number:text>518,00</number:text>
    </number:number-style>
    <number:number-style style:name="N985">
      <number:text>37 296,00</number:text>
    </number:number-style>
    <number:number-style style:name="N986">
      <number:text>27 972,00</number:text>
    </number:number-style>
    <number:number-style style:name="N987">
      <number:text>46 620,00</number:text>
    </number:number-style>
    <number:number-style style:name="N988">
      <number:text>12 432,00</number:text>
    </number:number-style>
    <number:number-style style:name="N989">
      <number:text>1 288,00</number:text>
    </number:number-style>
    <number:number-style style:name="N990">
      <number:text>182 896,00</number:text>
    </number:number-style>
    <number:number-style style:name="N991">
      <number:text>92 736,00</number:text>
    </number:number-style>
    <number:number-style style:name="N992">
      <number:text>15 456,00</number:text>
    </number:number-style>
    <number:number-style style:name="N993">
      <number:text>288,00</number:text>
    </number:number-style>
    <number:number-style style:name="N994">
      <number:text>6 912,00</number:text>
    </number:number-style>
    <number:number-style style:name="N995">
      <number:text>144,00</number:text>
    </number:number-style>
    <number:number-style style:name="N996">
      <number:text>10 368,00</number:text>
    </number:number-style>
    <number:number-style style:name="N997">
      <number:text>256</number:text>
    </number:number-style>
    <number:number-style style:name="N998">
      <number:text>36 864,00</number:text>
    </number:number-style>
    <number:number-style style:name="N999">
      <number:text>45,00</number:text>
    </number:number-style>
    <number:number-style style:name="N1000">
      <number:text>5 400,00</number:text>
    </number:number-style>
    <number:number-style style:name="N1001">
      <number:text>12 373</number:text>
    </number:number-style>
    <number:number-style style:name="N1002">
      <number:text>556 785,00</number:text>
    </number:number-style>
    <number:number-style style:name="N1003">
      <number:text>2 754</number:text>
    </number:number-style>
    <number:number-style style:name="N1004">
      <number:text>123 930,00</number:text>
    </number:number-style>
    <number:number-style style:name="N1005">
      <number:text>8 505,00</number:text>
    </number:number-style>
    <number:number-style style:name="N1006">
      <number:text>479</number:text>
    </number:number-style>
    <number:number-style style:name="N1007">
      <number:text>21 555,00</number:text>
    </number:number-style>
    <number:number-style style:name="N1008">
      <number:text>586</number:text>
    </number:number-style>
    <number:number-style style:name="N1009">
      <number:text>90,00</number:text>
    </number:number-style>
    <number:number-style style:name="N1010">
      <number:text>52 740,00</number:text>
    </number:number-style>
    <number:number-style style:name="N1011">
      <number:text>11 520,00</number:text>
    </number:number-style>
    <number:number-style style:name="N1012">
      <number:text>100,00</number:text>
    </number:number-style>
    <number:number-style style:name="N1013">
      <number:text>600,00</number:text>
    </number:number-style>
    <number:number-style style:name="N1014">
      <number:text>95,00</number:text>
    </number:number-style>
    <number:number-style style:name="N1015">
      <number:text>16 340,00</number:text>
    </number:number-style>
    <number:number-style style:name="N1016">
      <number:text>2 931 976,00</number:text>
    </number:number-style>
    <number:number-style style:name="N1017">
      <number:text>488 662,67</number:text>
    </number:number-style>
    <number:number-style style:name="N1018">
      <number:text>745,00</number:text>
    </number:number-style>
    <number:number-style style:name="N1019">
      <number:text>97 595,00</number:text>
    </number:number-style>
    <number:number-style style:name="N1020">
      <number:text>84 930,00</number:text>
    </number:number-style>
    <number:number-style style:name="N1021">
      <number:text>360,00</number:text>
    </number:number-style>
    <number:number-style style:name="N1022">
      <number:text>9 000,00</number:text>
    </number:number-style>
    <number:number-style style:name="N1023">
      <number:text>620,00</number:text>
    </number:number-style>
    <number:number-style style:name="N1024">
      <number:text>100 440,00</number:text>
    </number:number-style>
    <number:number-style style:name="N1025">
      <number:text>275</number:text>
    </number:number-style>
    <number:number-style style:name="N1026">
      <number:text>170 500,00</number:text>
    </number:number-style>
    <number:number-style style:name="N1027">
      <number:text>396</number:text>
    </number:number-style>
    <number:number-style style:name="N1028">
      <number:text>310 464,00</number:text>
    </number:number-style>
    <number:number-style style:name="N1029">
      <number:text>1 102</number:text>
    </number:number-style>
    <number:number-style style:name="N1030">
      <number:text>863 968,00</number:text>
    </number:number-style>
    <number:number-style style:name="N1031">
      <number:text>642</number:text>
    </number:number-style>
    <number:number-style style:name="N1032">
      <number:text>503 328,00</number:text>
    </number:number-style>
    <number:number-style style:name="N1033">
      <number:text>79 968,00</number:text>
    </number:number-style>
    <number:number-style style:name="N1034">
      <number:text>403 020,00</number:text>
    </number:number-style>
    <number:number-style style:name="N1035">
      <number:text>273</number:text>
    </number:number-style>
    <number:number-style style:name="N1036">
      <number:text>1 222 494,00</number:text>
    </number:number-style>
    <number:number-style style:name="N1037">
      <number:text>120,00</number:text>
    </number:number-style>
    <number:number-style style:name="N1038">
      <number:text>7 200,00</number:text>
    </number:number-style>
    <number:number-style style:name="N1039">
      <number:text>350</number:text>
    </number:number-style>
    <number:number-style style:name="N1040">
      <number:text>234</number:text>
    </number:number-style>
    <number:number-style style:name="N1041">
      <number:text>48 672,00</number:text>
    </number:number-style>
    <number:number-style style:name="N1042">
      <number:text>412</number:text>
    </number:number-style>
    <number:number-style style:name="N1043">
      <number:text>85 696,00</number:text>
    </number:number-style>
    <number:number-style style:name="N1044">
      <number:text>912</number:text>
    </number:number-style>
    <number:number-style style:name="N1045">
      <number:text>189 696,00</number:text>
    </number:number-style>
    <number:number-style style:name="N1046">
      <number:text>26 208,00</number:text>
    </number:number-style>
    <number:number-style style:name="N1047">
      <number:text>142 896,00</number:text>
    </number:number-style>
    <number:number-style style:name="N1048">
      <number:text>37 024,00</number:text>
    </number:number-style>
    <number:number-style style:name="N1049">
      <number:text>89 096,00</number:text>
    </number:number-style>
    <number:number-style style:name="N1050">
      <number:text>31 080,00</number:text>
    </number:number-style>
    <number:number-style style:name="N1051">
      <number:text>49 728,00</number:text>
    </number:number-style>
    <number:number-style style:name="N1052">
      <number:text>61 824,00</number:text>
    </number:number-style>
    <number:number-style style:name="N1053">
      <number:text>124 936,00</number:text>
    </number:number-style>
    <number:number-style style:name="N1054">
      <number:text>30 912,00</number:text>
    </number:number-style>
    <number:number-style style:name="N1055">
      <number:text>900</number:text>
    </number:number-style>
    <number:number-style style:name="N1056">
      <number:text>259 200,00</number:text>
    </number:number-style>
    <number:number-style style:name="N1057">
      <number:text>13 824,00</number:text>
    </number:number-style>
    <number:number-style style:name="N1058">
      <number:text>3 456,00</number:text>
    </number:number-style>
    <number:number-style style:name="N1059">
      <number:text>11 232,00</number:text>
    </number:number-style>
    <number:number-style style:name="N1060">
      <number:text>312</number:text>
    </number:number-style>
    <number:number-style style:name="N1061">
      <number:text>44 928,00</number:text>
    </number:number-style>
    <number:number-style style:name="N1062">
      <number:text>1 126</number:text>
    </number:number-style>
    <number:number-style style:name="N1063">
      <number:text>50 670,00</number:text>
    </number:number-style>
    <number:number-style style:name="N1064">
      <number:text>12 208</number:text>
    </number:number-style>
    <number:number-style style:name="N1065">
      <number:text>549 360,00</number:text>
    </number:number-style>
    <number:number-style style:name="N1066">
      <number:text>4 536</number:text>
    </number:number-style>
    <number:number-style style:name="N1067">
      <number:text>204 120,00</number:text>
    </number:number-style>
    <number:number-style style:name="N1068">
      <number:text>292</number:text>
    </number:number-style>
    <number:number-style style:name="N1069">
      <number:text>13 140,00</number:text>
    </number:number-style>
    <number:number-style style:name="N1070">
      <number:text>2 736</number:text>
    </number:number-style>
    <number:number-style style:name="N1071">
      <number:text>123 120,00</number:text>
    </number:number-style>
    <number:number-style style:name="N1072">
      <number:text>370</number:text>
    </number:number-style>
    <number:number-style style:name="N1073">
      <number:text>806</number:text>
    </number:number-style>
    <number:number-style style:name="N1074">
      <number:text>72 540,00</number:text>
    </number:number-style>
    <number:number-style style:name="N1075">
      <number:text>1 800,00</number:text>
    </number:number-style>
    <number:number-style style:name="N1076">
      <number:text>40,00</number:text>
    </number:number-style>
    <number:number-style style:name="N1077">
      <number:text>6 240,00</number:text>
    </number:number-style>
    <number:number-style style:name="N1078">
      <number:text>1 920,00</number:text>
    </number:number-style>
    <number:number-style style:name="N1079">
      <number:text>3 300,00</number:text>
    </number:number-style>
    <number:number-style style:name="N1080">
      <number:text>6 217 201,00</number:text>
    </number:number-style>
    <number:number-style style:name="N1081">
      <number:text>1 036 200,18</number:text>
    </number:number-style>
    <number:number-style style:name="N1082">
      <number:text>137,00</number:text>
    </number:number-style>
    <number:number-style style:name="N1083">
      <number:text>6 576,00</number:text>
    </number:number-style>
    <number:number-style style:name="N1084">
      <number:text>36 505,00</number:text>
    </number:number-style>
    <number:number-style style:name="N1085">
      <number:text>35 760,00</number:text>
    </number:number-style>
    <number:number-style style:name="N1086">
      <number:text>233</number:text>
    </number:number-style>
    <number:number-style style:name="N1087">
      <number:text>83 880,00</number:text>
    </number:number-style>
    <number:number-style style:name="N1088">
      <number:text>23 560,00</number:text>
    </number:number-style>
    <number:number-style style:name="N1089">
      <number:text>61 152,00</number:text>
    </number:number-style>
    <number:number-style style:name="N1090">
      <number:text>73 696,00</number:text>
    </number:number-style>
    <number:number-style style:name="N1091">
      <number:text>276</number:text>
    </number:number-style>
    <number:number-style style:name="N1092">
      <number:text>57 408,00</number:text>
    </number:number-style>
    <number:number-style style:name="N1093">
      <number:text>17 472,00</number:text>
    </number:number-style>
    <number:number-style style:name="N1094">
      <number:text>9 324,00</number:text>
    </number:number-style>
    <number:number-style style:name="N1095">
      <number:text>6 336,00</number:text>
    </number:number-style>
    <number:number-style style:name="N1096">
      <number:text>3 258</number:text>
    </number:number-style>
    <number:number-style style:name="N1097">
      <number:text>146 610,00</number:text>
    </number:number-style>
    <number:number-style style:name="N1098">
      <number:text>1 956</number:text>
    </number:number-style>
    <number:number-style style:name="N1099">
      <number:text>88 020,00</number:text>
    </number:number-style>
    <number:number-style style:name="N1100">
      <number:text>400,00</number:text>
    </number:number-style>
    <number:number-style style:name="N1101">
      <number:text>556 719,00</number:text>
    </number:number-style>
    <number:number-style style:name="N1102">
      <number:text>92 786,52</number:text>
    </number:number-style>
    <number:number-style style:name="N1103">
      <number:text>1 096,00</number:text>
    </number:number-style>
    <number:number-style style:name="N1104">
      <number:text>9 685,00</number:text>
    </number:number-style>
    <number:number-style style:name="N1105">
      <number:text>30 600,00</number:text>
    </number:number-style>
    <number:number-style style:name="N1106">
      <number:text>274</number:text>
    </number:number-style>
    <number:number-style style:name="N1107">
      <number:text>32 880,00</number:text>
    </number:number-style>
    <number:number-style style:name="N1108">
      <number:text>4 800,00</number:text>
    </number:number-style>
    <number:number-style style:name="N1109">
      <number:text>10 320,00</number:text>
    </number:number-style>
    <number:number-style style:name="N1110">
      <number:text>2 496,00</number:text>
    </number:number-style>
    <number:number-style style:name="N1111">
      <number:text>12 480,00</number:text>
    </number:number-style>
    <number:number-style style:name="N1112">
      <number:text>4 992,00</number:text>
    </number:number-style>
    <number:number-style style:name="N1113">
      <number:text>9 568,00</number:text>
    </number:number-style>
    <number:number-style style:name="N1114">
      <number:text>11 396,00</number:text>
    </number:number-style>
    <number:number-style style:name="N1115">
      <number:text>7 728,00</number:text>
    </number:number-style>
    <number:number-style style:name="N1116">
      <number:text>270</number:text>
    </number:number-style>
    <number:number-style style:name="N1117">
      <number:text>77 760,00</number:text>
    </number:number-style>
    <number:number-style style:name="N1118">
      <number:text>1 128</number:text>
    </number:number-style>
    <number:number-style style:name="N1119">
      <number:text>50 760,00</number:text>
    </number:number-style>
    <number:number-style style:name="N1120">
      <number:text>3 150</number:text>
    </number:number-style>
    <number:number-style style:name="N1121">
      <number:text>141 750,00</number:text>
    </number:number-style>
    <number:number-style style:name="N1122">
      <number:text>1 724</number:text>
    </number:number-style>
    <number:number-style style:name="N1123">
      <number:text>77 580,00</number:text>
    </number:number-style>
    <number:number-style style:name="N1124">
      <number:text>4 860,00</number:text>
    </number:number-style>
    <number:number-style style:name="N1125">
      <number:text>1 080,00</number:text>
    </number:number-style>
    <number:number-style style:name="N1126">
      <number:text>5 580,00</number:text>
    </number:number-style>
    <number:number-style style:name="N1127">
      <number:text>990,00</number:text>
    </number:number-style>
    <number:number-style style:name="N1128">
      <number:text>300,00</number:text>
    </number:number-style>
    <number:number-style style:name="N1129">
      <number:text>900,00</number:text>
    </number:number-style>
    <number:number-style style:name="N1130">
      <number:text>3 135,00</number:text>
    </number:number-style>
    <number:number-style style:name="N1131">
      <number:text>598 479,00</number:text>
    </number:number-style>
    <number:number-style style:name="N1132">
      <number:text>99 746,50</number:text>
    </number:number-style>
    <number:number-style style:name="N1133">
      <number:text>5 215,00</number:text>
    </number:number-style>
    <number:number-style style:name="N1134">
      <number:text>8 195,00</number:text>
    </number:number-style>
    <number:number-style style:name="N1135">
      <number:text>16 120,00</number:text>
    </number:number-style>
    <number:number-style style:name="N1136">
      <number:text>40 302,00</number:text>
    </number:number-style>
    <number:number-style style:name="N1137">
      <number:text>1 428</number:text>
    </number:number-style>
    <number:number-style style:name="N1138">
      <number:text>64 260,00</number:text>
    </number:number-style>
    <number:number-style style:name="N1139">
      <number:text>133 512,00</number:text>
    </number:number-style>
    <number:number-style style:name="N1140">
      <number:text>22 252,00</number:text>
    </number:number-style>
    <number:number-style style:name="N1141">
      <number:text>2 980,00</number:text>
    </number:number-style>
    <number:number-style style:name="N1142">
      <number:text>7 560,00</number:text>
    </number:number-style>
    <number:number-style style:name="N1143">
      <number:text>26 868,00</number:text>
    </number:number-style>
    <number:number-style style:name="N1144">
      <number:text>134 340,00</number:text>
    </number:number-style>
    <number:number-style style:name="N1145">
      <number:text>5 760,00</number:text>
    </number:number-style>
    <number:number-style style:name="N1146">
      <number:text>240,00</number:text>
    </number:number-style>
    <number:number-style style:name="N1147">
      <number:text>19 968,00</number:text>
    </number:number-style>
    <number:number-style style:name="N1148">
      <number:text>7 488,00</number:text>
    </number:number-style>
    <number:number-style style:name="N1149">
      <number:text>12 896,00</number:text>
    </number:number-style>
    <number:number-style style:name="N1150">
      <number:text>21 216,00</number:text>
    </number:number-style>
    <number:number-style style:name="N1151">
      <number:text>6 216,00</number:text>
    </number:number-style>
    <number:number-style style:name="N1152">
      <number:text>51 520,00</number:text>
    </number:number-style>
    <number:number-style style:name="N1153">
      <number:text>23 184,00</number:text>
    </number:number-style>
    <number:number-style style:name="N1154">
      <number:text>5 184,00</number:text>
    </number:number-style>
    <number:number-style style:name="N1155">
      <number:text>1 492</number:text>
    </number:number-style>
    <number:number-style style:name="N1156">
      <number:text>67 140,00</number:text>
    </number:number-style>
    <number:number-style style:name="N1157">
      <number:text>846</number:text>
    </number:number-style>
    <number:number-style style:name="N1158">
      <number:text>38 070,00</number:text>
    </number:number-style>
    <number:number-style style:name="N1159">
      <number:text>2 250,00</number:text>
    </number:number-style>
    <number:number-style style:name="N1160">
      <number:text>677</number:text>
    </number:number-style>
    <number:number-style style:name="N1161">
      <number:text>30 465,00</number:text>
    </number:number-style>
    <number:number-style style:name="N1162">
      <number:text>700,00</number:text>
    </number:number-style>
    <number:number-style style:name="N1163">
      <number:text>11 400,00</number:text>
    </number:number-style>
    <number:number-style style:name="N1164">
      <number:text>610 779,00</number:text>
    </number:number-style>
    <number:number-style style:name="N1165">
      <number:text>101 796,50</number:text>
    </number:number-style>
    <number:number-style style:name="N1166">
      <number:text>8 940,00</number:text>
    </number:number-style>
    <number:number-style style:name="N1167">
      <number:text>1 490,00</number:text>
    </number:number-style>
    <number:number-style style:name="N1168">
      <number:text>14 112,00</number:text>
    </number:number-style>
    <number:number-style style:name="N1169">
      <number:text>94 080,00</number:text>
    </number:number-style>
    <number:number-style style:name="N1170">
      <number:text>320</number:text>
    </number:number-style>
    <number:number-style style:name="N1171">
      <number:text>66 560,00</number:text>
    </number:number-style>
    <number:number-style style:name="N1172">
      <number:text>43 512,00</number:text>
    </number:number-style>
    <number:number-style style:name="N1173">
      <number:text>542</number:text>
    </number:number-style>
    <number:number-style style:name="N1174">
      <number:text>156 096,00</number:text>
    </number:number-style>
    <number:number-style style:name="N1175">
      <number:text>3 200</number:text>
    </number:number-style>
    <number:number-style style:name="N1176">
      <number:text>144 000,00</number:text>
    </number:number-style>
    <number:number-style style:name="N1177">
      <number:text>1 150</number:text>
    </number:number-style>
    <number:number-style style:name="N1178">
      <number:text>103 500,00</number:text>
    </number:number-style>
    <number:number-style style:name="N1179">
      <number:text>1 436 348,00</number:text>
    </number:number-style>
    <number:number-style style:name="N1180">
      <number:text>239 391,33</number:text>
    </number:number-style>
    <number:number-style style:name="N1181">
      <number:text>6 480,00</number:text>
    </number:number-style>
    <number:number-style style:name="N1182">
      <number:text>79 360,00</number:text>
    </number:number-style>
    <number:number-style style:name="N1183">
      <number:text>920</number:text>
    </number:number-style>
    <number:number-style style:name="N1184">
      <number:text>721 280,00</number:text>
    </number:number-style>
    <number:number-style style:name="N1185">
      <number:text>53 736,00</number:text>
    </number:number-style>
    <number:number-style style:name="N1186">
      <number:text>45 760,00</number:text>
    </number:number-style>
    <number:number-style style:name="N1187">
      <number:text>56 672,00</number:text>
    </number:number-style>
    <number:number-style style:name="N1188">
      <number:text>850</number:text>
    </number:number-style>
    <number:number-style style:name="N1189">
      <number:text>76 500,00</number:text>
    </number:number-style>
    <number:number-style style:name="N1190">
      <number:text>1 360 756,00</number:text>
    </number:number-style>
    <number:number-style style:name="N1191">
      <number:text>226 792,66</number:text>
    </number:number-style>
    <number:number-style style:name="N1192">
      <number:text>8 640,00</number:text>
    </number:number-style>
    <number:number-style style:name="N1193">
      <number:text>54 560,00</number:text>
    </number:number-style>
    <number:number-style style:name="N1194">
      <number:text>228</number:text>
    </number:number-style>
    <number:number-style style:name="N1195">
      <number:text>1 313 280,00</number:text>
    </number:number-style>
    <number:number-style style:name="N1196">
      <number:text>69 300,00</number:text>
    </number:number-style>
    <number:number-style style:name="N1197">
      <number:text>512 640,00</number:text>
    </number:number-style>
    <number:number-style style:name="N1198">
      <number:text>7 020,00</number:text>
    </number:number-style>
    <number:number-style style:name="N1199">
      <number:text>7 038,00</number:text>
    </number:number-style>
    <number:number-style style:name="N1200">
      <number:text>14 076,00</number:text>
    </number:number-style>
    <number:number-style style:name="N1201">
      <number:text>14 040,00</number:text>
    </number:number-style>
    <number:number-style style:name="N1202">
      <number:text>2 160,00</number:text>
    </number:number-style>
    <number:number-style style:name="N1203">
      <number:text>12 960,00</number:text>
    </number:number-style>
    <number:number-style style:name="N1204">
      <number:text>8 400,00</number:text>
    </number:number-style>
    <number:number-style style:name="N1205">
      <number:text>16 800,00</number:text>
    </number:number-style>
    <number:number-style style:name="N1206">
      <number:text>3 588,00</number:text>
    </number:number-style>
    <number:number-style style:name="N1207">
      <number:text>21 528,00</number:text>
    </number:number-style>
    <number:number-style style:name="N1208">
      <number:text>39 468,00</number:text>
    </number:number-style>
    <number:number-style style:name="N1209">
      <number:text>34 560,00</number:text>
    </number:number-style>
    <number:number-style style:name="N1210">
      <number:text>12 672,00</number:text>
    </number:number-style>
    <number:number-style style:name="N1211">
      <number:text>19 008,00</number:text>
    </number:number-style>
    <number:number-style style:name="N1212">
      <number:text>28 800,00</number:text>
    </number:number-style>
    <number:number-style style:name="N1213">
      <number:text>74 880,00</number:text>
    </number:number-style>
    <number:number-style style:name="N1214">
      <number:text>40 320,00</number:text>
    </number:number-style>
    <number:number-style style:name="N1215">
      <number:text>38 880,00</number:text>
    </number:number-style>
    <number:number-style style:name="N1216">
      <number:text>149 760,00</number:text>
    </number:number-style>
    <number:number-style style:name="N1217">
      <number:text>23 040,00</number:text>
    </number:number-style>
    <number:number-style style:name="N1218">
      <number:text>17 280,00</number:text>
    </number:number-style>
    <number:number-style style:name="N1219">
      <number:text>69 120,00</number:text>
    </number:number-style>
    <number:number-style style:name="N1220">
      <number:text>155 520,00</number:text>
    </number:number-style>
    <number:number-style style:name="N1221">
      <number:text>660,00</number:text>
    </number:number-style>
    <number:number-style style:name="N1222">
      <number:text>1 980,00</number:text>
    </number:number-style>
    <number:number-style style:name="N1223">
      <number:text>243 600,00</number:text>
    </number:number-style>
    <number:number-style style:name="N1224">
      <number:text>201 600,00</number:text>
    </number:number-style>
    <number:number-style style:name="N1225">
      <number:text>92 400,00</number:text>
    </number:number-style>
    <number:number-style style:name="N1226">
      <number:text>33 600,00</number:text>
    </number:number-style>
    <number:number-style style:name="N1227">
      <number:text>142 800,00</number:text>
    </number:number-style>
    <number:number-style style:name="N1228">
      <number:text>67 200,00</number:text>
    </number:number-style>
    <number:number-style style:name="N1229">
      <number:text>13 896,00</number:text>
    </number:number-style>
    <number:number-style style:name="N1230">
      <number:text>111 168,00</number:text>
    </number:number-style>
    <number:number-style style:name="N1231">
      <number:text>10 560,00</number:text>
    </number:number-style>
    <number:number-style style:name="N1232">
      <number:text>194 544,00</number:text>
    </number:number-style>
    <number:number-style style:name="N1233">
      <number:text>27 792,00</number:text>
    </number:number-style>
    <number:number-style style:name="N1234">
      <number:text>41 688,00</number:text>
    </number:number-style>
    <number:number-style style:name="N1235">
      <number:text>292,80</number:text>
    </number:number-style>
    <number:number-style style:name="N1236">
      <number:text>11 419,20</number:text>
    </number:number-style>
    <number:number-style style:name="N1237">
      <number:text>1 098,00</number:text>
    </number:number-style>
    <number:number-style style:name="N1238">
      <number:text>188 856,00</number:text>
    </number:number-style>
    <number:number-style style:name="N1239">
      <number:text>1 272,00</number:text>
    </number:number-style>
    <number:number-style style:name="N1240">
      <number:text>6 360,00</number:text>
    </number:number-style>
    <number:number-style style:name="N1241">
      <number:text>220 800,00</number:text>
    </number:number-style>
    <number:number-style style:name="N1242">
      <number:text>58 740,00</number:text>
    </number:number-style>
    <number:number-style style:name="N1243">
      <number:text>140 160,00</number:text>
    </number:number-style>
    <number:number-style style:name="N1244">
      <number:text>44 160,00</number:text>
    </number:number-style>
    <number:number-style style:name="N1245">
      <number:text>109 440,00</number:text>
    </number:number-style>
    <number:number-style style:name="N1246">
      <number:text>13 440,00</number:text>
    </number:number-style>
    <number:number-style style:name="N1247">
      <number:text>3 840,00</number:text>
    </number:number-style>
    <number:number-style style:name="N1248">
      <number:text>18 480,00</number:text>
    </number:number-style>
    <number:number-style style:name="N1249">
      <number:text>42 240,00</number:text>
    </number:number-style>
    <number:number-style style:name="N1250">
      <number:text>192 000,00</number:text>
    </number:number-style>
    <number:number-style style:name="N1251">
      <number:text>99 840,00</number:text>
    </number:number-style>
    <number:number-style style:name="N1252">
      <number:text>3 839,00</number:text>
    </number:number-style>
    <number:number-style style:name="N1253">
      <number:text>6 600,00</number:text>
    </number:number-style>
    <number:number-style style:name="N1254">
      <number:text>541,68</number:text>
    </number:number-style>
    <number:number-style style:name="N1255">
      <number:text>94 794,00</number:text>
    </number:number-style>
    <number:number-style style:name="N1256">
      <number:text>129 360,00</number:text>
    </number:number-style>
    <number:number-style style:name="N1257">
      <number:text>1 560,00</number:text>
    </number:number-style>
    <number:number-style style:name="N1258">
      <number:text>88 920,00</number:text>
    </number:number-style>
    <number:number-style style:name="N1259">
      <number:text>576,00</number:text>
    </number:number-style>
    <number:number-style style:name="N1260">
      <number:text>17 856,00</number:text>
    </number:number-style>
    <number:number-style style:name="N1261">
      <number:text>720,00</number:text>
    </number:number-style>
    <number:number-style style:name="N1262">
      <number:text>24 480,00</number:text>
    </number:number-style>
    <number:number-style style:name="N1263">
      <number:text>3 096,00</number:text>
    </number:number-style>
    <number:number-style style:name="N1264">
      <number:text>9 288,00</number:text>
    </number:number-style>
    <number:number-style style:name="N1265">
      <number:text>79 200,00</number:text>
    </number:number-style>
    <number:number-style style:name="N1266">
      <number:text>6 192,00</number:text>
    </number:number-style>
    <number:number-style style:name="N1267">
      <number:text>23 100,00</number:text>
    </number:number-style>
    <number:number-style style:name="N1268">
      <number:text>2 070,00</number:text>
    </number:number-style>
    <number:number-style style:name="N1269">
      <number:text>54 780,00</number:text>
    </number:number-style>
    <number:number-style style:name="N1270">
      <number:text>3 389,16</number:text>
    </number:number-style>
    <number:number-style style:name="N1271">
      <number:text>54 226,56</number:text>
    </number:number-style>
    <number:number-style style:name="N1272">
      <number:text>12 326 612,81</number:text>
    </number:number-style>
    <number:number-style style:name="N1273">
      <number:text>2 222 831,89</number:text>
    </number:number-style>
    <number:number-style style:name="N1274">
      <number:text>1 320,00</number:text>
    </number:number-style>
    <number:number-style style:name="N1275">
      <number:text>31 680,00</number:text>
    </number:number-style>
    <number:number-style style:name="N1276">
      <number:text>33 660,00</number:text>
    </number:number-style>
    <number:number-style style:name="N1277">
      <number:text>4 620,00</number:text>
    </number:number-style>
    <number:number-style style:name="N1278">
      <number:text>13 860,00</number:text>
    </number:number-style>
    <number:number-style style:name="N1279">
      <number:text>64 459,92</number:text>
    </number:number-style>
    <number:number-style style:name="N1280">
      <number:text>119 169,60</number:text>
    </number:number-style>
    <number:number-style style:name="N1281">
      <number:text>13 800,00</number:text>
    </number:number-style>
    <number:number-style style:name="N1282">
      <number:text>1 665,00</number:text>
    </number:number-style>
    <number:number-style style:name="N1283">
      <number:text>9 036,00</number:text>
    </number:number-style>
    <number:number-style style:name="N1284">
      <number:text>18 072,00</number:text>
    </number:number-style>
    <number:number-style style:name="N1285">
      <number:text>36 144,00</number:text>
    </number:number-style>
    <number:number-style style:name="N1286">
      <number:text>166 320,00</number:text>
    </number:number-style>
    <number:number-style style:name="N1287">
      <number:text>53 460,00</number:text>
    </number:number-style>
    <number:number-style style:name="N1288">
      <number:text>100 980,00</number:text>
    </number:number-style>
    <number:number-style style:name="N1289">
      <number:text>65 340,00</number:text>
    </number:number-style>
    <number:number-style style:name="N1290">
      <number:text>97 920,00</number:text>
    </number:number-style>
    <number:number-style style:name="N1291">
      <number:text>463</number:text>
    </number:number-style>
    <number:number-style style:name="N1292">
      <number:text>738,71</number:text>
    </number:number-style>
    <number:number-style style:name="N1293">
      <number:text>342 022,73</number:text>
    </number:number-style>
    <number:number-style style:name="N1294">
      <number:text>92 160,00</number:text>
    </number:number-style>
    <number:number-style style:name="N1295">
      <number:text>1 267 200,00</number:text>
    </number:number-style>
    <number:number-style style:name="N1296">
      <number:text>5 997,60</number:text>
    </number:number-style>
    <number:number-style style:name="N1297">
      <number:text>83 966,40</number:text>
    </number:number-style>
    <number:number-style style:name="N1298">
      <number:text>4 320,00</number:text>
    </number:number-style>
    <number:number-style style:name="N1299">
      <number:text>898 560,00</number:text>
    </number:number-style>
    <number:number-style style:name="N1300">
      <number:text>397 440,00</number:text>
    </number:number-style>
    <number:number-style style:name="N1301">
      <number:text>23 990,40</number:text>
    </number:number-style>
    <number:number-style style:name="N1302">
      <number:text>501 120,00</number:text>
    </number:number-style>
    <number:number-style style:name="N1303">
      <number:text>103 680,00</number:text>
    </number:number-style>
    <number:number-style style:name="N1304">
      <number:text>120 960,00</number:text>
    </number:number-style>
    <number:number-style style:name="N1305">
      <number:text>117 600,00</number:text>
    </number:number-style>
    <number:number-style style:name="N1306">
      <number:text>69 174,00</number:text>
    </number:number-style>
    <number:number-style style:name="N1307">
      <number:text>38 400,00</number:text>
    </number:number-style>
    <number:number-style style:name="N1308">
      <number:text>19 440,00</number:text>
    </number:number-style>
    <number:number-style style:name="N1309">
      <number:text>30 720,00</number:text>
    </number:number-style>
    <number:number-style style:name="N1310">
      <number:text>33 584,16</number:text>
    </number:number-style>
    <number:number-style style:name="N1311">
      <number:text>3 120,00</number:text>
    </number:number-style>
    <number:number-style style:name="N1312">
      <number:text>1 728,00</number:text>
    </number:number-style>
    <number:number-style style:name="N1313">
      <number:text>6 778,32</number:text>
    </number:number-style>
    <number:number-style style:name="N1314">
      <number:text>3 345 246,19</number:text>
    </number:number-style>
    <number:number-style style:name="N1315">
      <number:text>603 241,26</number:text>
    </number:number-style>
    <number:number-style style:name="N1316">
      <number:text>3 960,00</number:text>
    </number:number-style>
    <number:number-style style:name="N1317">
      <number:text>9 900,00</number:text>
    </number:number-style>
    <number:number-style style:name="N1318">
      <number:text>20 460,00</number:text>
    </number:number-style>
    <number:number-style style:name="N1319">
      <number:text>9 240,00</number:text>
    </number:number-style>
    <number:number-style style:name="N1320">
      <number:text>7 583,52</number:text>
    </number:number-style>
    <number:number-style style:name="N1321">
      <number:text>14 083,68</number:text>
    </number:number-style>
    <number:number-style style:name="N1322">
      <number:text>27 108,00</number:text>
    </number:number-style>
    <number:number-style style:name="N1323">
      <number:text>72 288,00</number:text>
    </number:number-style>
    <number:number-style style:name="N1324">
      <number:text>45 180,00</number:text>
    </number:number-style>
    <number:number-style style:name="N1325">
      <number:text>77 220,00</number:text>
    </number:number-style>
    <number:number-style style:name="N1326">
      <number:text>5 520,00</number:text>
    </number:number-style>
    <number:number-style style:name="N1327">
      <number:text>155 937,60</number:text>
    </number:number-style>
    <number:number-style style:name="N1328">
      <number:text>100 800,00</number:text>
    </number:number-style>
    <number:number-style style:name="N1329">
      <number:text>63 360,00</number:text>
    </number:number-style>
    <number:number-style style:name="N1330">
      <number:text>29 988,00</number:text>
    </number:number-style>
    <number:number-style style:name="N1331">
      <number:text>51 840,00</number:text>
    </number:number-style>
    <number:number-style style:name="N1332">
      <number:text>89 383,91</number:text>
    </number:number-style>
    <number:number-style style:name="N1333">
      <number:text>46 080,00</number:text>
    </number:number-style>
    <number:number-style style:name="N1334">
      <number:text>1 171,20</number:text>
    </number:number-style>
    <number:number-style style:name="N1335">
      <number:text>8 784,00</number:text>
    </number:number-style>
    <number:number-style style:name="N1336">
      <number:text>76 800,00</number:text>
    </number:number-style>
    <number:number-style style:name="N1337">
      <number:text>36 480,00</number:text>
    </number:number-style>
    <number:number-style style:name="N1338">
      <number:text>59 520,00</number:text>
    </number:number-style>
    <number:number-style style:name="N1339">
      <number:text>24 960,00</number:text>
    </number:number-style>
    <number:number-style style:name="N1340">
      <number:text>25 458,96</number:text>
    </number:number-style>
    <number:number-style style:name="N1341">
      <number:text>37 440,00</number:text>
    </number:number-style>
    <number:number-style style:name="N1342">
      <number:text>3 416 623,06</number:text>
    </number:number-style>
    <number:number-style style:name="N1343">
      <number:text>616 112,41</number:text>
    </number:number-style>
    <number:number-style style:name="N1344">
      <number:text>15 180,00</number:text>
    </number:number-style>
    <number:number-style style:name="N1345">
      <number:text>15 167,04</number:text>
    </number:number-style>
    <number:number-style style:name="N1346">
      <number:text>24 917,28</number:text>
    </number:number-style>
    <number:number-style style:name="N1347">
      <number:text>4 200,00</number:text>
    </number:number-style>
    <number:number-style style:name="N1348">
      <number:text>293 760,00</number:text>
    </number:number-style>
    <number:number-style style:name="N1349">
      <number:text>71 971,20</number:text>
    </number:number-style>
    <number:number-style style:name="N1350">
      <number:text>195 840,00</number:text>
    </number:number-style>
    <number:number-style style:name="N1351">
      <number:text>86 400,00</number:text>
    </number:number-style>
    <number:number-style style:name="N1352">
      <number:text>316 800,00</number:text>
    </number:number-style>
    <number:number-style style:name="N1353">
      <number:text>90 122,62</number:text>
    </number:number-style>
    <number:number-style style:name="N1354">
      <number:text>15 120,00</number:text>
    </number:number-style>
    <number:number-style style:name="N1355">
      <number:text>109 200,00</number:text>
    </number:number-style>
    <number:number-style style:name="N1356">
      <number:text>10 800,00</number:text>
    </number:number-style>
    <number:number-style style:name="N1357">
      <number:text>151 200,00</number:text>
    </number:number-style>
    <number:number-style style:name="N1358">
      <number:text>2 166,72</number:text>
    </number:number-style>
    <number:number-style style:name="N1359">
      <number:text>3 250,08</number:text>
    </number:number-style>
    <number:number-style style:name="N1360">
      <number:text>2 400,00</number:text>
    </number:number-style>
    <number:number-style style:name="N1361">
      <number:text>80 640,00</number:text>
    </number:number-style>
    <number:number-style style:name="N1362">
      <number:text>5 416,80</number:text>
    </number:number-style>
    <number:number-style style:name="N1363">
      <number:text>4 680,00</number:text>
    </number:number-style>
    <number:number-style style:name="N1364">
      <number:text>456 156,19</number:text>
    </number:number-style>
    <number:number-style style:name="N1365">
      <number:text>82 257,71</number:text>
    </number:number-style>
    <number:number-style style:name="N1366">
      <number:text>21 422,59</number:text>
    </number:number-style>
    <number:number-style style:name="N1367">
      <number:text>7 920,00</number:text>
    </number:number-style>
    <number:number-style style:name="N1368">
      <number:text>11 375,28</number:text>
    </number:number-style>
    <number:number-style style:name="N1369">
      <number:text>83 160,00</number:text>
    </number:number-style>
    <number:number-style style:name="N1370">
      <number:text>178 560,00</number:text>
    </number:number-style>
    <number:number-style style:name="N1371">
      <number:text>41 983,20</number:text>
    </number:number-style>
    <number:number-style style:name="N1372">
      <number:text>132 480,00</number:text>
    </number:number-style>
    <number:number-style style:name="N1373">
      <number:text>17 992,80</number:text>
    </number:number-style>
    <number:number-style style:name="N1374">
      <number:text>134 400,00</number:text>
    </number:number-style>
    <number:number-style style:name="N1375">
      <number:text>1 756,80</number:text>
    </number:number-style>
    <number:number-style style:name="N1376">
      <number:text>13 200,00</number:text>
    </number:number-style>
    <number:number-style style:name="N1377">
      <number:text>9 360,00</number:text>
    </number:number-style>
    <number:number-style style:name="N1378">
      <number:text>1 649 879,76</number:text>
    </number:number-style>
    <number:number-style style:name="N1379">
      <number:text>297 519,36</number:text>
    </number:number-style>
    <number:number-style style:name="N1380">
      <number:text>12 384,00</number:text>
    </number:number-style>
    <number:number-style style:name="N1381">
      <number:text>3 134 987,62</number:text>
    </number:number-style>
    <number:number-style style:name="N1382">
      <number:text>16 500,00</number:text>
    </number:number-style>
    <number:number-style style:name="N1383">
      <number:text>565 325,66</number:text>
    </number:number-style>
    <number:number-style style:name="N1384">
      <number:text>13 000,32</number:text>
    </number:number-style>
    <number:number-style style:name="N1385">
      <number:text>37 917,60</number:text>
    </number:number-style>
    <number:number-style style:name="N1386">
      <number:text>12 900,00</number:text>
    </number:number-style>
    <number:number-style style:name="N1387">
      <number:text>1 200,00</number:text>
    </number:number-style>
    <number:number-style style:name="N1388">
      <number:text>345 600,00</number:text>
    </number:number-style>
    <number:number-style style:name="N1389">
      <number:text>172 800,00</number:text>
    </number:number-style>
    <number:number-style style:name="N1390">
      <number:text>403 200,00</number:text>
    </number:number-style>
    <number:number-style style:name="N1391">
      <number:text>138 240,00</number:text>
    </number:number-style>
    <number:number-style style:name="N1392">
      <number:text>199 451,70</number:text>
    </number:number-style>
    <number:number-style style:name="N1393">
      <number:text>48 000,00</number:text>
    </number:number-style>
    <number:number-style style:name="N1394">
      <number:text>53 760,00</number:text>
    </number:number-style>
    <number:number-style style:name="N1395">
      <number:text>36 300,00</number:text>
    </number:number-style>
    <number:number-style style:name="N1396">
      <number:text>49 920,00</number:text>
    </number:number-style>
    <number:number-style style:name="N1397">
      <number:text>1 238 400,00</number:text>
    </number:number-style>
    <number:number-style style:name="N1398">
      <number:text>426 240,00</number:text>
    </number:number-style>
    <number:number-style style:name="N1399">
      <number:text>21 060,00</number:text>
    </number:number-style>
    <number:number-style style:name="N1400">
      <number:text>7 471,00</number:text>
    </number:number-style>
    <number:number-style style:name="N1401">
      <number:text>25 344,00</number:text>
    </number:number-style>
    <number:number-style style:name="N1402">
      <number:text>38 016,00</number:text>
    </number:number-style>
    <number:number-style style:name="N1403">
      <number:text>44 352,00</number:text>
    </number:number-style>
    <number:number-style style:name="N1404">
      <number:text>115 200,00</number:text>
    </number:number-style>
    <number:number-style style:name="N1405">
      <number:text>57 600,00</number:text>
    </number:number-style>
    <number:number-style style:name="N1406">
      <number:text>966 000,00</number:text>
    </number:number-style>
    <number:number-style style:name="N1407">
      <number:text>957 600,00</number:text>
    </number:number-style>
    <number:number-style style:name="N1408">
      <number:text>462 000,00</number:text>
    </number:number-style>
    <number:number-style style:name="N1409">
      <number:text>110 880,00</number:text>
    </number:number-style>
    <number:number-style style:name="N1410">
      <number:text>126 000,00</number:text>
    </number:number-style>
    <number:number-style style:name="N1411">
      <number:text>84 000,00</number:text>
    </number:number-style>
    <number:number-style style:name="N1412">
      <number:text>1 066 800,00</number:text>
    </number:number-style>
    <number:number-style style:name="N1413">
      <number:text>83 376,00</number:text>
    </number:number-style>
    <number:number-style style:name="N1414">
      <number:text>17 294,00</number:text>
    </number:number-style>
    <number:number-style style:name="N1415">
      <number:text>55 584,00</number:text>
    </number:number-style>
    <number:number-style style:name="N1416">
      <number:text>60,00</number:text>
    </number:number-style>
    <number:number-style style:name="N1417">
      <number:text>180,00</number:text>
    </number:number-style>
    <number:number-style style:name="N1418">
      <number:text>270 720,00</number:text>
    </number:number-style>
    <number:number-style style:name="N1419">
      <number:text>288 000,00</number:text>
    </number:number-style>
    <number:number-style style:name="N1420">
      <number:text>157 440,00</number:text>
    </number:number-style>
    <number:number-style style:name="N1421">
      <number:text>26 880,00</number:text>
    </number:number-style>
    <number:number-style style:name="N1422">
      <number:text>55 680,00</number:text>
    </number:number-style>
    <number:number-style style:name="N1423">
      <number:text>301 440,00</number:text>
    </number:number-style>
    <number:number-style style:name="N1424">
      <number:text>117 120,00</number:text>
    </number:number-style>
    <number:number-style style:name="N1425">
      <number:text>116 160,00</number:text>
    </number:number-style>
    <number:number-style style:name="N1426">
      <number:text>19 195,00</number:text>
    </number:number-style>
    <number:number-style style:name="N1427">
      <number:text>96 960,72</number:text>
    </number:number-style>
    <number:number-style style:name="N1428">
      <number:text>134 640,00</number:text>
    </number:number-style>
    <number:number-style style:name="N1429">
      <number:text>210 600,00</number:text>
    </number:number-style>
    <number:number-style style:name="N1430">
      <number:text>224</number:text>
    </number:number-style>
    <number:number-style style:name="N1431">
      <number:text>1 152,00</number:text>
    </number:number-style>
    <number:number-style style:name="N1432">
      <number:text>81 840,00</number:text>
    </number:number-style>
    <number:number-style style:name="N1433">
      <number:text>225</number:text>
    </number:number-style>
    <number:number-style style:name="N1434">
      <number:text>42 480,00</number:text>
    </number:number-style>
    <number:number-style style:name="N1435">
      <number:text>226</number:text>
    </number:number-style>
    <number:number-style style:name="N1436">
      <number:text>227</number:text>
    </number:number-style>
    <number:number-style style:name="N1437">
      <number:text>18 576,00</number:text>
    </number:number-style>
    <number:number-style style:name="N1438">
      <number:text>2 586,00</number:text>
    </number:number-style>
    <number:number-style style:name="N1439">
      <number:text>229</number:text>
    </number:number-style>
    <number:number-style style:name="N1440">
      <number:text>230</number:text>
    </number:number-style>
    <number:number-style style:name="N1441">
      <number:text>231</number:text>
    </number:number-style>
    <number:number-style style:name="N1442">
      <number:text>232</number:text>
    </number:number-style>
    <number:number-style style:name="N1443">
      <number:text>1 092,08</number:text>
    </number:number-style>
    <number:number-style style:name="N1444">
      <number:text>235</number:text>
    </number:number-style>
    <number:number-style style:name="N1445">
      <number:text>236</number:text>
    </number:number-style>
    <number:number-style style:name="N1446">
      <number:text>237</number:text>
    </number:number-style>
    <number:number-style style:name="N1447">
      <number:text>21 672,00</number:text>
    </number:number-style>
    <number:number-style style:name="N1448">
      <number:text>238</number:text>
    </number:number-style>
    <number:number-style style:name="N1449">
      <number:text>239</number:text>
    </number:number-style>
    <number:number-style style:name="N1450">
      <number:text>30 960,00</number:text>
    </number:number-style>
    <number:number-style style:name="N1451">
      <number:text>241</number:text>
    </number:number-style>
    <number:number-style style:name="N1452">
      <number:text>242</number:text>
    </number:number-style>
    <number:number-style style:name="N1453">
      <number:text>243</number:text>
    </number:number-style>
    <number:number-style style:name="N1454">
      <number:text>244</number:text>
    </number:number-style>
    <number:number-style style:name="N1455">
      <number:text>245</number:text>
    </number:number-style>
    <number:number-style style:name="N1456">
      <number:text>23 724,12</number:text>
    </number:number-style>
    <number:number-style style:name="N1457">
      <number:text>16 538 877,51</number:text>
    </number:number-style>
    <number:number-style style:name="N1458">
      <number:text>2 982 420,71</number:text>
    </number:number-style>
    <number:number-style style:name="N1459">
      <number:text>32 340,00</number:text>
    </number:number-style>
    <number:number-style style:name="N1460">
      <number:text>54 120,00</number:text>
    </number:number-style>
    <number:number-style style:name="N1461">
      <number:text>7 260,00</number:text>
    </number:number-style>
    <number:number-style style:name="N1462">
      <number:text>47 126,16</number:text>
    </number:number-style>
    <number:number-style style:name="N1463">
      <number:text>317</number:text>
    </number:number-style>
    <number:number-style style:name="N1464">
      <number:text>171 712,56</number:text>
    </number:number-style>
    <number:number-style style:name="N1465">
      <number:text>366,00</number:text>
    </number:number-style>
    <number:number-style style:name="N1466">
      <number:text>32 400,00</number:text>
    </number:number-style>
    <number:number-style style:name="N1467">
      <number:text>39 600,00</number:text>
    </number:number-style>
    <number:number-style style:name="N1468">
      <number:text>15 900,00</number:text>
    </number:number-style>
    <number:number-style style:name="N1469">
      <number:text>2 700,00</number:text>
    </number:number-style>
    <number:number-style style:name="N1470">
      <number:text>2 100,00</number:text>
    </number:number-style>
    <number:number-style style:name="N1471">
      <number:text>81 324,00</number:text>
    </number:number-style>
    <number:number-style style:name="N1472">
      <number:text>937</number:text>
    </number:number-style>
    <number:number-style style:name="N1473">
      <number:text>692 171,27</number:text>
    </number:number-style>
    <number:number-style style:name="N1474">
      <number:text>30 240,00</number:text>
    </number:number-style>
    <number:number-style style:name="N1475">
      <number:text>1 123 200,00</number:text>
    </number:number-style>
    <number:number-style style:name="N1476">
      <number:text>1 077 120,00</number:text>
    </number:number-style>
    <number:number-style style:name="N1477">
      <number:text>282 240,00</number:text>
    </number:number-style>
    <number:number-style style:name="N1478">
      <number:text>599 040,00</number:text>
    </number:number-style>
    <number:number-style style:name="N1479">
      <number:text>45 360,00</number:text>
    </number:number-style>
    <number:number-style style:name="N1480">
      <number:text>640,08</number:text>
    </number:number-style>
    <number:number-style style:name="N1481">
      <number:text>149 138,64</number:text>
    </number:number-style>
    <number:number-style style:name="N1482">
      <number:text>1 642</number:text>
    </number:number-style>
    <number:number-style style:name="N1483">
      <number:text>411,84</number:text>
    </number:number-style>
    <number:number-style style:name="N1484">
      <number:text>676 241,28</number:text>
    </number:number-style>
    <number:number-style style:name="N1485">
      <number:text>356</number:text>
    </number:number-style>
    <number:number-style style:name="N1486">
      <number:text>146 615,04</number:text>
    </number:number-style>
    <number:number-style style:name="N1487">
      <number:text>49 420,80</number:text>
    </number:number-style>
    <number:number-style style:name="N1488">
      <number:text>1 289,52</number:text>
    </number:number-style>
    <number:number-style style:name="N1489">
      <number:text>38 685,60</number:text>
    </number:number-style>
    <number:number-style style:name="N1490">
      <number:text>7 737,12</number:text>
    </number:number-style>
    <number:number-style style:name="N1491">
      <number:text>15 474,24</number:text>
    </number:number-style>
    <number:number-style style:name="N1492">
      <number:text>104,40</number:text>
    </number:number-style>
    <number:number-style style:name="N1493">
      <number:text>1 252,80</number:text>
    </number:number-style>
    <number:number-style style:name="N1494">
      <number:text>3 758,40</number:text>
    </number:number-style>
    <number:number-style style:name="N1495">
      <number:text>2 505,60</number:text>
    </number:number-style>
    <number:number-style style:name="N1496">
      <number:text>745</number:text>
    </number:number-style>
    <number:number-style style:name="N1497">
      <number:text>137,52</number:text>
    </number:number-style>
    <number:number-style style:name="N1498">
      <number:text>102 452,40</number:text>
    </number:number-style>
    <number:number-style style:name="N1499">
      <number:text>12 376,80</number:text>
    </number:number-style>
    <number:number-style style:name="N1500">
      <number:text>26 403,84</number:text>
    </number:number-style>
    <number:number-style style:name="N1501">
      <number:text>614</number:text>
    </number:number-style>
    <number:number-style style:name="N1502">
      <number:text>84 437,28</number:text>
    </number:number-style>
    <number:number-style style:name="N1503">
      <number:text>552</number:text>
    </number:number-style>
    <number:number-style style:name="N1504">
      <number:text>75 911,04</number:text>
    </number:number-style>
    <number:number-style style:name="N1505">
      <number:text>258,48</number:text>
    </number:number-style>
    <number:number-style style:name="N1506">
      <number:text>27 915,84</number:text>
    </number:number-style>
    <number:number-style style:name="N1507">
      <number:text>1 550,88</number:text>
    </number:number-style>
    <number:number-style style:name="N1508">
      <number:text>3 101,76</number:text>
    </number:number-style>
    <number:number-style style:name="N1509">
      <number:text>6 203,52</number:text>
    </number:number-style>
    <number:number-style style:name="N1510">
      <number:text>2 407,68</number:text>
    </number:number-style>
    <number:number-style style:name="N1511">
      <number:text>488 759,04</number:text>
    </number:number-style>
    <number:number-style style:name="N1512">
      <number:text>130 014,72</number:text>
    </number:number-style>
    <number:number-style style:name="N1513">
      <number:text>28 892,16</number:text>
    </number:number-style>
    <number:number-style style:name="N1514">
      <number:text>56,88</number:text>
    </number:number-style>
    <number:number-style style:name="N1515">
      <number:text>6 143,04</number:text>
    </number:number-style>
    <number:number-style style:name="N1516">
      <number:text>1 365,12</number:text>
    </number:number-style>
    <number:number-style style:name="N1517">
      <number:text>15 033,60</number:text>
    </number:number-style>
    <number:number-style style:name="N1518">
      <number:text>10 440,00</number:text>
    </number:number-style>
    <number:number-style style:name="N1519">
      <number:text>336</number:text>
    </number:number-style>
    <number:number-style style:name="N1520">
      <number:text>35 078,40</number:text>
    </number:number-style>
    <number:number-style style:name="N1521">
      <number:text>17 121,60</number:text>
    </number:number-style>
    <number:number-style style:name="N1522">
      <number:text>13 316</number:text>
    </number:number-style>
    <number:number-style style:name="N1523">
      <number:text>52,56</number:text>
    </number:number-style>
    <number:number-style style:name="N1524">
      <number:text>699 888,96</number:text>
    </number:number-style>
    <number:number-style style:name="N1525">
      <number:text>5 197</number:text>
    </number:number-style>
    <number:number-style style:name="N1526">
      <number:text>273 154,32</number:text>
    </number:number-style>
    <number:number-style style:name="N1527">
      <number:text>7 043,04</number:text>
    </number:number-style>
    <number:number-style style:name="N1528">
      <number:text>1 618</number:text>
    </number:number-style>
    <number:number-style style:name="N1529">
      <number:text>85 042,08</number:text>
    </number:number-style>
    <number:number-style style:name="N1530">
      <number:text>114,00</number:text>
    </number:number-style>
    <number:number-style style:name="N1531">
      <number:text>5 814,00</number:text>
    </number:number-style>
    <number:number-style style:name="N1532">
      <number:text>3 603 113,28</number:text>
    </number:number-style>
    <number:number-style style:name="N1533">
      <number:text>649 741,73</number:text>
    </number:number-style>
    <number:number-style style:name="N1534">
      <number:text>224,64</number:text>
    </number:number-style>
    <number:number-style style:name="N1535">
      <number:text>5 391,36</number:text>
    </number:number-style>
    <number:number-style style:name="N1536">
      <number:text>1 504,80</number:text>
    </number:number-style>
    <number:number-style style:name="N1537">
      <number:text>251 301,60</number:text>
    </number:number-style>
    <number:number-style style:name="N1538">
      <number:text>90 288,00</number:text>
    </number:number-style>
    <number:number-style style:name="N1539">
      <number:text>1 763,28</number:text>
    </number:number-style>
    <number:number-style style:name="N1540">
      <number:text>21 159,36</number:text>
    </number:number-style>
    <number:number-style style:name="N1541">
      <number:text>98 743,68</number:text>
    </number:number-style>
    <number:number-style style:name="N1542">
      <number:text>1 002</number:text>
    </number:number-style>
    <number:number-style style:name="N1543">
      <number:text>412 663,68</number:text>
    </number:number-style>
    <number:number-style style:name="N1544">
      <number:text>577</number:text>
    </number:number-style>
    <number:number-style style:name="N1545">
      <number:text>237 631,68</number:text>
    </number:number-style>
    <number:number-style style:name="N1546">
      <number:text>4 942,08</number:text>
    </number:number-style>
    <number:number-style style:name="N1547">
      <number:text>65 894,40</number:text>
    </number:number-style>
    <number:number-style style:name="N1548">
      <number:text>299 168,64</number:text>
    </number:number-style>
    <number:number-style style:name="N1549">
      <number:text>324</number:text>
    </number:number-style>
    <number:number-style style:name="N1550">
      <number:text>417 804,48</number:text>
    </number:number-style>
    <number:number-style style:name="N1551">
      <number:text>82 529,28</number:text>
    </number:number-style>
    <number:number-style style:name="N1552">
      <number:text>411</number:text>
    </number:number-style>
    <number:number-style style:name="N1553">
      <number:text>42 908,40</number:text>
    </number:number-style>
    <number:number-style style:name="N1554">
      <number:text>17 539,20</number:text>
    </number:number-style>
    <number:number-style style:name="N1555">
      <number:text>835,20</number:text>
    </number:number-style>
    <number:number-style style:name="N1556">
      <number:text>125 418,24</number:text>
    </number:number-style>
    <number:number-style style:name="N1557">
      <number:text>762</number:text>
    </number:number-style>
    <number:number-style style:name="N1558">
      <number:text>104 790,24</number:text>
    </number:number-style>
    <number:number-style style:name="N1559">
      <number:text>14 852,16</number:text>
    </number:number-style>
    <number:number-style style:name="N1560">
      <number:text>602</number:text>
    </number:number-style>
    <number:number-style style:name="N1561">
      <number:text>82 787,04</number:text>
    </number:number-style>
    <number:number-style style:name="N1562">
      <number:text>394</number:text>
    </number:number-style>
    <number:number-style style:name="N1563">
      <number:text>54 182,88</number:text>
    </number:number-style>
    <number:number-style style:name="N1564">
      <number:text>38 255,04</number:text>
    </number:number-style>
    <number:number-style style:name="N1565">
      <number:text>348</number:text>
    </number:number-style>
    <number:number-style style:name="N1566">
      <number:text>89 951,04</number:text>
    </number:number-style>
    <number:number-style style:name="N1567">
      <number:text>26 364,96</number:text>
    </number:number-style>
    <number:number-style style:name="N1568">
      <number:text>18 610,56</number:text>
    </number:number-style>
    <number:number-style style:name="N1569">
      <number:text>392 451,84</number:text>
    </number:number-style>
    <number:number-style style:name="N1570">
      <number:text>158 906,88</number:text>
    </number:number-style>
    <number:number-style style:name="N1571">
      <number:text>1 380</number:text>
    </number:number-style>
    <number:number-style style:name="N1572">
      <number:text>78 494,40</number:text>
    </number:number-style>
    <number:number-style style:name="N1573">
      <number:text>318</number:text>
    </number:number-style>
    <number:number-style style:name="N1574">
      <number:text>18 087,84</number:text>
    </number:number-style>
    <number:number-style style:name="N1575">
      <number:text>2 730,24</number:text>
    </number:number-style>
    <number:number-style style:name="N1576">
      <number:text>11 262,24</number:text>
    </number:number-style>
    <number:number-style style:name="N1577">
      <number:text>16 286,40</number:text>
    </number:number-style>
    <number:number-style style:name="N1578">
      <number:text>974</number:text>
    </number:number-style>
    <number:number-style style:name="N1579">
      <number:text>101 685,60</number:text>
    </number:number-style>
    <number:number-style style:name="N1580">
      <number:text>13 780,80</number:text>
    </number:number-style>
    <number:number-style style:name="N1581">
      <number:text>9 368</number:text>
    </number:number-style>
    <number:number-style style:name="N1582">
      <number:text>492 382,08</number:text>
    </number:number-style>
    <number:number-style style:name="N1583">
      <number:text>7 397</number:text>
    </number:number-style>
    <number:number-style style:name="N1584">
      <number:text>388 786,32</number:text>
    </number:number-style>
    <number:number-style style:name="N1585">
      <number:text>19 236,96</number:text>
    </number:number-style>
    <number:number-style style:name="N1586">
      <number:text>3 032</number:text>
    </number:number-style>
    <number:number-style style:name="N1587">
      <number:text>159 361,92</number:text>
    </number:number-style>
    <number:number-style style:name="N1588">
      <number:text>36,72</number:text>
    </number:number-style>
    <number:number-style style:name="N1589">
      <number:text>4 626,72</number:text>
    </number:number-style>
    <number:number-style style:name="N1590">
      <number:text>182,16</number:text>
    </number:number-style>
    <number:number-style style:name="N1591">
      <number:text>546,48</number:text>
    </number:number-style>
    <number:number-style style:name="N1592">
      <number:text>254</number:text>
    </number:number-style>
    <number:number-style style:name="N1593">
      <number:text>46 268,64</number:text>
    </number:number-style>
    <number:number-style style:name="N1594">
      <number:text>6 384,00</number:text>
    </number:number-style>
    <number:number-style style:name="N1595">
      <number:text>4 411 938,72</number:text>
    </number:number-style>
    <number:number-style style:name="N1596">
      <number:text>795 595,51</number:text>
    </number:number-style>
    <number:number-style style:name="N1597">
      <number:text>4 717,44</number:text>
    </number:number-style>
    <number:number-style style:name="N1598">
      <number:text>10 108,80</number:text>
    </number:number-style>
    <number:number-style style:name="N1599">
      <number:text>33 105,60</number:text>
    </number:number-style>
    <number:number-style style:name="N1600">
      <number:text>67 716,00</number:text>
    </number:number-style>
    <number:number-style style:name="N1601">
      <number:text>58 481,28</number:text>
    </number:number-style>
    <number:number-style style:name="N1602">
      <number:text>37 889,28</number:text>
    </number:number-style>
    <number:number-style style:name="N1603">
      <number:text>44 478,72</number:text>
    </number:number-style>
    <number:number-style style:name="N1604">
      <number:text>8 251,20</number:text>
    </number:number-style>
    <number:number-style style:name="N1605">
      <number:text>1 650,24</number:text>
    </number:number-style>
    <number:number-style style:name="N1606">
      <number:text>3 300,48</number:text>
    </number:number-style>
    <number:number-style style:name="N1607">
      <number:text>4 950,72</number:text>
    </number:number-style>
    <number:number-style style:name="N1608">
      <number:text>4 652,64</number:text>
    </number:number-style>
    <number:number-style style:name="N1609">
      <number:text>44 975,52</number:text>
    </number:number-style>
    <number:number-style style:name="N1610">
      <number:text>38 522,88</number:text>
    </number:number-style>
    <number:number-style style:name="N1611">
      <number:text>1 879,20</number:text>
    </number:number-style>
    <number:number-style style:name="N1612">
      <number:text>2 620</number:text>
    </number:number-style>
    <number:number-style style:name="N1613">
      <number:text>137 707,20</number:text>
    </number:number-style>
    <number:number-style style:name="N1614">
      <number:text>1 362</number:text>
    </number:number-style>
    <number:number-style style:name="N1615">
      <number:text>71 586,72</number:text>
    </number:number-style>
    <number:number-style style:name="N1616">
      <number:text>8 935,20</number:text>
    </number:number-style>
    <number:number-style style:name="N1617">
      <number:text>1 374</number:text>
    </number:number-style>
    <number:number-style style:name="N1618">
      <number:text>72 217,44</number:text>
    </number:number-style>
    <number:number-style style:name="N1619">
      <number:text>607 649,04</number:text>
    </number:number-style>
    <number:number-style style:name="N1620">
      <number:text>109 576,04</number:text>
    </number:number-style>
    <number:number-style style:name="N1621">
      <number:text>6 019,20</number:text>
    </number:number-style>
    <number:number-style style:name="N1622">
      <number:text>3 009,60</number:text>
    </number:number-style>
    <number:number-style style:name="N1623">
      <number:text>12 342,96</number:text>
    </number:number-style>
    <number:number-style style:name="N1624">
      <number:text>23 042,88</number:text>
    </number:number-style>
    <number:number-style style:name="N1625">
      <number:text>28 369,44</number:text>
    </number:number-style>
    <number:number-style style:name="N1626">
      <number:text>54 159,84</number:text>
    </number:number-style>
    <number:number-style style:name="N1627">
      <number:text>6 681,60</number:text>
    </number:number-style>
    <number:number-style style:name="N1628">
      <number:text>7 934,40</number:text>
    </number:number-style>
    <number:number-style style:name="N1629">
      <number:text>9 604,80</number:text>
    </number:number-style>
    <number:number-style style:name="N1630">
      <number:text>13 201,92</number:text>
    </number:number-style>
    <number:number-style style:name="N1631">
      <number:text>14 991,84</number:text>
    </number:number-style>
    <number:number-style style:name="N1632">
      <number:text>57 784,32</number:text>
    </number:number-style>
    <number:number-style style:name="N1633">
      <number:text>16 853,76</number:text>
    </number:number-style>
    <number:number-style style:name="N1634">
      <number:text>2 502,72</number:text>
    </number:number-style>
    <number:number-style style:name="N1635">
      <number:text>625,68</number:text>
    </number:number-style>
    <number:number-style style:name="N1636">
      <number:text>6 264,00</number:text>
    </number:number-style>
    <number:number-style style:name="N1637">
      <number:text>2 336</number:text>
    </number:number-style>
    <number:number-style style:name="N1638">
      <number:text>122 780,16</number:text>
    </number:number-style>
    <number:number-style style:name="N1639">
      <number:text>1 577</number:text>
    </number:number-style>
    <number:number-style style:name="N1640">
      <number:text>82 887,12</number:text>
    </number:number-style>
    <number:number-style style:name="N1641">
      <number:text>5 676,48</number:text>
    </number:number-style>
    <number:number-style style:name="N1642">
      <number:text>1 334</number:text>
    </number:number-style>
    <number:number-style style:name="N1643">
      <number:text>70 115,04</number:text>
    </number:number-style>
    <number:number-style style:name="N1644">
      <number:text>5 287,68</number:text>
    </number:number-style>
    <number:number-style style:name="N1645">
      <number:text>1 092,96</number:text>
    </number:number-style>
    <number:number-style style:name="N1646">
      <number:text>738 840,24</number:text>
    </number:number-style>
    <number:number-style style:name="N1647">
      <number:text>133 233,47</number:text>
    </number:number-style>
    <number:number-style style:name="N1648">
      <number:text>25 581,60</number:text>
    </number:number-style>
    <number:number-style style:name="N1649">
      <number:text>5 289,84</number:text>
    </number:number-style>
    <number:number-style style:name="N1650">
      <number:text>30 723,84</number:text>
    </number:number-style>
    <number:number-style style:name="N1651">
      <number:text>74 954,88</number:text>
    </number:number-style>
    <number:number-style style:name="N1652">
      <number:text>14 446,08</number:text>
    </number:number-style>
    <number:number-style style:name="N1653">
      <number:text>1 020</number:text>
    </number:number-style>
    <number:number-style style:name="N1654">
      <number:text>53 611,20</number:text>
    </number:number-style>
    <number:number-style style:name="N1655">
      <number:text>93 166,56</number:text>
    </number:number-style>
    <number:number-style style:name="N1656">
      <number:text>16 800,53</number:text>
    </number:number-style>
    <number:number-style style:name="N1657">
      <number:text>9 060,48</number:text>
    </number:number-style>
    <number:number-style style:name="N1658">
      <number:text>5 011,20</number:text>
    </number:number-style>
    <number:number-style style:name="N1659">
      <number:text>1 094,40</number:text>
    </number:number-style>
    <number:number-style style:name="N1660">
      <number:text>74 419,20</number:text>
    </number:number-style>
    <number:number-style style:name="N1661">
      <number:text>5 220,00</number:text>
    </number:number-style>
    <number:number-style style:name="N1662">
      <number:text>14 027,04</number:text>
    </number:number-style>
    <number:number-style style:name="N1663">
      <number:text>20 161,44</number:text>
    </number:number-style>
    <number:number-style style:name="N1664">
      <number:text>7 754,40</number:text>
    </number:number-style>
    <number:number-style style:name="N1665">
      <number:text>7 223,04</number:text>
    </number:number-style>
    <number:number-style style:name="N1666">
      <number:text>3 600,00</number:text>
    </number:number-style>
    <number:number-style style:name="N1667">
      <number:text>626,40</number:text>
    </number:number-style>
    <number:number-style style:name="N1668">
      <number:text>1 265</number:text>
    </number:number-style>
    <number:number-style style:name="N1669">
      <number:text>66 488,40</number:text>
    </number:number-style>
    <number:number-style style:name="N1670">
      <number:text>1 692</number:text>
    </number:number-style>
    <number:number-style style:name="N1671">
      <number:text>88 931,52</number:text>
    </number:number-style>
    <number:number-style style:name="N1672">
      <number:text>3 153,60</number:text>
    </number:number-style>
    <number:number-style style:name="N1673">
      <number:text>1 190</number:text>
    </number:number-style>
    <number:number-style style:name="N1674">
      <number:text>62 546,40</number:text>
    </number:number-style>
    <number:number-style style:name="N1675">
      <number:text>220 000,00</number:text>
    </number:number-style>
    <number:number-style style:name="N1676">
      <number:text>1 748,40</number:text>
    </number:number-style>
    <number:number-style style:name="N1677">
      <number:text>209 808,00</number:text>
    </number:number-style>
    <number:number-style style:name="N1678">
      <number:text>370 660,80</number:text>
    </number:number-style>
    <number:number-style style:name="N1679">
      <number:text>286 737,60</number:text>
    </number:number-style>
    <number:number-style style:name="N1680">
      <number:text>741,60</number:text>
    </number:number-style>
    <number:number-style style:name="N1681">
      <number:text>117 172,80</number:text>
    </number:number-style>
    <number:number-style style:name="N1682">
      <number:text>7 416,00</number:text>
    </number:number-style>
    <number:number-style style:name="N1683">
      <number:text>300</number:text>
    </number:number-style>
    <number:number-style style:name="N1684">
      <number:text>11 016,00</number:text>
    </number:number-style>
    <number:number-style style:name="N1685">
      <number:text>2 052,00</number:text>
    </number:number-style>
    <number:number-style style:name="N1686">
      <number:text>1 770 064,96</number:text>
    </number:number-style>
    <number:number-style style:name="N1687">
      <number:text>319 192,03</number:text>
    </number:number-style>
    <number:number-style style:name="N1688">
      <number:text>15 048,00</number:text>
    </number:number-style>
    <number:number-style style:name="N1689">
      <number:text>23 211,36</number:text>
    </number:number-style>
    <number:number-style style:name="N1690">
      <number:text>21 888,00</number:text>
    </number:number-style>
    <number:number-style style:name="N1691">
      <number:text>28 432,80</number:text>
    </number:number-style>
    <number:number-style style:name="N1692">
      <number:text>115 568,64</number:text>
    </number:number-style>
    <number:number-style style:name="N1693">
      <number:text>530</number:text>
    </number:number-style>
    <number:number-style style:name="N1694">
      <number:text>55 332,00</number:text>
    </number:number-style>
    <number:number-style style:name="N1695">
      <number:text>4 500</number:text>
    </number:number-style>
    <number:number-style style:name="N1696">
      <number:text>236 520,00</number:text>
    </number:number-style>
    <number:number-style style:name="N1697">
      <number:text>970 529,76</number:text>
    </number:number-style>
    <number:number-style style:name="N1698">
      <number:text>175 013,57</number:text>
    </number:number-style>
    <number:number-style style:name="N1699">
      <number:text>42 318,72</number:text>
    </number:number-style>
    <number:number-style style:name="N1700">
      <number:text>102 412,80</number:text>
    </number:number-style>
    <number:number-style style:name="N1701">
      <number:text>350 064,00</number:text>
    </number:number-style>
    <number:number-style style:name="N1702">
      <number:text>290</number:text>
    </number:number-style>
    <number:number-style style:name="N1703">
      <number:text>39 880,80</number:text>
    </number:number-style>
    <number:number-style style:name="N1704">
      <number:text>1 295 568,96</number:text>
    </number:number-style>
    <number:number-style style:name="N1705">
      <number:text>233 627,17</number:text>
    </number:number-style>
    <style:style style:name="Default" style:family="table-cell">
      <style:table-cell-properties style:vertical-align="bottom"/>
      <style:text-properties fo:color="#000000" style:font-name="PT Mono" fo:font-family="'PT Mono'" style:font-family-generic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10:55:01.88019640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Комм._20_предл._20__28_Структура_20_НМЦ_29_" style:display-name="PageStyle_Комм. предл. (Структура НМЦ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Владимир Щербаков</meta:initial-creator>
    <dc:creator>khakhulina_vs</dc:creator>
    <meta:print-date>2025-03-12T16:35:59.495813715</meta:print-date>
    <meta:creation-date>2023-05-26T08:17:29</meta:creation-date>
    <dc:date>2026-08-14T10:55:16.317842096</dc:date>
    <meta:generator>AlterOffice/3.3.0.4$Linux_X86_64 LibreOffice_project/fa736b558560ebea8f92088bfd7720f4b3918f3f</meta:generator>
    <meta:printed-by>khakhulina_vs</meta:printed-by>
    <meta:editing-duration>P2DT1H40M14S</meta:editing-duration>
    <meta:editing-cycles>48</meta:editing-cycles>
    <meta:document-statistic meta:table-count="1" meta:cell-count="112" meta:object-count="0"/>
    <meta:user-defined meta:name="AppVersion">16.0300</meta:user-defined>
  </office:meta>
</office:document-meta>
</file>