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1900000008297F4109DDEFA5707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mbria Math" svg:font-family="'Cambria Math'" style:font-family-generic="system" style:font-pitch="variable"/>
    <style:font-face style:name="Lohit Devanagari" svg:font-family="'Lohit Devanagari'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Footer">
      <style:text-properties style:font-name="Arial1" fo:font-size="10pt" style:font-size-asian="10pt" style:font-name-complex="Arial1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P3" style:family="paragraph" style:parent-style-name="Standard">
      <style:text-properties text:display="none"/>
    </style:style>
    <style:style style:name="P4" style:family="paragraph" style:parent-style-name="Standard">
      <style:text-properties style:font-name="Liberation Serif" fo:font-size="12pt" fo:font-style="italic" fo:font-weight="normal" officeooo:rsid="0021f110" officeooo:paragraph-rsid="0021f110" style:font-size-asian="12pt" style:font-style-asian="italic" style:font-weight-asian="normal" style:font-size-complex="12pt"/>
    </style:style>
    <style:style style:name="P5" style:family="paragraph" style:parent-style-name="Standard">
      <style:paragraph-properties fo:text-align="start" style:justify-single-word="false"/>
      <style:text-properties style:font-name="Liberation Serif" fo:font-size="12pt" fo:font-style="normal" fo:font-weight="normal" officeooo:rsid="00276eab" officeooo:paragraph-rsid="0013f3f1" fo:background-color="transparent" style:font-name-asian="Times New Roman1" style:font-size-asian="12pt" style:font-style-asian="normal" style:font-weight-asian="normal" style:font-size-complex="12pt" style:font-style-complex="normal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Liberation Serif" fo:font-size="12pt" fo:font-style="normal" fo:font-weight="normal" officeooo:rsid="0020dfb0" officeooo:paragraph-rsid="0020dfb0" style:font-size-asian="12pt" style:font-style-asian="normal" style:font-weight-asian="normal" style:font-size-complex="12pt" style:font-style-complex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Liberation Serif" fo:font-size="12pt" fo:font-style="normal" fo:font-weight="normal" officeooo:rsid="0021f110" officeooo:paragraph-rsid="0021f110" style:font-size-asian="12pt" style:font-style-asian="normal" style:font-weight-asian="normal" style:font-size-complex="12pt" style:font-style-complex="normal" style:font-weight-complex="normal"/>
    </style:style>
    <style:style style:name="P8" style:family="paragraph" style:parent-style-name="Standard">
      <style:paragraph-properties fo:text-align="center" style:justify-single-word="false"/>
      <style:text-properties style:font-name="Liberation Serif" fo:font-size="12pt" fo:font-weight="normal" officeooo:rsid="0020dfb0" officeooo:paragraph-rsid="0020dfb0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Liberation Serif" fo:font-size="12pt" fo:font-weight="normal" officeooo:rsid="0020dfb0" officeooo:paragraph-rsid="0020dfb0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center" style:justify-single-word="false"/>
      <style:text-properties style:font-name="Liberation Serif" fo:font-size="12pt" style:text-underline-style="none" fo:font-weight="normal" officeooo:rsid="0020dfb0" officeooo:paragraph-rsid="0020dfb0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start" style:justify-single-word="false"/>
      <style:text-properties style:font-name="Liberation Serif" fo:font-size="10pt" fo:font-style="normal" fo:font-weight="normal" officeooo:rsid="0013f3f1" officeooo:paragraph-rsid="0013f3f1" fo:background-color="transparent" style:font-name-asian="Times New Roman1" style:font-size-asian="8.75pt" style:font-style-asian="normal" style:font-weight-asian="normal" style:font-size-complex="10pt" style:font-style-complex="normal" style:font-weight-complex="normal"/>
    </style:style>
    <style:style style:name="P12" style:family="paragraph" style:parent-style-name="Standard">
      <style:paragraph-properties fo:text-align="center" style:justify-single-word="false" fo:orphans="0" fo:widows="0"/>
      <style:text-properties style:font-name="Liberation Serif" fo:font-size="9pt" officeooo:rsid="0016afd6" officeooo:paragraph-rsid="0016afd6" style:font-size-asian="9pt" style:font-name-complex="Arial1" style:font-size-complex="9pt"/>
    </style:style>
    <style:style style:name="P13" style:family="paragraph" style:parent-style-name="Standard">
      <style:paragraph-properties fo:text-align="end" style:justify-single-word="false"/>
      <style:text-properties officeooo:rsid="00176c74" officeooo:paragraph-rsid="00176c74"/>
    </style:style>
    <style:style style:name="P14" style:family="paragraph" style:parent-style-name="Standard">
      <style:text-properties officeooo:rsid="0020dfb0" officeooo:paragraph-rsid="0020dfb0"/>
    </style:style>
    <style:style style:name="P15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Arial1" fo:font-size="5pt" fo:language="none" fo:country="none" style:font-name-asian="Times New Roman" style:font-size-asian="5pt" style:language-asian="none" style:country-asian="none" style:font-name-complex="Arial1" style:font-size-complex="5pt"/>
    </style:style>
    <style:style style:name="P16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fo:color="#000000" loext:opacity="100%" style:font-name="Arial1" fo:font-size="15pt" style:font-name-asian="Times New Roman" style:font-size-asian="15pt" style:font-name-complex="Arial1" style:font-size-complex="15pt" style:font-weight-complex="bold"/>
    </style:style>
    <style:style style:name="P17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Arial1" fo:font-size="12pt" fo:language="en" fo:country="US" style:font-name-asian="Times New Roman" style:font-size-asian="12pt" style:font-name-complex="Arial1" style:font-size-complex="12pt" style:font-weight-complex="bold"/>
    </style:style>
    <style:style style:name="P18" style:family="paragraph" style:parent-style-name="Standard" style:list-style-name="">
      <style:paragraph-properties fo:text-align="center" style:justify-single-word="false" fo:orphans="0" fo:widows="0"/>
      <style:text-properties style:font-name="Arial1" fo:font-size="5pt" fo:language="en" fo:country="US" fo:font-weight="bold" style:font-name-asian="Times New Roman" style:font-size-asian="5pt" style:font-weight-asian="bold" style:font-name-complex="Arial1" style:font-size-complex="5pt" style:font-weight-complex="bold"/>
    </style:style>
    <style:style style:name="P19" style:family="paragraph" style:parent-style-name="Standard" style:list-style-name="">
      <style:paragraph-properties fo:text-align="center" style:justify-single-word="false" fo:orphans="0" fo:widows="0"/>
      <style:text-properties style:font-name="Arial1" fo:font-size="9pt" style:font-size-asian="9pt" style:font-name-complex="Arial1" style:font-size-complex="9pt" style:font-weight-complex="bold"/>
    </style:style>
    <style:style style:name="P20" style:family="paragraph" style:parent-style-name="Standard" style:list-style-name="">
      <style:paragraph-properties fo:text-align="center" style:justify-single-word="false" fo:orphans="0" fo:widows="0"/>
      <style:text-properties style:font-name="Arial1" fo:font-size="9pt" fo:font-weight="bold" officeooo:paragraph-rsid="0016afd6" style:font-size-asian="9pt" style:font-weight-asian="bold" style:font-name-complex="Arial1" style:font-size-complex="9pt" style:font-weight-complex="bold"/>
    </style:style>
    <style:style style:name="P21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1" fo:font-size="3pt" fo:language="en" fo:country="US" style:font-size-asian="3pt" style:font-name-complex="Arial1" style:font-size-complex="3pt" style:font-weight-complex="bold"/>
    </style:style>
    <style:style style:name="P22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fo:font-weight="bold" officeooo:paragraph-rsid="0016afd6" style:font-size-asian="9pt" style:font-weight-asian="bold" style:font-name-complex="Arial" style:font-size-complex="9pt" style:font-weight-complex="bold"/>
    </style:style>
    <style:style style:name="P23" style:family="paragraph" style:parent-style-name="Standard">
      <style:paragraph-properties fo:text-align="center" style:justify-single-word="false"/>
      <style:text-properties fo:color="#000000" loext:opacity="100%" style:font-name="Liberation Serif" fo:font-size="12pt" fo:font-weight="bold" officeooo:rsid="0020dfb0" officeooo:paragraph-rsid="0020dfb0" fo:background-color="transparent" style:font-size-asian="12pt" style:font-weight-asian="bold" style:font-size-complex="12pt" style:font-weight-complex="bold"/>
    </style:style>
    <style:style style:name="P24" style:family="paragraph" style:parent-style-name="Standard">
      <style:paragraph-properties fo:text-align="justify" style:justify-single-word="false"/>
      <style:text-properties fo:color="#000000" loext:opacity="100%" style:font-name="Liberation Serif" fo:font-size="12pt" fo:font-style="normal" fo:font-weight="normal" officeooo:rsid="0020dfb0" officeooo:paragraph-rsid="0020dfb0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5" style:family="paragraph" style:parent-style-name="Standard">
      <style:paragraph-properties fo:text-align="justify" style:justify-single-word="false"/>
      <style:text-properties fo:color="#000000" loext:opacity="100%" style:font-name="Liberation Serif" fo:font-size="12pt" fo:font-style="normal" fo:font-weight="normal" officeooo:rsid="0021f110" officeooo:paragraph-rsid="0020dfb0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6" style:family="paragraph" style:parent-style-name="Standard">
      <style:paragraph-properties fo:text-align="justify" style:justify-single-word="false"/>
      <style:text-properties fo:color="#000000" loext:opacity="100%" style:font-name="Liberation Serif" fo:font-size="12pt" fo:font-style="normal" fo:font-weight="normal" officeooo:rsid="0021f110" officeooo:paragraph-rsid="0021f110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7" style:family="paragraph" style:parent-style-name="Standard">
      <style:text-properties fo:color="#000000" loext:opacity="100%" style:font-name="Liberation Serif" fo:font-size="12pt" fo:font-style="italic" fo:font-weight="normal" officeooo:rsid="0020dfb0" officeooo:paragraph-rsid="0020dfb0" fo:background-color="transparent" style:font-size-asian="12pt" style:font-style-asian="italic" style:font-weight-asian="normal" style:font-size-complex="12pt" style:font-style-complex="italic" style:font-weight-complex="normal"/>
    </style:style>
    <style:style style:name="P28" style:family="paragraph" style:parent-style-name="Standard">
      <style:text-properties fo:color="#000000" loext:opacity="100%" style:font-name="Liberation Serif" fo:font-size="12pt" fo:font-style="italic" fo:font-weight="normal" officeooo:rsid="0021f110" officeooo:paragraph-rsid="0021f110" fo:background-color="transparent" style:font-size-asian="12pt" style:font-style-asian="italic" style:font-weight-asian="normal" style:font-size-complex="12pt" style:font-style-complex="italic" style:font-weight-complex="normal"/>
    </style:style>
    <style:style style:name="P29" style:family="paragraph" style:parent-style-name="Standard">
      <style:paragraph-properties fo:text-align="start" style:justify-single-word="false"/>
      <style:text-properties style:font-name="Liberation Serif" fo:font-size="10pt" fo:font-style="normal" fo:font-weight="normal" officeooo:rsid="0022ccfe" officeooo:paragraph-rsid="0022ccfe" fo:background-color="transparent" style:font-name-asian="Times New Roman1" style:font-size-asian="8.75pt" style:font-style-asian="normal" style:font-weight-asian="normal" style:font-size-complex="10pt" style:font-style-complex="normal" style:font-weight-complex="normal"/>
    </style:style>
    <style:style style:name="P30" style:family="paragraph" style:parent-style-name="Standard">
      <style:text-properties style:font-name="Liberation Serif" fo:font-size="12pt" style:text-underline-style="solid" style:text-underline-width="auto" style:text-underline-color="font-color" fo:font-weight="bold" officeooo:rsid="0016afd6" style:font-size-asian="12pt" style:font-weight-asian="bold" style:font-size-complex="12pt" style:font-weight-complex="bold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="Arial" officeooo:rsid="0016afd6" style:font-name-complex="Arial"/>
    </style:style>
    <style:style style:name="T3" style:family="text">
      <style:text-properties officeooo:rsid="0020dfb0"/>
    </style:style>
    <style:style style:name="T4" style:family="text">
      <style:text-properties fo:color="#000000" loext:opacity="100%" fo:font-weight="bold" fo:background-color="transparent" loext:char-shading-value="0" style:font-weight-asian="bold" style:font-weight-complex="bold"/>
    </style:style>
    <style:style style:name="T5" style:family="text">
      <style:text-properties fo:color="#000000" loext:opacity="100%" fo:font-weight="bold" officeooo:rsid="0022ccfe" fo:background-color="transparent" loext:char-shading-value="0" style:font-weight-asian="bold" style:font-weight-complex="bold"/>
    </style:style>
    <style:style style:name="T6" style:family="text">
      <style:text-properties fo:color="#000000" loext:opacity="100%" fo:background-color="transparent" loext:char-shading-value="0"/>
    </style:style>
    <style:style style:name="T7" style:family="text">
      <style:text-properties fo:color="#000000" loext:opacity="100%" officeooo:rsid="0017d67a" fo:background-color="transparent" loext:char-shading-value="0"/>
    </style:style>
    <style:style style:name="T8" style:family="text">
      <style:text-properties fo:color="#000000" loext:opacity="100%" officeooo:rsid="0021f110" fo:background-color="transparent" loext:char-shading-value="0"/>
    </style:style>
    <style:style style:name="T9" style:family="text">
      <style:text-properties fo:color="#000000" loext:opacity="100%" fo:background-color="transparent" loext:char-shading-value="0" style:font-style-complex="italic" style:font-weight-complex="normal"/>
    </style:style>
    <style:style style:name="T10" style:family="text">
      <style:text-properties fo:color="#000000" loext:opacity="100%" officeooo:rsid="0022361f" fo:background-color="transparent" loext:char-shading-value="0" style:font-style-complex="italic" style:font-weight-complex="normal"/>
    </style:style>
    <style:style style:name="T11" style:family="text">
      <style:text-properties fo:color="#000000" loext:opacity="100%" officeooo:rsid="0022ccfe" fo:background-color="transparent" loext:char-shading-value="0"/>
    </style:style>
    <style:style style:name="T12" style:family="text">
      <style:text-properties fo:color="#000000" loext:opacity="100%" fo:font-style="italic" fo:font-weight="bold" fo:background-color="transparent" loext:char-shading-value="0" style:font-style-asian="italic" style:font-weight-asian="bold" style:font-style-complex="italic" style:font-weight-complex="bold"/>
    </style:style>
    <style:style style:name="T13" style:family="text">
      <style:text-properties fo:color="#000000" loext:opacity="100%" fo:font-style="italic" fo:background-color="transparent" loext:char-shading-value="0" style:font-style-asian="italic" style:font-style-complex="italic"/>
    </style:style>
    <style:style style:name="T14" style:family="text">
      <style:text-properties fo:color="#000000" loext:opacity="100%" fo:font-style="italic" officeooo:rsid="0022ccfe" fo:background-color="transparent" loext:char-shading-value="0" style:font-style-asian="italic" style:font-style-complex="italic"/>
    </style:style>
    <style:style style:name="T15" style:family="text">
      <style:text-properties officeooo:rsid="0022361f"/>
    </style:style>
    <style:style style:name="T16" style:family="text">
      <style:text-properties officeooo:rsid="0022ccfe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draw:frame draw:style-name="fr1" draw:name="Рисунок 1" text:anchor-type="char" svg:x="6.488cm" svg:y="-0.035cm" svg:width="4.614cm" svg:height="1.499cm" draw:z-index="0"><draw:image xlink:href="Pictures/10000201000001900000008297F4109DDEFA5707.png" xlink:type="simple" xlink:show="embed" xlink:actuate="onLoad" draw:mime-type="image/png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16" text:outline-level="1"/>
      <text:h text:style-name="P17" text:outline-level="1"/>
      <text:h text:style-name="P17" text:outline-level="1"/>
      <text:h text:style-name="P18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19" text:outline-level="1">Акционерное общество </text:h>
            <text:h text:style-name="P22" text:outline-level="1">Дальневосточная распределительная сетевая компания»</text:h>
            <text:h text:style-name="P20" text:outline-level="1"><text:span text:style-name="T1">ФИЛИАЛ «А</text:span><text:span text:style-name="T2">мурские</text:span><text:span text:style-name="T1"> </text:span><text:span text:style-name="T2">Электрические сети»</text:span></text:h>
          </table:table-cell>
        </table:table-row>
        <table:table-row table:style-name="Таблица1.2">
          <table:table-cell table:style-name="Таблица1.A1" office:value-type="string">
            <text:h text:style-name="P21" text:outline-level="1"/>
          </table:table-cell>
        </table:table-row>
        <table:table-row table:style-name="Таблица1.3">
          <table:table-cell table:style-name="Таблица1.A3" office:value-type="string">
            <text:p text:style-name="P12">Ул Шевченко, 28, г. Благовещенск, 675000, Россия Тел: (4162) 399-359; Факс (4162) 399-289;</text:p>
            <text:p text:style-name="P12">E-mail: <text:a xlink:type="simple" xlink:href="mailto:doc@amur.drsk.ru" text:style-name="Internet_20_link" text:visited-style-name="Visited_20_Internet_20_Link">doc@amur.drsk.ru</text:a> ОКПО 97987579, ОГРН 1052800111308, ИНН/КПП 2801108200/280102003</text:p>
          </table:table-cell>
        </table:table-row>
      </table:table>
      <text:p text:style-name="P3"/>
      <text:p text:style-name="P30"/>
      <text:p text:style-name="P10">Запрос технико-коммерческих предложений</text:p>
      <text:p text:style-name="P8"><text:span text:style-name="T7">в </text:span><text:span text:style-name="T6">рамках нерегламентированной закупки по лоту </text:span><text:span text:style-name="T4">№187</text:span><text:span text:style-name="T5">8</text:span><text:span text:style-name="T4">01-ТО ПРОД-2026-ДРСК-АЭС «ОКПД2 <text:s/>84.25.11.120 Услуги по огнезащитной обработке деревянных конструкций для структурного подразделения "Восточные электрические сети" филиала " Амурские электрические сети"</text:span></text:p>
      <text:p text:style-name="P23">плановая стоимость закупки 159 910,00 без учета НДС</text:p>
      <text:p text:style-name="P23"/>
      <text:p text:style-name="P9"><text:span text:style-name="T6">1.<text:tab/>Филиала АО «ДРСК» «Амурские электрические сети (далее - Заказчик) сообщает о проведении анализа технико-коммерческих предложений потенциальных поставщиков в рамках нерегламентированной закупки на право заключения договора </text:span><text:span text:style-name="T12">ОКПД2 <text:s/>84.25.11.120 Услуги по огнезащитной обработке деревянных конструкций для структурного подразделения "Восточные электрические сети" филиала " Амурские электрические сети".</text:span></text:p>
      <text:p text:style-name="P24">2.<text:tab/>Подробные требования к продукции (в том числе, сведения об объеме, месте, сроках поставляемой продукции) приведены а приложении 1 к настоящему запросу; существенные условия будущего договора (в том числе, условия оплаты и гарантийных обязательств) - см. приложение 2 к настоящему запросу.</text:p>
      <text:p text:style-name="P24">3.<text:tab/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к установленным требованиям Заказчика (см. приложения к настоящему запросу), является цена договора (без учета НДС).</text:p>
      <text:p text:style-name="P24">4. <text:tab/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<text:p text:style-name="P24">5.<text:tab/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<text:p text:style-name="P24">-<text:tab/>дату направления предложения;</text:p>
      <text:p text:style-name="P24">-<text:tab/>полное наименование Поставщика, с указанием организационно-правовой формы (для юридических лиц);</text:p>
      <text:p text:style-name="P24">-<text:tab/>юридический адрес, почтовый адрес, ИНН [для юридических лиц]/паспортные данные, адрес регистрации, ИНН (при наличии) [для физических лиц];</text:p>
      <text:p text:style-name="P24">-<text:tab/>контактные данные: номер телефона, e-mail, ФИО контактного лица;</text:p>
      <text:p text:style-name="P6"><text:span text:style-name="T6">-<text:tab/>гарантии наличия у Поставщика гражданской правоспособности в полном объеме для заключения и </text:span><text:span text:style-name="T8">ис</text:span><text:span text:style-name="T6">полнения договора, в том числе наличие регистрации, </text:span><text:span text:style-name="T8">отсутствие банкротства, стадии ликвидации или приостановления деятельности;</text:span></text:p>
      <text:p text:style-name="P25">-<text:tab/>информацию / документы, подтверждающие соответствие Поставщика установленным дополнительным требования, указанным в приложении 1к настоящему запросу (анкета участника, выписка из ЕГРЮЛ/ЕГРИП сроком действия не более 1 мес. с момента подачи заявки участником);</text:p>
      <text:p text:style-name="P25"><text:soft-page-break/>-<text:tab/>подробное описание предлагаемой к поставке продукции с указанием конкретных технических и функциональных характеристик, подтверждающие соответствие установленным требования (см. приложение 1 к настоящему запросу);</text:p>
      <text:p text:style-name="P25">-<text:tab/>информацию о производителе предлагаемой к поставке продукции;</text:p>
      <text:p text:style-name="P25">-<text:tab/>подтверждение возможности поставки требуемого объема продукции (см. приложение 1 к настоящему запросу);</text:p>
      <text:p text:style-name="P26">-<text:tab/>сроки поставки продукции в соответствии с установленными требованиями (см. приложение 1 к настоящему запросу);</text:p>
      <text:p text:style-name="P26">-<text:tab/>согласие Поставщика на существенные условия будущего договора, в том числе услович оплаты и поставки (см. приложение 2 к настоящему запросу);</text:p>
      <text:p text:style-name="P26">-<text:tab/>сроки и условия гарантийных обязательств в соответствии с установленными требованиями (см. приложение 1 к настоящему запросу);</text:p>
      <text:p text:style-name="P26">-<text:tab/>цену предложения в рублях (без НДС и с учетом НДС).</text:p>
      <text:p text:style-name="P7"><text:span text:style-name="T8">6.<text:tab/></text:span><text:span text:style-name="T6">Срок подачи технико-коммерческих предложений: до 15:00 местного времени (Амурская область)</text:span><text:span text:style-name="T4"> </text:span><text:span text:style-name="T5">24</text:span><text:span text:style-name="T4">.08.2026 г.</text:span></text:p>
      <text:p text:style-name="P27"><text:s/></text:p>
      <text:p text:style-name="P27"/>
      <text:p text:style-name="P28">Приложение:</text:p>
      <text:p text:style-name="P28">1.<text:tab/>Технические требования к услугам;</text:p>
      <text:p text:style-name="P4"><text:span text:style-name="T9">2.<text:tab/>Проект типового договора / Существенные условия договора (в том числе, условия оплаты и гарантийных обязательств</text:span><text:span text:style-name="T10">).</text:span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29">Юхимук М.С.</text:p>
      <text:p text:style-name="P11">8(4162) <text:span text:style-name="T15">399-</text:span><text:span text:style-name="T16">229</text:span></text:p>
      <text:p text:style-name="P11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mbria Math" svg:font-family="'Cambria Math'" style:font-family-generic="system" style:font-pitch="variable"/>
    <style:font-face style:name="Lohit Devanagari" svg:font-family="'Lohit Devanagari'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1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Normal_20_Table" style:display-name="Normal Table" style:family="paragraph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ru" fo:country="RU" style:font-name-asian="Cambria Math" style:font-family-asian="'Cambria Math'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1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MP2" style:family="paragraph" style:parent-style-name="Footer">
      <style:text-properties style:font-name="Arial1" fo:font-size="10pt" style:font-size-asian="10pt" style:font-name-complex="Arial1" style:font-size-complex="10pt"/>
    </style:style>
    <style:page-layout style:name="Mpm1">
      <style:page-layout-properties fo:page-width="21.001cm" fo:page-height="29.7cm" style:num-format="1" style:print-orientation="portrait" fo:margin-top="2cm" fo:margin-bottom="0.896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8-17T15:56:14.055742735</dc:date>
    <meta:print-date>2019-10-16T14:58:00</meta:print-date>
    <meta:editing-cycles>12</meta:editing-cycles>
    <meta:generator>LibreOffice/7.1.8.1$Linux_X86_64 LibreOffice_project/10$Build-1</meta:generator>
    <meta:editing-duration>PT44M33S</meta:editing-duration>
    <meta:document-statistic meta:table-count="1" meta:image-count="1" meta:object-count="0" meta:page-count="2" meta:paragraph-count="33" meta:word-count="533" meta:character-count="4317" meta:non-whitespace-character-count="3811"/>
  </office:meta>
</office:document-meta>
</file>