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334cm"/>
    </style:style>
    <style:style style:name="co2" style:family="table-column">
      <style:table-column-properties fo:break-before="auto" style:column-width="11.506cm"/>
    </style:style>
    <style:style style:name="co3" style:family="table-column">
      <style:table-column-properties fo:break-before="auto" style:column-width="16.544cm"/>
    </style:style>
    <style:style style:name="co4" style:family="table-column">
      <style:table-column-properties fo:break-before="auto" style:column-width="1.44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342cm" fo:break-before="auto" style:use-optimal-row-height="false"/>
    </style:style>
    <style:style style:name="ro2" style:family="table-row">
      <style:table-row-properties style:row-height="1.21cm" fo:break-before="auto" style:use-optimal-row-height="false"/>
    </style:style>
    <style:style style:name="ro3" style:family="table-row">
      <style:table-row-properties style:row-height="1.677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1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1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 style:data-style-name="N0">
      <style:table-cell-properties style:text-align-source="fix" style:repeat-content="false" fo:wrap-option="no-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1" fo:font-size="8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Calibri" style:font-size-asian="8pt" style:language-asian="en" style:country-asian="US" style:font-style-asian="normal" style:font-weight-asian="normal" style:font-name-complex="Calibri1" style:font-size-complex="8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0">
      <style:table-cell-properties style:text-align-source="fix" style:repeat-content="false" fo:wrap-option="no-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1" fo:font-size="8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Calibri" style:font-size-asian="8pt" style:language-asian="en" style:country-asian="US" style:font-style-asian="normal" style:font-weight-asian="normal" style:font-name-complex="Calibri1" style:font-size-complex="8pt" style:language-complex="ar" style:country-complex="SA" style:font-style-complex="italic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ackground-color="#ffffff" style:text-align-source="fix" style:repeat-content="false" fo:wrap-option="no-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italic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Calibri" style:font-size-asian="10pt" style:language-asian="en" style:country-asian="US" style:font-style-asian="normal" style:font-weight-asian="normal" style:font-name-complex="Calibri1" style:font-size-complex="10pt" style:language-complex="ar" style:country-complex="SA" style:font-style-complex="italic" style:font-weight-complex="normal" style:text-emphasize="none" style:font-relief="none" style:text-overline-style="none" style:text-overline-color="font-color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Приложение №1 к техническим требованиям</text:p>
          </table:table-cell>
          <table:covered-table-cell table:style-name="ce10"/>
          <table:covered-table-cell table:number-columns-repeated="2" table:style-name="ce18"/>
          <table:covered-table-cell table:style-name="ce10"/>
        </table:table-row>
        <table:table-row table:style-name="ro1">
          <table:table-cell table:style-name="ce2" office:value-type="string" calcext:value-type="string" table:number-columns-spanned="5" table:number-rows-spanned="1">
            <text:p>Перечень закупаемой продукции</text:p>
          </table:table-cell>
          <table:covered-table-cell table:style-name="ce9"/>
          <table:covered-table-cell table:number-columns-repeated="2" table:style-name="ce12"/>
          <table:covered-table-cell table:style-name="ce9"/>
        </table:table-row>
        <table:table-row table:style-name="ro2">
          <table:table-cell table:style-name="ce5" office:value-type="string" calcext:value-type="string">
            <text:p>№ ПП</text:p>
          </table:table-cell>
          <table:table-cell table:style-name="ce15" office:value-type="string" calcext:value-type="string">
            <text:p>Наименование продукции</text:p>
          </table:table-cell>
          <table:table-cell table:style-name="ce18" office:value-type="string" calcext:value-type="string">
            <text:p>Технические характеристики</text:p>
          </table:table-cell>
          <table:table-cell table:style-name="ce15" office:value-type="string" calcext:value-type="string">
            <text:p>ЕИ</text:p>
          </table:table-cell>
          <table:table-cell table:style-name="ce15" office:value-type="string" calcext:value-type="string">
            <text:p>кол-во</text:p>
          </table:table-cell>
        </table:table-row>
        <table:table-row table:style-name="ro3">
          <table:table-cell table:style-name="ce24" office:value-type="float" office:value="1" calcext:value-type="float">
            <text:p>1</text:p>
          </table:table-cell>
          <table:table-cell table:style-name="ce17" office:value-type="string" calcext:value-type="string">
            <text:p>Белье специальное утепленное (кальсоны/панталоны утепленные, фуфайка, утепленная) или термобелье специальное (кальсоны/панталоны, фуфайка)</text:p>
          </table:table-cell>
          <table:table-cell table:style-name="ce17" office:value-type="string" calcext:value-type="string">
            <text:p>Утепленное. Предназначается для защиты от пониженных температур. Для эксплуатации для Ⅲ, IV и особого климатического пояса. Материал: трикотажное полотно, хлопок - 100%, от 210 до 250 г/м²</text:p>
          </table:table-cell>
          <table:table-cell table:style-name="ce19" office:value-type="string" calcext:value-type="string">
            <text:p>компл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2" calcext:value-type="float">
            <text:p>2</text:p>
          </table:table-cell>
          <table:table-cell table:style-name="ce17" office:value-type="string" calcext:value-type="string">
            <text:p>Головной убор (кепка, бейсболка) для защиты от общих производственных загрязнений</text:p>
          </table:table-cell>
          <table:table-cell table:style-name="ce17" office:value-type="string" calcext:value-type="string">
            <text:p>Защитные свойства:Ми, З. Ткань: смесовая (65% полиэфир, 35% хлопок), плотность 200 г/кв.м.</text:p>
            <text:p>Цвет: темно-синий.</text:p>
            <text:p/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87" calcext:value-type="float">
            <text:p>87</text:p>
          </table:table-cell>
        </table:table-row>
        <table:table-row table:style-name="ro3">
          <table:table-cell table:style-name="ce24" office:value-type="float" office:value="3" calcext:value-type="float">
            <text:p>3</text:p>
          </table:table-cell>
          <table:table-cell table:style-name="ce17" office:value-type="string" calcext:value-type="string">
            <text:p>Головной убор (подшлемник) для защиты от механических воздействий (истирания)</text:p>
          </table:table-cell>
          <table:table-cell table:style-name="ce17" office:value-type="string" calcext:value-type="string">
            <text:p>Состав сырья: хлопок 100%, трикотаж. Плотность не менее 200 г/м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11" calcext:value-type="float">
            <text:p>111</text:p>
          </table:table-cell>
        </table:table-row>
        <table:table-row table:style-name="ro3">
          <table:table-cell table:style-name="ce25" office:value-type="float" office:value="4" calcext:value-type="float">
            <text:p>4</text:p>
          </table:table-cell>
          <table:table-cell table:style-name="ce17" office:value-type="string" calcext:value-type="string">
            <text:p>Головной убор для защиты от искр и брызг расплавленного металла, металлической окалины (подшлемник термостойкий)</text:p>
          </table:table-cell>
          <table:table-cell table:style-name="ce17" office:value-type="string" calcext:value-type="string">
            <text:p>Защитные свойства:Тр - защита от искр и брызг расплавленного металла, металлической окалины, 2 класс;ТоТтТиТп - защита от кратковременного воздействия открытого пламени, конвективной теплоты, теплового излучения, контакта с нагретыми поверхностями, А1+А2 В1 С1 F1;Тм - защита от выплесков расплавленного металла, D1+E1;Ми - защита от механических воздействий (истирания);З - защита от общих производственных загрязнений.Ткань верха: 100% хлопок, плотность 500 г/кв.м, с огнестойкой отделкой.Подкладка: бязь, 100% хлопок.Цвет: черный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4" office:value-type="float" office:value="5" calcext:value-type="float">
            <text:p>5</text:p>
          </table:table-cell>
          <table:table-cell table:style-name="ce17" office:value-type="string" calcext:value-type="string">
            <text:p>Головной убор для защиты от общих производственных загрязнений летний</text:p>
          </table:table-cell>
          <table:table-cell table:style-name="ce17" office:value-type="string" calcext:value-type="string">
            <text:p>Ткань: трикотажное полотно, акрил или хлопок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0" calcext:value-type="float">
            <text:p>10</text:p>
          </table:table-cell>
        </table:table-row>
        <table:table-row table:style-name="ro3">
          <table:table-cell table:style-name="ce25" office:value-type="float" office:value="6" calcext:value-type="float">
            <text:p>6</text:p>
          </table:table-cell>
          <table:table-cell table:style-name="ce17" office:value-type="string" calcext:value-type="string">
            <text:p>Жилет сигнальный повышенной видимости</text:p>
          </table:table-cell>
          <table:table-cell table:style-name="ce17" office:value-type="string" calcext:value-type="string">
            <text:p>Ткань: 100% полиэфир, плотность не менее 120 г/кв.м. Сигнальные элементы: световозвращающие полосы шириной <text:s/>не менее 50 мм. Цвет: флуоресцентный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83" calcext:value-type="float">
            <text:p>83</text:p>
          </table:table-cell>
        </table:table-row>
        <table:table-row table:style-name="ro3">
          <table:table-cell table:style-name="ce24" office:value-type="float" office:value="7" calcext:value-type="float">
            <text:p>7</text:p>
          </table:table-cell>
          <table:table-cell table:style-name="ce17" office:value-type="string" calcext:value-type="string">
            <text:p>Защитные приспособления для защиты от режущего воздействия ручной цепной пилой (накидка, палерина, съемный рукав, части брюк, щитки для голени и бедра, гетры)</text:p>
          </table:table-cell>
          <table:table-cell table:style-name="ce17" office:value-type="string" calcext:value-type="string">
            <text:p>передние части брюк 100% полиэстер, универсальный размер; щитки для колен и голени материал Пластик, Мягкая, формованная подкладка, регулируемые ремни.</text:p>
          </table:table-cell>
          <table:table-cell table:style-name="ce19" office:value-type="string" calcext:value-type="string">
            <text:p>компл.</text:p>
          </table:table-cell>
          <table:table-cell table:style-name="ce19" office:value-type="float" office:value="50" calcext:value-type="float">
            <text:p>50</text:p>
          </table:table-cell>
        </table:table-row>
        <table:table-row table:style-name="ro3">
          <table:table-cell table:style-name="ce25" office:value-type="float" office:value="8" calcext:value-type="float">
            <text:p>8</text:p>
          </table:table-cell>
          <table:table-cell table:style-name="ce17" office:value-type="string" calcext:value-type="string">
            <text:p>Изделия носочно-чулочные</text:p>
          </table:table-cell>
          <table:table-cell table:style-name="ce17" office:value-type="string" calcext:value-type="string">
            <text:p>Материал: хлопок, полиэфир, эластан, акрил. Плотность: не менее 200 г/кв.м. Температурный режим от -10оС до -35оС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2" calcext:value-type="float">
            <text:p>12</text:p>
          </table:table-cell>
        </table:table-row>
        <table:table-row table:style-name="ro3">
          <table:table-cell table:style-name="ce24" office:value-type="float" office:value="9" calcext:value-type="float">
            <text:p>9</text:p>
          </table:table-cell>
          <table:table-cell table:style-name="ce17" office:value-type="string" calcext:value-type="string">
            <text:p>Каска защитная от механических воздействий</text:p>
          </table:table-cell>
          <table:table-cell table:style-name="ce17" office:value-type="string" calcext:value-type="string">
            <text:p>Для защиты головы от механических повреждений (устойчива к боковой деформации), воздействия влаги, брызг металла и электрического тока напряжением 220 В при работах, связанных с риском травмы головы. Цвет: Оранжевый, белый <text:s/>Фирменный логотип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63" calcext:value-type="float">
            <text:p>63</text:p>
          </table:table-cell>
        </table:table-row>
        <table:table-row table:style-name="ro3">
          <table:table-cell table:style-name="ce25" office:value-type="float" office:value="10" calcext:value-type="float">
            <text:p>10</text:p>
          </table:table-cell>
          <table:table-cell table:style-name="ce17" office:value-type="string" calcext:value-type="string">
            <text:p>Каска защитная от повышенных температур</text:p>
          </table:table-cell>
          <table:table-cell table:style-name="ce17" office:value-type="string" calcext:value-type="string">
            <text:p>Комплектация: подбородочный ремень; Материал корпуса: полиамид; Материал оголовья: текстильные ленты, полиэтиленовые ленты, натуральная кожа; Температурный режим: от -50°C до +150°C, кратковременное воздействие расплавленного металла до +1350°C; Крепление оголовья: в шести точках; Крепление других видов СИЗ: пазы для крепления наушников и щитков Регулировка оголовья: ленточная Защита от тока: до 1000В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4" office:value-type="float" office:value="11" calcext:value-type="float">
            <text:p>11</text:p>
          </table:table-cell>
          <table:table-cell table:style-name="ce17" office:value-type="string" calcext:value-type="string">
            <text:p>Каскетка защитная от механических воздействий</text:p>
          </table:table-cell>
          <table:table-cell table:style-name="ce17" office:value-type="string" calcext:value-type="string">
            <text:p>Наличие затылочной застежки для регулировки размера. Материал: хлопок/полиуретан Материал вставки: вспененный изолон. Материал корпуса: АБС-пластик, обшитый хлопковой тканью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" calcext:value-type="float">
            <text:p>5</text:p>
          </table:table-cell>
        </table:table-row>
        <table:table-row table:style-name="ro3">
          <table:table-cell table:style-name="ce25" office:value-type="float" office:value="12" calcext:value-type="float">
            <text:p>12</text:p>
          </table:table-cell>
          <table:table-cell table:style-name="ce17" office:value-type="string" calcext:value-type="string">
            <text:p>Костюм для защиты от искр и брызг расплавленного металла, металлической окалины (куртка, брюки / полукомбинезон)</text:p>
          </table:table-cell>
          <table:table-cell table:style-name="ce17" office:value-type="string" calcext:value-type="string">
            <text:p>Комплектация: куртка, брюки или полукомбинезон. 3 класс защиты. Ткань верха: термостойкие волокна преокс с постоянными огнестойкими свойствами 70% и параарамидные волокна 30%, плотность 260 (+/-10) г/м2, плетение саржа 2/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4" calcext:value-type="float">
            <text:p>4</text:p>
          </table:table-cell>
        </table:table-row>
        <table:table-row table:style-name="ro3">
          <table:table-cell table:style-name="ce24" office:value-type="float" office:value="13" calcext:value-type="float">
            <text:p>13</text:p>
          </table:table-cell>
          <table:table-cell table:style-name="ce17" office:value-type="string" calcext:value-type="string">
            <text:p>Костюм для защиты от механических воздействий (истирания) (куртка, брюки / полукомбинезон)</text:p>
          </table:table-cell>
          <table:table-cell table:style-name="ce17" office:value-type="string" calcext:value-type="string">
            <text:p>Комплектация: куртка, брюки или полукомбинезон. Ткань: смесовая или хлопчатобумажная, плотностью не менее 250 г/кв.м. и не более 300 г/кв.м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5" calcext:value-type="float">
            <text:p>55</text:p>
          </table:table-cell>
        </table:table-row>
        <table:table-row table:style-name="ro3">
          <table:table-cell table:style-name="ce25" office:value-type="float" office:value="14" calcext:value-type="float">
            <text:p>14</text:p>
          </table:table-cell>
          <table:table-cell table:style-name="ce17" office:value-type="string" calcext:value-type="string">
            <text:p>Костюм для защиты от механических воздействий (истирания) (куртка, брюки / полукомбинезон) (ИТР)</text:p>
          </table:table-cell>
          <table:table-cell table:style-name="ce17" office:value-type="string" calcext:value-type="string">
            <text:p>Комплектация: куртка, брюки или полукомбинезон. Ткань: смесовая или хлопчатобумажная, плотностью не менее 250 г/кв.м. и не более 300 г/кв.м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" calcext:value-type="float">
            <text:p>3</text:p>
          </table:table-cell>
        </table:table-row>
        <table:table-row table:style-name="ro3">
          <table:table-cell table:style-name="ce24" office:value-type="float" office:value="15" calcext:value-type="float">
            <text:p>15</text:p>
          </table:table-cell>
          <table:table-cell table:style-name="ce17" office:value-type="string" calcext:value-type="string">
            <text:p>Костюм для защиты от режущего воздействия ручной цепной пилой (куртка, брюки / полукомбинезон)</text:p>
          </table:table-cell>
          <table:table-cell table:style-name="ce17" office:value-type="string" calcext:value-type="string">
            <text:p>Костюм: куртка, брюки конструкции «В». Куртка с центральной застежкой на двухзамковую молнию и ветрозащитный клапан с потайными кнопками, с воротником-стойкой.На спинке и в области подмышечных впадин вентиляционные отверстия с сеткой для предотвращения проникновения насекомых.Брюки с завышенной спинкой, с застежкой гульфика на молнию.Бретели со вставками с эластичной тесьмой регулируются по длине. Накладки из курточной ткани минимизируют намокание нижних частей брюк. <text:s/>Защитные свойства: Защита от порезов ручной цепной пилой 1 класс;Мп - защита от механических воздействий (проколов и порезов);Ми - защита от механических воздействий (истирания);З - защита от общих производственных загрязнений. Ткань верха: смесовая (67% полиэфир, 33% хлопок) с «биверной» структурой, c масловодоотталкивающей отделкой, плотность 240 г/кв.м.Защитные вставки: пилостойкий трикотаж (100% полиэфир), плотность 155 г/кв.м. Сигнальные элементы: световозвращающие полосы шириной 50 мм.Цвет: основной – серый, отделка – флуоресцентный красный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7" calcext:value-type="float">
            <text:p>37</text:p>
          </table:table-cell>
        </table:table-row>
        <table:table-row table:style-name="ro3">
          <table:table-cell table:style-name="ce25" office:value-type="float" office:value="16" calcext:value-type="float">
            <text:p>16</text:p>
          </table:table-cell>
          <table:table-cell table:style-name="ce17" office:value-type="string" calcext:value-type="string">
            <text:p>Костюм для защиты от режущего воздействия ручной цепной пилой на утепляющей прокладке (куртка, брюки / полукомбинезон)</text:p>
          </table:table-cell>
          <table:table-cell table:style-name="ce17" office:value-type="string" calcext:value-type="string">
            <text:p>Костюм: куртка, полукомбинезон конструкции «В».Куртка с центральной застежкой на двухзамковую молнию, внутренний и внешний ветрозащитный клапаны.Внизу рукава манжета и внутренний полушерстяной напульсник.Кулиска по низу куртки для защиты от ветра.Съемный утепленный капюшон может надеваться на каску. Полукомбинезон конструкции «В» с центральной застежкой на двухзамковую молнию, с эластичной тесьмой на спинке для хорошей посадки по фигуре.Отстегивающаяся задняя часть обеспечивает дополнительное удобство. Накладки из курточной ткани минимизируют намокание нижних частей брюк.</text:p>
            <text:p>Внутренние напульсники из ветрозащитной ткани с латексной эластичной тесьмой для лучшего сцепления с обувью.Защита от порезов ручной цепной пилой 1 класс;Тн - защита от пониженных температур, 4 класс;Мп - защита от механических воздействий (проколов и порезов);Ми - защита от механических воздействий (истирания);З - защита от общих производственных загрязнений.Ткань верха: смесовая (67% полиэфир, 33% хлопок) с «биверной» структурой, c масловодоотталкивающей отделкой, плотность 240 г/кв.м.Защитные вставки: пилостойкий трикотаж (100% полиэфир), плотность 155 г/кв.м.Утеплитель: «Филгуд МИКРО», 100 г/кв.м, куртка – 3 слоя, полукомбинезон – 2 слоя.Сигнальные элементы: световозвращающие полосы шириной 50 мм.Цвет: основной – серый, отделка – флуоресцентный красный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0" calcext:value-type="float">
            <text:p>50</text:p>
          </table:table-cell>
        </table:table-row>
        <table:table-row table:style-name="ro3">
          <table:table-cell table:style-name="ce24" office:value-type="float" office:value="17" calcext:value-type="float">
            <text:p>17</text:p>
          </table:table-cell>
          <table:table-cell table:style-name="ce17" office:value-type="string" calcext:value-type="string">
            <text:p>Костюм на утепляющей прокладке (куртка, брюки / полукомбинезон)</text:p>
          </table:table-cell>
          <table:table-cell table:style-name="ce17" office:value-type="string" calcext:value-type="string">
            <text:p>Комплектация: куртка с капюшоном, брюки или полукомбинезон) Для Ⅲ, IV и особого климатического пояса. Смешанная хлопкополиэфирная ткань, содержание хлопка не менее 35% и не более 80% плотность не менее 250 г/м2 водоотталкивающая пропитка, для Ⅲ, IV и особого климатического пояса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5" calcext:value-type="float">
            <text:p>55</text:p>
          </table:table-cell>
        </table:table-row>
        <table:table-row table:style-name="ro3">
          <table:table-cell table:style-name="ce25" office:value-type="float" office:value="18" calcext:value-type="float">
            <text:p>18</text:p>
          </table:table-cell>
          <table:table-cell table:style-name="ce17" office:value-type="string" calcext:value-type="string">
            <text:p>Костюм на утепляющей прокладке (куртка, брюки / полукомбинезон) (ИТР)</text:p>
          </table:table-cell>
          <table:table-cell table:style-name="ce17" office:value-type="string" calcext:value-type="string">
            <text:p>Комплектация: куртка с капюшоном, брюки или полукомбинезон) Для Ⅲ, IV и особого климатического пояса. Смешанная хлопкополиэфирная ткань, содержание хлопка не менее 35% и не более 80% плотность не менее 250 г/м2 водоотталкивающая пропитка, для Ⅲ, IV и особого климатического пояса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" calcext:value-type="float">
            <text:p>3</text:p>
          </table:table-cell>
        </table:table-row>
        <table:table-row table:style-name="ro3">
          <table:table-cell table:style-name="ce24" office:value-type="float" office:value="19" calcext:value-type="float">
            <text:p>19</text:p>
          </table:table-cell>
          <table:table-cell table:style-name="ce17" office:value-type="string" calcext:value-type="string">
            <text:p>Костюм противоэнцефалитный для защиты от вредных биологических факторов (клещей и кровососущих насекомых), в том числе в комплекте с головным убором (куртка, брюки / полукомбинезон)</text:p>
          </table:table-cell>
          <table:table-cell table:style-name="ce17" office:value-type="string" calcext:value-type="string">
            <text:p>Костюм: куртка, брюки.Куртк с капюшоном, несъемным (втачным) комбинированным с расширенной передней частью, на которую  на молнию крепится съемная противомоскитная сетка.Спереди куртка застегивается на молнию от горловины до кокетки.На рукавах – трикотажные манжеты для предотвращения проникновения насекомых.Брюки с эластичной тесьмой (резинкой) и шлевками на поясе. Защитные свойства:нг - защита от вредных биологических факторов (гнуса);Бнк - защита от вредных биологических факторов (клещей);Ми - защита от механических воздействий (истирания);З - защита от общих производственных загрязнений.Ткань: 100% хлопок с водоотталкивающей отделкой, плотность 250 г/кв.м.</text:p>
            <text:p>Цвет: зеленый.Сигнальные элементы: световозвращающие полосы шириной 50 мм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20" calcext:value-type="float">
            <text:p>20</text:p>
          </table:table-cell>
          <table:table-cell table:style-name="ce17" office:value-type="string" calcext:value-type="string">
            <text:p>Костюм сигнальный повышенной видимости для защиты от механических воздействий (истирания) (куртка, брюки / полукомбинезон)</text:p>
          </table:table-cell>
          <table:table-cell table:style-name="ce17" office:value-type="string" calcext:value-type="string">
            <text:p>Комплектация: Куртка, <text:s/>брюки или полукомбинезон. Ткань основная:  смесовая (65% полиэфир, 35% хлопок) с малосминаемой отделкой, плотностью не менее 245 г/кв.м, Ткань фоновая: смесовая (65% полиэфир, 35% хлопок) с водоотталкивающей отделкой, плотностью не менее 245 г/ Ткань должна <text:s/>соответствовать европейскому стандарту EN 20471 для сигнальной одежды повышенной видимости. Сигнальные элементы: световозвращающие полосы шириной не менее 50 мм; комбинированная световозвращающая и светонакопительная полоса шириной 65 мм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7" calcext:value-type="float">
            <text:p>37</text:p>
          </table:table-cell>
        </table:table-row>
        <table:table-row table:style-name="ro3">
          <table:table-cell table:style-name="ce24" office:value-type="float" office:value="21" calcext:value-type="float">
            <text:p>21</text:p>
          </table:table-cell>
          <table:table-cell table:style-name="ce17" office:value-type="string" calcext:value-type="string">
            <text:p>Костюм сигнальный повышенной видимости на утепляющей прокладке (куртка, брюки / полукомбинезон)</text:p>
          </table:table-cell>
          <table:table-cell table:style-name="ce17" office:value-type="string" calcext:value-type="string">
            <text:p>Комплектация: куртка, брюки или полукомбинезон. Для I, II, III климатического пояса. Смешанная хлопкополиэфирная ткань, содержание хлопка 35%-80% <text:s/>плотность <text:s/>250 (+/-10) г/м2 водоотталкивающая пропитка. <text:s/>Для I, II, III климатического пояса. Смешанная хлопкополиэфирная ткань, содержание хлопка 35%-80% <text:s/>плотность <text:s/>250 (+/-10) г/м2 водоотталкивающая пропитка. Светоотражающие вставки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7" calcext:value-type="float">
            <text:p>37</text:p>
          </table:table-cell>
        </table:table-row>
        <table:table-row table:style-name="ro3">
          <table:table-cell table:style-name="ce25" office:value-type="float" office:value="22" calcext:value-type="float">
            <text:p>22</text:p>
          </table:table-cell>
          <table:table-cell table:style-name="ce17" office:value-type="string" calcext:value-type="string">
            <text:p>Костюм утепленный для защиты от искр и брызг расплавленного металла, металлической окалины (куртка, брюки / полукомбинезон) </text:p>
          </table:table-cell>
          <table:table-cell table:style-name="ce17" office:value-type="string" calcext:value-type="string">
            <text:p>Комплектация: куртка, брюки или полукомбинезон. 3 класс защиты. Ткань верха: из огнестойких волокон с постоянными защитными свойствами, состав сырья: 70% преокс, 30% параарамид, <text:s/>плотность 350 (+/-10) г/м2 (в том числе силиконовое покрытие 90 г/м2) с термостойким силиконовым покрытием, , плетение саржа 2/2. Утеплитель: пламястойкий, <text:s/>плотность 150 г/кв.м, состав сырья 100% ПЭ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4" office:value-type="float" office:value="23" calcext:value-type="float">
            <text:p>23</text:p>
          </table:table-cell>
          <table:table-cell table:style-name="ce17" office:value-type="string" calcext:value-type="string">
            <text:p>Нарукавники для защиты от нефти и/или нефтепродуктов</text:p>
          </table:table-cell>
          <table:table-cell table:style-name="ce17" office:value-type="string" calcext:value-type="string">
            <text:p>Материал - поливинилхлорид – 100 %. Длина нарукавников – не менее 460 мм. Толщина основы – не менее 2,3 мм. Область применения Нарукавники защищают руки от механических повреждений и общих производственных загрязнений.  Устойчивы при контакте с влагой. Защищают руки <text:s text:c="2"/>от воздействия масел, нефти и нефтепродуктов, от растворов нетоксичных веществ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24" calcext:value-type="float">
            <text:p>24</text:p>
          </table:table-cell>
          <table:table-cell table:style-name="ce17" office:value-type="string" calcext:value-type="string">
            <text:p>Нарукавники из полимерных материалов</text:p>
          </table:table-cell>
          <table:table-cell table:style-name="ce17" office:value-type="string" calcext:value-type="string">
            <text:p>Нарукавники, плотность не менее 20мкм Материал: Полиэтилен — 100%. Размер: 40х20 см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4" office:value-type="float" office:value="25" calcext:value-type="float">
            <text:p>25</text:p>
          </table:table-cell>
          <table:table-cell table:style-name="ce17" office:value-type="string" calcext:value-type="string">
            <text:p>Нарукавники хлопчатобумажные</text:p>
          </table:table-cell>
          <table:table-cell table:style-name="ce17" office:value-type="string" calcext:value-type="string">
            <text:p>З – от общих производственных загрязнений. Ткань: 100% хлопок. Нет заключения Минпромторг 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26" calcext:value-type="float">
            <text:p>26</text:p>
          </table:table-cell>
          <table:table-cell table:style-name="ce17" office:value-type="string" calcext:value-type="string">
            <text:p>Обувь специальная (сапоги) для защиты от режущего воздействия ручной цепной пилой, от механических воздействий (ударов)</text:p>
          </table:table-cell>
          <table:table-cell table:style-name="ce17" office:value-type="string" calcext:value-type="string">
            <text:p>Защитные своства: Нс, Нм, Мун 200, См, Сж,  Ми, З. 2 класс защиты (устойчива к разрезанию ручной цепной пилой). Система защиты от цепной пилы:</text:p>
            <text:p>2 металлические пластины, закрывающие голень и плюсну; пакет из 30 слоев противопропильного материала, расположенного в месте соединения пластин.Верх обуви: натуральная гидрофобная кожа.Подкладка: дышащая сетчатая подкладка из полиэстера.</text:p>
            <text:p>Защитные носки: металлические (Мун 200).Вкладные стельки: полотно из вспененного полиуретана ЭВА, дублировано трикотажем.Проколозащитные прокладки: неметаллические (1200 Н).Подошва: однослойная, нитрильная резина.Метод крепления: клеевой. Нет заключения Минпромторг 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31" calcext:value-type="float">
            <text:p>31</text:p>
          </table:table-cell>
        </table:table-row>
        <table:table-row table:style-name="ro3">
          <table:table-cell table:style-name="ce24" office:value-type="float" office:value="27" calcext:value-type="float">
            <text:p>27</text:p>
          </table:table-cell>
          <table:table-cell table:style-name="ce17" office:value-type="string" calcext:value-type="string">
            <text:p>Обувь специальная диэлектрическая (галоши)</text:p>
          </table:table-cell>
          <table:table-cell table:style-name="ce17" office:value-type="string" calcext:value-type="string">
            <text:p>Галоши или боты. Высота бот: не менее 160 мм. Верх обуви: резина Тип подошвы: однослойная Подошва: резина Метод крепления: формовой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4" calcext:value-type="float">
            <text:p>24</text:p>
          </table:table-cell>
        </table:table-row>
        <table:table-row table:style-name="ro3">
          <table:table-cell table:style-name="ce25" office:value-type="float" office:value="28" calcext:value-type="float">
            <text:p>28</text:p>
          </table:table-cell>
          <table:table-cell table:style-name="ce17" office:value-type="string" calcext:value-type="string">
            <text:p>Обувь специальная для защиты от механических воздействий (истирания) (ботинки кожаные с жестким подноском)</text:p>
          </table:table-cell>
          <table:table-cell table:style-name="ce17" office:value-type="string" calcext:value-type="string">
            <text:p>На шнурках с защитным подноском из композитного материала. Верх обуви: натуральная кожа. Материал подошвы: ПУ/ТПУ. Усиленный подносок 200 Дж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3" calcext:value-type="float">
            <text:p>23</text:p>
          </table:table-cell>
        </table:table-row>
        <table:table-row table:style-name="ro3">
          <table:table-cell table:style-name="ce24" office:value-type="float" office:value="29" calcext:value-type="float">
            <text:p>29</text:p>
          </table:table-cell>
          <table:table-cell table:style-name="ce17" office:value-type="string" calcext:value-type="string">
            <text:p>Обувь специальная для защиты от механических воздействий (ударов) (ботинки или сапоги кожаные с жестким подноском)</text:p>
          </table:table-cell>
          <table:table-cell table:style-name="ce17" office:value-type="string" calcext:value-type="string">
            <text:p>Защитные свойства: Нс, Нм, Мун 200, См, Сж, Ми, З. Верх обуви: кожа натуральная, толщиной 1,8–2,0 мм.Подкладка: полиэстер + полотно иглопробивное + кожа из спилка.Защитные носки: металлические (Мун 200).Подошва: двухслойная, полиуретан + полиуретан.Метод крепления: литьевой.Подошва двухслойная (устойчивая к воздействию химических факторов – нефти, нефтепродуктов, растворов кислот концентрации до 20%, растворов щелочей концентрации до 20%)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65" calcext:value-type="float">
            <text:p>65</text:p>
          </table:table-cell>
        </table:table-row>
        <table:table-row table:style-name="ro3">
          <table:table-cell table:style-name="ce25" office:value-type="float" office:value="30" calcext:value-type="float">
            <text:p>30</text:p>
          </table:table-cell>
          <table:table-cell table:style-name="ce17" office:value-type="string" calcext:value-type="string">
            <text:p>Обувь специальная для защиты от механических воздействий (ударов) (Ботинки или сапоги кожаные с жестким подноском) (ИТР)</text:p>
          </table:table-cell>
          <table:table-cell table:style-name="ce17" office:value-type="string" calcext:value-type="string">
            <text:p>Защитные свойства: Нс, Нм, Мун 200, См, Сж, Ми, З. Верх обуви: кожа натуральная,толщиной 1,8–2,0 мм. Подкладка: полотно полиэстер.Подошва двухслойная маслобензостойкая, кислотощелочестойкая (устойчивая к воздействию химических факторов – нефти, нефтепродуктов, растворов кислот концентрации до 20%, растворов щелочей концентрации до 20%).Нижний слой изготовлен из износостойкого, термостойкого (+120 °С) термопластичного полиуретана, стойкого к деформациям, истиранию.</text:p>
            <text:p>Защитные носки: композитный материал (Мун 200).Вкладные стельки: вспененный материал полиэстер+полиуретан.Подошва: двухслойная, полиуретан + термопластичный полиуретан (ПУ/ТПУ).Метод крепления: литьевой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4" office:value-type="float" office:value="31" calcext:value-type="float">
            <text:p>31</text:p>
          </table:table-cell>
          <table:table-cell table:style-name="ce17" office:value-type="string" calcext:value-type="string">
            <text:p>Обувь специальная для защиты от механических воздействий (ударов), искр и брызг расплавленного металла, металлической окалины (Ботинки или сапоги)</text:p>
          </table:table-cell>
          <table:table-cell table:style-name="ce17" office:value-type="string" calcext:value-type="string">
            <text:p>Защитные свойства: Нс, Нм, Мун 200, Сж, Тп, Тр,Ми, З. Материал верха – термоустойчивая, водоотталкивающая натуральная кожа повышенной толщины (1,8–2,0 мм). Подошва маслобензостойкая (устойчивая к воздействию агрессивной среды – масел, нефтепродуктов) изготовлена из износостойкой, термостойкой (+300°С при кратковременном (60 с) контакте с нагретыми поверхностями) резины на основе нитрильного каучука. Подкладка: полотно нетканое / полотно полиамидное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32" calcext:value-type="float">
            <text:p>32</text:p>
          </table:table-cell>
          <table:table-cell table:style-name="ce17" office:value-type="string" calcext:value-type="string">
            <text:p>Обувь специальная для защиты от нефти и/или нефтепродуктов (Сапоги специальные резиновые или из полимерных материалов для защиты от нефти и/ или нефтепродуктов)</text:p>
          </table:table-cell>
          <table:table-cell table:style-name="ce17" office:value-type="string" calcext:value-type="string">
            <text:p>Верх обуви: эластичный полиуретан Подкладка: текстильный материал с полиуретановой пропиткой Антипрокольная стелька: сталь; Подошва: нескользящее покрытие; Защита: Наличие накладок для защиты голеностопа; Стойкость к кислотам, щелочам, нефти и нефтепродуктам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5" calcext:value-type="float">
            <text:p>5</text:p>
          </table:table-cell>
        </table:table-row>
        <table:table-row table:style-name="ro3">
          <table:table-cell table:style-name="ce25" office:value-type="float" office:value="33" calcext:value-type="float">
            <text:p>33</text:p>
          </table:table-cell>
          <table:table-cell table:style-name="ce17" office:value-type="string" calcext:value-type="string">
            <text:p>Обувь специальная резиновая или из полимерных материалов для защиты от воды (Сапоги или Полусапоги) <text:s/>(ИТР)</text:p>
          </table:table-cell>
          <table:table-cell table:style-name="ce17" office:value-type="string" calcext:value-type="string">
            <text:p>Верх обуви: эластичный полиуретан Антипрокольная стелька: сталь; Подошва: нескользящее покрытие; Защита: Наличие накладок для защиты голеностопа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34" calcext:value-type="float">
            <text:p>34</text:p>
          </table:table-cell>
          <table:table-cell table:style-name="ce17" office:value-type="string" calcext:value-type="string">
            <text:p>Обувь специальная утепленная ( валенки с резиновым низом)</text:p>
          </table:table-cell>
          <table:table-cell table:style-name="ce17" office:value-type="string" calcext:value-type="string">
            <text:p>Верх обуви: натуральная шерсть. Подошва: резина.Для Ⅲ, IV и особого климатического пояса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35" calcext:value-type="float">
            <text:p>35</text:p>
          </table:table-cell>
          <table:table-cell table:style-name="ce17" office:value-type="string" calcext:value-type="string">
            <text:p>Обувь специальная утепленная (ботинки или сапоги кожаные с жестким подноском)</text:p>
          </table:table-cell>
          <table:table-cell table:style-name="ce17" office:value-type="string" calcext:value-type="string">
            <text:p>Защитные свойства: Нс, Нм, Мун 200, Сж, См, Тн, Тп,Ми, З, У.Верх обуви: натуральная кожа.Подкладка: многослойный утеплитель – мех искусственный на трикотажной основе с шерстяным ворсом. Подошва двухслойная (устойчивая к воздействию химических факторов – нефти, нефтепродуктов, растворов кислот концентрации до 20%, растворов щелочей концентрации до 20%). Нижний слой подошвы изготовлен из износостойкой, термостойкой (при кратковременном (60 сек.) контакте с нагретыми поверхностями до +300 °С), морозостойкой (–45 °С) нитрильной резины, стойкой к деформациям, истиранию.Вкладные стельки: многослойный утеплитель.Подошва: двухслойная, полиуретан + нитрильная резина.Метод крепления: литьевой.Проколозащитные прокладки: неметаллические (1200 Н)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90" calcext:value-type="float">
            <text:p>90</text:p>
          </table:table-cell>
        </table:table-row>
        <table:table-row table:style-name="ro3">
          <table:table-cell table:style-name="ce25" office:value-type="float" office:value="36" calcext:value-type="float">
            <text:p>36</text:p>
          </table:table-cell>
          <table:table-cell table:style-name="ce17" office:value-type="string" calcext:value-type="string">
            <text:p>Обувь специальная утепленная (ботинки или сапоги кожаные с жестким подноском) (ИТР)</text:p>
          </table:table-cell>
          <table:table-cell table:style-name="ce17" office:value-type="string" calcext:value-type="string">
            <text:p>Защитные свойства: Нс, Нм, Мун 200, Сж, См, Тн, Тп,Ми, З, У.Верх обуви: натуральная кожа.</text:p>
            <text:p>Подкладка: многослойный утеплитель – мех искусственный на трикотажной основе с шерстяным ворсом (70% волокно шерсть, 30% волокно полиэфирное, плотность 640 г/кв.м, высота ворса 14 мм), утеплитель Шелтер В-200 с металлизированной пленкой. Подошва двухслойная (устойчивая к воздействию химических факторов – нефти, нефтепродуктов, растворов кислот концентрации до 20%, растворов щелочей концентрации до 20%). Нижний слой подошвы изготовлен из износостойкой, термостойкой (при кратковременном (60 сек.) контакте с нагретыми поверхностями до +300 °С), морозостойкой (–45 °С) нитрильной резины, стойкой к деформациям, истиранию. Вкладные стельки: многослойный утеплитель.Подошва: двухслойная, полиуретан + нитрильная резина. Метод крепления: литьевой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3" calcext:value-type="float">
            <text:p>3</text:p>
          </table:table-cell>
        </table:table-row>
        <table:table-row table:style-name="ro3">
          <table:table-cell table:style-name="ce25" office:value-type="float" office:value="37" calcext:value-type="float">
            <text:p>37</text:p>
          </table:table-cell>
          <table:table-cell table:style-name="ce17" office:value-type="string" calcext:value-type="string">
            <text:p>Обувь специальная утепленная (сапоги кожаные с жестким подноском) для защиты от режущего воздействия ручной цепной пилой, от механических воздействий (ударов)</text:p>
          </table:table-cell>
          <table:table-cell table:style-name="ce17" office:value-type="string" calcext:value-type="string">
            <text:p>Защитные своства: Нс, Нм, Мун 200, См, Сж, Сл, Тн, Ми, З. 2 класс защиты (устойчива к разрезанию ручной цепной пилой). Система защиты от цепной пилы:</text:p>
            <text:p>2 металлические пластины, закрывающие голень и плюсну; пакет из 30 слоев противопропильного материала, расположенного в месте соединения пластин.Верх обуви: натуральная гидрофобная кожа.Подкладка: полушерсть с добавлением полиэфирных волокон.Утеплитель: вкладной чулок (полотно нетканое иглопробивное с металлизированной пленкой).Проколозащитные прокладки: неметаллические (1200 Н).</text:p>
            <text:p>Подошва: однослойная, нитрильная резина. Метод крепления: клеевой. Нет заключения Минпромторг 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32" calcext:value-type="float">
            <text:p>32</text:p>
          </table:table-cell>
        </table:table-row>
        <table:table-row table:style-name="ro3">
          <table:table-cell table:style-name="ce25" office:value-type="float" office:value="38" calcext:value-type="float">
            <text:p>38</text:p>
          </table:table-cell>
          <table:table-cell table:style-name="ce17" office:value-type="string" calcext:value-type="string">
            <text:p>Обувь специальная утепленная для защиты от механических воздействий (ударов), искр и брызг расплавленного металла, металлической окалины (Ботинки или сапоги)</text:p>
          </table:table-cell>
          <table:table-cell table:style-name="ce17" office:value-type="string" calcext:value-type="string">
            <text:p>Защитные свойства: НС, Нм, Мун 200, Сж,См, Тн 40, То, Тп, Тр,Ми, З. Верх обуви: натуральная кожа, термоустойчивая, толщиной 1,8–2,0 мм..Нижний слой изготовлен из износостойкой, термостойкой (при кратковременном (60 сек.) контакте с нагретыми поверхностями до +300 °С), морозостойкой (-45 °С) нитрильной резины, стойкой к деформациям, истиранию.Вкладная стелька из многослойного утеплителя.Подкладка: мех шерстяной (70% шерсть, 30% ПЭ) + Шелтер® В-200 фольга.</text:p>
            <text:p>Утеплитель: Шелтер® В-200 фольга.Подошва: ПУ / нитрильная резина. Тип системы шнурования: пряжка «быстрый сброс»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39" calcext:value-type="float">
            <text:p>39</text:p>
          </table:table-cell>
          <table:table-cell table:style-name="ce17" office:value-type="string" calcext:value-type="string">
            <text:p>Очки защитные от механических воздействий, в том числе с покрытием от запотевания</text:p>
          </table:table-cell>
          <table:table-cell table:style-name="ce17" office:value-type="string" calcext:value-type="string">
            <text:p>Цвет линзы: прозрачный. Оптический класс: №1 (не дает искажений, не имеет ограничений по длительности ношения). Материал линзы: поликарбонат или аналог. Защита: от летящих частиц. Покрытие: против царапин и запотевания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7" calcext:value-type="float">
            <text:p>27</text:p>
          </table:table-cell>
        </table:table-row>
        <table:table-row table:style-name="ro3">
          <table:table-cell table:style-name="ce25" office:value-type="float" office:value="40" calcext:value-type="float">
            <text:p>40</text:p>
          </table:table-cell>
          <table:table-cell table:style-name="ce17" office:value-type="string" calcext:value-type="string">
            <text:p>Очки защитные от ультрафиолетового излучения, слепящей яркости</text:p>
          </table:table-cell>
          <table:table-cell table:style-name="ce22" office:value-type="string" calcext:value-type="string">
            <text:p>Цвет линзы: прозрачный. Оптический класс: №1 (не дает искажений, не имеет ограничений по длительности ношения). Материал линзы: поликарбонат. Материал оправы: нейлон, термопластичный каучук. Защита: от летящих частиц, ультрафиолетовых лучей. Покрытие: против царапин и запотевания. Регулировка дужек: по длине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60" calcext:value-type="float">
            <text:p>60</text:p>
          </table:table-cell>
        </table:table-row>
        <table:table-row table:style-name="ro3">
          <table:table-cell table:style-name="ce25" office:value-type="float" office:value="41" calcext:value-type="float">
            <text:p>41</text:p>
          </table:table-cell>
          <table:table-cell table:style-name="ce17" office:value-type="string" calcext:value-type="string">
            <text:p>Пальто, полупальто, плащ для защиты от воды</text:p>
          </table:table-cell>
          <table:table-cell table:style-name="ce17" office:value-type="string" calcext:value-type="string">
            <text:p>Ткань: 100 % полиэфирная ткань, с ПВХ покрытием, плотность не менее 200 г/м2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39" calcext:value-type="float">
            <text:p>39</text:p>
          </table:table-cell>
        </table:table-row>
        <table:table-row table:style-name="ro3">
          <table:table-cell table:style-name="ce25" office:value-type="float" office:value="42" calcext:value-type="float">
            <text:p>42</text:p>
          </table:table-cell>
          <table:table-cell table:style-name="ce17" office:value-type="string" calcext:value-type="string">
            <text:p>Пальто, полупальто, плащ для защиты от воды (ИТР)</text:p>
          </table:table-cell>
          <table:table-cell table:style-name="ce17" office:value-type="string" calcext:value-type="string">
            <text:p>Ткань: 100 % полиэфирная ткань, с ПВХ покрытием, плотность не менее 200 г/м2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43" calcext:value-type="float">
            <text:p>43</text:p>
          </table:table-cell>
          <table:table-cell table:style-name="ce17" office:value-type="string" calcext:value-type="string">
            <text:p>Перчатки для защиты от искр и брызг расплавленного металла, металлической окалины</text:p>
          </table:table-cell>
          <table:table-cell table:style-name="ce17" office:value-type="string" calcext:value-type="string">
            <text:p>Материал: однородный кожевенный спилок высшего сорта толщиной не менее 1,2 и не более 1,4 мм. Подкладка в кисти руки: мягкое и теплое ворсовое х/б полотно плотностью не менее 280 г/кв.м. Подкладка в манжете: х/б ткань. Швы прошиты прочной огнестойкой нитью и усилены вставками из кожевенного спилка. Защитные свойства: обеспечивают высокую защиту от тепловых и механических воздействий – искр и брызг расплавленного металла, от ожога при контакте с открытым пламенем или раскаленной поверхностью; устойчивы к порезам, проколам и истиранию. Назначение: для сварочных работ всех видов, работ с раскаленными предметами, с грубыми абразивными поверхностями, включая работы в холодных условиях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4" calcext:value-type="float">
            <text:p>24</text:p>
          </table:table-cell>
        </table:table-row>
        <table:table-row table:style-name="ro3">
          <table:table-cell table:style-name="ce25" office:value-type="float" office:value="44" calcext:value-type="float">
            <text:p>44</text:p>
          </table:table-cell>
          <table:table-cell table:style-name="ce17" office:value-type="string" calcext:value-type="string">
            <text:p>Перчатки для защиты от механических воздействий (истирания)</text:p>
          </table:table-cell>
          <table:table-cell table:style-name="ce17" office:value-type="string" calcext:value-type="string">
            <text:p>Материал: 75% хлопок, 25% полиэфир.Класс вязки 13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1140" calcext:value-type="float">
            <text:p>1140</text:p>
          </table:table-cell>
        </table:table-row>
        <table:table-row table:style-name="ro3">
          <table:table-cell table:style-name="ce25" office:value-type="float" office:value="45" calcext:value-type="float">
            <text:p>45</text:p>
          </table:table-cell>
          <table:table-cell table:style-name="ce17" office:value-type="string" calcext:value-type="string">
            <text:p>Перчатки для защиты от нефти и нефтепродуктов</text:p>
          </table:table-cell>
          <table:table-cell table:style-name="ce17" office:value-type="string" calcext:value-type="string">
            <text:p>Стойкость к кислотам – до 80% Стойкость к щелочам – до 50% Стойкость к нефти и нефтепродуктам. Длина изделия не менее 270 и не более 290 см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46" calcext:value-type="float">
            <text:p>46</text:p>
          </table:table-cell>
          <table:table-cell table:style-name="ce17" office:value-type="string" calcext:value-type="string">
            <text:p>Перчатки для защиты от режущего воздействия ручной цепной пилой</text:p>
          </table:table-cell>
          <table:table-cell table:style-name="ce17" office:value-type="string" calcext:value-type="string">
            <text:p>Защита от механических воздействий ГОСТ EN 388-2019: Стойкость к истиранию / Уровень 3;Сопротивление порезу / Уровень 1; </text:p>
            <text:p>Сопротивление раздиру / Уровень 2 ;Стойкость к проколу / Уровень 2;Сопротивление порезу (ISO) / Испытание не проводилось – X</text:p>
            <text:p>Защита от механических воздействий:Ми,М, для защиты от режущего воздействия ручной цепной пилой. Основная технология: раскроенные и сшитые.Длина: 230–260 мм.Тип манжеты: велькро (Velcro).Материал основы: спилок + полиэфир + пенополиуретан + полипропилен.Материал подкладки: флис. цена:4 832,00. Россия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578" calcext:value-type="float">
            <text:p>578</text:p>
          </table:table-cell>
        </table:table-row>
        <table:table-row table:style-name="ro3">
          <table:table-cell table:style-name="ce25" office:value-type="float" office:value="47" calcext:value-type="float">
            <text:p>47</text:p>
          </table:table-cell>
          <table:table-cell table:style-name="ce17" office:value-type="string" calcext:value-type="string">
            <text:p>Перчатки или рукавицы</text:p>
          </table:table-cell>
          <table:table-cell table:style-name="ce17" office:value-type="string" calcext:value-type="string">
            <text:p>Рукавицы. Утеплитель – натуральная овчина.Защитные свойства Ми, Тн. Для I, II, Ⅲ-IV и особого климатического пояса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312" calcext:value-type="float">
            <text:p>312</text:p>
          </table:table-cell>
        </table:table-row>
        <table:table-row table:style-name="ro3">
          <table:table-cell table:style-name="ce25" office:value-type="float" office:value="48" calcext:value-type="float">
            <text:p>48</text:p>
          </table:table-cell>
          <table:table-cell table:style-name="ce17" office:value-type="string" calcext:value-type="string">
            <text:p>Перчатки или рукавицы </text:p>
          </table:table-cell>
          <table:table-cell table:style-name="ce17" office:value-type="string" calcext:value-type="string">
            <text:p>Рукавицы. Утеплитель – натуральная овчина.Защитные свойства Ми, Тн.Для I, II, Ⅲ-IV и особого климатического пояса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84" calcext:value-type="float">
            <text:p>84</text:p>
          </table:table-cell>
        </table:table-row>
        <table:table-row table:style-name="ro3">
          <table:table-cell table:style-name="ce25" office:value-type="float" office:value="49" calcext:value-type="float">
            <text:p>49</text:p>
          </table:table-cell>
          <table:table-cell table:style-name="ce17" office:value-type="string" calcext:value-type="string">
            <text:p>Перчатки резиновые водонепроницаемые для защиты от воды и нетоксичных растворов</text:p>
          </table:table-cell>
          <table:table-cell table:style-name="ce17" office:value-type="string" calcext:value-type="string">
            <text:p>Высокая устойчивость к воздействию кислот (до 80%) и щелочей (до 40%), солей, спиртов, неорганических растворителей. Материал основы: хлопковое напыление. ​Материал покрытия: натуральный каучук, неопрен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30" calcext:value-type="float">
            <text:p>30</text:p>
          </table:table-cell>
        </table:table-row>
        <table:table-row table:style-name="ro3">
          <table:table-cell table:style-name="ce25" office:value-type="float" office:value="50" calcext:value-type="float">
            <text:p>50</text:p>
          </table:table-cell>
          <table:table-cell table:style-name="ce17" office:value-type="string" calcext:value-type="string">
            <text:p>Перчатки специальные диэлектрические</text:p>
          </table:table-cell>
          <table:table-cell table:style-name="ce17" office:value-type="string" calcext:value-type="string">
            <text:p>Для защиты человека от поражения электрическим током до 1000 В. Изготавливаются из латекса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24" calcext:value-type="float">
            <text:p>24</text:p>
          </table:table-cell>
        </table:table-row>
        <table:table-row table:style-name="ro3">
          <table:table-cell table:style-name="ce25" office:value-type="float" office:value="51" calcext:value-type="float">
            <text:p>51</text:p>
          </table:table-cell>
          <table:table-cell table:style-name="ce17" office:value-type="string" calcext:value-type="string">
            <text:p>Подшлемник утепленный</text:p>
          </table:table-cell>
          <table:table-cell table:style-name="ce17" office:value-type="string" calcext:value-type="string">
            <text:p>Подшлемник для защиты от пониженных температур. Состав сырья: хлопок 100%, трикотаж. Плотность не менее 300 г/м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74" calcext:value-type="float">
            <text:p>74</text:p>
          </table:table-cell>
        </table:table-row>
        <table:table-row table:style-name="ro3">
          <table:table-cell table:style-name="ce25" office:value-type="float" office:value="52" calcext:value-type="float">
            <text:p>52</text:p>
          </table:table-cell>
          <table:table-cell table:style-name="ce17" office:value-type="string" calcext:value-type="string">
            <text:p>Пояс предохранительный, его составные части и комплектующие к нему</text:p>
          </table:table-cell>
          <table:table-cell table:style-name="ce17" office:value-type="string" calcext:value-type="string">
            <text:p>Удерживающая привязь или страховочная привязь, для функции страховки, остановки падения, в комплект поставки входит строп с амортизатором. Может эксплуатироваться при температуре от -50оС до +50оС.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53" calcext:value-type="float">
            <text:p>53</text:p>
          </table:table-cell>
          <table:table-cell table:style-name="ce17" office:value-type="string" calcext:value-type="string">
            <text:p>Противоаэрозольные, противоаэрозольные с дополнительной защитой от паров и газов средства индивидуальной защиты органов дыхания с фильтрующей лицевой частью - фильтрующие полумаски</text:p>
          </table:table-cell>
          <table:table-cell table:style-name="ce17" office:value-type="string" calcext:value-type="string">
            <text:p>Для защиты от сварочных дымов, тумана, озона и органических паров, пыли металлсодержащих руд, свинца, минералов, угля, хлопка, муки и других веществ; туманов, включая кобальт, алюминий, хром, медь, свинец, марганец, молибден, никель, олово, ванадий, окислы железа, магния, цинка гальванического, двуокиси титана, в т. ч. при сварке гальванизированной и нержавеющей стали, алюминия. Должно обеспечивать защиту FFP2 (до 12 ПДК, от озона и органических паров до ПДК)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54" calcext:value-type="float">
            <text:p>54</text:p>
          </table:table-cell>
          <table:table-cell table:style-name="ce17" office:value-type="string" calcext:value-type="string">
            <text:p>Противошумные вкладыши (беруши) или противошумные наушники, включая активные, и их комплектующие</text:p>
          </table:table-cell>
          <table:table-cell table:style-name="ce17" office:value-type="string" calcext:value-type="string">
            <text:p>Вкладыши: Пара. Изготовлены из мягкого гипоаллергенного вспененного полиуретана, принимают форму слухового канала. Имеют уровень защиты для защиты от повторяющегося воздействия шума с уровнем свыше 80 дБ Наушники: Удобная регулировка по размеру головы. Имеют уровень защиты для защиты от повторяющегося воздействия шума с уровнем свыше 80 дБ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6" calcext:value-type="float">
            <text:p>56</text:p>
          </table:table-cell>
        </table:table-row>
        <table:table-row table:style-name="ro3">
          <table:table-cell table:style-name="ce25" office:value-type="float" office:value="55" calcext:value-type="float">
            <text:p>55</text:p>
          </table:table-cell>
          <table:table-cell table:style-name="ce17" office:value-type="string" calcext:value-type="string">
            <text:p>Фартук для защиты от искр и брызг расплавленного металла, металлической окалины</text:p>
          </table:table-cell>
          <table:table-cell table:style-name="ce17" office:value-type="string" calcext:value-type="string">
            <text:p>Защитные свойства: От искр, брызг расплавленного металла, окалины – Тр От теплового излучения – Ти Отсутствие соединительных швов; Цельнокроеная нагрудная часть; Регулировка шейной бретели; Основная ткань верха: из огнетермостойких волокон с постоянными защитными свойствами (70% преокс, 30%  параарамид) с термостойким силиконовым покрытием, плотность не менее 380 г/кв.м. Ткань бретелей и пояса: «Метеор FR» или эквивалент (100% хлопок) с огнестойкой отделкой , плотностью не менее 335 г/кв.м.</text:p>
          </table:table-cell>
          <table:table-cell table:style-name="ce19" office:value-type="string" calcext:value-type="string">
            <text:p>пар</text:p>
          </table:table-cell>
          <table:table-cell table:style-name="ce19" office:value-type="float" office:value="4" calcext:value-type="float">
            <text:p>4</text:p>
          </table:table-cell>
        </table:table-row>
        <table:table-row table:style-name="ro3">
          <table:table-cell table:style-name="ce25" office:value-type="float" office:value="56" calcext:value-type="float">
            <text:p>56</text:p>
          </table:table-cell>
          <table:table-cell table:style-name="ce17" office:value-type="string" calcext:value-type="string">
            <text:p>Фартук из полимерных материалов</text:p>
          </table:table-cell>
          <table:table-cell table:style-name="ce17" office:value-type="string" calcext:value-type="string">
            <text:p>Ткань: прорезиненная диагональ, плотность не менее 400г/м2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5" calcext:value-type="float">
            <text:p>5</text:p>
          </table:table-cell>
        </table:table-row>
        <table:table-row table:style-name="ro3">
          <table:table-cell table:style-name="ce25" office:value-type="float" office:value="57" calcext:value-type="float">
            <text:p>57</text:p>
          </table:table-cell>
          <table:table-cell table:style-name="ce17" office:value-type="string" calcext:value-type="string">
            <text:p>Шапка - ушанка</text:p>
          </table:table-cell>
          <table:table-cell table:style-name="ce17" office:value-type="string" calcext:value-type="string">
            <text:p>Ткань: полиэфир, хлопок, акрил. Утеплитель плотностью не менее 150 г/кв.м. Ветрозащитная ткань. Температурный режим от -10оС до -35оС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1" calcext:value-type="float">
            <text:p>1</text:p>
          </table:table-cell>
        </table:table-row>
        <table:table-row table:style-name="ro3">
          <table:table-cell table:style-name="ce25" office:value-type="float" office:value="58" calcext:value-type="float">
            <text:p>58</text:p>
          </table:table-cell>
          <table:table-cell table:style-name="ce17" office:value-type="string" calcext:value-type="string">
            <text:p>Щиток защитный лицевой от брызг расплавленного металла и горячих частиц</text:p>
          </table:table-cell>
          <table:table-cell table:style-name="ce17" office:value-type="string" calcext:value-type="string">
            <text:p>Конструкция: корпус щитка из термостойкого материала со светофильтром внутреннее защитное поликарбонатное стекло защищает при выполнении вспомогательных работ. Защитные свойства: защита глаз и лица электросварщика от прямых излучений сварочной дуги, искр и брызг расплавленного металла. Температурный режим: от –40 до +80 °С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2" calcext:value-type="float">
            <text:p>2</text:p>
          </table:table-cell>
        </table:table-row>
        <table:table-row table:style-name="ro3">
          <table:table-cell table:style-name="ce25" office:value-type="float" office:value="59" calcext:value-type="float">
            <text:p>59</text:p>
          </table:table-cell>
          <table:table-cell table:style-name="ce17" office:value-type="string" calcext:value-type="string">
            <text:p>Щиток защитный лицевой от механических воздействий (ударов твердых частиц), в том числе из металлической сетки</text:p>
          </table:table-cell>
          <table:table-cell table:style-name="ce17" office:value-type="string" calcext:value-type="string">
            <text:p>Размерный ряд от 51 до 65 см. Оптический класс: №1 (не дает искажений) Материал экрана: ударопрочный поликарбонат Материал козырька:  полипропилен Регулировка оголовья: храповик Защита: от механического воздействия, летящих частиц с высокоэнергетическим ударом, абразива, искр и брызг неразъедающих экран жидкостей, искр и брызг расплавленного металла, УФ-излучения, высокой температуры Покрытие: против царапин и истирания Размер экрана: 220х315 мм Рабочая температура: от -50°С до +130°С</text:p>
          </table:table-cell>
          <table:table-cell table:style-name="ce19" office:value-type="string" calcext:value-type="string">
            <text:p>шт.</text:p>
          </table:table-cell>
          <table:table-cell table:style-name="ce19" office:value-type="float" office:value="7" calcext:value-type="float">
            <text:p>7</text:p>
          </table:table-cell>
        </table:table-row>
      </table:table>
      <table:named-expressions/>
      <table:database-ranges>
        <table:database-range table:name="__Anonymous_Sheet_DB__0" table:target-range-address="Лист1.A3:Лист1.E62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2" number:min-decimal-places="2" number:min-integer-digits="3"/>
    </number:number-style>
    <number:number-style style:name="N154">
      <number:number number:decimal-places="3" number:min-decimal-places="3" number:min-integer-digits="2"/>
    </number:number-style>
    <number:number-style style:name="N155">
      <number:number number:decimal-places="2" number:min-decimal-places="2" number:min-integer-digits="2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.00.0000</text:date>, <text:time style:data-style-name="N2" text:time-value="19:12:31.89975100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4:04:20.548693566</meta:creation-date>
    <dc:date>2026-08-17T19:13:01.466647209</dc:date>
    <meta:editing-duration>PT18H16M31S</meta:editing-duration>
    <meta:editing-cycles>29</meta:editing-cycles>
    <meta:generator>AlterOffice/3.4.0.9$Linux_X86_64 LibreOffice_project/b8daf9e823b1a5463a2f48435ddc2e8696e7d4fc</meta:generator>
    <dc:creator>shemyakinvv@corp.gidroogk.com</dc:creator>
    <meta:document-statistic meta:table-count="1" meta:cell-count="302" meta:object-count="0"/>
  </office:meta>
</office:document-meta>
</file>