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FiraSans" svg:font-family="FiraSans, Arial, Helvetica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MyriadPro" svg:font-family="MyriadPro, Arial, sans-serif"/>
    <style:font-face style:name="OpenSymbol" svg:font-family="OpenSymbol" style:font-charset="x-symbol"/>
    <style:font-face style:name="Roboto" svg:font-family="Roboto, 'Helvetica Neue', Helvetica, Arial, sans-serif"/>
    <style:font-face style:name="WenQuanYi Zen Hei Sharp" svg:font-family="'WenQuanYi Zen Hei Sharp'" style:font-family-generic="system" style:font-pitch="variable"/>
    <style:font-face style:name="YS Text" svg:font-family="'YS Text', sans-serif"/>
    <style:font-face style:name="inherit" svg:font-family="inherit"/>
  </office:font-face-decls>
  <office:automatic-styles>
    <style:style style:name="P1" style:family="paragraph" style:parent-style-name="Standard">
      <style:text-properties officeooo:rsid="0002b629" officeooo:paragraph-rsid="0002b629"/>
    </style:style>
    <style:style style:name="P2" style:family="paragraph" style:parent-style-name="Standard">
      <style:text-properties officeooo:rsid="0002b629" officeooo:paragraph-rsid="00039078"/>
    </style:style>
    <style:style style:name="P3" style:family="paragraph" style:parent-style-name="Standard">
      <style:text-properties fo:font-variant="normal" fo:text-transform="none" fo:color="#34343c" loext:opacity="100%" style:font-name="YS Text" fo:font-size="9.39999961853027pt" fo:letter-spacing="normal" fo:font-style="normal" fo:font-weight="normal" officeooo:rsid="0002b629" officeooo:paragraph-rsid="00039078"/>
    </style:style>
    <style:style style:name="P4" style:family="paragraph" style:parent-style-name="Standard">
      <style:text-properties fo:font-variant="normal" fo:text-transform="none" fo:color="#34343c" loext:opacity="100%" style:font-name="YS Text" fo:font-size="9.39999961853027pt" fo:letter-spacing="normal" fo:font-style="normal" fo:font-weight="bold" officeooo:rsid="0002b629" officeooo:paragraph-rsid="0002b629" style:font-weight-asian="bold" style:font-weight-complex="bold"/>
    </style:style>
    <style:style style:name="P5" style:family="paragraph" style:parent-style-name="Standard">
      <style:text-properties fo:font-variant="normal" fo:text-transform="none" fo:color="#34343c" loext:opacity="100%" style:font-name="YS Text" fo:font-size="9.39999961853027pt" fo:letter-spacing="normal" fo:font-style="normal" fo:font-weight="bold" officeooo:rsid="0002b629" officeooo:paragraph-rsid="00039078" style:font-weight-asian="bold" style:font-weight-complex="bold"/>
    </style:style>
    <style:style style:name="P6" style:family="paragraph" style:parent-style-name="Standard">
      <style:text-properties fo:font-weight="bold" officeooo:paragraph-rsid="0002b629" style:font-weight-asian="bold" style:font-weight-complex="bold"/>
    </style:style>
    <style:style style:name="P7" style:family="paragraph" style:parent-style-name="Standard">
      <style:text-properties fo:font-weight="bold" officeooo:rsid="0002b629" officeooo:paragraph-rsid="0002b629" style:font-weight-asian="bold" style:font-weight-complex="bold"/>
    </style:style>
    <style:style style:name="P8" style:family="paragraph" style:parent-style-name="Standard">
      <style:text-properties officeooo:rsid="0002b629" officeooo:paragraph-rsid="0002b629"/>
    </style:style>
    <style:style style:name="P9" style:family="paragraph" style:parent-style-name="Standard">
      <style:text-properties officeooo:rsid="0002b629" officeooo:paragraph-rsid="000459f1"/>
    </style:style>
    <style:style style:name="P10" style:family="paragraph" style:parent-style-name="Standard">
      <style:text-properties officeooo:rsid="0002b629" officeooo:paragraph-rsid="00039078"/>
    </style:style>
    <style:style style:name="P11" style:family="paragraph" style:parent-style-name="Standard">
      <style:text-properties officeooo:rsid="0002b629" officeooo:paragraph-rsid="0004a78b"/>
    </style:style>
    <style:style style:name="P12" style:family="paragraph" style:parent-style-name="Standard">
      <style:text-properties fo:font-weight="bold" officeooo:rsid="000459f1" officeooo:paragraph-rsid="000459f1" style:font-weight-asian="bold" style:font-weight-complex="bold"/>
    </style:style>
    <style:style style:name="P13" style:family="paragraph" style:parent-style-name="Standard">
      <style:text-properties officeooo:paragraph-rsid="0004a78b"/>
    </style:style>
    <style:style style:name="P14" style:family="paragraph" style:parent-style-name="Standard">
      <style:text-properties officeooo:rsid="0004a78b" officeooo:paragraph-rsid="0004a78b"/>
    </style:style>
    <style:style style:name="P15" style:family="paragraph" style:parent-style-name="Text_20_body" style:list-style-name="L1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officeooo:rsid="0002b629"/>
    </style:style>
    <style:style style:name="P16" style:family="paragraph" style:parent-style-name="Text_20_body" style:list-style-name="L1">
      <style:paragraph-properties fo:margin-left="0cm" fo:margin-right="0cm" fo:orphans="2" fo:widows="2" fo:text-indent="0cm" style:auto-text-indent="false" fo:padding="0cm" fo:border="none"/>
      <style:text-properties officeooo:rsid="0002b629"/>
    </style:style>
    <style:style style:name="T1" style:family="text">
      <style:text-properties officeooo:rsid="0002b629"/>
    </style:style>
    <style:style style:name="T2" style:family="text">
      <style:text-properties fo:font-variant="normal" fo:text-transform="none" fo:color="#34343c" loext:opacity="100%" style:font-name="YS Text" fo:font-size="9.39999961853027pt" fo:letter-spacing="normal" fo:font-style="normal"/>
    </style:style>
    <style:style style:name="T3" style:family="text">
      <style:text-properties fo:font-variant="normal" fo:text-transform="none" fo:color="#34343c" loext:opacity="100%" style:font-name="YS Text" fo:font-size="9.39999961853027pt" fo:letter-spacing="normal" fo:font-style="normal" fo:font-weight="normal"/>
    </style:style>
    <style:style style:name="T4" style:family="text">
      <style:text-properties fo:font-variant="normal" fo:text-transform="none" fo:color="#34343c" loext:opacity="100%" style:font-name="YS Text" fo:font-size="9.39999961853027pt" fo:letter-spacing="normal" fo:font-style="normal" officeooo:rsid="00039078"/>
    </style:style>
    <style:style style:name="T5" style:family="text">
      <style:text-properties fo:font-variant="normal" fo:text-transform="none" fo:color="#5d8344" loext:opacity="100%" style:font-name="MyriadPro" fo:letter-spacing="normal" fo:font-style="normal" fo:font-weight="bold"/>
    </style:style>
    <style:style style:name="T6" style:family="text">
      <style:text-properties fo:font-variant="normal" fo:text-transform="none" fo:color="#333333" loext:opacity="100%" style:font-name="Roboto" fo:font-size="15.0500001907349pt" fo:letter-spacing="normal" fo:font-style="normal" fo:font-weight="bold" officeooo:rsid="000459f1" style:font-weight-asian="bold" style:font-weight-complex="bold"/>
    </style:style>
    <style:style style:name="T7" style:family="text">
      <style:text-properties fo:font-variant="normal" fo:text-transform="none" fo:color="#333333" loext:opacity="100%" style:font-name="inherit" fo:font-size="9.39999961853027pt" fo:letter-spacing="normal" fo:font-style="normal" fo:font-weight="normal"/>
    </style:style>
    <style:style style:name="T8" style:family="text">
      <style:text-properties fo:font-variant="normal" fo:text-transform="none" fo:color="#000000" loext:opacity="84%" style:font-name="Roboto" fo:font-size="8.75pt" fo:letter-spacing="normal" fo:font-style="normal" fo:font-weight="normal"/>
    </style:style>
    <style:style style:name="T9" style:family="text">
      <style:text-properties fo:font-variant="normal" fo:text-transform="none" fo:color="#000000" loext:opacity="84%" fo:letter-spacing="normal"/>
    </style:style>
    <style:style style:name="T10" style:family="text">
      <style:text-properties officeooo:rsid="00039078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04a78b" style:font-weight-asian="bold" style:font-weight-complex="bold"/>
    </style:style>
    <style:style style:name="T13" style:family="text">
      <style:text-properties fo:font-weight="bold" officeooo:rsid="000459f1" style:font-weight-asian="bold" style:font-weight-complex="bold"/>
    </style:style>
    <style:style style:name="T14" style:family="text">
      <style:text-properties officeooo:rsid="000459f1"/>
    </style:style>
    <style:style style:name="T15" style:family="text">
      <style:text-properties officeooo:rsid="000459f1" style:font-weight-asian="bold" style:font-weight-complex="bold"/>
    </style:style>
    <style:style style:name="T16" style:family="text">
      <style:text-properties fo:font-size="9.39999961853027pt"/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7"><text:span text:style-name="T14">1. </text:span>Приборы для определения точки росы <text:span text:style-name="T10">(гигрометры)</text:span>.</text:p>
      <text:p text:style-name="P1"/>
      <text:p text:style-name="P6"><text:span text:style-name="T14">1.</text:span><text:span text:style-name="T1">1. </text:span><text:span text:style-name="T2">Устройство с</text:span><text:span text:style-name="T4">о</text:span><text:span text:style-name="T2"> встроенной системой возврата газа.</text:span></text:p>
      <text:p text:style-name="P4"/>
      <text:p text:style-name="P1">Общие данные:<text:span text:style-name="T3"/></text:p>
      <text:p text:style-name="P1">Давление на входе: p e 0.3 – 9 бар<text:span text:style-name="T3"/></text:p>
      <text:p text:style-name="P1">Рабочая температура: -10° - +<text:span text:style-name="T14">4</text:span>0 °C<text:span text:style-name="T3"/></text:p>
      <text:p text:style-name="P9">Влажность воздуха: до 90 % без конденсата<text:span text:style-name="T3"/></text:p>
      <text:p text:style-name="P9">Рабочее напряжение: 100 – 240В /50 – 60Гц (L, N, PE)<text:span text:style-name="T3"/></text:p>
      <text:p text:style-name="P9">Интерфейс: USB<text:span text:style-name="T3"/></text:p>
      <text:p text:style-name="P1">Предельное значение точки росы: -60 °C до +20 °C<text:span text:style-name="T3"/></text:p>
      <text:p text:style-name="P1">Кол-во записанных изм. значений: 100<text:span text:style-name="T3"/></text:p>
      <text:p text:style-name="P1">Рекоменд. интервал калибовки датчиков: 2 года<text:span text:style-name="T3"/></text:p>
      <text:p text:style-name="P1"/>
      <text:p text:style-name="P1">Датчик влажности:<text:span text:style-name="T3"/></text:p>
      <text:p text:style-name="P1">Диапазон измерений: -60 °C – +20 °C температура точки росы<text:span text:style-name="T3"/></text:p>
      <text:p text:style-name="P1">Точность измерений: ± 2°C при &gt; -40°C температура точки росы<text:span text:style-name="T3"/></text:p>
      <text:p text:style-name="P1">± 3°C при &lt; -40°C температура точки росы<text:span text:style-name="T3"/></text:p>
      <text:p text:style-name="P1">Рабочая температура: 0 °C – +60 °C<text:span text:style-name="T3"/></text:p>
      <text:p text:style-name="P7"/>
      <text:p text:style-name="P5"><text:span text:style-name="T14">1.</text:span>2. Устройство без системы возврата газа.</text:p>
      <text:p text:style-name="P3"/>
      <text:p text:style-name="P2">Общие данные:<text:span text:style-name="T3"/></text:p>
      <text:p text:style-name="P2">Давление на входе: p e 0.3 – 9 бар<text:span text:style-name="T3"/></text:p>
      <text:p text:style-name="P2">Рабочая температура: -10° - +<text:span text:style-name="T14">4</text:span>0 °C<text:span text:style-name="T3"/></text:p>
      <text:p text:style-name="P2">Влажность воздуха: до 90 % без конденсата<text:span text:style-name="T3"/></text:p>
      <text:p text:style-name="P2">Интерфейс: USB<text:span text:style-name="T3"/></text:p>
      <text:p text:style-name="P2">Предельное значение точки росы: -60 °C до +20 °C<text:span text:style-name="T3"/></text:p>
      <text:p text:style-name="P2">Кол-во записанных изм. значений: 100<text:span text:style-name="T3"/></text:p>
      <text:p text:style-name="P2">Рекоменд. интервал калибовки датчиков: 2 года<text:span text:style-name="T3"/></text:p>
      <text:p text:style-name="P2"/>
      <text:p text:style-name="P2">Датчик влажности:<text:span text:style-name="T3"/></text:p>
      <text:p text:style-name="P2">Диапазон измерений: -60 °C – +20 °C температура точки росы<text:span text:style-name="T3"/></text:p>
      <text:p text:style-name="P2">Точность измерений: ± 2°C при &gt; -40°C температура точки росы<text:span text:style-name="T3"/></text:p>
      <text:p text:style-name="P2">± 3°C при &lt; -40°C температура точки росы<text:span text:style-name="T3"/></text:p>
      <text:p text:style-name="P2">Рабочая температура: 0 °C – +60 °C<text:span text:style-name="T3"/></text:p>
      <text:p text:style-name="P1"/>
      <text:p text:style-name="P1"/>
      <text:p text:style-name="P1"/>
      <text:p text:style-name="P12">2. Течеискатель элегаза<text:span text:style-name="T3"/></text:p>
      <text:p text:style-name="P12"/>
      <text:p text:style-name="P12"/>
      <text:p text:style-name="P13"><text:span text:style-name="T12">3.</text:span><text:span text:style-name="T13"> Устройство для сбора и рециркуляции измеряемого газа</text:span><text:span text:style-name="T3"/></text:p>
      <text:p text:style-name="P14"><text:span text:style-name="T13">С</text:span><text:span text:style-name="T11">остав:</text:span><text:span text:style-name="T3"/></text:p>
      <text:list text:style-name="L1">
        <text:list-item>
          <text:p text:style-name="P15">компрессор на 9 бар<text:span text:style-name="T3"/></text:p>
        </text:list-item>
        <text:list-item>
          <text:p text:style-name="P15">соединительный шланг 2 м для сбора измеряемого газа из измеряемого устройства с самозакрываемыми муфтами<text:span text:style-name="T3"/></text:p>
        </text:list-item>
        <text:list-item>
          <text:p text:style-name="P15">внутренний сосуд для хранения<text:span text:style-name="T3"/></text:p>
        </text:list-item>
        <text:list-item>
          <text:p text:style-name="P15">электронный контроль с автоматическим процессом управления<text:span text:style-name="T3"/></text:p>
        </text:list-item>
        <text:list-item>
          <text:p text:style-name="P16">гнездо для измерительного устройства<text:span text:style-name="T3"/></text:p>
        </text:list-item>
      </text:list>
      <text:p text:style-name="P11"/>
      <text:p text:style-name="P13"><text:soft-page-break/><text:span text:style-name="T13"/></text:p>
      <text:p text:style-name="P13"><text:span text:style-name="T13">4. Устройство для откачки и заполнения элегазом</text:span><text:span text:style-name="T3"/></text:p>
      <text:p text:style-name="P13"><text:span text:style-name="T13"/></text:p>
      <text:p text:style-name="P13"><text:span text:style-name="Strong_20_Emphasis"><text:span text:style-name="T1">Базовая комплектация:</text:span></text:span><text:span text:style-name="T1"><text:line-break/><text:line-break/>• Вакуумный насос мощностью 16м?/час<text:line-break/>• Трехходовой шаровой клапан DN8<text:line-break/>• Индикатор вакуума –1200 /0мБар<text:line-break/>• Редуктор давления элегаза (0-10Бар)<text:line-break/>• Шланг DN8 с проволочной оплеткой длиной 0.7м<text:line-break/>• Соединительный элемент для баллонов с элегазом W 21.18 x 1/14”<text:line-break/>• Шланг DN8 с проволочной оплеткой длиной 6м<text:line-break/>• Элемент шпунтового соединения DILO с разъемом DN8<text:line-break/>• Элемент шпунтового соединения DILO с разъемом DN20<text:line-break/></text:span><text:span text:style-name="T3"/></text:p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FiraSans" svg:font-family="FiraSans, Arial, Helvetica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MyriadPro" svg:font-family="MyriadPro, Arial, sans-serif"/>
    <style:font-face style:name="OpenSymbol" svg:font-family="OpenSymbol" style:font-charset="x-symbol"/>
    <style:font-face style:name="Roboto" svg:font-family="Roboto, 'Helvetica Neue', Helvetica, Arial, sans-serif"/>
    <style:font-face style:name="WenQuanYi Zen Hei Sharp" svg:font-family="'WenQuanYi Zen Hei Sharp'" style:font-family-generic="system" style:font-pitch="variable"/>
    <style:font-face style:name="YS Text" svg:font-family="'YS Text', sans-serif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ohit Devanagari" style:font-family-complex="'Lohit Devanagari'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WenQuanYi Zen Hei Sharp" style:font-family-asian="'WenQuanYi Zen Hei Sharp'" style:font-family-generic-asian="system" style:font-pitch-asian="variable" style:font-size-asian="24pt" style:font-weight-asian="bold" style:font-name-complex="Lohit Devanagari1" style:font-family-complex="'Lohit Devanagari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WenQuanYi Zen Hei Sharp" style:font-family-asian="'WenQuanYi Zen Hei Sharp'" style:font-family-generic-asian="system" style:font-pitch-asian="variable" style:font-size-asian="18pt" style:font-weight-asian="bold" style:font-name-complex="Lohit Devanagari1" style:font-family-complex="'Lohit Devanagari'" style:font-family-generic-complex="system" style:font-pitch-complex="variable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karova_ov</meta:initial-creator>
    <meta:creation-date>2023-10-03T15:54:08.019809543</meta:creation-date>
    <meta:generator>AlterOffice/3.3.0.4$Linux_X86_64 LibreOffice_project/fa736b558560ebea8f92088bfd7720f4b3918f3f</meta:generator>
    <dc:date>2026-08-17T16:28:06.041290337</dc:date>
    <dc:creator>bichevin_av</dc:creator>
    <meta:editing-duration>P1DT3H10M43S</meta:editing-duration>
    <meta:editing-cycles>6</meta:editing-cycles>
    <meta:printed-by>bichevin_av</meta:printed-by>
    <meta:print-date>2026-08-17T16:25:41.374318308</meta:print-date>
    <meta:document-statistic meta:table-count="0" meta:image-count="0" meta:object-count="0" meta:page-count="2" meta:paragraph-count="40" meta:word-count="310" meta:character-count="1955" meta:non-whitespace-character-count="1680"/>
  </office:meta>
</office:document-meta>
</file>