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8.098cm" fo:margin-left="0.009cm" fo:margin-top="0cm" fo:margin-bottom="0cm" table:align="left" style:writing-mode="lr-tb"/>
    </style:style>
    <style:style style:name="Таблица1.A" style:family="table-column">
      <style:table-column-properties style:column-width="1.138cm"/>
    </style:style>
    <style:style style:name="Таблица1.B" style:family="table-column">
      <style:table-column-properties style:column-width="11.337cm"/>
    </style:style>
    <style:style style:name="Таблица1.C" style:family="table-column">
      <style:table-column-properties style:column-width="1.699cm"/>
    </style:style>
    <style:style style:name="Таблица1.D" style:family="table-column">
      <style:table-column-properties style:column-width="1.963cm"/>
    </style:style>
    <style:style style:name="Таблица1.E" style:family="table-column">
      <style:table-column-properties style:column-width="1.961cm"/>
    </style:style>
    <style:style style:name="Таблица1.1" style:family="table-row">
      <style:table-row-properties style:min-row-height="1.111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B1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Таблица1.D1" style:family="table-cell">
      <style:table-cell-properties style:vertical-align="middle" fo:padding-left="0.191cm" fo:padding-right="0.191cm" fo:padding-top="0.097cm" fo:padding-bottom="0.097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.097cm" fo:padding-bottom="0.097cm" fo:border="0.5pt solid #000000" style:writing-mode="lr-tb"/>
    </style:style>
    <style:style style:name="Таблица1.2" style:family="table-row">
      <style:table-row-properties style:min-row-height="0.51cm" fo:keep-together="auto"/>
    </style:style>
    <style:style style:name="Таблица1.B2" style:family="table-cell">
      <style:table-cell-properties style:vertical-align="" fo:padding-left="0.191cm" fo:padding-right="0.191cm" fo:padding-top="0cm" fo:padding-bottom="0cm" fo:border-left="0.5pt solid #b3ac86" fo:border-right="0.5pt solid #b3ac86" fo:border-top="0.5pt solid #000000" fo:border-bottom="0.5pt solid #000000" style:writing-mode="lr-tb"/>
    </style:style>
    <style:style style:name="Таблица1.C2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Таблица1.D2" style:family="table-cell">
      <style:table-cell-properties style:vertical-align="bottom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3" style:family="table-row">
      <style:table-row-properties style:min-row-height="0.358cm" fo:keep-together="auto"/>
    </style:style>
    <style:style style:name="Таблица1.A3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Таблица1.B3" style:family="table-cell">
      <style:table-cell-properties style:vertical-align="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Таблица1.D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4" style:family="table-row">
      <style:table-row-properties style:min-row-height="0.561cm" fo:keep-together="auto"/>
    </style:style>
    <style:style style:name="Таблица1.B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Таблица1.A6" style:family="table-cell">
      <style:table-cell-properties style:vertical-align="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B6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Таблица1.D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E6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8" style:family="table-row">
      <style:table-row-properties style:min-row-height="3.358cm" fo:keep-together="auto"/>
    </style:style>
    <style:style style:name="Таблица1.9" style:family="table-row">
      <style:table-row-properties style:min-row-height="0.709cm" fo:keep-together="auto"/>
    </style:style>
    <style:style style:name="Таблица1.B9" style:family="table-cell">
      <style:table-cell-properties style:vertical-align="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Таблица4" style:family="table">
      <style:table-properties style:width="17.965cm" fo:margin-left="0.116cm" fo:margin-top="0cm" fo:margin-bottom="0cm" table:align="left" style:writing-mode="lr-tb"/>
    </style:style>
    <style:style style:name="Таблица4.A" style:family="table-column">
      <style:table-column-properties style:column-width="6.438cm"/>
    </style:style>
    <style:style style:name="Таблица4.B" style:family="table-column">
      <style:table-column-properties style:column-width="11.527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" fo:padding-left="0.182cm" fo:padding-right="0.191cm" fo:padding-top="0cm" fo:padding-bottom="0cm" fo:border="0.5pt solid #000001" style:writing-mode="lr-tb"/>
    </style:style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Liberation Serif" style:text-underline-style="solid" style:text-underline-width="auto" style:text-underline-color="font-color" fo:font-weight="bold" style:font-weight-asian="bold"/>
    </style:style>
    <style:style style:name="P2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style:font-size-asian="10pt" style:font-size-complex="10pt"/>
    </style:style>
    <style:style style:name="P3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font-name="Liberation Serif" fo:font-size="10pt" style:font-size-asian="10pt" style:font-size-complex="10pt"/>
    </style:style>
    <style:style style:name="P4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font-name="Liberation Serif" fo:font-size="10pt" officeooo:paragraph-rsid="001b8a76" style:font-size-asian="10pt" style:font-size-complex="10pt"/>
    </style:style>
    <style:style style:name="P5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Liberation Serif" fo:font-size="10pt" style:font-size-asian="10pt" style:font-size-complex="10pt"/>
    </style:style>
    <style:style style:name="P6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Liberation Serif" fo:font-size="10pt" officeooo:paragraph-rsid="001aab05" style:font-size-asian="10pt" style:font-size-complex="10pt"/>
    </style:style>
    <style:style style:name="P7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Liberation Serif" fo:font-size="10pt" style:font-size-asian="10pt" style:font-size-complex="10pt"/>
    </style:style>
    <style:style style:name="P8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Liberation Serif" fo:font-size="10pt" officeooo:paragraph-rsid="0017dab2" style:font-size-asian="10pt" style:font-size-complex="10pt"/>
    </style:style>
    <style:style style:name="P9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font-name="Liberation Serif" fo:font-size="10pt" officeooo:rsid="00121cee" officeooo:paragraph-rsid="00121cee" style:font-size-asian="10pt" style:font-size-complex="10pt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officeooo:paragraph-rsid="0017dab2" style:font-size-asian="10pt" style:font-size-complex="10pt"/>
    </style:style>
    <style:style style:name="P11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writing-mode="lr-tb"/>
      <style:text-properties style:font-name="Liberation Serif" fo:font-size="10pt" officeooo:paragraph-rsid="001b8a76" style:font-size-asian="10pt" style:font-size-complex="10pt"/>
    </style:style>
    <style:style style:name="P12" style:family="paragraph" style:parent-style-name="Standard">
      <style:text-properties style:font-name="Liberation Serif" fo:font-size="10pt" style:font-size-asian="10pt" style:font-size-complex="10pt"/>
    </style:style>
    <style:style style:name="P13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officeooo:rsid="0017dab2" officeooo:paragraph-rsid="0017dab2" style:font-size-asian="10pt" style:font-size-complex="10pt"/>
    </style:style>
    <style:style style:name="P14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font-name="Liberation Serif" fo:font-size="10pt" officeooo:rsid="0017dab2" officeooo:paragraph-rsid="0017dab2" style:font-size-asian="10pt" style:font-size-complex="10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Liberation Serif" fo:font-size="10pt" style:font-size-asian="10pt" style:font-size-complex="10pt"/>
    </style:style>
    <style:style style:name="P16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1.251cm"/>
        </style:tab-stops>
      </style:paragraph-properties>
      <style:text-properties style:font-name="Liberation Serif" fo:font-size="10pt" style:font-size-asian="10pt" style:font-size-complex="10pt"/>
    </style:style>
    <style:style style:name="P17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Liberation Serif" fo:font-size="10pt" style:font-size-asian="10pt" style:font-size-complex="10pt"/>
    </style:style>
    <style:style style:name="P18" style:family="paragraph" style:parent-style-name="Standard">
      <style:paragraph-properties fo:margin-left="0cm" fo:margin-right="0cm" fo:margin-top="0cm" fo:margin-bottom="0.106cm" style:contextual-spacing="false" fo:line-height="0.483cm" fo:text-align="justify" style:justify-single-word="false" fo:text-indent="0cm" style:auto-text-indent="false" style:writing-mode="lr-tb"/>
      <style:text-properties style:font-name="Liberation Serif" fo:font-size="10pt" style:font-size-asian="10pt" style:font-size-complex="10pt"/>
    </style:style>
    <style:style style:name="P19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language="en" fo:country="US" style:font-size-asian="10pt" style:font-size-complex="10pt"/>
    </style:style>
    <style:style style:name="P20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Liberation Serif" fo:font-size="10pt" fo:language="en" fo:country="US" style:font-size-asian="10pt" style:font-size-complex="10pt"/>
    </style:style>
    <style:style style:name="P21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Liberation Serif" fo:font-size="10pt" fo:language="en" fo:country="US" officeooo:paragraph-rsid="0017dab2" style:font-size-asian="10pt" style:font-size-complex="10pt"/>
    </style:style>
    <style:style style:name="P22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Liberation Serif" fo:font-size="10pt" fo:language="en" fo:country="US" officeooo:paragraph-rsid="001aab05" style:font-size-asian="10pt" style:font-size-complex="10pt"/>
    </style:style>
    <style:style style:name="P23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language="en" fo:country="US" officeooo:rsid="0017dab2" officeooo:paragraph-rsid="0017dab2" style:font-size-asian="10pt" style:font-size-complex="10pt"/>
    </style:style>
    <style:style style:name="P24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language="en" fo:country="US" officeooo:rsid="001b8a76" officeooo:paragraph-rsid="001b8a76" style:font-size-asian="10pt" style:font-size-complex="10pt"/>
    </style:style>
    <style:style style:name="P25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style:font-size-asian="10pt" style:font-weight-asian="bold" style:font-size-complex="10pt" style:font-weight-complex="bold"/>
    </style:style>
    <style:style style:name="P26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style:font-size-asian="10pt" style:font-weight-asian="bold" style:font-size-complex="10pt" style:font-weight-complex="bold"/>
    </style:style>
    <style:style style:name="P27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officeooo:rsid="0017488d" officeooo:paragraph-rsid="0017488d" style:font-size-asian="10pt" style:font-weight-asian="bold" style:font-size-complex="10pt" style:font-weight-complex="bold"/>
    </style:style>
    <style:style style:name="P28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style:font-size-asian="10pt" style:font-weight-asian="bold" style:font-size-complex="10pt"/>
    </style:style>
    <style:style style:name="P29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style:font-size-asian="10pt" style:font-weight-asian="bold" style:font-size-complex="10pt"/>
    </style:style>
    <style:style style:name="P30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officeooo:paragraph-rsid="0017dab2" style:font-size-asian="10pt" style:font-weight-asian="bold" style:font-size-complex="10pt"/>
    </style:style>
    <style:style style:name="P31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font-weight="bold" officeooo:rsid="00109d29" officeooo:paragraph-rsid="00109d29" style:font-size-asian="10pt" style:font-weight-asian="bold" style:font-size-complex="10pt"/>
    </style:style>
    <style:style style:name="P32" style:family="paragraph" style:parent-style-name="Heading_20_2"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 style:writing-mode="lr-tb">
        <style:tab-stops/>
      </style:paragraph-properties>
      <style:text-properties style:font-name="Liberation Serif" fo:font-size="10pt" fo:font-weight="normal" officeooo:paragraph-rsid="0017dab2" style:font-size-asian="10pt" style:font-weight-asian="normal" style:font-size-complex="10pt" style:font-weight-complex="normal"/>
    </style:style>
    <style:style style:name="P33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font-name="Liberation Serif" fo:font-size="10pt" fo:language="ru" fo:country="RU" officeooo:rsid="001b8a76" officeooo:paragraph-rsid="001b8a76" style:font-size-asian="10pt" style:font-size-complex="10pt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Liberation Serif" fo:font-size="12pt" fo:font-weight="bold" style:font-size-asian="12pt" style:font-weight-asian="bold" style:font-size-complex="12pt" style:font-style-complex="italic"/>
    </style:style>
    <style:style style:name="P35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Liberation Serif" fo:font-size="12pt" fo:font-weight="bold" style:font-size-asian="12pt" style:font-weight-asian="bold" style:font-size-complex="12pt" style:font-style-complex="italic"/>
    </style:style>
    <style:style style:name="P36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Liberation Serif" fo:font-size="12pt" fo:font-weight="bold" officeooo:paragraph-rsid="0011e458" style:font-size-asian="12pt" style:font-weight-asian="bold" style:font-size-complex="12pt" style:font-weight-complex="bold"/>
    </style:style>
    <style:style style:name="P37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</style:style>
    <style:style style:name="P38" style:family="paragraph" style:parent-style-name="Standard">
      <style:paragraph-properties fo:margin-left="0cm" fo:margin-right="0cm" fo:orphans="0" fo:widows="0" fo:text-indent="0cm" style:auto-text-indent="false" style:writing-mode="lr-tb"/>
    </style:style>
    <style:style style:name="P39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1.251cm"/>
        </style:tab-stops>
      </style:paragraph-properties>
    </style:style>
    <style:style style:name="P40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Liberation Serif" style:font-name-asian="Times New Roman1"/>
    </style:style>
    <style:style style:name="P41" style:family="paragraph" style:parent-style-name="western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style:font-name-asian="Times New Roman1"/>
    </style:style>
    <style:style style:name="P42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Liberation Serif" fo:font-size="10pt" style:font-name-asian="Times New Roman1" style:font-size-asian="10pt" style:font-size-complex="10pt"/>
    </style:style>
    <style:style style:name="P43" style:family="paragraph" style:parent-style-name="western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0pt" style:font-name-asian="Times New Roman1" style:font-size-asian="10pt" style:font-size-complex="10pt"/>
    </style:style>
    <style:style style:name="P44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Liberation Serif" fo:font-size="10pt" officeooo:rsid="0017dab2" officeooo:paragraph-rsid="0017dab2" style:font-name-asian="Times New Roman1" style:font-size-asian="10pt" style:font-size-complex="10pt"/>
    </style:style>
    <style:style style:name="P45" style:family="paragraph" style:parent-style-name="western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0pt" officeooo:rsid="0017dab2" officeooo:paragraph-rsid="0017dab2" style:font-name-asian="Times New Roman1" style:font-size-asian="10pt" style:font-size-complex="10pt"/>
    </style:style>
    <style:style style:name="P46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fo:font-size="13pt" fo:font-weight="bold" officeooo:paragraph-rsid="0011e458" style:font-size-asian="13pt" style:font-weight-asian="bold" style:font-size-complex="13pt" style:font-weight-complex="bold"/>
    </style:style>
    <style:style style:name="P47" style:family="paragraph" style:parent-style-name="western"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style:use-window-font-color="true" loext:opacity="0%" style:font-name="Liberation Serif"/>
    </style:style>
    <style:style style:name="P48" style:family="paragraph" style:parent-style-name="western">
      <style:paragraph-properties fo:margin-left="0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style:use-window-font-color="true" loext:opacity="0%" style:font-name="Liberation Serif" officeooo:paragraph-rsid="001b8a76"/>
    </style:style>
    <style:style style:name="P49" style:family="paragraph" style:parent-style-name="Standard">
      <style:paragraph-properties fo:margin-left="0cm" fo:margin-right="0cm" fo:margin-top="0.212cm" fo:margin-bottom="0.212cm" style:contextual-spacing="false" fo:text-align="justify" style:justify-single-word="false" fo:orphans="0" fo:widows="0" fo:text-indent="0cm" style:auto-text-indent="false" style:writing-mode="lr-tb">
        <style:tab-stops>
          <style:tab-stop style:position="0.751cm"/>
        </style:tab-stops>
      </style:paragraph-properties>
      <style:text-properties style:font-name="Times New Roman"/>
    </style:style>
    <style:style style:name="P50" style:family="paragraph" style:parent-style-name="Standard">
      <style:paragraph-properties fo:margin-left="0cm" fo:margin-right="0cm" fo:text-align="end" style:justify-single-word="false" fo:text-indent="0cm" style:auto-text-indent="false" fo:break-before="page" style:writing-mode="lr-tb">
        <style:tab-stops>
          <style:tab-stop style:position="10.028cm"/>
        </style:tab-stops>
      </style:paragraph-properties>
    </style:style>
    <style:style style:name="P51" style:family="paragraph" style:parent-style-name="Standard" style:master-page-name="">
      <loext:graphic-properties draw:fill="none"/>
      <style:paragraph-properties fo:margin-left="0cm" fo:margin-right="0cm" fo:margin-top="0cm" fo:margin-bottom="0.212cm" style:contextual-spacing="false" fo:text-align="start" style:justify-single-word="false" fo:text-indent="0cm" style:auto-text-indent="false" style:page-number="auto" fo:background-color="transparent" fo:keep-with-next="always" style:writing-mode="lr-tb"/>
    </style:style>
    <style:style style:name="P52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</style:style>
    <style:style style:name="P53" style:family="paragraph" style:parent-style-name="Standard">
      <style:paragraph-properties fo:margin-left="0cm" fo:margin-right="0cm" fo:orphans="0" fo:widows="0" fo:text-indent="0cm" style:auto-text-indent="false" style:writing-mode="lr-tb"/>
    </style:style>
    <style:style style:name="P54" style:family="paragraph" style:parent-style-name="Standard">
      <style:paragraph-properties fo:margin-left="0cm" fo:margin-right="0cm" fo:orphans="0" fo:widows="0" fo:text-indent="0cm" style:auto-text-indent="false" style:writing-mode="lr-tb"/>
      <style:text-properties fo:language="en" fo:country="US" officeooo:rsid="001aab05" officeooo:paragraph-rsid="001aab05"/>
    </style:style>
    <style:style style:name="P55" style:family="paragraph" style:parent-style-name="Standard">
      <style:paragraph-properties fo:margin-left="0cm" fo:margin-right="0cm" fo:orphans="0" fo:widows="0" fo:text-indent="0cm" style:auto-text-indent="false" style:writing-mode="lr-tb"/>
      <style:text-properties fo:language="en" fo:country="US" officeooo:rsid="001b8a76" officeooo:paragraph-rsid="001b8a76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style="italic" fo:font-weight="bold" style:font-style-asian="italic" style:font-weight-asian="bold"/>
    </style:style>
    <style:style style:name="T3" style:family="text">
      <style:text-properties style:font-name="Liberation Serif" fo:font-style="italic" fo:font-weight="bold" officeooo:rsid="000db913" style:font-style-asian="italic" style:font-weight-asian="bold"/>
    </style:style>
    <style:style style:name="T4" style:family="text">
      <style:text-properties style:font-name="Liberation Serif" style:text-underline-style="solid" style:text-underline-width="auto" style:text-underline-color="font-color" fo:font-weight="bold" style:font-weight-asian="bold"/>
    </style:style>
    <style:style style:name="T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6" style:family="text">
      <style:text-properties style:font-name="Liberation Serif" fo:font-size="13pt" fo:font-weight="bold" officeooo:rsid="000db913" style:font-size-asian="13pt" style:font-weight-asian="bold" style:font-size-complex="13pt" style:font-weight-complex="bold"/>
    </style:style>
    <style:style style:name="T7" style:family="text">
      <style:text-properties style:font-name="Liberation Serif" fo:font-size="10pt" fo:font-weight="bold" style:font-size-asian="10pt" style:font-weight-asian="bold" style:font-size-complex="10pt" style:font-weight-complex="bold"/>
    </style:style>
    <style:style style:name="T8" style:family="text">
      <style:text-properties style:font-name="Liberation Serif" fo:font-size="10pt" style:font-size-asian="10pt" style:font-size-complex="10pt"/>
    </style:style>
    <style:style style:name="T9" style:family="text">
      <style:text-properties style:font-name="Liberation Serif" fo:font-size="10pt" fo:language="en" fo:country="US" style:font-size-asian="10pt" style:font-size-complex="10pt"/>
    </style:style>
    <style:style style:name="T10" style:family="text">
      <style:text-properties style:font-name="Liberation Serif" fo:font-size="10pt" fo:language="en" fo:country="US" officeooo:rsid="0017dab2" style:font-size-asian="10pt" style:font-size-complex="10pt"/>
    </style:style>
    <style:style style:name="T11" style:family="text">
      <style:text-properties style:font-name="Liberation Serif" fo:font-size="10pt" fo:font-weight="normal" style:font-size-asian="10pt" style:font-weight-asian="normal" style:font-size-complex="10pt" style:font-weight-complex="normal"/>
    </style:style>
    <style:style style:name="T12" style:family="text">
      <style:text-properties style:font-name="Liberation Serif" officeooo:rsid="000db913"/>
    </style:style>
    <style:style style:name="T13" style:family="text">
      <style:text-properties style:font-name="Liberation Serif" officeooo:rsid="0011e458"/>
    </style:style>
    <style:style style:name="T14" style:family="text">
      <style:text-properties fo:language="en" fo:country="US"/>
    </style:style>
    <style:style style:name="T15" style:family="text">
      <style:text-properties officeooo:rsid="0017dab2"/>
    </style:style>
    <style:style style:name="T16" style:family="text">
      <style:text-properties fo:language="ru" fo:country="RU"/>
    </style:style>
    <style:style style:name="T17" style:family="text">
      <style:text-properties fo:language="ru" fo:country="RU" officeooo:rsid="0017dab2"/>
    </style:style>
    <style:style style:name="T18" style:family="text">
      <style:text-properties fo:language="ru" fo:country="RU" officeooo:rsid="001b8a76"/>
    </style:style>
    <style:style style:name="T19" style:family="text">
      <style:text-properties officeooo:rsid="001b8a7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"><text:span text:style-name="T2">Приложение 1 к </text:span><text:span text:style-name="T3">техническим требованиям на закупку</text:span><text:span text:style-name="T4"/></text:p>
      <text:p text:style-name="P1"/>
      <text:p text:style-name="P51"><text:span text:style-name="T6">Таблица 1. </text:span><text:span text:style-name="T5">Спецификация на поставку оборудования</text:span><text:span text:style-name="T7"/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25">№ п\п</text:p>
          </table:table-cell>
          <table:table-cell table:style-name="Таблица1.B1" office:value-type="string">
            <text:p text:style-name="P26">Наименование</text:p>
          </table:table-cell>
          <table:table-cell table:style-name="Таблица1.B1" office:value-type="string">
            <text:p text:style-name="P25">Ед. изм.</text:p>
          </table:table-cell>
          <table:table-cell table:style-name="Таблица1.D1" office:value-type="string">
            <text:p text:style-name="P25">кол-во </text:p>
          </table:table-cell>
          <table:table-cell table:style-name="Таблица1.E1" office:value-type="string">
            <text:p text:style-name="P27">Предложение участника</text:p>
          </table:table-cell>
        </table:table-row>
        <table:table-row table:style-name="Таблица1.2">
          <table:table-cell table:style-name="Таблица1.A1" office:value-type="string">
            <text:p text:style-name="P28">1.</text:p>
          </table:table-cell>
          <table:table-cell table:style-name="Таблица1.B2" office:value-type="string">
            <text:p text:style-name="P30">Система конференцсвязи на базе IP- АТС: составе:</text:p>
          </table:table-cell>
          <table:table-cell table:style-name="Таблица1.C2" office:value-type="string">
            <text:p text:style-name="P29">Компл.</text:p>
          </table:table-cell>
          <table:table-cell table:style-name="Таблица1.D2" office:value-type="string">
            <text:p text:style-name="P31">1</text:p>
          </table:table-cell>
          <table:table-cell table:style-name="Таблица1.C2" office:value-type="string">
            <text:p text:style-name="P31"/>
          </table:table-cell>
        </table:table-row>
        <table:table-row table:style-name="Таблица1.3">
          <table:table-cell table:style-name="Таблица1.A3" office:value-type="string">
            <text:p text:style-name="P5">1.1</text:p>
          </table:table-cell>
          <table:table-cell table:style-name="Таблица1.B3" office:value-type="string">
            <text:h text:style-name="P32" text:outline-level="2">Symway Hybrid Noda 4E1 пиринговая гибридная АТС</text:h>
            <text:p text:style-name="P10"><text:s text:c="2"/><text:span text:style-name="T15">основная, резервная </text:span>(или <text:span text:style-name="T15">эквивалент</text:span>): </text:p>
            <text:p text:style-name="P10">- 4 порта E1, не менее 1 порта Ethernet. </text:p>
            <text:p text:style-name="P10"><text:span text:style-name="T15">- с </text:span>функци<text:span text:style-name="T15">ей</text:span> IP АТС с подключением до 100 <text:s/>sip абонентов</text:p>
            <text:p text:style-name="P10">- проведение 3-х селекторных совещаний. </text:p>
            <text:p text:style-name="P10">- <text:span text:style-name="T15">о</text:span>дновременных подключений – 100:</text:p>
            <text:p text:style-name="P10">- SIP подключений-10</text:p>
            <text:p text:style-name="P10">- <text:s/>подключений по Е1-90</text:p>
          </table:table-cell>
          <table:table-cell table:style-name="Таблица1.B1" office:value-type="string">
            <text:p text:style-name="P43">Шт.</text:p>
          </table:table-cell>
          <table:table-cell table:style-name="Таблица1.D3" office:value-type="string">
            <text:p text:style-name="P45">2</text:p>
          </table:table-cell>
          <table:table-cell table:style-name="Таблица1.C2" office:value-type="string">
            <text:p text:style-name="P41"/>
          </table:table-cell>
        </table:table-row>
        <table:table-row table:style-name="Таблица1.4">
          <table:table-cell table:style-name="Таблица1.A3" office:value-type="string">
            <text:p text:style-name="P5">1.2</text:p>
          </table:table-cell>
          <table:table-cell table:style-name="Таблица1.B3" office:value-type="string">
            <text:p text:style-name="P12">Лицензия на программное обеспечение УПАТС для подключения абонентских и соединительных линий.</text:p>
            <text:p text:style-name="P12">Срок правомерного использования - бессрочно, </text:p>
            <text:p text:style-name="P12">Количество точек подключения, шт. - 650.</text:p>
          </table:table-cell>
          <table:table-cell table:style-name="Таблица1.B1" office:value-type="string">
            <text:p text:style-name="P13">Шт.</text:p>
          </table:table-cell>
          <table:table-cell table:style-name="Таблица1.D3" office:value-type="string">
            <text:p text:style-name="P24">1</text:p>
          </table:table-cell>
          <table:table-cell table:style-name="Таблица1.C2" office:value-type="string">
            <text:p text:style-name="P2"/>
          </table:table-cell>
        </table:table-row>
        <table:table-row table:style-name="Таблица1.2">
          <table:table-cell table:style-name="Таблица1.A3" office:value-type="string">
            <text:p text:style-name="P52"><text:span text:style-name="T9">1.3</text:span><text:span text:style-name="T14"/></text:p>
          </table:table-cell>
          <table:table-cell table:style-name="Таблица1.B5" office:value-type="string">
            <text:p text:style-name="P6">Управляемый коммутатор уровня L2+ с поддержкой PoE 802.3af/at, 24 порта 10/100/1000BASE-T PoE, 4 порта 100/1000BASE-X SFP, 4K VLAN, 16K MAC адресов, консольный порт, встроенный БП разъем питания на задней панели, 220В AC</text:p>
          </table:table-cell>
          <table:table-cell table:style-name="Таблица1.B1" office:value-type="string">
            <text:p text:style-name="P2">Шт.</text:p>
          </table:table-cell>
          <table:table-cell table:style-name="Таблица1.D3" office:value-type="string">
            <text:p text:style-name="P23">1</text:p>
          </table:table-cell>
          <table:table-cell table:style-name="Таблица1.C2" office:value-type="string">
            <text:p text:style-name="P19"/>
          </table:table-cell>
        </table:table-row>
        <table:table-row table:style-name="Таблица1.2">
          <table:table-cell table:style-name="Таблица1.A6" office:value-type="string">
            <text:p text:style-name="P7">1.<text:span text:style-name="T15">4</text:span></text:p>
          </table:table-cell>
          <table:table-cell table:style-name="Таблица1.B6" office:value-type="string">
            <text:p text:style-name="P47"><text:span text:style-name="T15">АРМ связиста на базе защищенного ноутбука </text:span>:</text:p>
            <text:p text:style-name="P48">ПЭВМ на базе Durabook, полузащищенный ноутбук IP50, 15.6" FHD IPS 1920x1080, 400нит, Intel Core i5-1235U 4,4ГГц, 16Гб RAM, 256Гб PCIe SSD,Wi-Fi 6E, BT 5,3, VGA, HDMI, RJ-45, COM, 2xUSB 3.2, USB type C, Thunderbolt 4, медиа отсек, Audio, 2МП фронт.кам, Адаптер 90Вт, батарея 7600мАч, <text:span text:style-name="T19">ОС.</text:span></text:p>
          </table:table-cell>
          <table:table-cell table:style-name="Таблица1.B5" office:value-type="string">
            <text:p text:style-name="P42">Шт.</text:p>
          </table:table-cell>
          <table:table-cell table:style-name="Таблица1.D6" office:value-type="string">
            <text:p text:style-name="P44">2</text:p>
          </table:table-cell>
          <table:table-cell table:style-name="Таблица1.E6" office:value-type="string">
            <text:p text:style-name="P40"/>
          </table:table-cell>
        </table:table-row>
        <table:table-row table:style-name="Таблица1.2">
          <table:table-cell table:style-name="Таблица1.A6" office:value-type="string">
            <text:p text:style-name="P7">1.<text:span text:style-name="T15">5</text:span></text:p>
          </table:table-cell>
          <table:table-cell table:style-name="Таблица1.B6" office:value-type="string">
            <text:p text:style-name="P8">SIP-телефон Yealink SIP-T3<text:span text:style-name="T15">3</text:span>P (или эквивалент):</text:p>
            <text:p text:style-name="P8">поддержка питания по PoE</text:p>
            <text:p text:style-name="P7">поддержка 2-х SIP-аккаунтов</text:p>
            <text:p text:style-name="P8">экран цветной <text:span text:style-name="T15">жидкокристалический</text:span></text:p>
            <text:p text:style-name="P7">поддержка гарнитуры</text:p>
          </table:table-cell>
          <table:table-cell table:style-name="Таблица1.B5" office:value-type="string">
            <text:p text:style-name="P3">Шт.</text:p>
          </table:table-cell>
          <table:table-cell table:style-name="Таблица1.D6" office:value-type="string">
            <text:p text:style-name="P14">6</text:p>
          </table:table-cell>
          <table:table-cell table:style-name="Таблица1.E6" office:value-type="string">
            <text:p text:style-name="P3"/>
          </table:table-cell>
        </table:table-row>
        <table:table-row table:style-name="Таблица1.8">
          <table:table-cell table:style-name="Таблица1.A6" office:value-type="string">
            <text:p text:style-name="P38"><text:span text:style-name="T9">1.</text:span><text:span text:style-name="T10">6</text:span><text:span text:style-name="T14"/></text:p>
          </table:table-cell>
          <table:table-cell table:style-name="Таблица1.B6" office:value-type="string">
            <text:p text:style-name="P21">SIP-телефон <text:span text:style-name="T17">с </text:span><text:s/>панель<text:span text:style-name="T17">ю</text:span> расширения, Yealink SIP-6U+EXP43 (или аналог): </text:p>
            <text:p text:style-name="P20">web-интерфейс управления с поддержкой русского языка.</text:p>
            <text:p text:style-name="P20">поддержка питания по PoE</text:p>
            <text:p text:style-name="P20">поддержка 2-х SIP-аккаунтов</text:p>
            <text:p text:style-name="P20">экран цветной жидкокристалический</text:p>
            <text:p text:style-name="P20">поддержка гарнитуры</text:p>
            <text:p text:style-name="P20">поддержка доп<text:span text:style-name="T17">олнительных</text:span> консолей</text:p>
          </table:table-cell>
          <table:table-cell table:style-name="Таблица1.B5" office:value-type="string">
            <text:p text:style-name="P3">Шт.</text:p>
          </table:table-cell>
          <table:table-cell table:style-name="Таблица1.D6" office:value-type="string">
            <text:p text:style-name="P14">4</text:p>
          </table:table-cell>
          <table:table-cell table:style-name="Таблица1.E6" office:value-type="string">
            <text:p text:style-name="P9"/>
          </table:table-cell>
        </table:table-row>
        <table:table-row table:style-name="Таблица1.9">
          <table:table-cell table:style-name="Таблица1.A6" office:value-type="string">
            <text:p text:style-name="P54">1.7<text:span text:style-name="T14"/></text:p>
          </table:table-cell>
          <table:table-cell table:style-name="Таблица1.B9" office:value-type="string">
            <text:p text:style-name="P22">Модуль расширения Yealink EXP43<text:span text:style-name="T16"> <text:s/>(или ана</text:span>лог<text:span text:style-name="T16">)</text:span></text:p>
          </table:table-cell>
          <table:table-cell table:style-name="Таблица1.B5" office:value-type="string">
            <text:p text:style-name="P3">Шт.</text:p>
          </table:table-cell>
          <table:table-cell table:style-name="Таблица1.D6" office:value-type="string">
            <text:p text:style-name="P14">4</text:p>
          </table:table-cell>
          <table:table-cell table:style-name="Таблица1.E6" office:value-type="string">
            <text:p text:style-name="P9"/>
          </table:table-cell>
        </table:table-row>
        <table:table-row table:style-name="Таблица1.9">
          <table:table-cell table:style-name="Таблица1.A6" office:value-type="string">
            <text:p text:style-name="P55">1.8<text:span text:style-name="T14"/></text:p>
          </table:table-cell>
          <table:table-cell table:style-name="Таблица1.B9" office:value-type="string">
            <text:p text:style-name="P11"><text:span text:style-name="T18">Т</text:span>ехническая поддержка (удаленное подключение) <text:span text:style-name="T19">на 3 года</text:span></text:p>
          </table:table-cell>
          <table:table-cell table:style-name="Таблица1.B5" office:value-type="string">
            <text:p text:style-name="P4">Шт.</text:p>
          </table:table-cell>
          <table:table-cell table:style-name="Таблица1.D6" office:value-type="string">
            <text:p text:style-name="P33">1</text:p>
          </table:table-cell>
          <table:table-cell table:style-name="Таблица1.E6" office:value-type="string">
            <text:p text:style-name="P9"/>
          </table:table-cell>
        </table:table-row>
      </table:table>
      <text:p text:style-name="P35"/>
      <text:p text:style-name="P46"><text:span text:style-name="T12">Таблица 2. </text:span><text:span text:style-name="T13">Технические т</text:span><text:span text:style-name="T1">ребования к оборудованию</text:span></text:p>
      <text:p text:style-name="P46"/>
      <text:p text:style-name="P36"><text:s/>Система конференцсвязи на базе IP- АТС</text:p>
      <text:p text:style-name="P34"/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5">Характеристика</text:p>
          </table:table-cell>
          <table:table-cell table:style-name="Таблица4.A1" office:value-type="string">
            <text:p text:style-name="P5">Описание требования</text:p>
          </table:table-cell>
        </table:table-row>
        <table:table-row table:style-name="Таблица4.1">
          <table:table-cell table:style-name="Таблица4.A1" office:value-type="string">
            <text:p text:style-name="P7">Конструктивное исполнение</text:p>
          </table:table-cell>
          <table:table-cell table:style-name="Таблица4.A1" office:value-type="string">
            <text:p text:style-name="P15">Конструктив для установки в 19” стойку.</text:p>
          </table:table-cell>
        </table:table-row>
        <table:table-row table:style-name="Таблица4.1">
          <table:table-cell table:style-name="Таблица4.A1" office:value-type="string">
            <text:p text:style-name="P7">Функциональные возможности</text:p>
          </table:table-cell>
          <table:table-cell table:style-name="Таблица4.A1" office:value-type="string">
            <text:p text:style-name="P39"><text:span text:style-name="Heading_20_6_20_Char"><text:span text:style-name="T8">-</text:span></text:span><text:span text:style-name="Heading_20_6_20_Char"><text:span text:style-name="T11"> функция ip АТС</text:span></text:span></text:p>
            <text:p text:style-name="P16">- функция селекторного совещания.</text:p>
            <text:p text:style-name="P16">- функция записи разговоров.</text:p>
            <text:p text:style-name="P38"><text:span text:style-name="T8">- функция голосового меню</text:span><text:span text:style-name="Heading_20_6_20_Char"><text:span text:style-name="T8"> </text:span></text:span></text:p>
            <text:p text:style-name="P38"><text:span text:style-name="Heading_20_6_20_Char"><text:span text:style-name="T8">- </text:span></text:span><text:span text:style-name="Heading_20_6_20_Char"><text:span text:style-name="T11">м</text:span></text:span><text:span text:style-name="Strong"><text:span text:style-name="T11">одульная архитектура системы, </text:span></text:span><text:span text:style-name="T11">позволяющая создавать </text:span><text:soft-page-break/><text:span text:style-name="T11">территориально-распределённые сети связи с любым планом нумерации, не имеющие ограничения по номерной ёмкости.</text:span></text:p>
            <text:p text:style-name="P38"><text:span text:style-name="Strong"><text:span text:style-name="T11">- поддержка SIP телефонных аппаратов</text:span></text:span><text:span text:style-name="T11"> разных производителей.</text:span></text:p>
            <text:p text:style-name="P38"><text:span text:style-name="Strong"><text:span text:style-name="T11">- интеллектуальная маршрутизация устанавливаемых соединений по различным критериям:</text:span></text:span><text:span text:style-name="T11"> входящих вызовов - по АОН, исходящих вызовов - по префиксам набираемых цифр номера, по критериям наименьшей стоимости и загруженности каналов.</text:span></text:p>
            <text:p text:style-name="P38"><text:span text:style-name="Strong"><text:span text:style-name="T11">- маршрутизация IP пакетов данных.</text:span></text:span></text:p>
            <text:p text:style-name="P38"><text:span text:style-name="Strong"><text:span text:style-name="T11">- аппаратная защита линейных блоков </text:span></text:span><text:span text:style-name="T11">от попадания сторонних</text:span><text:span text:style-name="T8"> напряжений.</text:span></text:p>
          </table:table-cell>
        </table:table-row>
        <table:table-row table:style-name="Таблица4.1">
          <table:table-cell table:style-name="Таблица4.A1" office:value-type="string">
            <text:p text:style-name="P7">Технические характеристики</text:p>
          </table:table-cell>
          <table:table-cell table:style-name="Таблица4.A1" office:value-type="string">
            <text:p text:style-name="P7">- типы соединительных линий: цифровые тракты G.703/G.704;</text:p>
            <text:p text:style-name="P7">- голосовые кодеки: G.711, G.729, G.722, GSM, iLBC, Speex, Opus;</text:p>
            <text:p text:style-name="P7">- протоколы IP-телефонии - SIP (RFC3262), IAX2</text:p>
            <text:p text:style-name="P7">Управление вызовами:</text:p>
            <text:p text:style-name="P7">- модификация номера до и после маршрутизации</text:p>
            <text:p text:style-name="P7">- запись разговоров</text:p>
            <text:p text:style-name="P7">- использование нескольких планов нумерации</text:p>
            <text:p text:style-name="P7">- ограничение количества линий на абонента</text:p>
            <text:p text:style-name="P7">- настройка режима обслуживания абонента</text:p>
            <text:p text:style-name="P7">- выключение транк-группы из работы</text:p>
            <text:p text:style-name="P7">- прямое проключение транк-групп</text:p>
            <text:p text:style-name="P7">- префикс на несколько транк-групп</text:p>
            <text:p text:style-name="P7">- ограничение количества линий на SIP-интерфейс</text:p>
            <text:p text:style-name="P7">- ограничение количества входящих и исходящих линий на абонента</text:p>
            <text:p text:style-name="P7">Типы сигнализаций для цифровых трактов - Сигнализация: PRI, PRI switch types: Euro ISDN.</text:p>
            <text:p text:style-name="P7">Протоколы: VoIP: SIP, SIP-T/SIP-I, SIP-Q;</text:p>
          </table:table-cell>
        </table:table-row>
        <table:table-row table:style-name="Таблица4.1">
          <table:table-cell table:style-name="Таблица4.A1" office:value-type="string">
            <text:p text:style-name="P7">Управление и мониторинг</text:p>
          </table:table-cell>
          <table:table-cell table:style-name="Таблица4.A1" office:value-type="string">
            <text:p text:style-name="P7">Аварийное логирование с возможностью сохранения логов на syslog-сервере</text:p>
            <text:p text:style-name="P7">Автоматическое включение логирования после перезапуска шлюза</text:p>
            <text:p text:style-name="P7">Мониторинг активных сессий пользователей web-интерфейса</text:p>
            <text:p text:style-name="P7"/>
          </table:table-cell>
        </table:table-row>
        <table:table-row table:style-name="Таблица4.1">
          <table:table-cell table:style-name="Таблица4.A1" office:value-type="string">
            <text:p text:style-name="P7">Требования к электропитанию</text:p>
          </table:table-cell>
          <table:table-cell table:style-name="Таблица4.A1" office:value-type="string">
            <text:p text:style-name="P7">Напряжение промышленной сети 187–240 В, частота – 50 Гц.</text:p>
            <text:p text:style-name="P7">Автоматическое переключение на резервное питание.</text:p>
          </table:table-cell>
        </table:table-row>
        <table:table-row table:style-name="Таблица4.1">
          <table:table-cell table:style-name="Таблица4.A1" office:value-type="string">
            <text:p text:style-name="P7">Технические требования</text:p>
            <text:p text:style-name="P7">к программному обеспечению УПАТС</text:p>
          </table:table-cell>
          <table:table-cell table:style-name="Таблица4.A1" office:value-type="string">
            <text:p text:style-name="P18">Программное обеспечение УПАТС должно быть включено в Единый реестр российских программ для электронных вычислительных машин и баз данных.</text:p>
            <text:p text:style-name="P18">Функциональные требования к программному обеспечению (далее ПО) УПАТС:</text:p>
            <text:p text:style-name="P18">Возможность работы с ТФОП по соединительным линиям следующих типов: аналоговая соединительная двухпроводная линия, канал Е1 PRI, SIP транк;</text:p>
            <text:p text:style-name="P18">Поддержка SIP-транков по протоколам RFC 3261, 3262, 3264, 3311, 4028;</text:p>
            <text:p text:style-name="P18">Поддержка импульсного и тонального набора номера;</text:p>
            <text:p text:style-name="P18">Гибкая настраиваемая внутренняя нумерация (2-8 знаков);</text:p>
            <text:p text:style-name="P18">Единый справочник всех абонентов;</text:p>
            <text:p text:style-name="P18">Возможность использования для одного внутреннего абонентского номера нескольких терминалов (аналоговый телефон, IP телефон, софтфон, мобильный телефон);</text:p>
            <text:p text:style-name="P18">Возможность использования одного внутреннего абонентского номера группой абонентов;</text:p>
            <text:p text:style-name="P18">Возможность использования одним абонентом нескольких внутренних абонентских номеров;</text:p>
            <text:p text:style-name="P18">Автоматическое изменение маршрута прохождения входящих вызовов в зависимости от времени суток и дня недели (по расписанию);</text:p>
            <text:p text:style-name="P18"><text:soft-page-break/>Удержание и перевод вызова;</text:p>
            <text:p text:style-name="P18">Переадресация входящих вызовов (при занятости, отсутствии ответа, безусловная) на другой номер;</text:p>
            <text:p text:style-name="P18">Переадресация вызовов по настраиваемому таймауту;</text:p>
            <text:p text:style-name="P18">Переадресация вызовов на внутренние и внешние абонентские номера;</text:p>
            <text:p text:style-name="P18">Вмешательство в существующее соединение приоритетным абонентом;</text:p>
            <text:p text:style-name="P18">Запрет вмешательства в существующее соединение приоритетного абонента;</text:p>
            <text:p text:style-name="P18">Перехват вызова;</text:p>
            <text:p text:style-name="P18">Парковка вызова;</text:p>
            <text:p text:style-name="P18">Сообщение о входящем вызове;</text:p>
            <text:p text:style-name="P18">Постановка в очередь к занятому абоненту;</text:p>
            <text:p text:style-name="P18">Прямой вызов абонента;</text:p>
            <text:p text:style-name="P18">Организация аудиоконференцсвязи на не менее чем 30 участников на одну конференцию с возможностью подключения внешних абонентов;</text:p>
            <text:p text:style-name="P18">Организация нескольких аудиоконференций в одно время проведения;</text:p>
            <text:p text:style-name="P18">Организация аудиоконференций по расписанию;</text:p>
            <text:p text:style-name="P18">Постоянно действующие конференц-комнаты;</text:p>
            <text:p text:style-name="P18">Веб управление аудиоконференциями с возможностью создания аудиоконференций, включения/отключения спикерфонов участников аудиоконференции, добавлении участников в аудиоконференции;</text:p>
            <text:p text:style-name="P18">Запись и воспроизведение записанных аудиоконференций;</text:p>
            <text:p text:style-name="P18">Соединение с внутренним абонентом тональным донабором внутреннего номера;</text:p>
            <text:p text:style-name="P18">Определение номера вызывающего абонента ТФОП (при предоставлении услуги от Оператора Связи);</text:p>
            <text:p text:style-name="P18">Возможность записи всех телефонных разговоров и выборочно по конкретным абонентам с поиском записанной информации;</text:p>
            <text:p text:style-name="P18">Возможность сохранения записей разговоров на внешний FTP сервер;</text:p>
            <text:p text:style-name="P18">Создание интерактивного голосового меню с загрузкой звуковых файлов;</text:p>
            <text:p text:style-name="P18">Система статистики телефонных вызовов;</text:p>
            <text:p text:style-name="P18">Голосовая почта абонента;</text:p>
            <text:p text:style-name="P17">Возможность голосового оповещения внутренних абонентов УПАТС по внутренним абонентским линиям;</text:p>
            <text:p text:style-name="P17">Количество создаваемых сеансов оповещения не менее 100;</text:p>
            <text:p text:style-name="P17">Количество абонентов, включаемых в один сеанс оповещения, не менее 100;</text:p>
            <text:p text:style-name="P17">Возможность организации голосового оповещения в автоматическом режиме без участия оператора;</text:p>
            <text:p text:style-name="P17">Принудительное оповещение по всем внутренним телефонным номерам УПАТС;</text:p>
            <text:p text:style-name="P17">Формирование голосового оповещения путем загрузки аудиофайла;</text:p>
            <text:p text:style-name="P17">Циклическое повторение голосового сообщения;</text:p>
            <text:p text:style-name="P17">Запуск сеанса оповещения из веб-интерфейса оператором, dtmf-кодом с телефонного аппарата;</text:p>
            <text:p text:style-name="P18">Формирование отчета по оповещению средствами веб-интерфейса, файла формата csv.</text:p>
            <text:p text:style-name="P18">Автономная работа ПО любого блока УПАТС с поддержкой коммутации абонентов и линий связи, подключенных к данному блоку, и поддержка <text:soft-page-break/>всех сервисных функций УПАТС для абонентов блока независимо от текущего состояния других блоков УПАТС;</text:p>
            <text:p text:style-name="P17">Единый интерфейс контроля и управления УПАТС и выносов УПАТС в филиалах;</text:p>
            <text:p text:style-name="P17">Управление всеми пользовательскими и системными подключениями УПАТС через многофункциональную консоль с веб-интерфейсом;</text:p>
            <text:p text:style-name="P17">Поддержку администрирования профилей настроек;</text:p>
            <text:p text:style-name="P17">Язык интерфейса УПАТС русскоязычный;</text:p>
            <text:p text:style-name="P17">Разграничение прав доступа на основе ролей;</text:p>
            <text:p text:style-name="P17">Настройка плана нумерации, правил входящей и исходящей маршрутизации, сетевых параметров, сервисов и ДВО абонентов;</text:p>
            <text:p text:style-name="P17">Возможность централизованного обновления ПО аппаратных средств УПАТС;</text:p>
            <text:p text:style-name="P17">Возможность обновления ПО УПАТС локальной загрузкой файла обновления на любой блок в составе УПАТС;</text:p>
            <text:p text:style-name="P17">Возможность централизованного добавления, управления конфигурацией и удаления абонентов на любом блоке УПАТС;</text:p>
            <text:p text:style-name="P17">Сохранение единой конфигурации всех блоков УПАТС на каждом блоке;</text:p>
            <text:p text:style-name="P18">Восстановление конфигурации любого блока УПАТС с любого другого блока УПАТС.</text:p>
          </table:table-cell>
        </table:table-row>
      </table:table>
      <text:p text:style-name="P49"/>
      <text:p text:style-name="P34"/>
      <text:p text:style-name="P3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font-name-asian="Calibri" style:font-family-asian="Calibri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western" style:family="paragraph" style:parent-style-name="Standard">
      <style:paragraph-properties fo:margin-top="0.494cm" fo:margin-bottom="0.494cm" style:contextual-spacing="false" fo:text-align="end" style:justify-single-word="false"/>
      <style:text-properties fo:color="#000000" loext:opacity="100%" style:font-name="Times New Roman" fo:font-family="'Times New Roman'" style:font-family-generic="roman" style:font-pitch="variable" fo:font-size="10pt" style:font-name-asian="Calibri" style:font-family-asian="Calibri" style:font-family-generic-asian="system" style:font-pitch-asian="variabl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Default_20_Paragraph_20_Font" style:display-name="Default Paragraph Font" style:family="text"/>
    <style:style style:name="Верхний_20_колонтитул_20_Знак" style:display-name="Верхний колонтитул Знак" style:family="text" style:parent-style-name="Default_20_Paragraph_20_Font">
      <style:text-properties fo:font-size="12pt" style:font-size-asian="12pt" style:font-size-complex="12pt"/>
    </style:style>
    <style:style style:name="Основной_20_шрифт_20_абзаца" style:display-name="Основной шрифт абзаца" style:family="text"/>
    <style:style style:name="Strong" style:family="text">
      <style:text-properties fo:font-weight="bold" style:font-weight-asian="bold"/>
    </style:style>
    <style:style style:name="Heading_20_6_20_Char" style:display-name="Heading 6 Char" style:family="text" style:parent-style-name="Default_20_Paragraph_20_Font"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Тимофей Николаевич Бакшеев</meta:initial-creator>
    <meta:creation-date>2025-03-25T17:15:01.405000000</meta:creation-date>
    <dc:date>2025-12-18T08:21:07.769000000</dc:date>
    <meta:editing-duration>PT5H48M19S</meta:editing-duration>
    <meta:editing-cycles>13</meta:editing-cycles>
    <meta:generator>AlterOffice/3.4.0.8$Windows_X86_64 LibreOffice_project/8f3f3c847f0b8d6fea24e251d3d8ed4f23cbe23c</meta:generator>
    <meta:print-date>2025-12-18T08:17:38.863000000</meta:print-date>
    <meta:document-statistic meta:table-count="2" meta:image-count="0" meta:object-count="0" meta:page-count="4" meta:paragraph-count="161" meta:word-count="1014" meta:character-count="8007" meta:non-whitespace-character-count="7139"/>
  </office:meta>
</office:document-meta>
</file>