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writing-mode="lr-tb"/>
      <style:text-properties fo:font-weight="bold" officeooo:paragraph-rsid="000b559f" style:font-weight-asian="bold" style:font-weight-complex="bold"/>
    </style:style>
    <style:style style:name="P2" style:family="paragraph" style:parent-style-name="Standard">
      <style:paragraph-properties fo:text-align="start" style:justify-single-word="false" style:writing-mode="lr-tb"/>
      <style:text-properties officeooo:paragraph-rsid="000b559f"/>
    </style:style>
    <style:style style:name="P3" style:family="paragraph" style:parent-style-name="Standard">
      <style:paragraph-properties fo:text-align="start" style:justify-single-word="false" style:writing-mode="lr-tb"/>
      <style:text-properties officeooo:paragraph-rsid="000b559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КПД 2 71.12.40 <text:s/>Метрологическое обслуживание (поверка) эталонного оборудования филиала " Амурские Электрические Сети ".</text:p>
      <text:p text:style-name="Standard"/>
      <text:p text:style-name="Standard"/>
      <text:p text:style-name="P2">1. Проведение технического обслуживания перед проведением работ по поверке (калибровке) средств измерений;</text:p>
      <text:p text:style-name="P2">2. Проведение работ по поверке (калибровке) средств измерений и обработка результатов, полученных в ходе проведения этих работ;</text:p>
      <text:p text:style-name="P2">3. Предоставление результатов проведения работ по поверке (калибровке) средств измерений, в виде свидетельств о поверке (калибровке);</text:p>
      <text:p text:style-name="P2">4. Проведение поверки (калибровки) средств измерений по следующим видам измерений: Измерение электрических и магнитных величин.</text:p>
      <text:p text:style-name="P2"/>
      <text:p text:style-name="Standard">Перечень приборов: </text:p>
      <text:p text:style-name="Standard"/>
      <text:p text:style-name="P2">Преобразователи напряжения ПВЕ-10-2 (1 шт.), ПВЕ-35-2 (1 шт.), Прибор многофункциональный Энергомонитор 3.1 КМ (2 шт.), Энергомонитор 3.3 Т1 (2 шт.), Трансформатор тока эталонный ТТИП 5000/5 (1 шт.), Трансформатор тока эталонный 100/5 (1 шт.).</text:p>
      <text:p text:style-name="P2"/>
      <text:p text:style-name="P2">Срок оказания услуг 2027 год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Обычный" style:family="paragraph">
      <style:paragraph-properties fo:hyphenation-ladder-count="no-limit"/>
      <style:text-properties fo:font-size="12pt" style:font-size-asian="12pt" style:font-size-complex="12pt" fo:hyphenate="false" fo:hyphenation-remain-char-count="2" fo:hyphenation-push-char-count="2" loext:hyphenation-no-caps="fals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6T13:09:47.341935529</meta:creation-date>
    <meta:generator>LibreOffice/7.1.8.1$Linux_X86_64 LibreOffice_project/10$Build-1</meta:generator>
    <dc:date>2026-09-04T11:24:20.353079027</dc:date>
    <meta:editing-duration>PT2H15M7S</meta:editing-duration>
    <meta:editing-cycles>8</meta:editing-cycles>
    <meta:document-statistic meta:table-count="0" meta:image-count="0" meta:object-count="0" meta:page-count="1" meta:paragraph-count="8" meta:word-count="114" meta:character-count="903" meta:non-whitespace-character-count="795"/>
  </office:meta>
</office:document-meta>
</file>