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82000000BBF0B21AE35171F08E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5" style:family="table">
      <style:table-properties style:width="16.993cm" fo:margin-left="0.009cm" fo:margin-top="0cm" fo:margin-bottom="0cm" table:align="left" style:writing-mode="page"/>
    </style:style>
    <style:style style:name="Таблица5.A" style:family="table-column">
      <style:table-column-properties style:column-width="1.161cm"/>
    </style:style>
    <style:style style:name="Таблица5.B" style:family="table-column">
      <style:table-column-properties style:column-width="4.782cm"/>
    </style:style>
    <style:style style:name="Таблица5.C" style:family="table-column">
      <style:table-column-properties style:column-width="1.998cm"/>
    </style:style>
    <style:style style:name="Таблица5.D" style:family="table-column">
      <style:table-column-properties style:column-width="2cm"/>
    </style:style>
    <style:style style:name="Таблица5.E" style:family="table-column">
      <style:table-column-properties style:column-width="3.552cm"/>
    </style:style>
    <style:style style:name="Таблица5.F" style:family="table-column">
      <style:table-column-properties style:column-width="3.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cm" style:contextual-spacing="false" fo:text-align="start" style:justify-single-word="false" fo:orphans="0" fo:widows="0" fo:break-before="page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5" style:family="paragraph" style:parent-style-name="Обычный">
      <style:paragraph-properties fo:text-align="start" style:justify-single-word="false" fo:orphans="0" fo:widows="0"/>
      <style:text-properties style:font-name="Arial" fo:font-size="9pt" style:font-name-asian="Times New Roman" style:font-size-asian="9pt" style:font-name-complex="Arial" style:font-size-complex="9pt"/>
    </style:style>
    <style:style style:name="P6" style:family="paragraph" style:parent-style-name="Обычный">
      <style:paragraph-properties fo:text-align="start" style:justify-single-word="false" fo:orphans="0" fo:widows="0"/>
      <style:text-properties style:font-name="Arial" fo:font-size="9pt" officeooo:paragraph-rsid="001a2e26" style:font-name-asian="Times New Roman" style:font-size-asian="9pt" style:font-name-complex="Arial" style:font-size-complex="9pt"/>
    </style:style>
    <style:style style:name="P7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10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1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2pt" fo:font-weight="bold" style:font-name-asian="Times New Roman" style:font-size-asian="1.75pt" style:font-weight-asian="bold" style:font-name-complex="Arial" style:font-size-complex="2pt" style:font-weight-complex="bold"/>
    </style:style>
    <style:style style:name="P12" style:family="paragraph" style:parent-style-name="Обычный">
      <style:paragraph-properties fo:text-align="start" style:justify-single-word="false" fo:orphans="0" fo:widows="0"/>
    </style:style>
    <style:style style:name="P13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4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5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6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b80b07"/>
    </style:style>
    <style:style style:name="P17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8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0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21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2" style:family="paragraph" style:parent-style-name="Обычный">
      <style:text-properties style:font-name="Liberation Serif" fo:font-size="12pt" style:font-size-asian="12pt" style:font-size-complex="12pt"/>
    </style:style>
    <style:style style:name="P23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4" style:family="paragraph" style:parent-style-name="Обычный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 fo:hyphenation-ladder-count="no-limit">
        <style:tab-stops/>
      </style:paragraph-properties>
      <style:text-properties style:font-name="Liberation Serif" fo:font-size="12pt" fo:font-weight="bold" style:font-name-asian="Times New Roman" style:font-size-asian="12pt" style:font-weight-asian="bold" style:font-name-complex="Arial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6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27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1" style:font-size-asian="10pt" style:font-style-asian="italic" style:font-weight-asian="bold" style:font-size-complex="10pt"/>
    </style:style>
    <style:style style:name="P28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rsid="00a92b7e" officeooo:paragraph-rsid="00a92b7e" style:font-size-asian="10pt" style:font-style-asian="italic" style:font-weight-asian="bold" style:font-size-complex="10pt"/>
    </style:style>
    <style:style style:name="P29" style:family="paragraph" style:parent-style-name="Standard">
      <style:paragraph-properties fo:margin-top="0cm" fo:margin-bottom="0.353cm" style:contextual-spacing="true"/>
      <style:text-properties style:font-name="Times New Roman" fo:font-size="10pt" fo:font-style="italic" officeooo:paragraph-rsid="0088114e" style:font-name-asian="Times New Roman2" style:font-size-asian="10pt" style:font-style-asian="italic" style:font-size-complex="10pt"/>
    </style:style>
    <style:style style:name="P30" style:family="paragraph" style:parent-style-name="Standard">
      <style:paragraph-properties fo:margin-left="0cm" fo:margin-right="0cm" fo:margin-top="0cm" fo:margin-bottom="0.353cm" style:contextual-spacing="true" fo:text-indent="0cm" style:auto-text-indent="false"/>
      <style:text-properties style:font-name="Times New Roman" fo:font-size="10pt" fo:font-style="italic" officeooo:paragraph-rsid="009e0438" style:font-name-asian="Times New Roman2" style:font-size-asian="10pt" style:font-style-asian="italic" style:font-size-complex="10pt"/>
    </style:style>
    <style:style style:name="P31" style:family="paragraph" style:parent-style-name="Standard">
      <style:paragraph-properties fo:margin-top="0cm" fo:margin-bottom="0.353cm" style:contextual-spacing="true"/>
      <style:text-properties style:font-name="Times New Roman" fo:font-size="10pt" officeooo:paragraph-rsid="0088114e" style:font-size-asian="10pt" style:font-size-complex="10pt"/>
    </style:style>
    <style:style style:name="P32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officeooo:paragraph-rsid="0088114e" style:font-size-asian="10pt" style:font-size-complex="10pt"/>
    </style:style>
    <style:style style:name="P33" style:family="paragraph" style:parent-style-name="Standard">
      <style:paragraph-properties fo:text-align="justify" style:justify-single-word="false"/>
      <style:text-properties style:font-name="Times New Roman" fo:font-size="10pt" officeooo:paragraph-rsid="0088114e" style:font-size-asian="10pt" style:font-size-complex="10pt"/>
    </style:style>
    <style:style style:name="P34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officeooo:paragraph-rsid="0088114e" style:font-size-asian="10pt" style:language-asian="en" style:country-asian="US" style:font-size-complex="10pt"/>
    </style:style>
    <style:style style:name="P35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officeooo:paragraph-rsid="0088114e" style:font-size-asian="10pt" style:language-asian="en" style:country-asian="US" style:font-weight-asian="bold" style:font-size-complex="10pt"/>
    </style:style>
    <style:style style:name="P36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b80b07" style:font-size-asian="8pt" style:font-size-complex="8pt"/>
    </style:style>
    <style:style style:name="P37" style:family="paragraph" style:parent-style-name="Обычный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 fo:hyphenation-ladder-count="no-limit" fo:break-before="pag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8" style:family="paragraph" style:parent-style-name="Обычный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 fo:orphans="0" fo:widows="0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9" style:family="paragraph" style:parent-style-name="Обычный">
      <style:paragraph-properties fo:text-align="start" style:justify-single-word="false"/>
      <style:text-properties fo:color="#0000ff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40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T1" style:family="text"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3" style:family="text">
      <style:text-properties style:font-name="Arial" fo:font-size="9pt" style:font-name-asian="Times New Roman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name-asian="Times New Roman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bd197e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895b6b" style:font-style-asian="italic" style:font-weight-asian="bold"/>
    </style:style>
    <style:style style:name="T12" style:family="text">
      <style:text-properties fo:font-style="italic" fo:font-weight="bold" style:font-style-asian="italic" style:font-weight-asian="bold" style:font-style-complex="italic" style:font-weight-complex="bold"/>
    </style:style>
    <style:style style:name="T13" style:family="text">
      <style:text-properties fo:font-style="italic" fo:font-weight="bold" officeooo:rsid="00bd16d6" style:font-style-asian="italic" style:font-weight-asian="bold" style:font-style-complex="italic" style:font-weight-complex="bold"/>
    </style:style>
    <style:style style:name="T14" style:family="text">
      <style:text-properties fo:font-style="italic" fo:font-weight="bold" officeooo:rsid="00ae4bd2" style:font-style-asian="italic" style:font-weight-asian="bold"/>
    </style:style>
    <style:style style:name="T15" style:family="text">
      <style:text-properties fo:font-style="italic" fo:font-weight="bold" officeooo:rsid="00b80b07" style:font-style-asian="italic" style:font-weight-asian="bold"/>
    </style:style>
    <style:style style:name="T16" style:family="text">
      <style:text-properties fo:font-style="italic" fo:font-weight="bold" officeooo:rsid="00bd197e" style:font-style-asian="italic" style:font-weight-asian="bold"/>
    </style:style>
    <style:style style:name="T17" style:family="text">
      <style:text-properties fo:font-style="italic" fo:font-weight="bold" officeooo:rsid="00c35c7a" style:font-style-asian="italic" style:font-weight-asian="bold"/>
    </style:style>
    <style:style style:name="T18" style:family="text">
      <style:text-properties fo:font-style="italic" fo:font-weight="bold" officeooo:rsid="00c5ffaf" style:font-style-asian="italic" style:font-weight-asian="bold"/>
    </style:style>
    <style:style style:name="T19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20" style:family="text">
      <style:text-properties style:font-name="Times New Roman" fo:font-size="8pt" style:font-size-asian="8pt" style:font-size-complex="8pt"/>
    </style:style>
    <style:style style:name="T21" style:family="text">
      <style:text-properties style:font-name="Times New Roman" fo:font-size="8pt" officeooo:rsid="00c35c7a" style:font-size-asian="8pt" style:font-size-complex="8pt"/>
    </style:style>
    <style:style style:name="T22" style:family="text">
      <style:text-properties officeooo:rsid="00842d1b" style:font-name-asian="Times New Roman"/>
    </style:style>
    <style:style style:name="T23" style:family="text">
      <style:text-properties style:font-name-asian="Times New Roman2"/>
    </style:style>
    <style:style style:name="T24" style:family="text">
      <style:text-properties officeooo:rsid="0088114e" style:font-name-asian="Times New Roman2"/>
    </style:style>
    <style:style style:name="T25" style:family="text">
      <style:text-properties officeooo:rsid="009778f4" style:font-name-asian="Times New Roman2"/>
    </style:style>
    <style:style style:name="T26" style:family="text">
      <style:text-properties officeooo:rsid="0088114e"/>
    </style:style>
    <style:style style:name="T27" style:family="text">
      <style:text-properties officeooo:rsid="008cf471"/>
    </style:style>
    <style:style style:name="T28" style:family="text">
      <style:text-properties officeooo:rsid="009e4305"/>
    </style:style>
    <style:style style:name="T29" style:family="text">
      <style:text-properties officeooo:rsid="00b80b07"/>
    </style:style>
    <style:style style:name="T30" style:family="text">
      <style:text-properties officeooo:rsid="00bd16d6"/>
    </style:style>
    <style:style style:name="T31" style:family="text">
      <style:text-properties officeooo:rsid="00bd197e"/>
    </style:style>
    <style:style style:name="T32" style:family="text">
      <style:text-properties style:font-name="Liberation Serif" fo:font-size="12pt" fo:font-weight="bold" style:font-name-asian="Times New Roman" style:font-size-asian="12pt" style:font-weight-asian="bold" style:font-name-complex="Arial" style:font-size-complex="12pt" style:font-weight-complex="bold"/>
    </style:style>
    <style:style style:name="T33" style:family="text">
      <style:text-properties officeooo:rsid="00211989"/>
    </style:style>
    <style:style style:name="T34" style:family="text">
      <style:text-properties officeooo:rsid="00c35c7a"/>
    </style:style>
    <style:style style:name="T35" style:family="text">
      <style:text-properties fo:language="ru" fo:country="RU" fo:font-style="italic" fo:font-weight="bold" officeooo:rsid="00c35c7a" style:font-style-asian="italic" style:font-weight-asian="bold" style:font-style-complex="italic" style:font-weight-complex="bold"/>
    </style:style>
    <style:style style:name="T36" style:family="text">
      <style:text-properties officeooo:rsid="00c4b399"/>
    </style:style>
    <style:style style:name="T37" style:family="text">
      <style:text-properties officeooo:rsid="00c5ffaf"/>
    </style:style>
    <style:style style:name="T38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p text:style-name="Обычный"><draw:frame draw:style-name="fr1" draw:name="Рисунок 1" text:anchor-type="paragraph" svg:x="0.183cm" svg:y="0.98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/>
                  <text:p text:style-name="P3"/>
                  <text:p text:style-name="P11"/>
                  <text:p text:style-name="P3">АКЦИОНЕРНОЕ ОБЩЕСТВО</text:p>
                  <text:p text:style-name="P4">«ДАЛЬНЕВОСТОЧНАЯ РАСПРЕДЕЛИТЕЛЬНАЯ</text:p>
                  <text:p text:style-name="P4">СЕТЕВАЯ КОМПАНИЯ»</text:p>
                  <text:p text:style-name="P12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5">ул. Шевченко, 32., г. Благовещенск </text:p>
                  <text:p text:style-name="P5">Амурская область, Российская Федерация</text:p>
                  <text:p text:style-name="P5">675004 <text:s/></text:p>
                  <text:p text:style-name="P20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6">факс: +7(4162) 39<text:span text:style-name="T33">9-0</text:span>02</text:p>
                  <text:p text:style-name="P6">тел: <text:s text:c="3"/>+7(4162) 397-359</text:p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2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 </text:span></text:span></text:p>
                  <text:p text:style-name="P39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37"/>
                  <text:p text:style-name="P24"/>
                  <text:p text:style-name="P24"/>
                  <text:p text:style-name="P24">АКЦИОНЕРНОЕ ОБЩЕСТВО</text:p>
                  <text:p text:style-name="P24">«ДАЛЬНЕВОСТОЧНАЯ РАСПРЕДЕЛИТЕЛЬНАЯ</text:p>
                  <text:p text:style-name="P24">СЕТЕВАЯ КОМПАНИЯ»</text:p>
                  <text:p text:style-name="P38"><text:span text:style-name="Основной_20_шрифт_20_абзаца"><text:span text:style-name="T32">(АО «ДРСК»)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8"><text:span text:style-name="T37">04</text:span>.<text:span text:style-name="T29">0</text:span><text:span text:style-name="T37">9</text:span>.202<text:span text:style-name="T31">6</text:span></text:p>
                </table:table-cell>
                <table:table-cell table:style-name="Таблица2.B6" office:value-type="string">
                  <text:p text:style-name="P7">№</text:p>
                </table:table-cell>
                <table:table-cell table:style-name="Таблица2.A6" office:value-type="string">
                  <text:p text:style-name="P9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10"/>
                </table:table-cell>
                <table:table-cell table:style-name="Таблица2.B6" office:value-type="string">
                  <text:p text:style-name="P10"/>
                </table:table-cell>
                <table:table-cell table:style-name="Таблица2.A7" office:value-type="string">
                  <text:p text:style-name="P10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3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7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19">Руководителю</text:span></text:span></text:p>
                  <text:p text:style-name="P23"/>
                  <text:p text:style-name="P12"/>
                  <text:p text:style-name="P12"/>
                  <text:p text:style-name="P12"/>
                  <text:p text:style-name="P12"/>
                  <text:p text:style-name="P12"/>
                  <text:p text:style-name="P12"/>
                  <text:p text:style-name="P14"><text:span text:style-name="Основной_20_шрифт_20_абзаца"/></text:p>
                  <text:p text:style-name="P26"/>
                  <text:p text:style-name="P21"><text:s text:c="18"/></text:p>
                  <text:p text:style-name="P21"/>
                  <text:p text:style-name="P22"/>
                </table:table-cell>
              </table:table-row>
            </table:table>
            <text:p text:style-name="P18"/>
          </table:table-cell>
        </table:table-row>
      </table:table>
      <text:p text:style-name="P25">О <text:span text:style-name="T22">стоимости продукции</text:span></text:p>
      <text:p text:style-name="P19"/>
      <text:p text:style-name="P32">В 202<text:span text:style-name="T37">7</text:span> для филиал<text:span text:style-name="T28">ов</text:span> АО «ДРСК» планируется приобретение<text:span text:style-name="T30"> </text:span><text:span text:style-name="T13">Разрядник</text:span><text:span text:style-name="T35">ов</text:span><text:span text:style-name="T12">,</text:span> согласно <text:span text:style-name="T26">технического задания</text:span>.</text:p>
      <text:p text:style-name="P32">Для планирования денежных средств, просим Вас в срок <text:span text:style-name="T10">до </text:span><text:span text:style-name="T18">09</text:span><text:span text:style-name="T14">.</text:span><text:span text:style-name="T15">0</text:span><text:span text:style-name="T18">9</text:span><text:span text:style-name="T10">.20</text:span><text:span text:style-name="T16">26</text:span><text:span text:style-name="T15"> </text:span>предоставить информацию о сроках изготовления данной продукции, а также о его стоимости с учетом транспортных расходов до мест<text:span text:style-name="T26">а</text:span> поставки, указанных в <text:span text:style-name="T26">техническом задани</text:span><text:span text:style-name="T31">и</text:span><text:span text:style-name="T27">.</text:span></text:p>
      <text:p text:style-name="P33"><text:span text:style-name="T10">Предварительные условия </text:span><text:span text:style-name="T11">оплаты</text:span><text:span text:style-name="T10">:</text:span></text:p>
      <text:p text:style-name="P33"><text:span text:style-name="T10">Оплата за поставленную продукцию</text:span> буде<text:bookmark text:name="_GoBack"/>т осуществляться <text:span text:style-name="T7"><text:s/>в течение</text:span><text:span text:style-name="T5"> </text:span><text:span text:style-name="T9">45</text:span><text:span text:style-name="T5"> (</text:span><text:span text:style-name="T9">сорока пя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2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2"><text:s/></text:span>с обязательным заполнением таблицы:</text:p>
      <text:p text:style-name="P32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office:value-type="string">
            <text:p text:style-name="P35">№ п/п</text:p>
          </table:table-cell>
          <table:table-cell table:style-name="Таблица5.A1" office:value-type="string">
            <text:p text:style-name="P35">Наименование продукции</text:p>
          </table:table-cell>
          <table:table-cell table:style-name="Таблица5.A1" office:value-type="string">
            <text:p text:style-name="P35">Ед.</text:p>
            <text:p text:style-name="P35">измер.</text:p>
          </table:table-cell>
          <table:table-cell table:style-name="Таблица5.A1" office:value-type="string">
            <text:p text:style-name="P35">Кол-во</text:p>
          </table:table-cell>
          <table:table-cell table:style-name="Таблица5.A1" office:value-type="string">
            <text:p text:style-name="P35">Цена с НДС в руб. и транспортными расходами</text:p>
          </table:table-cell>
          <table:table-cell table:style-name="Таблица5.A1" office:value-type="string">
            <text:p text:style-name="P35">Итого с НДС в руб. и транспортными расходами</text:p>
          </table:table-cell>
        </table:table-row>
        <table:table-row table:style-name="Таблица5.1"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</table:table-row>
        <table:table-row table:style-name="Таблица5.1">
          <table:table-cell table:style-name="Таблица5.A1" office:value-type="string">
            <text:p text:style-name="P34"/>
          </table:table-cell>
          <table:table-cell table:style-name="Таблица5.A1" table:number-columns-spanned="4" office:value-type="string">
            <text:p text:style-name="P35">Итого 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5"/>
          </table:table-cell>
        </table:table-row>
      </table:table>
      <text:p text:style-name="P29"/>
      <text:p text:style-name="P30"/>
      <text:p text:style-name="P31"><text:span text:style-name="T23">Приложение: </text:span><text:span text:style-name="T24">Техническое </text:span><text:span text:style-name="T25">требование</text:span></text:p>
      <text:p text:style-name="P27"/>
      <text:p text:style-name="P27"/>
      <text:p text:style-name="P28">Зам. Генерального директора <text:s/></text:p>
      <text:p text:style-name="P28">по управлению ресурсами <text:s text:c="68"/>п/п <text:s text:c="51"/>С.А. Коржов</text:p>
      <text:p text:style-name="P15"/>
      <text:p text:style-name="P15"/>
      <text:p text:style-name="P15"/>
      <text:p text:style-name="P15"/>
      <text:p text:style-name="P15"/>
      <text:p text:style-name="P36"><text:span text:style-name="T34">Клименко А.Е.</text:span> </text:p>
      <text:p text:style-name="P16"><text:span text:style-name="Основной_20_шрифт_20_абзаца"><text:span text:style-name="T20">(4162)397-3</text:span></text:span><text:span text:style-name="Основной_20_шрифт_20_абзаца"><text:span text:style-name="T21">47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text>72</number:text>
    </number:number-style>
    <number:number-style style:name="N115">
      <number:text>30</number:text>
    </number:number-style>
    <number:number-style style:name="N116">
      <number:text>48,36</number:text>
    </number:number-style>
    <number:number-style style:name="N117">
      <number:text>967,20</number:text>
    </number:number-style>
    <number:number-style style:name="N118">
      <number:text>52,59</number:text>
    </number:number-style>
    <number:number-style style:name="N119">
      <number:text>1 051,80</number:text>
    </number:number-style>
    <number:number-style style:name="N120">
      <number:text>583,40</number:text>
    </number:number-style>
    <number:number-style style:name="N121">
      <number:text>29,17</number:text>
    </number:number-style>
    <number:number-style style:name="N122">
      <number:text>381,40</number:text>
    </number:number-style>
    <number:number-style style:name="N123">
      <number:text>19,07</number:text>
    </number:number-style>
    <number:number-style style:name="N124">
      <number:text>115</number:text>
    </number:number-style>
    <number:number-style style:name="N125">
      <number:text>7 389,90</number:text>
    </number:number-style>
    <number:number-style style:name="N126">
      <number:text>20,70</number:text>
    </number:number-style>
    <number:number-style style:name="N127">
      <number:text>357</number:text>
    </number:number-style>
    <number:number-style style:name="N128">
      <number:text>209,64</number:text>
    </number:number-style>
    <number:number-style style:name="N129">
      <number:text>17,47</number:text>
    </number:number-style>
    <number:number-style style:name="N130">
      <number:text>12</number:text>
    </number:number-style>
    <number:number-style style:name="N131">
      <number:text>1 124,16</number:text>
    </number:number-style>
    <number:number-style style:name="N132">
      <number:text>281,04</number:text>
    </number:number-style>
    <number:number-style style:name="N133">
      <number:text>1 056,00</number:text>
    </number:number-style>
    <number:number-style style:name="N134">
      <number:text>4 741,20</number:text>
    </number:number-style>
    <number:number-style style:name="N135">
      <number:text>3 488,40</number:text>
    </number:number-style>
    <number:number-style style:name="N136">
      <number:text>1 162,80</number:text>
    </number:number-style>
    <number:number-style style:name="N137">
      <number:text>4 012,80</number:text>
    </number:number-style>
    <number:number-style style:name="N138">
      <number:text>20,99</number:text>
    </number:number-style>
    <number:number-style style:name="N139">
      <number:text>251,88</number:text>
    </number:number-style>
    <number:number-style style:name="N140">
      <number:text>26,17</number:text>
    </number:number-style>
    <number:number-style style:name="N141">
      <number:text>314,04</number:text>
    </number:number-style>
    <number:number-style style:name="N142">
      <number:text>7,95</number:text>
    </number:number-style>
    <number:number-style style:name="N143">
      <number:text>159,00</number:text>
    </number:number-style>
    <number:number-style style:name="N144">
      <number:text>134</number:text>
    </number:number-style>
    <number:number-style style:name="N145">
      <number:text>13,03</number:text>
    </number:number-style>
    <number:number-style style:name="N146">
      <number:text>1 746,02</number:text>
    </number:number-style>
    <number:number-style style:name="N147">
      <number:text>668</number:text>
    </number:number-style>
    <number:number-style style:name="N148">
      <number:text>16,23</number:text>
    </number:number-style>
    <number:number-style style:name="N149">
      <number:text>10 841,64</number:text>
    </number:number-style>
    <number:number-style style:name="N150">
      <number:text>3</number:text>
    </number:number-style>
    <number:number-style style:name="N151">
      <number:text>6 904,88</number:text>
    </number:number-style>
    <number:number-style style:name="N152">
      <number:text>1 726,22</number:text>
    </number:number-style>
    <number:number-style style:name="N153">
      <number:text>19 956,45</number:text>
    </number:number-style>
    <number:number-style style:name="N154">
      <number:text>14 313,60</number:text>
    </number:number-style>
    <number:number-style style:name="N155">
      <number:text>1 431,60</number:text>
    </number:number-style>
    <number:number-style style:name="N156">
      <number:text>465,12</number:text>
    </number:number-style>
    <number:number-style style:name="N157">
      <number:text>6 279,12</number:text>
    </number:number-style>
    <number:number-style style:name="N158">
      <number:text>9 504,00</number:text>
    </number:number-style>
    <number:number-style style:name="N159">
      <number:text>422,40</number:text>
    </number:number-style>
    <number:number-style style:name="N160">
      <number:text>2 112,00</number:text>
    </number:number-style>
    <number:number-style style:name="N161">
      <number:text>18 374,40</number:text>
    </number:number-style>
    <number:number-style style:name="N162">
      <number:text>3 801,60</number:text>
    </number:number-style>
    <number:number-style style:name="N163">
      <number:text>38 136,96</number:text>
    </number:number-style>
    <number:number-style style:name="N164">
      <number:text>15 890,40</number:text>
    </number:number-style>
    <number:number-style style:name="N165">
      <number:text>134,16</number:text>
    </number:number-style>
    <number:number-style style:name="N166">
      <number:text>1 569,15</number:text>
    </number:number-style>
    <number:number-style style:name="N167">
      <number:text>9 414,90</number:text>
    </number:number-style>
    <number:number-style style:name="N168">
      <number:text>2 765,02</number:text>
    </number:number-style>
    <number:number-style style:name="N169">
      <number:text>11 060,08</number:text>
    </number:number-style>
    <number:number-style style:name="N170">
      <number:text>46</number:text>
    </number:number-style>
    <number:number-style style:name="N171">
      <number:text>2 303,73</number:text>
    </number:number-style>
    <number:number-style style:name="N172">
      <number:text>105 971,58</number:text>
    </number:number-style>
    <number:number-style style:name="N173">
      <number:text>991,40</number:text>
    </number:number-style>
    <number:number-style style:name="N174">
      <number:text>20 819,40</number:text>
    </number:number-style>
    <number:number-style style:name="N175">
      <number:text>16</number:text>
    </number:number-style>
    <number:number-style style:name="N176">
      <number:text>34,69</number:text>
    </number:number-style>
    <number:number-style style:name="N177">
      <number:text>555,04</number:text>
    </number:number-style>
    <number:number-style style:name="N178">
      <number:text>2 085,85</number:text>
    </number:number-style>
    <number:number-style style:name="N179">
      <number:text>402,62</number:text>
    </number:number-style>
    <number:number-style style:name="N180">
      <number:text>33 242,88</number:text>
    </number:number-style>
    <number:number-style style:name="N181">
      <number:text>8 870,40</number:text>
    </number:number-style>
    <number:number-style style:name="N182">
      <number:text>15 206,40</number:text>
    </number:number-style>
    <number:number-style style:name="N183">
      <number:text>7 603,20</number:text>
    </number:number-style>
    <number:number-style style:name="N184">
      <number:text>3 991,29</number:text>
    </number:number-style>
    <number:number-style style:name="N185">
      <number:text>18 249,84</number:text>
    </number:number-style>
    <number:number-style style:name="N186">
      <number:text>71 031,24</number:text>
    </number:number-style>
    <number:number-style style:name="N187">
      <number:text>53 676,00</number:text>
    </number:number-style>
    <number:number-style style:name="N188">
      <number:text>43 656,48</number:text>
    </number:number-style>
    <number:number-style style:name="N189">
      <number:text>1 789,20</number:text>
    </number:number-style>
    <number:number-style style:name="N190">
      <number:text>7 514,64</number:text>
    </number:number-style>
    <number:number-style style:name="N191">
      <number:text>112 719,60</number:text>
    </number:number-style>
    <number:number-style style:name="N192">
      <number:text>10 193,58</number:text>
    </number:number-style>
    <number:number-style style:name="N193">
      <number:text>20 387,16</number:text>
    </number:number-style>
    <number:number-style style:name="N194">
      <number:text>10 021,20</number:text>
    </number:number-style>
    <number:number-style style:name="N195">
      <number:text>20 042,40</number:text>
    </number:number-style>
    <number:number-style style:name="N196">
      <number:text>0,5</number:text>
    </number:number-style>
    <number:number-style style:name="N197">
      <number:text>1</number:text>
    </number:number-style>
    <number:number-style style:name="N198">
      <number:text>89</number:text>
    </number:number-style>
    <number:number-style style:name="N199">
      <number:text>24</number:text>
    </number:number-style>
    <number:number-style style:name="N200">
      <number:text>11</number:text>
    </number:number-style>
    <number:number-style style:name="N201">
      <number:text>6</number:text>
    </number:number-style>
    <number:number-style style:name="N202">
      <number:text>42 196,68</number:text>
    </number:number-style>
    <number:number-style style:name="N203">
      <number:text>1 896,48</number:text>
    </number:number-style>
    <number:number-style style:name="N204">
      <number:text>17 179,20</number:text>
    </number:number-style>
    <number:number-style style:name="N205">
      <number:text>13</number:text>
    </number:number-style>
    <number:number-style style:name="N206">
      <number:text>18 016,56</number:text>
    </number:number-style>
    <number:number-style style:name="N207">
      <number:text>1 073,28</number:text>
    </number:number-style>
    <number:number-style style:name="N208">
      <number:text>78 904,20</number:text>
    </number:number-style>
    <number:number-style style:name="N209">
      <number:text>2 630,14</number:text>
    </number:number-style>
    <number:number-style style:name="N210">
      <number:text>51</number:text>
    </number:number-style>
    <number:number-style style:name="N211">
      <number:text>8</number:text>
    </number:number-style>
    <number:number-style style:name="N212">
      <number:text>38</number:text>
    </number:number-style>
    <number:number-style style:name="N213">
      <number:text>529,68</number:text>
    </number:number-style>
    <number:number-style style:name="N214">
      <number:text>357,84</number:text>
    </number:number-style>
    <number:number-style style:name="N215">
      <number:text>474,12</number:text>
    </number:number-style>
    <number:number-style style:name="N216">
      <number:text>715,80</number:text>
    </number:number-style>
    <number:number-style style:name="N217">
      <number:text>232,56</number:text>
    </number:number-style>
    <number:number-style style:name="N218">
      <number:text>211,20</number:text>
    </number:number-style>
    <number:number-style style:name="N219">
      <number:text>223,68</number:text>
    </number:number-style>
    <number:number-style style:name="N220">
      <number:text>3 351,11</number:text>
    </number:number-style>
    <number:number-style style:name="N221">
      <number:text>26 808,88</number:text>
    </number:number-style>
    <number:number-style style:name="N222">
      <number:text>32</number:text>
    </number:number-style>
    <number:number-style style:name="N223">
      <number:text>55,71</number:text>
    </number:number-style>
    <number:number-style style:name="N224">
      <number:text>1 782,72</number:text>
    </number:number-style>
    <number:number-style style:name="N225">
      <number:text>66</number:text>
    </number:number-style>
    <number:number-style style:name="N226">
      <number:text>9,83</number:text>
    </number:number-style>
    <number:number-style style:name="N227">
      <number:text>648,78</number:text>
    </number:number-style>
    <number:number-style style:name="N228">
      <number:text>42,69</number:text>
    </number:number-style>
    <number:number-style style:name="N229">
      <number:text>1 024,56</number:text>
    </number:number-style>
    <number:number-style style:name="N230">
      <number:text>179</number:text>
    </number:number-style>
    <number:number-style style:name="N231">
      <number:text>24,58</number:text>
    </number:number-style>
    <number:number-style style:name="N232">
      <number:text>147,48</number:text>
    </number:number-style>
    <number:number-style style:name="N233">
      <number:text>2 163,26</number:text>
    </number:number-style>
    <number:number-style style:name="N234">
      <number:text>8 653,04</number:text>
    </number:number-style>
    <number:number-style style:name="N235">
      <number:text>91</number:text>
    </number:number-style>
    <number:number-style style:name="N236">
      <number:text>170,67</number:text>
    </number:number-style>
    <number:number-style style:name="N237">
      <number:text>15 530,97</number:text>
    </number:number-style>
    <number:number-style style:name="N238">
      <number:text>174</number:text>
    </number:number-style>
    <number:number-style style:name="N239">
      <number:text>103,57</number:text>
    </number:number-style>
    <number:number-style style:name="N240">
      <number:text>19,69</number:text>
    </number:number-style>
    <number:number-style style:name="N241">
      <number:text>691</number:text>
    </number:number-style>
    <number:number-style style:name="N242">
      <number:text>29 181,60</number:text>
    </number:number-style>
    <number:number-style style:name="N243">
      <number:text>15,44</number:text>
    </number:number-style>
    <number:number-style style:name="N244">
      <number:text>1 890</number:text>
    </number:number-style>
    <number:number-style style:name="N245">
      <number:text>1 015,98</number:text>
    </number:number-style>
    <number:number-style style:name="N246">
      <number:text>12,39</number:text>
    </number:number-style>
    <number:number-style style:name="N247">
      <number:text>82</number:text>
    </number:number-style>
    <number:number-style style:name="N248">
      <number:text>1 254,96</number:text>
    </number:number-style>
    <number:number-style style:name="N249">
      <number:text>12,24</number:text>
    </number:number-style>
    <number:number-style style:name="N250">
      <number:text>367,20</number:text>
    </number:number-style>
    <number:number-style style:name="N251">
      <number:text>194</number:text>
    </number:number-style>
    <number:number-style style:name="N252">
      <number:text>15,24</number:text>
    </number:number-style>
    <number:number-style style:name="N253">
      <number:text>2 956,56</number:text>
    </number:number-style>
    <number:number-style style:name="N254">
      <number:text>103</number:text>
    </number:number-style>
    <number:number-style style:name="N255">
      <number:text>405,18</number:text>
    </number:number-style>
    <number:number-style style:name="N256">
      <number:text>22,51</number:text>
    </number:number-style>
    <number:number-style style:name="N257">
      <number:text>2 001,29</number:text>
    </number:number-style>
    <number:number-style style:name="N258">
      <number:text>32,10</number:text>
    </number:number-style>
    <number:number-style style:name="N259">
      <number:text>2 460,48</number:text>
    </number:number-style>
    <number:number-style style:name="N260">
      <number:text>1 395,36</number:text>
    </number:number-style>
    <number:number-style style:name="N261">
      <number:text>2 907,84</number:text>
    </number:number-style>
    <number:number-style style:name="N262">
      <number:text>10 348,80</number:text>
    </number:number-style>
    <number:number-style style:name="N263">
      <number:text>2 956,80</number:text>
    </number:number-style>
    <number:number-style style:name="N264">
      <number:text>2 651,18</number:text>
    </number:number-style>
    <number:number-style style:name="N265">
      <number:text>6 336,00</number:text>
    </number:number-style>
    <number:number-style style:name="N266">
      <number:text>8 236,80</number:text>
    </number:number-style>
    <number:number-style style:name="N267">
      <number:text>8 659,20</number:text>
    </number:number-style>
    <number:number-style style:name="N268">
      <number:text>5 745,90</number:text>
    </number:number-style>
    <number:number-style style:name="N269">
      <number:text>166</number:text>
    </number:number-style>
    <number:number-style style:name="N270">
      <number:text>258,25</number:text>
    </number:number-style>
    <number:number-style style:name="N271">
      <number:text>20</number:text>
    </number:number-style>
    <number:number-style style:name="N272">
      <number:text>23,97</number:text>
    </number:number-style>
    <number:number-style style:name="N273">
      <number:text>2 756,55</number:text>
    </number:number-style>
    <number:number-style style:name="N274">
      <number:text>10,33</number:text>
    </number:number-style>
    <number:number-style style:name="N275">
      <number:text>25</number:text>
    </number:number-style>
    <number:number-style style:name="N276">
      <number:text>2 181,00</number:text>
    </number:number-style>
    <number:number-style style:name="N277">
      <number:text>181,75</number:text>
    </number:number-style>
    <number:number-style style:name="N278">
      <number:text>9 612,82</number:text>
    </number:number-style>
    <number:number-style style:name="N279">
      <number:text>7,56</number:text>
    </number:number-style>
    <number:number-style style:name="N280">
      <number:text>13 605,79</number:text>
    </number:number-style>
    <number:number-style style:name="N281">
      <number:text>135</number:text>
    </number:number-style>
    <number:number-style style:name="N282">
      <number:text>22,80</number:text>
    </number:number-style>
    <number:number-style style:name="N283">
      <number:text>3 078,00</number:text>
    </number:number-style>
    <number:number-style style:name="N284">
      <number:text>65</number:text>
    </number:number-style>
    <number:number-style style:name="N285">
      <number:text>63,04</number:text>
    </number:number-style>
    <number:number-style style:name="N286">
      <number:text>4 097,60</number:text>
    </number:number-style>
    <number:number-style style:name="N287">
      <number:text>16,40</number:text>
    </number:number-style>
    <number:number-style style:name="N288">
      <number:text>196,80</number:text>
    </number:number-style>
    <number:number-style style:name="N289">
      <number:text>19,71</number:text>
    </number:number-style>
    <number:number-style style:name="N290">
      <number:text>236,52</number:text>
    </number:number-style>
    <number:number-style style:name="N291">
      <number:text>18 021,18</number:text>
    </number:number-style>
    <number:number-style style:name="N292">
      <number:text>13 488,48</number:text>
    </number:number-style>
    <number:number-style style:name="N293">
      <number:text>19 535,04</number:text>
    </number:number-style>
    <number:number-style style:name="N294">
      <number:text>3 379,20</number:text>
    </number:number-style>
    <number:number-style style:name="N295">
      <number:text>1 431,36</number:text>
    </number:number-style>
    <number:number-style style:name="N296">
      <number:text>2 862,72</number:text>
    </number:number-style>
    <number:number-style style:name="N297">
      <number:text>4 806,41</number:text>
    </number:number-style>
    <number:number-style style:name="N298">
      <number:text>9 975,42</number:text>
    </number:number-style>
    <number:number-style style:name="N299">
      <number:text>3 325,14</number:text>
    </number:number-style>
    <number:number-style style:name="N300">
      <number:text>6 798,96</number:text>
    </number:number-style>
    <number:number-style style:name="N301">
      <number:text>7,46</number:text>
    </number:number-style>
    <number:number-style style:name="N302">
      <number:text>44,76</number:text>
    </number:number-style>
    <number:number-style style:name="N303">
      <number:text>19,43</number:text>
    </number:number-style>
    <number:number-style style:name="N304">
      <number:text>2 196,02</number:text>
    </number:number-style>
    <number:number-style style:name="N305">
      <number:text>5 903,40</number:text>
    </number:number-style>
    <number:number-style style:name="N306">
      <number:text>141 681,60</number:text>
    </number:number-style>
    <number:number-style style:name="N307">
      <number:text>48</number:text>
    </number:number-style>
    <number:number-style style:name="N308">
      <number:text>4 571,95</number:text>
    </number:number-style>
    <number:number-style style:name="N309">
      <number:text>219 453,60</number:text>
    </number:number-style>
    <number:number-style style:name="N310">
      <number:text>85,80</number:text>
    </number:number-style>
    <number:number-style style:name="N311">
      <number:text>1 201,20</number:text>
    </number:number-style>
    <number:number-style style:name="N312">
      <number:text>1 783,56</number:text>
    </number:number-style>
    <number:number-style style:name="N313">
      <number:text>36 575,60</number:text>
    </number:number-style>
    <number:number-style style:name="N314">
      <number:text>2 049,04</number:text>
    </number:number-style>
    <number:number-style style:name="N315">
      <number:text>24 588,48</number:text>
    </number:number-style>
    <number:number-style style:name="N316">
      <number:text>1 109,85</number:text>
    </number:number-style>
    <number:number-style style:name="N317">
      <number:text>4 439,40</number:text>
    </number:number-style>
    <number:number-style style:name="N318">
      <number:text>1 186,37</number:text>
    </number:number-style>
    <number:number-style style:name="N319">
      <number:text>4 745,48</number:text>
    </number:number-style>
    <number:number-style style:name="N320">
      <number:text>2 038,72</number:text>
    </number:number-style>
    <number:number-style style:name="N321">
      <number:text>8 154,88</number:text>
    </number:number-style>
    <number:number-style style:name="N322">
      <number:text>3 757,60</number:text>
    </number:number-style>
    <number:number-style style:name="N323">
      <number:text>30 060,80</number:text>
    </number:number-style>
    <number:number-style style:name="N324">
      <number:text>3 504,55</number:text>
    </number:number-style>
    <number:number-style style:name="N325">
      <number:text>7 009,10</number:text>
    </number:number-style>
    <number:number-style style:name="N326">
      <number:text>2 594,96</number:text>
    </number:number-style>
    <number:number-style style:name="N327">
      <number:text>15 569,76</number:text>
    </number:number-style>
    <number:number-style style:name="N328">
      <number:text>154</number:text>
    </number:number-style>
    <number:number-style style:name="N329">
      <number:text>159,59</number:text>
    </number:number-style>
    <number:number-style style:name="N330">
      <number:text>24 576,86</number:text>
    </number:number-style>
    <number:number-style style:name="N331">
      <number:text>237,31</number:text>
    </number:number-style>
    <number:number-style style:name="N332">
      <number:text>711,93</number:text>
    </number:number-style>
    <number:number-style style:name="N333">
      <number:text>11 627,20</number:text>
    </number:number-style>
    <number:number-style style:name="N334">
      <number:text>13,52</number:text>
    </number:number-style>
    <number:number-style style:name="N335">
      <number:text>860</number:text>
    </number:number-style>
    <number:number-style style:name="N336">
      <number:text>73 151,20</number:text>
    </number:number-style>
    <number:number-style style:name="N337">
      <number:text>5 622,42</number:text>
    </number:number-style>
    <number:number-style style:name="N338">
      <number:text>2 811,21</number:text>
    </number:number-style>
    <number:number-style style:name="N339">
      <number:text>273 355,20</number:text>
    </number:number-style>
    <number:number-style style:name="N340">
      <number:text>3 796,60</number:text>
    </number:number-style>
    <number:number-style style:name="N341">
      <number:text>182 878,00</number:text>
    </number:number-style>
    <number:number-style style:name="N342">
      <number:text>15</number:text>
    </number:number-style>
    <number:number-style style:name="N343">
      <number:text>3 559,65</number:text>
    </number:number-style>
    <number:number-style style:name="N344">
      <number:text>11,44</number:text>
    </number:number-style>
    <number:number-style style:name="N345">
      <number:text>34,32</number:text>
    </number:number-style>
    <number:number-style style:name="N346">
      <number:text>14,25</number:text>
    </number:number-style>
    <number:number-style style:name="N347">
      <number:text>399,00</number:text>
    </number:number-style>
    <number:number-style style:name="N348">
      <number:text>1 939,14</number:text>
    </number:number-style>
    <number:number-style style:name="N349">
      <number:text>46,17</number:text>
    </number:number-style>
    <number:number-style style:name="N350">
      <number:text>109,02</number:text>
    </number:number-style>
    <number:number-style style:name="N351">
      <number:text>18,17</number:text>
    </number:number-style>
    <number:number-style style:name="N352">
      <number:text>178,92</number:text>
    </number:number-style>
    <number:number-style style:name="N353">
      <number:text>1,8</number:text>
    </number:number-style>
    <number:number-style style:name="N354">
      <number:text>157,4</number:text>
    </number:number-style>
    <number:number-style style:name="N355">
      <number:text>42</number:text>
    </number:number-style>
    <number:number-style style:name="N356">
      <number:text>36</number:text>
    </number:number-style>
    <number:number-style style:name="N357">
      <number:text>49</number:text>
    </number:number-style>
    <number:number-style style:name="N358">
      <number:text>41</number:text>
    </number:number-style>
    <number:number-style style:name="N359">
      <number:text>39</number:text>
    </number:number-style>
    <number:number-style style:name="N360">
      <number:text>11,4</number:text>
    </number:number-style>
    <number:number-style style:name="N361">
      <number:text>65 740,80</number:text>
    </number:number-style>
    <number:number-style style:name="N362">
      <number:text>3 183,38</number:text>
    </number:number-style>
    <number:number-style style:name="N363">
      <number:text>63 667,60</number:text>
    </number:number-style>
    <number:number-style style:name="N364">
      <number:text>87</number:text>
    </number:number-style>
    <number:number-style style:name="N365">
      <number:text>18</number:text>
    </number:number-style>
    <number:number-style style:name="N366">
      <number:text>4</number:text>
    </number:number-style>
    <number:number-style style:name="N367">
      <number:number number:decimal-places="3" number:min-decimal-places="3" number:min-integer-digits="1" number:grouping="true"/>
    </number:number-style>
    <number:number-style style:name="N368">
      <number:text>10</number:text>
    </number:number-style>
    <number:number-style style:name="N369">
      <number:text>45</number:text>
    </number:number-style>
    <number:number-style style:name="N370">
      <number:text>27</number:text>
    </number:number-style>
    <number:number-style style:name="N371">
      <number:text>2</number:text>
    </number:number-style>
    <number:number-style style:name="N372">
      <number:text>40</number:text>
    </number:number-style>
    <number:number-style style:name="N373">
      <number:text>28</number:text>
    </number:number-style>
    <number:number-style style:name="N374">
      <number:text>2 191,36</number:text>
    </number:number-style>
    <number:number-style style:name="N375">
      <number:text>231,03</number:text>
    </number:number-style>
    <number:number-style style:name="N376">
      <number:text>5 544,72</number:text>
    </number:number-style>
    <number:number-style style:name="N377">
      <number:text>2 022,79</number:text>
    </number:number-style>
    <number:number-style style:name="N378">
      <number:text>9</number:text>
    </number:number-style>
    <number:number-style style:name="N379">
      <number:text>924,39</number:text>
    </number:number-style>
    <number:number-style style:name="N380">
      <number:text>8 319,51</number:text>
    </number:number-style>
    <number:number-style style:name="N381">
      <number:text>1 068,97</number:text>
    </number:number-style>
    <number:number-style style:name="N382">
      <number:text>1 024,47</number:text>
    </number:number-style>
    <number:number-style style:name="N383">
      <number:text>806,21</number:text>
    </number:number-style>
    <number:number-style style:name="N384">
      <number:text>1 891,43</number:text>
    </number:number-style>
    <number:number-style style:name="N385">
      <number:text>9 457,15</number:text>
    </number:number-style>
    <number:number-style style:name="N386">
      <number:text>161</number:text>
    </number:number-style>
    <number:number-style style:name="N387">
      <number:text>198,5</number:text>
    </number:number-style>
    <number:number-style style:name="N388">
      <number:text>150</number:text>
    </number:number-style>
    <number:number-style style:name="N389">
      <number:text>122</number:text>
    </number:number-style>
    <number:number-style style:name="N390">
      <number:text>5</number:text>
    </number:number-style>
    <number:number-style style:name="N391">
      <number:text>21</number:text>
    </number:number-style>
    <number:number-style style:name="N392">
      <number:text>14</number:text>
    </number:number-style>
    <number:number-style style:name="N393">
      <number:text>43</number:text>
    </number:number-style>
    <number:number-style style:name="N394">
      <number:text>21,5</number:text>
    </number:number-style>
    <number:number-style style:name="N395">
      <number:text>315</number:text>
    </number:number-style>
    <number:number-style style:name="N396">
      <number:text>96,84</number:text>
    </number:number-style>
    <number:number-style style:name="N397">
      <number:text>15 591,24</number:text>
    </number:number-style>
    <number:number-style style:name="N398">
      <number:text>4 477,83</number:text>
    </number:number-style>
    <number:number-style style:name="N399">
      <number:text>1 492,61</number:text>
    </number:number-style>
    <number:number-style style:name="N400">
      <number:text>6 684,40</number:text>
    </number:number-style>
    <number:number-style style:name="N401">
      <number:text>1 671,10</number:text>
    </number:number-style>
    <number:number-style style:name="N402">
      <number:text>15 613,52</number:text>
    </number:number-style>
    <number:number-style style:name="N403">
      <number:text>3 903,38</number:text>
    </number:number-style>
    <number:number-style style:name="N404">
      <number:text>16 686,80</number:text>
    </number:number-style>
    <number:number-style style:name="N405">
      <number:text>894,72</number:text>
    </number:number-style>
    <number:number-style style:name="N406">
      <number:number number:decimal-places="2" number:min-decimal-places="2" number:min-integer-digits="2" number:grouping="true"/>
    </number:number-style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AlterOffice/3.4.0.8$Windows_X86_64 LibreOffice_project/8f3f3c847f0b8d6fea24e251d3d8ed4f23cbe23c</meta:generator>
    <dc:title/>
    <dc:description/>
    <dc:subject/>
    <meta:initial-creator>Верютин Владимир Андреевич</meta:initial-creator>
    <dc:creator>Алексей Евгеньевич Клименко</dc:creator>
    <meta:creation-date>2023-10-19T23:25:00Z</meta:creation-date>
    <dc:date>2026-09-04T14:00:24.688000000</dc:date>
    <meta:print-date>2024-07-19T12:56:10.513208262</meta:print-date>
    <meta:editing-cycles>146</meta:editing-cycles>
    <meta:editing-duration>PT7H46M10S</meta:editing-duration>
    <meta:printed-by>veryutin_va</meta:printed-by>
    <meta:document-statistic meta:table-count="4" meta:image-count="1" meta:object-count="0" meta:page-count="1" meta:paragraph-count="39" meta:word-count="180" meta:character-count="1527" meta:non-whitespace-character-count="1234"/>
    <meta:template xlink:type="simple" xlink:actuate="onRequest" xlink:title="" xlink:href="Normal"/>
  </office:meta>
</office:document-meta>
</file>