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 Unicode MS" svg:font-family="'Arial Unicode MS'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Tahoma" svg:font-family="Tahoma" style:font-family-generic="roman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margin-top="0cm" fo:margin-bottom="0cm" style:contextual-spacing="true" fo:text-align="center" style:justify-single-word="false" fo:text-indent="0cm" style:auto-text-indent="false">
        <style:tab-stops>
          <style:tab-stop style:position="2.251cm"/>
        </style:tab-stops>
      </style:paragraph-properties>
      <style:text-properties style:font-name="Liberation Serif" fo:font-size="13pt" fo:font-weight="bold" officeooo:rsid="0219ad74" officeooo:paragraph-rsid="0219ad74" style:font-size-asian="11pt" style:font-weight-asian="bold" style:font-size-complex="10pt" style:font-weight-complex="bold"/>
    </style:style>
    <style:style style:name="P2" style:family="paragraph" style:parent-style-name="Standard">
      <style:paragraph-properties fo:margin-left="0cm" fo:margin-right="0cm" fo:margin-top="0cm" fo:margin-bottom="0cm" style:contextual-spacing="true" fo:text-align="start" style:justify-single-word="false" fo:text-indent="0cm" style:auto-text-indent="false">
        <style:tab-stops>
          <style:tab-stop style:position="2.251cm"/>
        </style:tab-stops>
      </style:paragraph-properties>
      <style:text-properties style:font-name="Liberation Serif" fo:font-size="13pt" fo:font-weight="bold" officeooo:rsid="0219ad74" officeooo:paragraph-rsid="0219ad74" style:font-size-asian="11pt" style:font-weight-asian="bold" style:font-size-complex="10pt" style:font-weight-complex="bold"/>
    </style:style>
    <style:style style:name="P3" style:family="paragraph" style:parent-style-name="Standard">
      <style:paragraph-properties fo:margin-left="0cm" fo:margin-right="0cm" fo:margin-top="0cm" fo:margin-bottom="0cm" style:contextual-spacing="true" fo:text-align="start" style:justify-single-word="false" fo:text-indent="0cm" style:auto-text-indent="false">
        <style:tab-stops>
          <style:tab-stop style:position="2.251cm"/>
        </style:tab-stops>
      </style:paragraph-properties>
      <style:text-properties style:font-name="Liberation Serif" fo:font-size="13pt" fo:font-weight="normal" officeooo:rsid="0219ad74" officeooo:paragraph-rsid="0219ad74" style:font-size-asian="11pt" style:font-weight-asian="normal" style:font-size-complex="10pt" style:font-weight-complex="normal"/>
    </style:style>
    <style:style style:name="P4" style:family="paragraph" style:parent-style-name="Standard">
      <style:paragraph-properties fo:margin-left="0cm" fo:margin-right="0cm" fo:margin-top="0cm" fo:margin-bottom="0cm" style:contextual-spacing="true" fo:text-align="start" style:justify-single-word="false" fo:text-indent="0cm" style:auto-text-indent="false">
        <style:tab-stops>
          <style:tab-stop style:position="2.251cm"/>
        </style:tab-stops>
      </style:paragraph-properties>
      <style:text-properties style:font-name="Liberation Serif" fo:font-size="9pt" fo:font-weight="normal" officeooo:rsid="0219ad74" officeooo:paragraph-rsid="0219ad74" style:font-size-asian="11pt" style:font-weight-asian="normal" style:font-size-complex="10pt" style:font-weight-complex="normal"/>
    </style:style>
    <style:style style:name="P5" style:family="paragraph" style:parent-style-name="Standard">
      <style:paragraph-properties fo:margin-left="0cm" fo:margin-right="0cm" fo:margin-top="0cm" fo:margin-bottom="0cm" style:contextual-spacing="true" fo:text-align="start" style:justify-single-word="false" fo:text-indent="0cm" style:auto-text-indent="false">
        <style:tab-stops>
          <style:tab-stop style:position="2.251cm"/>
        </style:tab-stops>
      </style:paragraph-properties>
      <style:text-properties style:font-name="Liberation Serif" fo:font-size="9pt" fo:font-weight="normal" officeooo:rsid="021a8fc3" officeooo:paragraph-rsid="021a8fc3" style:font-size-asian="11pt" style:font-weight-asian="normal" style:font-size-complex="10pt" style:font-weight-complex="normal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weight="bold" officeooo:rsid="021fdc44" style:font-weight-asian="bold" style:font-weight-complex="bold"/>
    </style:style>
    <style:style style:name="T3" style:family="text">
      <style:text-properties officeooo:rsid="021c7515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Технические требования по замкам</text:p>
      <text:p text:style-name="P1"/>
      <text:p text:style-name="P2">1. Общая потребность в навесных замках — <text:span text:style-name="T3">77</text:span> шт.</text:p>
      <text:p text:style-name="P3">Предлагаемый товар - <text:span text:style-name="T1">Замок навесной всепогодный P-04/50L блистер </text:span><text:span text:style-name="T2">или аналог</text:span></text:p>
      <text:p text:style-name="P3">Технические характеристики: </text:p>
      <text:p text:style-name="P3">Тип замка: навесной</text:p>
      <text:p text:style-name="P3">Тип Ключа: Английский</text:p>
      <text:p text:style-name="P3">Блок: 6</text:p>
      <text:p text:style-name="P3">Количество Ключей: 3</text:p>
      <text:p text:style-name="P3">Материал Корпуса: Сталь</text:p>
      <text:p text:style-name="P3">Особенности: Влагозащищенный</text:p>
      <text:p text:style-name="P3">Дужка: Сталь</text:p>
      <text:p text:style-name="P3">Форма корпуса: Стандарт</text:p>
      <text:p text:style-name="P3">Размер: 58*49</text:p>
      <text:p text:style-name="P3">Диаметр дужки: 13мм</text:p>
      <text:p text:style-name="P3">Тип запирания: автоматический</text:p>
      <text:p text:style-name="P3">Информация найдена на сайте: <text:a xlink:type="simple" xlink:href="https://mk-27.ru/skobyanye-izdeliya-petli-zamki/zamki-vreznye-navesnye/zamki-navesnye/zamok-navesnoy-vsepogodnyy-p-04-50l-blister/" text:style-name="Internet_20_link" text:visited-style-name="Visited_20_Internet_20_Link">https://mk-27.ru/skobyanye-izdeliya-petli-zamki/zamki-vreznye-navesnye/zamki-navesnye/zamok-navesnoy-vsepogodnyy-p-04-50l-blister/</text:a></text:p>
      <text:p text:style-name="P2">2. Общая потребность в петлях (проушинах) для навесного замка -  <text:span text:style-name="T3">134</text:span> шт.</text:p>
      <text:p text:style-name="P3">Предлагаемый товар - <text:span text:style-name="T1">Проушина для замка угловая, 30х70 мм</text:span></text:p>
      <text:p text:style-name="P3">Технические характеристики:</text:p>
      <text:p text:style-name="P3">Размер: 30х70 см.</text:p>
      <text:p text:style-name="P3">Диаметр: 16 мм.</text:p>
      <text:p text:style-name="P3">Толщина металла: 1.8 мм.</text:p>
      <text:p text:style-name="P3">Бренд: Кунгур</text:p>
      <text:p text:style-name="P3">Страна производства: Россия</text:p>
      <text:p text:style-name="P3">Покрытие: Цинк</text:p>
      <text:p text:style-name="P3">Вид: Угловой</text:p>
      <text:p text:style-name="P3">Артикул производителя: 4 115</text:p>
      <text:p text:style-name="P3">Вес в упаковке: 25 г</text:p>
      <text:p text:style-name="P3">Габариты упаковки: 4 x 4 x 3 см</text:p>
      <text:p text:style-name="P3">Информация найдена на сайте: <text:a xlink:type="simple" xlink:href="https://poryadok.ru/catalog/proushiny_dlya_zamka/34920/" text:style-name="Internet_20_link" text:visited-style-name="Visited_20_Internet_20_Link">https://poryadok.ru/catalog/proushiny_dlya_zamka/34920/</text:a></text:p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4"/>
      <text:p text:style-name="P4"/>
      <text:p text:style-name="P4"/>
      <text:p text:style-name="P5">Самсонов П.А.</text:p>
      <text:p text:style-name="P5">23-53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 Unicode MS" svg:font-family="'Arial Unicode MS'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Tahoma" svg:font-family="Tahoma" style:font-family-generic="roman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Calibri" fo:font-size="11pt" fo:language="ru" fo:country="RU" style:letter-kerning="false" style:font-name-asian="Calibri1" style:font-size-asian="11pt" style:language-asian="en" style:country-asian="US" style:font-name-complex="Tahoma1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lr-tb"/>
      <style:text-properties style:use-window-font-color="true" loext:opacity="0%" style:font-name="Calibri" fo:font-size="11pt" fo:language="ru" fo:country="RU" style:letter-kerning="false" style:font-name-asian="Calibri1" style:font-size-asian="11pt" style:language-asian="en" style:country-asian="US" style:font-name-complex="Tahoma1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line-height="100%" fo:text-align="start" style:justify-single-word="false" fo:orphans="0" fo:widows="0" fo:hyphenation-ladder-count="no-limit" style:writing-mode="lr-tb"/>
      <style:text-properties style:use-window-font-color="true" loext:opacity="0%" style:font-name="Times New Roman" fo:font-family="'Times New Roman'" style:font-family-generic="roman" style:font-pitch="variable" fo:font-size="11pt" fo:language="ru" fo:country="RU" style:letter-kerning="false" style:font-name-asian="Times New Roman1" style:font-family-asian="'Times New Roman'" style:font-family-generic-asian="system" style:font-pitch-asian="variable" style:font-size-asian="11pt" style:language-asian="ru" style:country-asian="RU" style:font-name-complex="Times New Roman1" style:font-family-complex="'Times New Roman'" style:font-family-generic-complex="system" style:font-pitch-complex="variable" style:font-size-complex="10pt" style:language-complex="ar" style:country-complex="SA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name-asian="Arial Unicode MS" style:font-family-asian="'Arial Unicode MS'" style:font-family-generic-asian="system" style:font-pitch-asian="variable" style:font-size-asian="14pt" style:font-name-complex="Arial Unicode MS" style:font-family-complex="'Arial Unicode M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List_20_Paragraph" style:display-name="List Paragraph" style:family="paragraph" style:parent-style-name="Standard" loext:linked-style-name="Абзац_20_списка_20_Знак">
      <style:paragraph-properties fo:margin-left="1.27cm" fo:margin-right="0cm" fo:margin-top="0cm" fo:margin-bottom="0.353cm" style:contextual-spacing="true" fo:line-height="115%" fo:text-indent="0cm" style:auto-text-indent="false"/>
      <style:text-properties style:font-name="Calibri" fo:font-family="Calibri" style:font-family-generic="roman" style:font-pitch="variable" style:font-name-asian="Calibri1" style:font-family-asian="Calibri" style:font-family-generic-asian="system" style:font-pitch-asian="variable" style:language-asian="en" style:country-asian="US" style:font-size-complex="11pt"/>
    </style:style>
    <style:style style:name="Balloon_20_Text" style:display-name="Balloon Text" style:family="paragraph" style:parent-style-name="Standard" loext:linked-style-name="Текст_20_выноски_20_Знак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Default_20_Paragraph_20_Font" style:display-name="Default Paragraph Font" style:family="text"/>
    <style:style style:name="Абзац_20_списка_20_Знак" style:display-name="Абзац списка Знак" style:family="text" loext:linked-style-name="List_20_Paragraph">
      <style:text-properties style:font-name="Calibri" fo:font-family="Calibri" style:font-family-generic="roman" style:font-pitch="variable" style:font-name-asian="Calibri1" style:font-family-asian="Calibri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Текст_20_выноски_20_Знак" style:display-name="Текст выноски Знак" style:family="text" style:parent-style-name="Default_20_Paragraph_20_Font" loext:linked-style-name="Balloon_20_Text">
      <style:text-properties style:font-name="Tahoma" fo:font-family="Tahoma" style:font-family-generic="roman" style:font-pitch="variable" fo:font-size="8pt" style:font-name-asian="Times New Roman1" style:font-family-asian="'Times New Roman'" style:font-family-generic-asian="system" style:font-pitch-asian="variable" style:font-size-asian="8pt" style:language-asian="ru" style:country-asian="RU" style:font-name-complex="Tahoma1" style:font-family-complex="Tahoma" style:font-family-generic-complex="system" style:font-pitch-complex="variable" style:font-size-complex="8pt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0.751cm" fo:margin-bottom="0.751cm" fo:margin-left="1.501cm" fo:margin-right="1cm" style:writing-mode="lr-tb" style:layout-grid-color="#c0c0c0" style:layout-grid-lines="3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3-05-01T23:20:00</meta:creation-date>
    <meta:initial-creator>Павлова Екатерина Николаевна</meta:initial-creator>
    <dc:language>ru-RU</dc:language>
    <dc:date>2026-09-08T13:26:01.239724946</dc:date>
    <meta:editing-cycles>574</meta:editing-cycles>
    <meta:editing-duration>P18DT14H26M21S</meta:editing-duration>
    <meta:generator>AlterOffice/2026.2.0.0$Linux_X86_64 LibreOffice_project/bc4ef1adf80b36c7a6365f8ed6cbf29021361edd</meta:generator>
    <dc:creator>vinogradova_ov</dc:creator>
    <meta:printed-by>levkina_pa</meta:printed-by>
    <meta:print-date>2026-08-17T08:43:16.656952194</meta:print-date>
    <meta:document-statistic meta:table-count="0" meta:image-count="0" meta:object-count="0" meta:page-count="1" meta:paragraph-count="32" meta:word-count="125" meta:character-count="1014" meta:non-whitespace-character-count="918"/>
    <meta:user-defined meta:name="AppVersion">15.0000</meta:user-defined>
    <meta:template xlink:type="simple" xlink:actuate="onRequest" xlink:title="Normal" xlink:href=""/>
  </office:meta>
</office:document-meta>
</file>