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182000000BBF0B21AE35171F08E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Обычный">
      <style:paragraph-properties fo:margin-top="0.423cm" fo:margin-bottom="0.282cm" style:contextual-spacing="false" fo:text-align="start" style:justify-single-wor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Обычный">
      <style:paragraph-properties fo:text-align="start" style:justify-single-word="false" fo:orphans="0" fo:widows="0"/>
    </style:style>
    <style:style style:name="P11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3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5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6" style:family="paragraph" style:parent-style-name="Обычный">
      <style:paragraph-properties fo:margin-top="0.212cm" fo:margin-bottom="0.282cm" style:contextual-spacing="false"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Обычный">
      <style:paragraph-properties fo:orphans="0" fo:widows="0"/>
      <style:text-properties fo:color="#000000" loext:opacity="100%" style:font-name="Arial" fo:font-size="9pt" style:font-size-asian="9pt" style:font-name-complex="Arial" style:font-size-complex="9pt"/>
    </style:style>
    <style:style style:name="P18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20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1.3cm" style:auto-text-indent="false" style:page-number="auto" fo:background-color="transparent"/>
      <style:text-properties fo:color="#000000" loext:opacity="100%" style:font-name="Times New Roman" fo:font-size="10pt" officeooo:paragraph-rsid="0088114e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Обычный">
      <style:paragraph-properties fo:text-align="start" style:justify-single-word="false"/>
      <style:text-properties fo:color="#0563c1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3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4" style:family="paragraph" style:parent-style-name="Обычный">
      <style:text-properties style:font-name="Liberation Serif" fo:font-size="12pt" style:font-size-asian="12pt" style:font-size-complex="12pt"/>
    </style:style>
    <style:style style:name="P25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6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7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8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30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2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loext:graphic-properties draw:fill="solid" draw:fill-color="#ffffff"/>
      <style:paragraph-properties fo:margin-left="0cm" fo:margin-right="0cm" fo:text-align="justify" style:justify-single-word="false" fo:text-indent="1.251cm" style:auto-text-indent="false" fo:background-color="#ffffff">
        <style:tab-stops>
          <style:tab-stop style:position="0cm"/>
          <style:tab-stop style:position="2.501cm"/>
        </style:tab-stops>
      </style:paragraph-properties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6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7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8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P39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dd7e4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895b6b" style:font-style-asian="italic" style:font-weight-asian="bold"/>
    </style:style>
    <style:style style:name="T12" style:family="text">
      <style:text-properties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fo:font-weight="bold" officeooo:rsid="00ae4bd2" style:font-style-asian="italic" style:font-weight-asian="bold"/>
    </style:style>
    <style:style style:name="T14" style:family="text">
      <style:text-properties fo:font-style="italic" fo:font-weight="bold" officeooo:rsid="00b80b07" style:font-style-asian="italic" style:font-weight-asian="bold"/>
    </style:style>
    <style:style style:name="T15" style:family="text">
      <style:text-properties fo:font-style="italic" fo:font-weight="bold" officeooo:rsid="00bdd7e4" style:font-style-asian="italic" style:font-weight-asian="bold"/>
    </style:style>
    <style:style style:name="T16" style:family="text">
      <style:text-properties fo:font-style="italic" fo:font-weight="bold" officeooo:rsid="00bf7efa" style:font-style-asian="italic" style:font-weight-asian="bold"/>
    </style:style>
    <style:style style:name="T17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18" style:family="text">
      <style:text-properties style:font-name="Times New Roman" fo:font-size="8pt" style:font-size-asian="8pt" style:font-size-complex="8pt"/>
    </style:style>
    <style:style style:name="T19" style:family="text">
      <style:text-properties officeooo:rsid="00842d1b" style:font-name-asian="Times New Roman"/>
    </style:style>
    <style:style style:name="T20" style:family="text">
      <style:text-properties style:font-name-asian="Times New Roman2"/>
    </style:style>
    <style:style style:name="T21" style:family="text">
      <style:text-properties officeooo:rsid="0088114e" style:font-name-asian="Times New Roman2"/>
    </style:style>
    <style:style style:name="T22" style:family="text">
      <style:text-properties officeooo:rsid="009778f4" style:font-name-asian="Times New Roman2"/>
    </style:style>
    <style:style style:name="T23" style:family="text">
      <style:text-properties officeooo:rsid="0088114e"/>
    </style:style>
    <style:style style:name="T24" style:family="text">
      <style:text-properties officeooo:rsid="008cf471"/>
    </style:style>
    <style:style style:name="T25" style:family="text">
      <style:text-properties officeooo:rsid="009e4305"/>
    </style:style>
    <style:style style:name="T26" style:family="text">
      <style:text-properties officeooo:rsid="00b7b7cf"/>
    </style:style>
    <style:style style:name="T27" style:family="text">
      <style:text-properties officeooo:rsid="00b80b07"/>
    </style:style>
    <style:style style:name="T28" style:family="text">
      <style:text-properties officeooo:rsid="00bdd7e4"/>
    </style:style>
    <style:style style:name="T29" style:family="text">
      <style:text-properties officeooo:rsid="00bf7efa"/>
    </style:style>
    <style:style style:name="T30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<draw:frame draw:style-name="fr1" draw:name="Рисунок 1" text:anchor-type="paragraph" svg:x="0.122cm" svg:y="0.01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ext:p text:style-name="Обычный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10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4">ул. Шевченко, 32., г. Благовещенск</text:p>
                  <text:p text:style-name="P4">Амурская область, Российская Федерация</text:p>
                  <text:p text:style-name="P4">675004 <text:s/></text:p>
                  <text:p text:style-name="P15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4">факс: +7(4162) 397-902; +7(4162) 397-903</text:p>
                  <text:p text:style-name="P4">тел: <text:s text:c="3"/>+7(4162) 39-73-59</text:p>
                  <text:p text:style-name="P5"/>
                  <text:p text:style-name="P16"/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0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22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17">ОКПО 78900638; ОГРН 1052800111308 <text:s/></text:p>
                  <text:p text:style-name="P10"><text:span text:style-name="Основной_20_шрифт_20_абзаца"><text:span text:style-name="T6">ИНН/КПП 2801108200/775050001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29">15</text:span>.<text:span text:style-name="T27">09</text:span>.202<text:span text:style-name="T28">6</text:span></text:p>
                </table:table-cell>
                <table:table-cell table:style-name="Таблица2.B6" office:value-type="string">
                  <text:p text:style-name="P6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9"/>
                </table:table-cell>
                <table:table-cell table:style-name="Таблица2.B6" office:value-type="string">
                  <text:p text:style-name="P9"/>
                </table:table-cell>
                <table:table-cell table:style-name="Таблица2.A7" office:value-type="string">
                  <text:p text:style-name="P9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8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7">Руководителю</text:span></text:span></text:p>
                  <text:p text:style-name="P25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2"><text:span text:style-name="Основной_20_шрифт_20_абзаца"/></text:p>
                  <text:p text:style-name="P27"/>
                  <text:p text:style-name="P23"><text:s text:c="18"/></text:p>
                  <text:p text:style-name="P23"/>
                  <text:p text:style-name="P24"/>
                </table:table-cell>
              </table:table-row>
            </table:table>
            <text:p text:style-name="P19"/>
          </table:table-cell>
        </table:table-row>
      </table:table>
      <text:p text:style-name="P26">О <text:span text:style-name="T19">стоимости продукции</text:span></text:p>
      <text:p text:style-name="P20"/>
      <text:p text:style-name="P34">В 202<text:span text:style-name="T27">6</text:span> для филиал<text:span text:style-name="T25">ов</text:span> АО «ДРСК» планируется приобретение <text:span text:style-name="T29">кабеля силового с изоляцией из сшитого полиэтилена</text:span>, согласно <text:span text:style-name="T23">технического задания</text:span>.</text:p>
      <text:p text:style-name="P34">Для планирования денежных средств, просим Вас в срок <text:span text:style-name="T10">до </text:span><text:span text:style-name="T16">18</text:span><text:span text:style-name="T13">.</text:span><text:span text:style-name="T14">09</text:span><text:span text:style-name="T10">.202</text:span><text:span text:style-name="T15">6</text:span><text:span text:style-name="T14"> </text:span>предоставить информацию о сроках изготовления данной продукции, а также о его стоимости с учетом транспортных расходов до мест<text:span text:style-name="T23">а</text:span> поставки, указанных в <text:span text:style-name="T23">техническом задани</text:span><text:span text:style-name="T24">я.</text:span></text:p>
      <text:p text:style-name="P35"><text:span text:style-name="T10">Предварительные условия </text:span><text:span text:style-name="T11">оплаты</text:span><text:span text:style-name="T10">:</text:span></text:p>
      <text:p text:style-name="P35"><text:span text:style-name="T10">Оплата за поставленную продукцию</text:span> буде<text:bookmark text:name="_GoBack"/>т осуществляться: </text:p>
      <text:p text:style-name="P21">- Авансовые платежи за Товар в размере 30 % (тридцати процентов) от стоимости Товара выплачиваются Поставщику в течение 30 (тридцати) календарных дней с даты получения Покупателем счета, выставленного Поставщиком, но не ранее чем за 30 (тридцать) календарных дней до плановой даты поставки Товара;</text:p>
      <text:p text:style-name="P33"><text:span text:style-name="T7">- Последующие платежи в размере 70 % (семидесяти процентов) от стоимости Товара выплачиваются Поставщику в течение</text:span><text:span text:style-name="T5"> </text:span><text:span text:style-name="T9">45</text:span><text:span text:style-name="T5"> (</text:span><text:span text:style-name="T9">сорока пя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4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<text:s/></text:span>с обязательным заполнением таблицы:</text:p>
      <text:p text:style-name="P34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7">№ п/п</text:p>
          </table:table-cell>
          <table:table-cell table:style-name="Таблица5.A1" office:value-type="string">
            <text:p text:style-name="P37">Наименование продукции</text:p>
          </table:table-cell>
          <table:table-cell table:style-name="Таблица5.A1" office:value-type="string">
            <text:p text:style-name="P37">Ед.</text:p>
            <text:p text:style-name="P37">измер.</text:p>
          </table:table-cell>
          <table:table-cell table:style-name="Таблица5.A1" office:value-type="string">
            <text:p text:style-name="P37">Кол-во</text:p>
          </table:table-cell>
          <table:table-cell table:style-name="Таблица5.A1" office:value-type="string">
            <text:p text:style-name="P37">Цена с НДС в руб. и транспортными расходами</text:p>
          </table:table-cell>
          <table:table-cell table:style-name="Таблица5.A1" office:value-type="string">
            <text:p text:style-name="P37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table:number-columns-spanned="4" office:value-type="string">
            <text:p text:style-name="P37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7"/>
          </table:table-cell>
        </table:table-row>
      </table:table>
      <text:p text:style-name="P30"/>
      <text:p text:style-name="P31"/>
      <text:p text:style-name="P32"><text:span text:style-name="T20">Приложение: </text:span><text:span text:style-name="T21">Техническое </text:span><text:span text:style-name="T22">требование</text:span></text:p>
      <text:p text:style-name="P28"/>
      <text:p text:style-name="P28"/>
      <text:p text:style-name="P29">Зам. Генерального директора <text:s/></text:p>
      <text:p text:style-name="P29">по управлению ресурсами <text:s text:c="68"/>п/п <text:s text:c="51"/>С.А. Коржов</text:p>
      <text:p text:style-name="P13"/>
      <text:p text:style-name="P38">Верютин В.А. </text:p>
      <text:p text:style-name="P14"><text:span text:style-name="Основной_20_шрифт_20_абзаца"><text:span text:style-name="T18">(4162)397-321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Верютин Владимир Андреевич</meta:initial-creator>
    <dc:creator>veryutin_va</dc:creator>
    <meta:creation-date>2023-10-19T23:25:00Z</meta:creation-date>
    <dc:date>2026-09-15T14:30:50.468566971</dc:date>
    <meta:print-date>2024-07-19T12:56:10.513208262</meta:print-date>
    <meta:editing-cycles>143</meta:editing-cycles>
    <meta:editing-duration>PT7H30M8S</meta:editing-duration>
    <meta:printed-by>veryutin_va</meta:printed-by>
    <meta:document-statistic meta:table-count="4" meta:image-count="1" meta:object-count="0" meta:page-count="1" meta:paragraph-count="39" meta:word-count="243" meta:character-count="1965" meta:non-whitespace-character-count="1609"/>
    <meta:template xlink:type="simple" xlink:actuate="onRequest" xlink:title="" xlink:href="Normal"/>
  </office:meta>
</office:document-meta>
</file>