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PT Sans" svg:font-family="'PT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Times New Roman11" svg:font-family="'Times New Roman1'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.526cm"/>
    </style:style>
    <style:style style:name="co2" style:family="table-column">
      <style:table-column-properties fo:break-before="auto" style:column-width="14.002cm"/>
    </style:style>
    <style:style style:name="co3" style:family="table-column">
      <style:table-column-properties fo:break-before="auto" style:column-width="1.773cm"/>
    </style:style>
    <style:style style:name="co4" style:family="table-column">
      <style:table-column-properties fo:break-before="auto" style:column-width="1.595cm"/>
    </style:style>
    <style:style style:name="co5" style:family="table-column">
      <style:table-column-properties fo:break-before="auto" style:column-width="6.05cm"/>
    </style:style>
    <style:style style:name="co6" style:family="table-column">
      <style:table-column-properties fo:break-before="auto" style:column-width="0.446cm"/>
    </style:style>
    <style:style style:name="co7" style:family="table-column">
      <style:table-column-properties fo:break-before="auto" style:column-width="1.378cm"/>
    </style:style>
    <style:style style:name="co8" style:family="table-column">
      <style:table-column-properties fo:break-before="auto" style:column-width="2.258cm"/>
    </style:style>
    <style:style style:name="co9" style:family="table-column">
      <style:table-column-properties fo:break-before="auto" style:column-width="1.614cm"/>
    </style:style>
    <style:style style:name="ro1" style:family="table-row">
      <style:table-row-properties style:row-height="0.51cm" fo:break-before="auto" style:use-optimal-row-height="true"/>
    </style:style>
    <style:style style:name="ro2" style:family="table-row">
      <style:table-row-properties style:row-height="0.873cm" fo:break-before="auto" style:use-optimal-row-height="false"/>
    </style:style>
    <style:style style:name="ro3" style:family="table-row">
      <style:table-row-properties style:row-height="0.688cm" fo:break-before="auto" style:use-optimal-row-height="false"/>
    </style:style>
    <style:style style:name="ro4" style:family="table-row">
      <style:table-row-properties style:row-height="1.58cm" fo:break-before="auto" style:use-optimal-row-height="false"/>
    </style:style>
    <style:style style:name="ro5" style:family="table-row">
      <style:table-row-properties style:row-height="0.392cm" fo:break-before="auto" style:use-optimal-row-height="false"/>
    </style:style>
    <style:style style:name="ro6" style:family="table-row">
      <style:table-row-properties style:row-height="1.244cm" fo:break-before="auto" style:use-optimal-row-height="false"/>
    </style:style>
    <style:style style:name="ro7" style:family="table-row">
      <style:table-row-properties style:row-height="0.797cm" fo:break-before="auto" style:use-optimal-row-height="false"/>
    </style:style>
    <style:style style:name="ro8" style:family="table-row">
      <style:table-row-properties style:row-height="0.99cm" fo:break-before="auto" style:use-optimal-row-height="false"/>
    </style:style>
    <style:style style:name="ro9" style:family="table-row">
      <style:table-row-properties style:row-height="0.882cm" fo:break-before="auto" style:use-optimal-row-height="false"/>
    </style:style>
    <style:style style:name="ro10" style:family="table-row">
      <style:table-row-properties style:row-height="0.815cm" fo:break-before="auto" style:use-optimal-row-height="false"/>
    </style:style>
    <style:style style:name="ro11" style:family="table-row">
      <style:table-row-properties style:row-height="0.635cm" fo:break-before="auto" style:use-optimal-row-height="false"/>
    </style:style>
    <style:style style:name="ro12" style:family="table-row">
      <style:table-row-properties style:row-height="0.84cm" fo:break-before="auto" style:use-optimal-row-height="false"/>
    </style:style>
    <style:style style:name="ta1" style:family="table" style:master-page-name="PageStyle_5f_Общая_20_спец-ция_5f_2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5">
      <number:number number:decimal-places="2" number:min-decimal-places="2" number:grouping="true"/>
    </number:number-style>
    <style:style style:name="ce1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bold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bold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ce9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8pt" fo:font-style="normal" fo:text-shadow="none" style:text-underline-style="none" fo:font-weight="normal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ce2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11" style:font-size-complex="10pt" style:font-style-complex="normal" style:font-weight-complex="normal"/>
    </style:style>
    <style:style style:name="ce29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8pt" fo:font-style="normal" fo:text-shadow="none" style:text-underline-style="none" fo:font-weight="normal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0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0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30" style:family="table-cell" style:parent-style-name="Default" style:data-style-name="N1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8pt" fo:font-style="normal" fo:text-shadow="none" style:text-underline-style="none" fo:font-weight="normal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ce19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20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bold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ce21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5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bold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ce116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18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56" style:family="table-cell" style:parent-style-name="Default" style:data-style-name="N5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69" style:family="table-cell" style:parent-style-name="Default" style:data-style-name="N5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71" style:family="table-cell" style:parent-style-name="Default" style:data-style-name="N5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72" style:family="table-cell" style:parent-style-name="Default" style:data-style-name="N5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73" style:family="table-cell" style:parent-style-name="Default" style:data-style-name="N5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92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84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85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86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87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90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font-name="Times New Roman" fo:font-size="10pt" style:font-size-asian="10pt" style:font-size-complex="10pt"/>
    </style:style>
    <style:style style:name="ce192" style:family="table-cell" style:parent-style-name="Default">
      <style:text-properties style:font-name="Times New Roman" fo:font-size="10pt" style:font-size-asian="10pt" style:font-size-complex="10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Спецификация" table:style-name="ta1" table:print-ranges="Спецификация.A1:Спецификация.D23">
        <office:forms form:automatic-focus="false" form:apply-design-mode="false"/>
        <table:table-column table:style-name="co1" table:default-cell-style-name="ce9"/>
        <table:table-column table:style-name="co2" table:default-cell-style-name="ce24"/>
        <table:table-column table:style-name="co3" table:default-cell-style-name="ce106"/>
        <table:table-column table:style-name="co4" table:default-cell-style-name="ce116"/>
        <table:table-column table:style-name="co5" table:default-cell-style-name="ce172"/>
        <table:table-column table:style-name="co6" table:number-columns-repeated="999" table:default-cell-style-name="ce186"/>
        <table:table-column table:style-name="co7" table:default-cell-style-name="ce187"/>
        <table:table-column table:style-name="co8" table:default-cell-style-name="ce190"/>
        <table:table-column table:style-name="co8" table:default-cell-style-name="ce192"/>
        <table:table-column table:style-name="co8" table:number-columns-repeated="15370" table:default-cell-style-name="Default"/>
        <table:table-column table:style-name="co9" table:number-columns-repeated="7" table:default-cell-style-name="Default"/>
        <table:table-row table:style-name="ro1">
          <table:table-cell table:style-name="ce1"/>
          <table:table-cell table:style-name="ce13"/>
          <table:table-cell table:style-name="ce27"/>
          <table:table-cell table:style-name="ce130"/>
          <table:table-cell table:style-name="ce256"/>
          <table:table-cell table:style-name="ce92" table:number-columns-repeated="1000"/>
          <table:table-cell table:style-name="Default" table:number-columns-repeated="2"/>
          <table:table-cell table:number-columns-repeated="15377"/>
        </table:table-row>
        <table:table-row table:style-name="ro2">
          <table:table-cell table:style-name="ce1"/>
          <table:table-cell table:style-name="ce13"/>
          <table:table-cell table:style-name="ce15" office:value-type="string" calcext:value-type="string" table:number-columns-spanned="2" table:number-rows-spanned="1">
            <text:p>Приложение 1 к ТТ</text:p>
          </table:table-cell>
          <table:covered-table-cell table:style-name="ce19"/>
          <table:table-cell table:style-name="ce256"/>
          <table:table-cell table:style-name="ce92" table:number-columns-repeated="1000"/>
          <table:table-cell table:style-name="Default" table:number-columns-repeated="2"/>
          <table:table-cell table:number-columns-repeated="15377"/>
        </table:table-row>
        <table:table-row table:style-name="ro3">
          <table:table-cell table:style-name="ce3" office:value-type="string" calcext:value-type="string" table:number-columns-spanned="4" table:number-rows-spanned="1">
            <text:p>Спецификация № </text:p>
          </table:table-cell>
          <table:covered-table-cell table:number-columns-repeated="2" table:style-name="ce3"/>
          <table:covered-table-cell table:style-name="ce20"/>
          <table:table-cell table:style-name="ce169"/>
          <table:table-cell table:style-name="ce184" table:number-columns-repeated="1000"/>
          <table:table-cell table:style-name="ce92"/>
          <table:table-cell table:style-name="Default"/>
          <table:table-cell table:number-columns-repeated="15377"/>
        </table:table-row>
        <table:table-row table:style-name="ro4">
          <table:table-cell table:style-name="ce4" office:value-type="string" calcext:value-type="string" table:number-columns-spanned="4" table:number-rows-spanned="1">
            <text:p>Грузополучатель: филиал АО «ДРСК» «Электрические сети ЕАО», 679011, г. Биробиджан, ул. Черноморская, 6, ИНН 2801108200, КПП 790102001 (обязательно указывать в УПД/счете-фактуре). </text:p>
            <text:p>Отгрузочные реквизиты (для автоперевозок): г. Биробиджан, ул. Черноморская, 6</text:p>
            <text:p>Контактное лицо: Смирнов Игорь Анатольевич (42622) 4-09-31, 8 924 648 23 60</text:p>
            <text:p/>
            <text:p/>
            <text:p/>
            <text:p/>
            <text:p/>
          </table:table-cell>
          <table:covered-table-cell table:style-name="ce4" office:value-type="string" calcext:value-type="string">
            <text:p>Сапоги кожаные утепленные с защитным подноском р. 40</text:p>
          </table:covered-table-cell>
          <table:covered-table-cell table:style-name="ce4"/>
          <table:covered-table-cell table:style-name="ce21" office:value-type="float" office:value="2" calcext:value-type="float">
            <text:p>2</text:p>
          </table:covered-table-cell>
          <table:table-cell table:style-name="ce169"/>
          <table:table-cell table:style-name="ce184" table:number-columns-repeated="1000"/>
          <table:table-cell table:style-name="ce92"/>
          <table:table-cell table:style-name="Default"/>
          <table:table-cell table:number-columns-repeated="10"/>
          <table:table-cell table:style-name="ce185" table:number-columns-repeated="15367"/>
        </table:table-row>
        <table:table-row table:style-name="ro5">
          <table:table-cell table:style-name="ce5" office:value-type="string" calcext:value-type="string" table:number-columns-spanned="1" table:number-rows-spanned="2">
            <text:p>№ п/п</text:p>
          </table:table-cell>
          <table:table-cell table:style-name="ce5" office:value-type="string" calcext:value-type="string" table:number-columns-spanned="1" table:number-rows-spanned="2">
            <text:p>Наименование</text:p>
          </table:table-cell>
          <table:table-cell table:style-name="ce5" office:value-type="string" calcext:value-type="string" table:number-columns-spanned="1" table:number-rows-spanned="2">
            <text:p>Ед. изм.</text:p>
          </table:table-cell>
          <table:table-cell table:style-name="ce25" office:value-type="string" calcext:value-type="string" table:number-columns-spanned="1" table:number-rows-spanned="2">
            <text:p>Кол-во</text:p>
          </table:table-cell>
          <table:table-cell table:style-name="ce171"/>
          <table:table-cell table:style-name="ce185" table:number-columns-repeated="1000"/>
          <table:table-cell table:style-name="ce92"/>
          <table:table-cell table:style-name="Default"/>
          <table:table-cell table:number-columns-repeated="10"/>
          <table:table-cell table:style-name="ce185" table:number-columns-repeated="15367"/>
        </table:table-row>
        <table:table-row table:style-name="ro6">
          <table:covered-table-cell table:number-columns-repeated="3" table:style-name="ce5"/>
          <table:covered-table-cell table:style-name="ce25"/>
          <table:table-cell table:style-name="ce169"/>
          <table:table-cell table:style-name="ce184" table:number-columns-repeated="1000"/>
          <table:table-cell table:style-name="ce92"/>
          <table:table-cell table:style-name="Default"/>
          <table:table-cell table:number-columns-repeated="15377"/>
        </table:table-row>
        <table:table-row table:style-name="ro7">
          <table:table-cell office:value-type="float" office:value="1" calcext:value-type="float">
            <text:p>1</text:p>
          </table:table-cell>
          <table:table-cell office:value-type="string" calcext:value-type="string">
            <text:p>Ботинки кожаные летние защитные от общих производственных загрязнений р.36</text:p>
          </table:table-cell>
          <table:table-cell office:value-type="string" calcext:value-type="string">
            <text:p>пар</text:p>
          </table:table-cell>
          <table:table-cell office:value-type="float" office:value="1" calcext:value-type="float">
            <text:p>1</text:p>
          </table:table-cell>
          <table:table-cell table:number-columns-repeated="16380"/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string" calcext:value-type="string">
            <text:p>Ботинки кожаные летние защитные от общих производственных загрязнений р.47</text:p>
          </table:table-cell>
          <table:table-cell office:value-type="string" calcext:value-type="string">
            <text:p>пар</text:p>
          </table:table-cell>
          <table:table-cell office:value-type="float" office:value="1" calcext:value-type="float">
            <text:p>1</text:p>
          </table:table-cell>
          <table:table-cell table:style-name="ce173"/>
          <table:table-cell table:style-name="ce187" table:number-columns-repeated="999"/>
          <table:table-cell table:number-columns-repeated="15380"/>
        </table:table-row>
        <table:table-row table:style-name="ro7">
          <table:table-cell office:value-type="float" office:value="3" calcext:value-type="float">
            <text:p>3</text:p>
          </table:table-cell>
          <table:table-cell office:value-type="string" calcext:value-type="string">
            <text:p>Ботинки кожаные летние защитные от общих производственных загрязнений р.42</text:p>
          </table:table-cell>
          <table:table-cell office:value-type="string" calcext:value-type="string">
            <text:p>пар</text:p>
          </table:table-cell>
          <table:table-cell office:value-type="float" office:value="2" calcext:value-type="float">
            <text:p>2</text:p>
          </table:table-cell>
          <table:table-cell table:style-name="ce173"/>
          <table:table-cell table:style-name="ce187" table:number-columns-repeated="999"/>
          <table:table-cell table:number-columns-repeated="15380"/>
        </table:table-row>
        <table:table-row table:style-name="ro9">
          <table:table-cell office:value-type="float" office:value="5" calcext:value-type="float">
            <text:p>5</text:p>
          </table:table-cell>
          <table:table-cell office:value-type="string" calcext:value-type="string">
            <text:p>Ботинки кожаные летние защитные от общих производственных загрязнений р.41</text:p>
          </table:table-cell>
          <table:table-cell office:value-type="string" calcext:value-type="string">
            <text:p>пар</text:p>
          </table:table-cell>
          <table:table-cell office:value-type="float" office:value="2" calcext:value-type="float">
            <text:p>2</text:p>
          </table:table-cell>
          <table:table-cell table:number-columns-repeated="16380"/>
        </table:table-row>
        <table:table-row table:style-name="ro10">
          <table:table-cell office:value-type="float" office:value="6" calcext:value-type="float">
            <text:p>6</text:p>
          </table:table-cell>
          <table:table-cell office:value-type="string" calcext:value-type="string">
            <text:p>Сапоги кожаные летние защитные от общих производственных загрязнений р.38</text:p>
          </table:table-cell>
          <table:table-cell office:value-type="string" calcext:value-type="string">
            <text:p>пар</text:p>
          </table:table-cell>
          <table:table-cell office:value-type="float" office:value="1" calcext:value-type="float">
            <text:p>1</text:p>
          </table:table-cell>
          <table:table-cell table:number-columns-repeated="16380"/>
        </table:table-row>
        <table:table-row table:style-name="ro10">
          <table:table-cell office:value-type="float" office:value="7" calcext:value-type="float">
            <text:p>7</text:p>
          </table:table-cell>
          <table:table-cell office:value-type="string" calcext:value-type="string">
            <text:p>Сапоги резиновые летние влагозащитные р.34 <text:s/>с защитным подноском</text:p>
          </table:table-cell>
          <table:table-cell office:value-type="string" calcext:value-type="string">
            <text:p>пар</text:p>
          </table:table-cell>
          <table:table-cell office:value-type="float" office:value="2" calcext:value-type="float">
            <text:p>2</text:p>
          </table:table-cell>
          <table:table-cell table:number-columns-repeated="16380"/>
        </table:table-row>
        <table:table-row table:style-name="ro10">
          <table:table-cell/>
          <table:table-cell office:value-type="string" calcext:value-type="string">
            <text:p>Сапоги резиновые летние влагозащитные р.37 <text:s/>с защитным подноском</text:p>
          </table:table-cell>
          <table:table-cell office:value-type="string" calcext:value-type="string">
            <text:p>пар</text:p>
          </table:table-cell>
          <table:table-cell office:value-type="float" office:value="2" calcext:value-type="float">
            <text:p>2</text:p>
          </table:table-cell>
          <table:table-cell table:number-columns-repeated="16380"/>
        </table:table-row>
        <table:table-row table:style-name="ro10">
          <table:table-cell office:value-type="float" office:value="8" calcext:value-type="float">
            <text:p>8</text:p>
          </table:table-cell>
          <table:table-cell office:value-type="string" calcext:value-type="string">
            <text:p>Сапоги резиновые летние влагозащитные р.38 <text:s/>с защитным подноском</text:p>
          </table:table-cell>
          <table:table-cell office:value-type="string" calcext:value-type="string">
            <text:p>пар</text:p>
          </table:table-cell>
          <table:table-cell office:value-type="float" office:value="7" calcext:value-type="float">
            <text:p>7</text:p>
          </table:table-cell>
          <table:table-cell table:number-columns-repeated="16380"/>
        </table:table-row>
        <table:table-row table:style-name="ro10">
          <table:table-cell office:value-type="float" office:value="9" calcext:value-type="float">
            <text:p>9</text:p>
          </table:table-cell>
          <table:table-cell office:value-type="string" calcext:value-type="string">
            <text:p>Сапоги резиновые летние влагозащитные р.39 <text:s/>с защитным подноском</text:p>
          </table:table-cell>
          <table:table-cell office:value-type="string" calcext:value-type="string">
            <text:p>пар</text:p>
          </table:table-cell>
          <table:table-cell office:value-type="float" office:value="1" calcext:value-type="float">
            <text:p>1</text:p>
          </table:table-cell>
          <table:table-cell table:number-columns-repeated="16380"/>
        </table:table-row>
        <table:table-row table:style-name="ro10">
          <table:table-cell office:value-type="float" office:value="10" calcext:value-type="float">
            <text:p>10</text:p>
          </table:table-cell>
          <table:table-cell office:value-type="string" calcext:value-type="string">
            <text:p>Сапоги резиновые летние влагозащитные р.40 <text:s/>с защитным подноском</text:p>
          </table:table-cell>
          <table:table-cell office:value-type="string" calcext:value-type="string">
            <text:p>пар</text:p>
          </table:table-cell>
          <table:table-cell office:value-type="float" office:value="3" calcext:value-type="float">
            <text:p>3</text:p>
          </table:table-cell>
          <table:table-cell table:number-columns-repeated="16380"/>
        </table:table-row>
        <table:table-row table:style-name="ro11">
          <table:table-cell office:value-type="float" office:value="11" calcext:value-type="float">
            <text:p>11</text:p>
          </table:table-cell>
          <table:table-cell office:value-type="string" calcext:value-type="string">
            <text:p>Сапоги резиновые летние влагозащитные р.42 с защитным подноском</text:p>
          </table:table-cell>
          <table:table-cell office:value-type="string" calcext:value-type="string">
            <text:p>пар</text:p>
          </table:table-cell>
          <table:table-cell office:value-type="float" office:value="20" calcext:value-type="float">
            <text:p>20</text:p>
          </table:table-cell>
          <table:table-cell table:style-name="ce173"/>
          <table:table-cell table:style-name="ce187" table:number-columns-repeated="999"/>
          <table:table-cell table:number-columns-repeated="15380"/>
        </table:table-row>
        <table:table-row table:style-name="ro11">
          <table:table-cell office:value-type="float" office:value="12" calcext:value-type="float">
            <text:p>12</text:p>
          </table:table-cell>
          <table:table-cell office:value-type="string" calcext:value-type="string">
            <text:p>Сапоги резиновые летние влагозащитные р.41 с защитным подноском</text:p>
          </table:table-cell>
          <table:table-cell office:value-type="string" calcext:value-type="string">
            <text:p>пар</text:p>
          </table:table-cell>
          <table:table-cell office:value-type="float" office:value="13" calcext:value-type="float">
            <text:p>13</text:p>
          </table:table-cell>
          <table:table-cell table:style-name="ce173"/>
          <table:table-cell table:style-name="ce187" table:number-columns-repeated="999"/>
          <table:table-cell table:number-columns-repeated="15380"/>
        </table:table-row>
        <table:table-row table:style-name="ro11">
          <table:table-cell office:value-type="float" office:value="13" calcext:value-type="float">
            <text:p>13</text:p>
          </table:table-cell>
          <table:table-cell office:value-type="string" calcext:value-type="string">
            <text:p>Сапоги резиновые летние влагозащитные р.43 с защитным подноском</text:p>
          </table:table-cell>
          <table:table-cell office:value-type="string" calcext:value-type="string">
            <text:p>пар</text:p>
          </table:table-cell>
          <table:table-cell office:value-type="float" office:value="11" calcext:value-type="float">
            <text:p>11</text:p>
          </table:table-cell>
          <table:table-cell table:number-columns-repeated="16380"/>
        </table:table-row>
        <table:table-row table:style-name="ro11">
          <table:table-cell office:value-type="float" office:value="14" calcext:value-type="float">
            <text:p>14</text:p>
          </table:table-cell>
          <table:table-cell office:value-type="string" calcext:value-type="string">
            <text:p>Сапоги резиновые летние влагозащитные р.44 с защитным подноском</text:p>
          </table:table-cell>
          <table:table-cell office:value-type="string" calcext:value-type="string">
            <text:p>пар</text:p>
          </table:table-cell>
          <table:table-cell office:value-type="float" office:value="9" calcext:value-type="float">
            <text:p>9</text:p>
          </table:table-cell>
          <table:table-cell table:number-columns-repeated="16380"/>
        </table:table-row>
        <table:table-row table:style-name="ro11">
          <table:table-cell office:value-type="float" office:value="16" calcext:value-type="float">
            <text:p>16</text:p>
          </table:table-cell>
          <table:table-cell office:value-type="string" calcext:value-type="string">
            <text:p>Сапоги резиновые летние влагозащитные р.47 с защитным подноском</text:p>
          </table:table-cell>
          <table:table-cell office:value-type="string" calcext:value-type="string">
            <text:p>пар</text:p>
          </table:table-cell>
          <table:table-cell office:value-type="float" office:value="1" calcext:value-type="float">
            <text:p>1</text:p>
          </table:table-cell>
          <table:table-cell table:style-name="ce173"/>
          <table:table-cell table:style-name="ce187" table:number-columns-repeated="999"/>
          <table:table-cell table:number-columns-repeated="15380"/>
        </table:table-row>
        <table:table-row table:style-name="ro12">
          <table:table-cell office:value-type="float" office:value="17" calcext:value-type="float">
            <text:p>17</text:p>
          </table:table-cell>
          <table:table-cell table:style-name="ce29" office:value-type="string" calcext:value-type="string">
            <text:p>Полусапоги суконные зимние защитные от общих производственных загрязнений женские р.38</text:p>
          </table:table-cell>
          <table:table-cell table:style-name="ce107" office:value-type="string" calcext:value-type="string">
            <text:p>пар</text:p>
          </table:table-cell>
          <table:table-cell table:style-name="ce118" office:value-type="float" office:value="1" calcext:value-type="float">
            <text:p>1</text:p>
          </table:table-cell>
          <table:table-cell table:number-columns-repeated="16380"/>
        </table:table-row>
        <table:table-row table:style-name="ro12">
          <table:table-cell office:value-type="float" office:value="18" calcext:value-type="float">
            <text:p>18</text:p>
          </table:table-cell>
          <table:table-cell office:value-type="string" calcext:value-type="string">
            <text:p>Сапоги кожаные зимние защитные от общих производственных загрязнений р.47</text:p>
          </table:table-cell>
          <table:table-cell office:value-type="string" calcext:value-type="string">
            <text:p>пар</text:p>
          </table:table-cell>
          <table:table-cell office:value-type="float" office:value="1" calcext:value-type="float">
            <text:p>1</text:p>
          </table:table-cell>
          <table:table-cell table:style-name="ce173"/>
          <table:table-cell table:style-name="ce187" table:number-columns-repeated="999"/>
          <table:table-cell table:number-columns-repeated="15380"/>
        </table:table-row>
        <table:named-expressions>
          <table:named-range table:name="_xlnm.Print_Area" table:base-cell-address="$Спецификация.$A$1" table:cell-range-address="$Спецификация.$A$1:.$D$26" table:range-usable-as="print-range"/>
          <table:named-range table:name="_xlnm.Print_Area_0" table:base-cell-address="$Спецификация.$A$1" table:cell-range-address="$Спецификация.$A$1:.$D$2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PT Sans" svg:font-family="'PT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Times New Roman11" svg:font-family="'Times New Roman1'"/>
    <style:font-face style:name="WenQuanYi Zen Hei Sharp" svg:font-family="'WenQuanYi Zen Hei Sharp'" style:font-family-generic="system" style:font-pitch="variable"/>
  </office:font-face-decls>
  <office:styles>
    <style:default-style style:family="smart-table" style:name="TableStyleMedium2"/>
    <style:default-style style:family="pivot-table" style:name="PivotStyleLight16"/>
    <calcext:theme>
      <calcext:theme-color calcext:color="dk1" calcext:srgbClr="000000"/>
      <calcext:theme-color calcext:color="lt1" calcext:srgbClr="ffffff"/>
      <calcext:theme-color calcext:color="dk2" calcext:srgbClr="44546a"/>
      <calcext:theme-color calcext:color="lt2" calcext:srgbClr="e7e6e6"/>
      <calcext:theme-color calcext:color="accent1" calcext:srgbClr="4472c4"/>
      <calcext:theme-color calcext:color="accent2" calcext:srgbClr="ed7d31"/>
      <calcext:theme-color calcext:color="accent3" calcext:srgbClr="a5a5a5"/>
      <calcext:theme-color calcext:color="accent4" calcext:srgbClr="ffc000"/>
      <calcext:theme-color calcext:color="accent5" calcext:srgbClr="5b9bd5"/>
      <calcext:theme-color calcext:color="accent6" calcext:srgbClr="70ad47"/>
      <calcext:theme-color calcext:color="hlink" calcext:srgbClr="0563c1"/>
      <calcext:theme-color calcext:color="folHlink" calcext:srgbClr="954f72"/>
    </calcext:theme>
    <style:default-style style:family="table-cell">
      <style:paragraph-properties style:tab-stop-distance="1.25cm"/>
      <style:text-properties style:font-name="Liberation Sans" fo:font-size="10pt" fo:language="ru" fo:country="RU" style:font-name-asian="WenQuanYi Zen Hei Sharp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3">
      <number:number number:decimal-places="2" number:min-decimal-places="2" number:min-integer-digits="2" number:grouping="true"/>
    </number:number-style>
    <number:number-style style:name="N154">
      <number:text>5</number:text>
    </number:number-style>
    <number:number-style style:name="N155">
      <number:text>20</number:text>
    </number:number-style>
    <number:number-style style:name="N156">
      <number:text>1 955,00</number:text>
    </number:number-style>
    <number:number-style style:name="N157">
      <number:text>39 100,00</number:text>
    </number:number-style>
    <number:number-style style:name="N158">
      <number:text>6</number:text>
    </number:number-style>
    <number:number-style style:name="N159">
      <number:text>8</number:text>
    </number:number-style>
    <number:number-style style:name="N160">
      <number:text>15 640,00</number:text>
    </number:number-style>
    <number:number-style style:name="N161">
      <number:text>7</number:text>
    </number:number-style>
    <number:number-style style:name="N162">
      <number:text>1</number:text>
    </number:number-style>
    <number:number-style style:name="N163">
      <number:text>3</number:text>
    </number:number-style>
    <number:number-style style:name="N164">
      <number:text>5 865,00</number:text>
    </number:number-style>
    <number:number-style style:name="N165">
      <number:text>9</number:text>
    </number:number-style>
    <number:number-style style:name="N166">
      <number:text>11 730,00</number:text>
    </number:number-style>
    <number:number-style style:name="N167">
      <number:text>10</number:text>
    </number:number-style>
    <number:number-style style:name="N168">
      <number:text>2</number:text>
    </number:number-style>
    <number:number-style style:name="N169">
      <number:text>17 652,50</number:text>
    </number:number-style>
    <number:number-style style:name="N170">
      <number:text>35 305,00</number:text>
    </number:number-style>
    <number:number-style style:name="N171">
      <number:text>11</number:text>
    </number:number-style>
    <number:number-style style:name="N172">
      <number:text>12</number:text>
    </number:number-style>
    <number:number-style style:name="N173">
      <number:text>105 915,00</number:text>
    </number:number-style>
    <number:number-style style:name="N174">
      <number:text>13</number:text>
    </number:number-style>
    <number:number-style style:name="N175">
      <number:text>14</number:text>
    </number:number-style>
    <number:number-style style:name="N176">
      <number:text>15</number:text>
    </number:number-style>
    <number:number-style style:name="N177">
      <number:text>28 980,00</number:text>
    </number:number-style>
    <number:number-style style:name="N178">
      <number:text>16</number:text>
    </number:number-style>
    <number:number-style style:name="N179">
      <number:text>57 960,00</number:text>
    </number:number-style>
    <number:number-style style:name="N180">
      <number:text>17</number:text>
    </number:number-style>
    <number:number-style style:name="N181">
      <number:text>405 720,00</number:text>
    </number:number-style>
    <number:number-style style:name="N182">
      <number:text>18</number:text>
    </number:number-style>
    <number:number-style style:name="N183">
      <number:text>347 760,00</number:text>
    </number:number-style>
    <number:number-style style:name="N184">
      <number:text>19</number:text>
    </number:number-style>
    <number:number-style style:name="N185">
      <number:text>202 860,00</number:text>
    </number:number-style>
    <number:number-style style:name="N186">
      <number:text>21</number:text>
    </number:number-style>
    <number:number-style style:name="N187">
      <number:text>22</number:text>
    </number:number-style>
    <number:number-style style:name="N188">
      <number:text>23</number:text>
    </number:number-style>
    <number:number-style style:name="N189">
      <number:text>86 940,00</number:text>
    </number:number-style>
    <number:number-style style:name="N190">
      <number:text>24</number:text>
    </number:number-style>
    <number:number-style style:name="N191">
      <number:text>13 363,00</number:text>
    </number:number-style>
    <number:number-style style:name="N192">
      <number:text>25</number:text>
    </number:number-style>
    <number:number-style style:name="N193">
      <number:text>26</number:text>
    </number:number-style>
    <number:number-style style:name="N194">
      <number:text>13 271,00</number:text>
    </number:number-style>
    <number:number-style style:name="N195">
      <number:text>39 813,00</number:text>
    </number:number-style>
    <number:number-style style:name="N196">
      <number:text>27</number:text>
    </number:number-style>
    <number:number-style style:name="N197">
      <number:text>28</number:text>
    </number:number-style>
    <number:number-style style:name="N198">
      <number:text>66 355,00</number:text>
    </number:number-style>
    <number:number-style style:name="N199">
      <number:text>29</number:text>
    </number:number-style>
    <number:number-style style:name="N200">
      <number:text>30</number:text>
    </number:number-style>
    <number:number-style style:name="N201">
      <number:text>31</number:text>
    </number:number-style>
    <number:number-style style:name="N202">
      <number:text>32</number:text>
    </number:number-style>
    <number:number-style style:name="N203">
      <number:text>26 542,00</number:text>
    </number:number-style>
    <number:number-style style:name="N204">
      <number:text>33</number:text>
    </number:number-style>
    <number:number-style style:name="N205">
      <number:text>34</number:text>
    </number:number-style>
    <number:number-style style:name="N206">
      <number:text>14 053,00</number:text>
    </number:number-style>
    <number:number-style style:name="N207">
      <number:text>28 106,00</number:text>
    </number:number-style>
    <number:number-style style:name="N208">
      <number:text>35</number:text>
    </number:number-style>
    <number:number-style style:name="N209">
      <number:text>42 159,00</number:text>
    </number:number-style>
    <number:number-style style:name="N210">
      <number:text>36</number:text>
    </number:number-style>
    <number:number-style style:name="N211">
      <number:text>37</number:text>
    </number:number-style>
    <number:number-style style:name="N212">
      <number:text>38</number:text>
    </number:number-style>
    <number:number-style style:name="N213">
      <number:text>4</number:text>
    </number:number-style>
    <number:number-style style:name="N214">
      <number:text>14 662,50</number:text>
    </number:number-style>
    <number:number-style style:name="N215">
      <number:text>58 650,00</number:text>
    </number:number-style>
    <number:number-style style:name="N216">
      <number:text>39</number:text>
    </number:number-style>
    <number:number-style style:name="N217">
      <number:text>40</number:text>
    </number:number-style>
    <number:number-style style:name="N218">
      <number:text>119 439,00</number:text>
    </number:number-style>
    <number:number-style style:name="N219">
      <number:text>41</number:text>
    </number:number-style>
    <number:number-style style:name="N220">
      <number:text>48</number:text>
    </number:number-style>
    <number:number-style style:name="N221">
      <number:text>637 008,00</number:text>
    </number:number-style>
    <number:number-style style:name="N222">
      <number:text>42</number:text>
    </number:number-style>
    <number:number-style style:name="N223">
      <number:text>185 794,00</number:text>
    </number:number-style>
    <number:number-style style:name="N224">
      <number:text>43</number:text>
    </number:number-style>
    <number:number-style style:name="N225">
      <number:text>44</number:text>
    </number:number-style>
    <number:number-style style:name="N226">
      <number:text>92 897,00</number:text>
    </number:number-style>
    <number:number-style style:name="N227">
      <number:text>45</number:text>
    </number:number-style>
    <number:number-style style:name="N228">
      <number:text>61</number:text>
    </number:number-style>
    <number:number-style style:name="N229">
      <number:text>809 531,00</number:text>
    </number:number-style>
    <number:number-style style:name="N230">
      <number:text>46</number:text>
    </number:number-style>
    <number:number-style style:name="N231">
      <number:text>54</number:text>
    </number:number-style>
    <number:number-style style:name="N232">
      <number:text>716 634,00</number:text>
    </number:number-style>
    <number:number-style style:name="N233">
      <number:text>47</number:text>
    </number:number-style>
    <number:number-style style:name="N234">
      <number:text>291 962,00</number:text>
    </number:number-style>
    <number:number-style style:name="N235">
      <number:text>49</number:text>
    </number:number-style>
    <number:number-style style:name="N236">
      <number:text>265 420,00</number:text>
    </number:number-style>
    <number:number-style style:name="N237">
      <number:text>50</number:text>
    </number:number-style>
    <number:number-style style:name="N238">
      <number:text>53 084,00</number:text>
    </number:number-style>
    <number:number-style style:name="N239">
      <number:text>51</number:text>
    </number:number-style>
    <number:number-style style:name="N240">
      <number:text>52</number:text>
    </number:number-style>
    <number:number-style style:name="N241">
      <number:text>53</number:text>
    </number:number-style>
    <number:number-style style:name="N242">
      <number:text>55</number:text>
    </number:number-style>
    <number:number-style style:name="N243">
      <number:text>56</number:text>
    </number:number-style>
    <number:number-style style:name="N244">
      <number:text>57</number:text>
    </number:number-style>
    <number:number-style style:name="N245">
      <number:text>58</number:text>
    </number:number-style>
    <number:number-style style:name="N246">
      <number:text>14 064,50</number:text>
    </number:number-style>
    <number:number-style style:name="N247">
      <number:text>59</number:text>
    </number:number-style>
    <number:number-style style:name="N248">
      <number:text>60</number:text>
    </number:number-style>
    <number:number-style style:name="N249">
      <number:text>210 967,50</number:text>
    </number:number-style>
    <number:number-style style:name="N250">
      <number:text>42 193,50</number:text>
    </number:number-style>
    <number:number-style style:name="N251">
      <number:text>62</number:text>
    </number:number-style>
    <number:number-style style:name="N252">
      <number:text>253 161,00</number:text>
    </number:number-style>
    <number:number-style style:name="N253">
      <number:text>63</number:text>
    </number:number-style>
    <number:number-style style:name="N254">
      <number:text>154 709,50</number:text>
    </number:number-style>
    <number:number-style style:name="N255">
      <number:text>64</number:text>
    </number:number-style>
    <number:number-style style:name="N256">
      <number:text>84 387,00</number:text>
    </number:number-style>
    <number:number-style style:name="N257">
      <number:text>3 910,00</number:text>
    </number:number-style>
    <number:number-style style:name="N258">
      <number:text>65</number:text>
    </number:number-style>
    <number:number-style style:name="N259">
      <number:text>98 451,50</number:text>
    </number:number-style>
    <number:number-style style:name="N260">
      <number:text>66</number:text>
    </number:number-style>
    <number:number-style style:name="N261">
      <number:text>67</number:text>
    </number:number-style>
    <number:number-style style:name="N262">
      <number:text>68</number:text>
    </number:number-style>
    <number:number-style style:name="N263">
      <number:text>28 129,00</number:text>
    </number:number-style>
    <number:number-style style:name="N264">
      <number:text>69</number:text>
    </number:number-style>
    <number:number-style style:name="N265">
      <number:text>56 258,00</number:text>
    </number:number-style>
    <number:number-style style:name="N266">
      <number:text>70</number:text>
    </number:number-style>
    <number:number-style style:name="N267">
      <number:text>71</number:text>
    </number:number-style>
    <number:number-style style:name="N268">
      <number:text>72</number:text>
    </number:number-style>
    <number:number-style style:name="N269">
      <number:text>943,00</number:text>
    </number:number-style>
    <number:number-style style:name="N270">
      <number:text>67 896,00</number:text>
    </number:number-style>
    <number:number-style style:name="N271">
      <number:text>73</number:text>
    </number:number-style>
    <number:number-style style:name="N272">
      <number:text>897,00</number:text>
    </number:number-style>
    <number:number-style style:name="N273">
      <number:text>55 614,00</number:text>
    </number:number-style>
    <number:number-style style:name="N274">
      <number:text>74</number:text>
    </number:number-style>
    <number:number-style style:name="N275">
      <number:text>426</number:text>
    </number:number-style>
    <number:number-style style:name="N276">
      <number:text>382 122,00</number:text>
    </number:number-style>
    <number:number-style style:name="N277">
      <number:text>75</number:text>
    </number:number-style>
    <number:number-style style:name="N278">
      <number:text>82</number:text>
    </number:number-style>
    <number:number-style style:name="N279">
      <number:text>73 554,00</number:text>
    </number:number-style>
    <number:number-style style:name="N280">
      <number:text>76</number:text>
    </number:number-style>
    <number:number-style style:name="N281">
      <number:text>820</number:text>
    </number:number-style>
    <number:number-style style:name="N282">
      <number:text>977,50</number:text>
    </number:number-style>
    <number:number-style style:name="N283">
      <number:text>801 550,00</number:text>
    </number:number-style>
    <number:number-style style:name="N284">
      <number:text>77</number:text>
    </number:number-style>
    <number:number-style style:name="N285">
      <number:text>287</number:text>
    </number:number-style>
    <number:number-style style:name="N286">
      <number:text>621,00</number:text>
    </number:number-style>
    <number:number-style style:name="N287">
      <number:text>178 227,00</number:text>
    </number:number-style>
    <number:number-style style:name="N288">
      <number:text>78</number:text>
    </number:number-style>
    <number:number-style style:name="N289">
      <number:text>934</number:text>
    </number:number-style>
    <number:number-style style:name="N290">
      <number:text>580 014,00</number:text>
    </number:number-style>
    <number:number-style style:name="N291">
      <number:text>79</number:text>
    </number:number-style>
    <number:number-style style:name="N292">
      <number:text>90</number:text>
    </number:number-style>
    <number:number-style style:name="N293">
      <number:text>55 890,00</number:text>
    </number:number-style>
    <number:number-style style:name="N294">
      <number:text>80</number:text>
    </number:number-style>
    <number:number-style style:name="N295">
      <number:text>1 702,00</number:text>
    </number:number-style>
    <number:number-style style:name="N296">
      <number:text>47 656,00</number:text>
    </number:number-style>
    <number:number-style style:name="N297">
      <number:text>81</number:text>
    </number:number-style>
    <number:number-style style:name="N298">
      <number:text>40 549,00</number:text>
    </number:number-style>
    <number:number-style style:name="N299">
      <number:text>656</number:text>
    </number:number-style>
    <number:number-style style:name="N300">
      <number:text>618 608,00</number:text>
    </number:number-style>
    <number:number-style style:name="N301">
      <number:text>83</number:text>
    </number:number-style>
    <number:number-style style:name="N302">
      <number:text>433</number:text>
    </number:number-style>
    <number:number-style style:name="N303">
      <number:text>408 319,00</number:text>
    </number:number-style>
    <number:number-style style:name="N304">
      <number:text>84</number:text>
    </number:number-style>
    <number:number-style style:name="N305">
      <number:text>288</number:text>
    </number:number-style>
    <number:number-style style:name="N306">
      <number:text>759,00</number:text>
    </number:number-style>
    <number:number-style style:name="N307">
      <number:text>218 592,00</number:text>
    </number:number-style>
    <number:number-style style:name="N308">
      <number:text>25 415,00</number:text>
    </number:number-style>
    <number:number-style style:name="N309">
      <number:text>85</number:text>
    </number:number-style>
    <number:number-style style:name="N310">
      <number:text>155,25</number:text>
    </number:number-style>
    <number:number-style style:name="N311">
      <number:text>86</number:text>
    </number:number-style>
    <number:number-style style:name="N312">
      <number:text>130</number:text>
    </number:number-style>
    <number:number-style style:name="N313">
      <number:text>1 012,00</number:text>
    </number:number-style>
    <number:number-style style:name="N314">
      <number:text>131 560,00</number:text>
    </number:number-style>
    <number:number-style style:name="N315">
      <number:text>87</number:text>
    </number:number-style>
    <number:number-style style:name="N316">
      <number:text>164</number:text>
    </number:number-style>
    <number:number-style style:name="N317">
      <number:text>920,00</number:text>
    </number:number-style>
    <number:number-style style:name="N318">
      <number:text>150 880,00</number:text>
    </number:number-style>
    <number:number-style style:name="N319">
      <number:text>10 596 772,75</number:text>
    </number:number-style>
    <number:number-style style:name="N320">
      <number:text>1 766 128,77</number:text>
    </number:number-style>
    <number:number-style style:name="N321">
      <number:text>19 550,00</number:text>
    </number:number-style>
    <number:number-style style:name="N322">
      <number:text>95</number:text>
    </number:number-style>
    <number:number-style style:name="N323">
      <number:text>160</number:text>
    </number:number-style>
    <number:number-style style:name="N324">
      <number:text>96</number:text>
    </number:number-style>
    <number:number-style style:name="N325">
      <number:text>104</number:text>
    </number:number-style>
    <number:number-style style:name="N326">
      <number:text>78 936,00</number:text>
    </number:number-style>
    <number:number-style style:name="N327">
      <number:text>97</number:text>
    </number:number-style>
    <number:number-style style:name="N328">
      <number:text>4 657,50</number:text>
    </number:number-style>
    <number:number-style style:name="N329">
      <number:text>98</number:text>
    </number:number-style>
    <number:number-style style:name="N330">
      <number:text>34 408,00</number:text>
    </number:number-style>
    <number:number-style style:name="N331">
      <number:text>99</number:text>
    </number:number-style>
    <number:number-style style:name="N332">
      <number:text>631</number:text>
    </number:number-style>
    <number:number-style style:name="N333">
      <number:text>580 520,00</number:text>
    </number:number-style>
    <number:number-style style:name="N334">
      <number:text>13 425 679,50</number:text>
    </number:number-style>
    <number:number-style style:name="N335">
      <number:text>2 237 613,26</number:text>
    </number:number-style>
    <number:number-style style:name="N336">
      <number:text>62 560,00</number:text>
    </number:number-style>
    <number:number-style style:name="N337">
      <number:text>66 470,00</number:text>
    </number:number-style>
    <number:number-style style:name="N338">
      <number:text>31 280,00</number:text>
    </number:number-style>
    <number:number-style style:name="N339">
      <number:text>9 775,00</number:text>
    </number:number-style>
    <number:number-style style:name="N340">
      <number:text>52 957,50</number:text>
    </number:number-style>
    <number:number-style style:name="N341">
      <number:text>550 620,00</number:text>
    </number:number-style>
    <number:number-style style:name="N342">
      <number:text>173 880,00</number:text>
    </number:number-style>
    <number:number-style style:name="N343">
      <number:text>289 800,00</number:text>
    </number:number-style>
    <number:number-style style:name="N344">
      <number:text>115 920,00</number:text>
    </number:number-style>
    <number:number-style style:name="N345">
      <number:text>12 750,00</number:text>
    </number:number-style>
    <number:number-style style:name="N346">
      <number:text>25 500,00</number:text>
    </number:number-style>
    <number:number-style style:name="N347">
      <number:text>53 452,00</number:text>
    </number:number-style>
    <number:number-style style:name="N348">
      <number:text>26 726,00</number:text>
    </number:number-style>
    <number:number-style style:name="N349">
      <number:text>66 815,00</number:text>
    </number:number-style>
    <number:number-style style:name="N350">
      <number:text>40 089,00</number:text>
    </number:number-style>
    <number:number-style style:name="N351">
      <number:text>93 541,00</number:text>
    </number:number-style>
    <number:number-style style:name="N352">
      <number:text>968 783,00</number:text>
    </number:number-style>
    <number:number-style style:name="N353">
      <number:text>424 672,00</number:text>
    </number:number-style>
    <number:number-style style:name="N354">
      <number:text>1 074 951,00</number:text>
    </number:number-style>
    <number:number-style style:name="N355">
      <number:text>822 802,00</number:text>
    </number:number-style>
    <number:number-style style:name="N356">
      <number:text>305 233,00</number:text>
    </number:number-style>
    <number:number-style style:name="N357">
      <number:text>544 111,00</number:text>
    </number:number-style>
    <number:number-style style:name="N358">
      <number:text>106 168,00</number:text>
    </number:number-style>
    <number:number-style style:name="N359">
      <number:text>43 010,00</number:text>
    </number:number-style>
    <number:number-style style:name="N360">
      <number:text>168 774,00</number:text>
    </number:number-style>
    <number:number-style style:name="N361">
      <number:text>225 032,00</number:text>
    </number:number-style>
    <number:number-style style:name="N362">
      <number:text>70 322,50</number:text>
    </number:number-style>
    <number:number-style style:name="N363">
      <number:text>182 838,50</number:text>
    </number:number-style>
    <number:number-style style:name="N364">
      <number:text>47 150,00</number:text>
    </number:number-style>
    <number:number-style style:name="N365">
      <number:text>25 116,00</number:text>
    </number:number-style>
    <number:number-style style:name="N366">
      <number:text>384</number:text>
    </number:number-style>
    <number:number-style style:name="N367">
      <number:text>344 448,00</number:text>
    </number:number-style>
    <number:number-style style:name="N368">
      <number:text>366</number:text>
    </number:number-style>
    <number:number-style style:name="N369">
      <number:text>328 302,00</number:text>
    </number:number-style>
    <number:number-style style:name="N370">
      <number:text>88</number:text>
    </number:number-style>
    <number:number-style style:name="N371">
      <number:text>687</number:text>
    </number:number-style>
    <number:number-style style:name="N372">
      <number:text>671 542,50</number:text>
    </number:number-style>
    <number:number-style style:name="N373">
      <number:text>89</number:text>
    </number:number-style>
    <number:number-style style:name="N374">
      <number:text>125</number:text>
    </number:number-style>
    <number:number-style style:name="N375">
      <number:text>77 625,00</number:text>
    </number:number-style>
    <number:number-style style:name="N376">
      <number:text>673</number:text>
    </number:number-style>
    <number:number-style style:name="N377">
      <number:text>417 933,00</number:text>
    </number:number-style>
    <number:number-style style:name="N378">
      <number:text>91</number:text>
    </number:number-style>
    <number:number-style style:name="N379">
      <number:text>502</number:text>
    </number:number-style>
    <number:number-style style:name="N380">
      <number:text>311 742,00</number:text>
    </number:number-style>
    <number:number-style style:name="N381">
      <number:text>92</number:text>
    </number:number-style>
    <number:number-style style:name="N382">
      <number:text>378</number:text>
    </number:number-style>
    <number:number-style style:name="N383">
      <number:text>643 356,00</number:text>
    </number:number-style>
    <number:number-style style:name="N384">
      <number:text>93</number:text>
    </number:number-style>
    <number:number-style style:name="N385">
      <number:text>37 720,00</number:text>
    </number:number-style>
    <number:number-style style:name="N386">
      <number:text>94</number:text>
    </number:number-style>
    <number:number-style style:name="N387">
      <number:text>693</number:text>
    </number:number-style>
    <number:number-style style:name="N388">
      <number:text>653 499,00</number:text>
    </number:number-style>
    <number:number-style style:name="N389">
      <number:text>144 900,00</number:text>
    </number:number-style>
    <number:number-style style:name="N390">
      <number:text>358 317,00</number:text>
    </number:number-style>
    <number:number-style style:name="N391">
      <number:text>345 046,00</number:text>
    </number:number-style>
    <number:number-style style:name="N392">
      <number:text>145 981,00</number:text>
    </number:number-style>
    <number:number-style style:name="N393">
      <number:text>29 233,00</number:text>
    </number:number-style>
    <number:number-style style:name="N394">
      <number:text>14 352,00</number:text>
    </number:number-style>
    <number:number-style style:name="N395">
      <number:text>1 794,00</number:text>
    </number:number-style>
    <number:number-style style:name="N396">
      <number:text>8 970,00</number:text>
    </number:number-style>
    <number:number-style style:name="N397">
      <number:text>80 155,00</number:text>
    </number:number-style>
    <number:number-style style:name="N398">
      <number:text>284</number:text>
    </number:number-style>
    <number:number-style style:name="N399">
      <number:text>176 364,00</number:text>
    </number:number-style>
    <number:number-style style:name="N400">
      <number:text>158</number:text>
    </number:number-style>
    <number:number-style style:name="N401">
      <number:text>268 916,00</number:text>
    </number:number-style>
    <number:number-style style:name="N402">
      <number:text>41 492,00</number:text>
    </number:number-style>
    <number:number-style style:name="N403">
      <number:text>79 212,00</number:text>
    </number:number-style>
    <number:number-style style:name="N404">
      <number:text>39 606,00</number:text>
    </number:number-style>
    <number:number-style style:name="N405">
      <number:text>31 119,00</number:text>
    </number:number-style>
    <number:number-style style:name="N406">
      <number:text>80 040,00</number:text>
    </number:number-style>
    <number:number-style style:name="N407">
      <number:text>2 787 174,50</number:text>
    </number:number-style>
    <number:number-style style:name="N408">
      <number:text>464 529,02</number:text>
    </number:number-style>
    <number:number-style style:name="N409">
      <number:text>7 820,00</number:text>
    </number:number-style>
    <number:number-style style:name="N410">
      <number:text>109 480,00</number:text>
    </number:number-style>
    <number:number-style style:name="N411">
      <number:text>60 605,00</number:text>
    </number:number-style>
    <number:number-style style:name="N412">
      <number:text>225 607,00</number:text>
    </number:number-style>
    <number:number-style style:name="N413">
      <number:text>6 601,00</number:text>
    </number:number-style>
    <number:number-style style:name="N414">
      <number:text>53 820,00</number:text>
    </number:number-style>
    <number:number-style style:name="N415">
      <number:text>63 687,00</number:text>
    </number:number-style>
    <number:number-style style:name="N416">
      <number:text>7 176,00</number:text>
    </number:number-style>
    <number:number-style style:name="N417">
      <number:text>77 222,50</number:text>
    </number:number-style>
    <number:number-style style:name="N418">
      <number:text>13 662,00</number:text>
    </number:number-style>
    <number:number-style style:name="N419">
      <number:text>100</number:text>
    </number:number-style>
    <number:number-style style:name="N420">
      <number:text>62 100,00</number:text>
    </number:number-style>
    <number:number-style style:name="N421">
      <number:text>107</number:text>
    </number:number-style>
    <number:number-style style:name="N422">
      <number:text>182 114,00</number:text>
    </number:number-style>
    <number:number-style style:name="N423">
      <number:text>338</number:text>
    </number:number-style>
    <number:number-style style:name="N424">
      <number:text>318 734,00</number:text>
    </number:number-style>
    <number:number-style style:name="N425">
      <number:text>240</number:text>
    </number:number-style>
    <number:number-style style:name="N426">
      <number:text>226 320,00</number:text>
    </number:number-style>
    <number:number-style style:name="N427">
      <number:text>3 772,00</number:text>
    </number:number-style>
    <number:number-style style:name="N428">
      <number:text>46 299,00</number:text>
    </number:number-style>
    <number:number-style style:name="N429">
      <number:text>30 360,00</number:text>
    </number:number-style>
    <number:number-style style:name="N430">
      <number:text>74 520,00</number:text>
    </number:number-style>
    <number:number-style style:name="N431">
      <number:text>3 504 349,00</number:text>
    </number:number-style>
    <number:number-style style:name="N432">
      <number:text>584 058,16</number:text>
    </number:number-style>
    <number:number-style style:name="N433">
      <number:text>41 055,00</number:text>
    </number:number-style>
    <number:number-style style:name="N434">
      <number:text>33 235,00</number:text>
    </number:number-style>
    <number:number-style style:name="N435">
      <number:text>159 252,00</number:text>
    </number:number-style>
    <number:number-style style:name="N436">
      <number:text>9 430,00</number:text>
    </number:number-style>
    <number:number-style style:name="N437">
      <number:text>213</number:text>
    </number:number-style>
    <number:number-style style:name="N438">
      <number:text>191 061,00</number:text>
    </number:number-style>
    <number:number-style style:name="N439">
      <number:text>400</number:text>
    </number:number-style>
    <number:number-style style:name="N440">
      <number:text>358 800,00</number:text>
    </number:number-style>
    <number:number-style style:name="N441">
      <number:text>17 043,00</number:text>
    </number:number-style>
    <number:number-style style:name="N442">
      <number:text>190</number:text>
    </number:number-style>
    <number:number-style style:name="N443">
      <number:text>185 725,00</number:text>
    </number:number-style>
    <number:number-style style:name="N444">
      <number:text>40 365,00</number:text>
    </number:number-style>
    <number:number-style style:name="N445">
      <number:text>31 671,00</number:text>
    </number:number-style>
    <number:number-style style:name="N446">
      <number:text>54 464,00</number:text>
    </number:number-style>
    <number:number-style style:name="N447">
      <number:text>106</number:text>
    </number:number-style>
    <number:number-style style:name="N448">
      <number:text>99 958,00</number:text>
    </number:number-style>
    <number:number-style style:name="N449">
      <number:text>110</number:text>
    </number:number-style>
    <number:number-style style:name="N450">
      <number:text>101 200,00</number:text>
    </number:number-style>
    <number:number-style style:name="N451">
      <number:text>3 312 943,00</number:text>
    </number:number-style>
    <number:number-style style:name="N452">
      <number:text>552 157,15</number:text>
    </number:number-style>
    <number:number-style style:name="N453">
      <number:text>278 691,00</number:text>
    </number:number-style>
    <number:number-style style:name="N454">
      <number:text>318 504,00</number:text>
    </number:number-style>
    <number:number-style style:name="N455">
      <number:text>132 710,00</number:text>
    </number:number-style>
    <number:number-style style:name="N456">
      <number:text>11 316,00</number:text>
    </number:number-style>
    <number:number-style style:name="N457">
      <number:text>575</number:text>
    </number:number-style>
    <number:number-style style:name="N458">
      <number:text>89 268,75</number:text>
    </number:number-style>
    <number:number-style style:name="N459">
      <number:text>170</number:text>
    </number:number-style>
    <number:number-style style:name="N460">
      <number:text>156 400,00</number:text>
    </number:number-style>
    <number:number-style style:name="N461">
      <number:text>1 840 488,75</number:text>
    </number:number-style>
    <number:number-style style:name="N462">
      <number:text>306 748,09</number:text>
    </number:number-style>
    <number:number-style style:name="N463">
      <number:text>17 595,00</number:text>
    </number:number-style>
    <number:number-style style:name="N464">
      <number:text>168</number:text>
    </number:number-style>
    <number:number-style style:name="N465">
      <number:text>285 936,00</number:text>
    </number:number-style>
    <number:number-style style:name="N466">
      <number:text>16 698,00</number:text>
    </number:number-style>
    <number:number-style style:name="N467">
      <number:text>14 720,00</number:text>
    </number:number-style>
    <number:number-style style:name="N468">
      <number:text>1 027 559,50</number:text>
    </number:number-style>
    <number:number-style style:name="N469">
      <number:text>171 259,90</number:text>
    </number:number-style>
    <number:number-style style:name="N470">
      <number:text>72 335,00</number:text>
    </number:number-style>
    <number:number-style style:name="N471">
      <number:text>48 875,00</number:text>
    </number:number-style>
    <number:number-style style:name="N472">
      <number:text>5 800,00</number:text>
    </number:number-style>
    <number:number-style style:name="N473">
      <number:text>63 800,00</number:text>
    </number:number-style>
    <number:number-style style:name="N474">
      <number:text>6 300,00</number:text>
    </number:number-style>
    <number:number-style style:name="N475">
      <number:text>25 200,00</number:text>
    </number:number-style>
    <number:number-style style:name="N476">
      <number:text>11 600,00</number:text>
    </number:number-style>
    <number:number-style style:name="N477">
      <number:text>101</number:text>
    </number:number-style>
    <number:number-style style:name="N478">
      <number:text>12 600,00</number:text>
    </number:number-style>
    <number:number-style style:name="N479">
      <number:text>102</number:text>
    </number:number-style>
    <number:number-style style:name="N480">
      <number:text>103</number:text>
    </number:number-style>
    <number:number-style style:name="N481">
      <number:text>81 200,00</number:text>
    </number:number-style>
    <number:number-style style:name="N482">
      <number:text>34 800,00</number:text>
    </number:number-style>
    <number:number-style style:name="N483">
      <number:text>2 230,00</number:text>
    </number:number-style>
    <number:number-style style:name="N484">
      <number:text>8 920,00</number:text>
    </number:number-style>
    <number:number-style style:name="N485">
      <number:text>105</number:text>
    </number:number-style>
    <number:number-style style:name="N486">
      <number:text>156 600,00</number:text>
    </number:number-style>
    <number:number-style style:name="N487">
      <number:text>29 000,00</number:text>
    </number:number-style>
    <number:number-style style:name="N488">
      <number:text>108</number:text>
    </number:number-style>
    <number:number-style style:name="N489">
      <number:text>17 400,00</number:text>
    </number:number-style>
    <number:number-style style:name="N490">
      <number:text>109</number:text>
    </number:number-style>
    <number:number-style style:name="N491">
      <number:text>40 600,00</number:text>
    </number:number-style>
    <number:number-style style:name="N492">
      <number:text>111</number:text>
    </number:number-style>
    <number:number-style style:name="N493">
      <number:text>5 780,00</number:text>
    </number:number-style>
    <number:number-style style:name="N494">
      <number:text>112</number:text>
    </number:number-style>
    <number:number-style style:name="N495">
      <number:text>113</number:text>
    </number:number-style>
    <number:number-style style:name="N496">
      <number:text>114</number:text>
    </number:number-style>
    <number:number-style style:name="N497">
      <number:text>69 360,00</number:text>
    </number:number-style>
    <number:number-style style:name="N498">
      <number:text>82 510,00</number:text>
    </number:number-style>
    <number:number-style style:name="N499">
      <number:text>115</number:text>
    </number:number-style>
    <number:number-style style:name="N500">
      <number:text>116</number:text>
    </number:number-style>
    <number:number-style style:name="N501">
      <number:text>212</number:text>
    </number:number-style>
    <number:number-style style:name="N502">
      <number:text>1 225 360,00</number:text>
    </number:number-style>
    <number:number-style style:name="N503">
      <number:text>117</number:text>
    </number:number-style>
    <number:number-style style:name="N504">
      <number:text>157 500,00</number:text>
    </number:number-style>
    <number:number-style style:name="N505">
      <number:text>118</number:text>
    </number:number-style>
    <number:number-style style:name="N506">
      <number:text>135</number:text>
    </number:number-style>
    <number:number-style style:name="N507">
      <number:text>780 300,00</number:text>
    </number:number-style>
    <number:number-style style:name="N508">
      <number:text>119</number:text>
    </number:number-style>
    <number:number-style style:name="N509">
      <number:text>132 300,00</number:text>
    </number:number-style>
    <number:number-style style:name="N510">
      <number:text>120</number:text>
    </number:number-style>
    <number:number-style style:name="N511">
      <number:text>52 020,00</number:text>
    </number:number-style>
    <number:number-style style:name="N512">
      <number:text>121</number:text>
    </number:number-style>
    <number:number-style style:name="N513">
      <number:text>122</number:text>
    </number:number-style>
    <number:number-style style:name="N514">
      <number:text>352 580,00</number:text>
    </number:number-style>
    <number:number-style style:name="N515">
      <number:text>123</number:text>
    </number:number-style>
    <number:number-style style:name="N516">
      <number:text>31 500,00</number:text>
    </number:number-style>
    <number:number-style style:name="N517">
      <number:text>124</number:text>
    </number:number-style>
    <number:number-style style:name="N518">
      <number:text>17 840,00</number:text>
    </number:number-style>
    <number:number-style style:name="N519">
      <number:text>479 740,00</number:text>
    </number:number-style>
    <number:number-style style:name="N520">
      <number:text>126</number:text>
    </number:number-style>
    <number:number-style style:name="N521">
      <number:text>94 500,00</number:text>
    </number:number-style>
    <number:number-style style:name="N522">
      <number:text>127</number:text>
    </number:number-style>
    <number:number-style style:name="N523">
      <number:text>46 240,00</number:text>
    </number:number-style>
    <number:number-style style:name="N524">
      <number:text>128</number:text>
    </number:number-style>
    <number:number-style style:name="N525">
      <number:text>129</number:text>
    </number:number-style>
    <number:number-style style:name="N526">
      <number:text>86 700,00</number:text>
    </number:number-style>
    <number:number-style style:name="N527">
      <number:text>131</number:text>
    </number:number-style>
    <number:number-style style:name="N528">
      <number:text>132</number:text>
    </number:number-style>
    <number:number-style style:name="N529">
      <number:text>196 520,00</number:text>
    </number:number-style>
    <number:number-style style:name="N530">
      <number:text>133</number:text>
    </number:number-style>
    <number:number-style style:name="N531">
      <number:text>134</number:text>
    </number:number-style>
    <number:number-style style:name="N532">
      <number:text>40 460,00</number:text>
    </number:number-style>
    <number:number-style style:name="N533">
      <number:text>11 150,00</number:text>
    </number:number-style>
    <number:number-style style:name="N534">
      <number:text>23 120,00</number:text>
    </number:number-style>
    <number:number-style style:name="N535">
      <number:text>136</number:text>
    </number:number-style>
    <number:number-style style:name="N536">
      <number:text>137</number:text>
    </number:number-style>
    <number:number-style style:name="N537">
      <number:text>138</number:text>
    </number:number-style>
    <number:number-style style:name="N538">
      <number:text>139</number:text>
    </number:number-style>
    <number:number-style style:name="N539">
      <number:text>140</number:text>
    </number:number-style>
    <number:number-style style:name="N540">
      <number:text>11 560,00</number:text>
    </number:number-style>
    <number:number-style style:name="N541">
      <number:text>141</number:text>
    </number:number-style>
    <number:number-style style:name="N542">
      <number:text>75 600,00</number:text>
    </number:number-style>
    <number:number-style style:name="N543">
      <number:text>142</number:text>
    </number:number-style>
    <number:number-style style:name="N544">
      <number:text>18 900,00</number:text>
    </number:number-style>
    <number:number-style style:name="N545">
      <number:text>143</number:text>
    </number:number-style>
    <number:number-style style:name="N546">
      <number:text>144</number:text>
    </number:number-style>
    <number:number-style style:name="N547">
      <number:text>176 400,00</number:text>
    </number:number-style>
    <number:number-style style:name="N548">
      <number:text>151 640,00</number:text>
    </number:number-style>
    <number:number-style style:name="N549">
      <number:text>145</number:text>
    </number:number-style>
    <number:number-style style:name="N550">
      <number:text>81 900,00</number:text>
    </number:number-style>
    <number:number-style style:name="N551">
      <number:text>146</number:text>
    </number:number-style>
    <number:number-style style:name="N552">
      <number:text>8 500,00</number:text>
    </number:number-style>
    <number:number-style style:name="N553">
      <number:text>17 000,00</number:text>
    </number:number-style>
    <number:number-style style:name="N554">
      <number:text>147</number:text>
    </number:number-style>
    <number:number-style style:name="N555">
      <number:text>148</number:text>
    </number:number-style>
    <number:number-style style:name="N556">
      <number:text>149</number:text>
    </number:number-style>
    <number:number-style style:name="N557">
      <number:text>8 450,00</number:text>
    </number:number-style>
    <number:number-style style:name="N558">
      <number:text>33 800,00</number:text>
    </number:number-style>
    <number:number-style style:name="N559">
      <number:text>150</number:text>
    </number:number-style>
    <number:number-style style:name="N560">
      <number:text>405 600,00</number:text>
    </number:number-style>
    <number:number-style style:name="N561">
      <number:text>151</number:text>
    </number:number-style>
    <number:number-style style:name="N562">
      <number:text>245 050,00</number:text>
    </number:number-style>
    <number:number-style style:name="N563">
      <number:text>152</number:text>
    </number:number-style>
    <number:number-style style:name="N564">
      <number:text>153</number:text>
    </number:number-style>
    <number:number-style style:name="N565">
      <number:text>84 500,00</number:text>
    </number:number-style>
    <number:number-style style:name="N566">
      <number:text>154</number:text>
    </number:number-style>
    <number:number-style style:name="N567">
      <number:text>126 750,00</number:text>
    </number:number-style>
    <number:number-style style:name="N568">
      <number:text>118 190,00</number:text>
    </number:number-style>
    <number:number-style style:name="N569">
      <number:text>155</number:text>
    </number:number-style>
    <number:number-style style:name="N570">
      <number:text>16 900,00</number:text>
    </number:number-style>
    <number:number-style style:name="N571">
      <number:text>156</number:text>
    </number:number-style>
    <number:number-style style:name="N572">
      <number:text>157</number:text>
    </number:number-style>
    <number:number-style style:name="N573">
      <number:text>25 350,00</number:text>
    </number:number-style>
    <number:number-style style:name="N574">
      <number:text>159</number:text>
    </number:number-style>
    <number:number-style style:name="N575">
      <number:text>161</number:text>
    </number:number-style>
    <number:number-style style:name="N576">
      <number:text>162</number:text>
    </number:number-style>
    <number:number-style style:name="N577">
      <number:text>42 250,00</number:text>
    </number:number-style>
    <number:number-style style:name="N578">
      <number:text>163</number:text>
    </number:number-style>
    <number:number-style style:name="N579">
      <number:text>185 900,00</number:text>
    </number:number-style>
    <number:number-style style:name="N580">
      <number:text>118 300,00</number:text>
    </number:number-style>
    <number:number-style style:name="N581">
      <number:text>26 760,00</number:text>
    </number:number-style>
    <number:number-style style:name="N582">
      <number:text>165</number:text>
    </number:number-style>
    <number:number-style style:name="N583">
      <number:text>13 900,00</number:text>
    </number:number-style>
    <number:number-style style:name="N584">
      <number:text>97 300,00</number:text>
    </number:number-style>
    <number:number-style style:name="N585">
      <number:text>166</number:text>
    </number:number-style>
    <number:number-style style:name="N586">
      <number:text>139 000,00</number:text>
    </number:number-style>
    <number:number-style style:name="N587">
      <number:text>167</number:text>
    </number:number-style>
    <number:number-style style:name="N588">
      <number:text>55 600,00</number:text>
    </number:number-style>
    <number:number-style style:name="N589">
      <number:text>166 800,00</number:text>
    </number:number-style>
    <number:number-style style:name="N590">
      <number:text>169</number:text>
    </number:number-style>
    <number:number-style style:name="N591">
      <number:text>83 400,00</number:text>
    </number:number-style>
    <number:number-style style:name="N592">
      <number:text>171</number:text>
    </number:number-style>
    <number:number-style style:name="N593">
      <number:text>27 800,00</number:text>
    </number:number-style>
    <number:number-style style:name="N594">
      <number:text>172</number:text>
    </number:number-style>
    <number:number-style style:name="N595">
      <number:text>5 100,00</number:text>
    </number:number-style>
    <number:number-style style:name="N596">
      <number:text>173</number:text>
    </number:number-style>
    <number:number-style style:name="N597">
      <number:text>960,00</number:text>
    </number:number-style>
    <number:number-style style:name="N598">
      <number:text>24 000,00</number:text>
    </number:number-style>
    <number:number-style style:name="N599">
      <number:text>174</number:text>
    </number:number-style>
    <number:number-style style:name="N600">
      <number:text>907,00</number:text>
    </number:number-style>
    <number:number-style style:name="N601">
      <number:text>78 002,00</number:text>
    </number:number-style>
    <number:number-style style:name="N602">
      <number:text>4 460,00</number:text>
    </number:number-style>
    <number:number-style style:name="N603">
      <number:text>175</number:text>
    </number:number-style>
    <number:number-style style:name="N604">
      <number:text>1 280,00</number:text>
    </number:number-style>
    <number:number-style style:name="N605">
      <number:text>7 680,00</number:text>
    </number:number-style>
    <number:number-style style:name="N606">
      <number:text>176</number:text>
    </number:number-style>
    <number:number-style style:name="N607">
      <number:text>1 950,00</number:text>
    </number:number-style>
    <number:number-style style:name="N608">
      <number:text>204 750,00</number:text>
    </number:number-style>
    <number:number-style style:name="N609">
      <number:text>177</number:text>
    </number:number-style>
    <number:number-style style:name="N610">
      <number:text>185 250,00</number:text>
    </number:number-style>
    <number:number-style style:name="N611">
      <number:text>178</number:text>
    </number:number-style>
    <number:number-style style:name="N612">
      <number:text>40 950,00</number:text>
    </number:number-style>
    <number:number-style style:name="N613">
      <number:text>179</number:text>
    </number:number-style>
    <number:number-style style:name="N614">
      <number:text>83 850,00</number:text>
    </number:number-style>
    <number:number-style style:name="N615">
      <number:text>180</number:text>
    </number:number-style>
    <number:number-style style:name="N616">
      <number:text>13 650,00</number:text>
    </number:number-style>
    <number:number-style style:name="N617">
      <number:text>181</number:text>
    </number:number-style>
    <number:number-style style:name="N618">
      <number:text>23 400,00</number:text>
    </number:number-style>
    <number:number-style style:name="N619">
      <number:text>182</number:text>
    </number:number-style>
    <number:number-style style:name="N620">
      <number:text>5 850,00</number:text>
    </number:number-style>
    <number:number-style style:name="N621">
      <number:text>183</number:text>
    </number:number-style>
    <number:number-style style:name="N622">
      <number:text>3 900,00</number:text>
    </number:number-style>
    <number:number-style style:name="N623">
      <number:text>184</number:text>
    </number:number-style>
    <number:number-style style:name="N624">
      <number:text>13 380,00</number:text>
    </number:number-style>
    <number:number-style style:name="N625">
      <number:text>185</number:text>
    </number:number-style>
    <number:number-style style:name="N626">
      <number:text>186</number:text>
    </number:number-style>
    <number:number-style style:name="N627">
      <number:text>21 450,00</number:text>
    </number:number-style>
    <number:number-style style:name="N628">
      <number:text>187</number:text>
    </number:number-style>
    <number:number-style style:name="N629">
      <number:text>188</number:text>
    </number:number-style>
    <number:number-style style:name="N630">
      <number:text>46 800,00</number:text>
    </number:number-style>
    <number:number-style style:name="N631">
      <number:text>189</number:text>
    </number:number-style>
    <number:number-style style:name="N632">
      <number:text>218 400,00</number:text>
    </number:number-style>
    <number:number-style style:name="N633">
      <number:text>107 250,00</number:text>
    </number:number-style>
    <number:number-style style:name="N634">
      <number:text>191</number:text>
    </number:number-style>
    <number:number-style style:name="N635">
      <number:text>15 600,00</number:text>
    </number:number-style>
    <number:number-style style:name="N636">
      <number:text>192</number:text>
    </number:number-style>
    <number:number-style style:name="N637">
      <number:text>11 700,00</number:text>
    </number:number-style>
    <number:number-style style:name="N638">
      <number:text>193</number:text>
    </number:number-style>
    <number:number-style style:name="N639">
      <number:text>7 800,00</number:text>
    </number:number-style>
    <number:number-style style:name="N640">
      <number:text>194</number:text>
    </number:number-style>
    <number:number-style style:name="N641">
      <number:text>28 990,00</number:text>
    </number:number-style>
    <number:number-style style:name="N642">
      <number:text>195</number:text>
    </number:number-style>
    <number:number-style style:name="N643">
      <number:text>265</number:text>
    </number:number-style>
    <number:number-style style:name="N644">
      <number:text>453,00</number:text>
    </number:number-style>
    <number:number-style style:name="N645">
      <number:text>120 045,00</number:text>
    </number:number-style>
    <number:number-style style:name="N646">
      <number:text>196</number:text>
    </number:number-style>
    <number:number-style style:name="N647">
      <number:text>2 640,00</number:text>
    </number:number-style>
    <number:number-style style:name="N648">
      <number:text>105 600,00</number:text>
    </number:number-style>
    <number:number-style style:name="N649">
      <number:text>197</number:text>
    </number:number-style>
    <number:number-style style:name="N650">
      <number:text>1 570,00</number:text>
    </number:number-style>
    <number:number-style style:name="N651">
      <number:text>59 660,00</number:text>
    </number:number-style>
    <number:number-style style:name="N652">
      <number:text>198</number:text>
    </number:number-style>
    <number:number-style style:name="N653">
      <number:text>910,00</number:text>
    </number:number-style>
    <number:number-style style:name="N654">
      <number:text>16 380,00</number:text>
    </number:number-style>
    <number:number-style style:name="N655">
      <number:text>199</number:text>
    </number:number-style>
    <number:number-style style:name="N656">
      <number:text>136,00</number:text>
    </number:number-style>
    <number:number-style style:name="N657">
      <number:text>6 392,00</number:text>
    </number:number-style>
    <number:number-style style:name="N658">
      <number:text>200</number:text>
    </number:number-style>
    <number:number-style style:name="N659">
      <number:text>3 100,00</number:text>
    </number:number-style>
    <number:number-style style:name="N660">
      <number:text>27 900,00</number:text>
    </number:number-style>
    <number:number-style style:name="N661">
      <number:text>201</number:text>
    </number:number-style>
    <number:number-style style:name="N662">
      <number:text>6 200,00</number:text>
    </number:number-style>
    <number:number-style style:name="N663">
      <number:text>202</number:text>
    </number:number-style>
    <number:number-style style:name="N664">
      <number:text>9 300,00</number:text>
    </number:number-style>
    <number:number-style style:name="N665">
      <number:text>203</number:text>
    </number:number-style>
    <number:number-style style:name="N666">
      <number:text>204</number:text>
    </number:number-style>
    <number:number-style style:name="N667">
      <number:text>57 980,00</number:text>
    </number:number-style>
    <number:number-style style:name="N668">
      <number:text>205</number:text>
    </number:number-style>
    <number:number-style style:name="N669">
      <number:text>206</number:text>
    </number:number-style>
    <number:number-style style:name="N670">
      <number:text>207</number:text>
    </number:number-style>
    <number:number-style style:name="N671">
      <number:text>208</number:text>
    </number:number-style>
    <number:number-style style:name="N672">
      <number:text>209</number:text>
    </number:number-style>
    <number:number-style style:name="N673">
      <number:text>210</number:text>
    </number:number-style>
    <number:number-style style:name="N674">
      <number:text>3 880,00</number:text>
    </number:number-style>
    <number:number-style style:name="N675">
      <number:text>211</number:text>
    </number:number-style>
    <number:number-style style:name="N676">
      <number:text>19 400,00</number:text>
    </number:number-style>
    <number:number-style style:name="N677">
      <number:text>3 312,00</number:text>
    </number:number-style>
    <number:number-style style:name="N678">
      <number:text>13 248,00</number:text>
    </number:number-style>
    <number:number-style style:name="N679">
      <number:text>214</number:text>
    </number:number-style>
    <number:number-style style:name="N680">
      <number:text>23 280,00</number:text>
    </number:number-style>
    <number:number-style style:name="N681">
      <number:text>215</number:text>
    </number:number-style>
    <number:number-style style:name="N682">
      <number:text>216</number:text>
    </number:number-style>
    <number:number-style style:name="N683">
      <number:text>217</number:text>
    </number:number-style>
    <number:number-style style:name="N684">
      <number:text>3 200,00</number:text>
    </number:number-style>
    <number:number-style style:name="N685">
      <number:text>6 400,00</number:text>
    </number:number-style>
    <number:number-style style:name="N686">
      <number:text>218</number:text>
    </number:number-style>
    <number:number-style style:name="N687">
      <number:text>2 780,00</number:text>
    </number:number-style>
    <number:number-style style:name="N688">
      <number:text>44 480,00</number:text>
    </number:number-style>
    <number:number-style style:name="N689">
      <number:text>13 210 919,00</number:text>
    </number:number-style>
    <number:number-style style:name="N690">
      <number:text>2 201 819,82</number:text>
    </number:number-style>
    <number:number-style style:name="N691">
      <number:text>740,00</number:text>
    </number:number-style>
    <number:number-style style:name="N692">
      <number:text>2 960,00</number:text>
    </number:number-style>
    <number:number-style style:name="N693">
      <number:text>5 920,00</number:text>
    </number:number-style>
    <number:number-style style:name="N694">
      <number:text>63 640,00</number:text>
    </number:number-style>
    <number:number-style style:name="N695">
      <number:text>19 980,00</number:text>
    </number:number-style>
    <number:number-style style:name="N696">
      <number:text>1 480,00</number:text>
    </number:number-style>
    <number:number-style style:name="N697">
      <number:text>3 700,00</number:text>
    </number:number-style>
    <number:number-style style:name="N698">
      <number:text>74 740,00</number:text>
    </number:number-style>
    <number:number-style style:name="N699">
      <number:text>42 920,00</number:text>
    </number:number-style>
    <number:number-style style:name="N700">
      <number:text>2 220,00</number:text>
    </number:number-style>
    <number:number-style style:name="N701">
      <number:text>23 680,00</number:text>
    </number:number-style>
    <number:number-style style:name="N702">
      <number:text>43 660,00</number:text>
    </number:number-style>
    <number:number-style style:name="N703">
      <number:text>5 180,00</number:text>
    </number:number-style>
    <number:number-style style:name="N704">
      <number:text>14 800,00</number:text>
    </number:number-style>
    <number:number-style style:name="N705">
      <number:text>446,00</number:text>
    </number:number-style>
    <number:number-style style:name="N706">
      <number:text>55 750,00</number:text>
    </number:number-style>
    <number:number-style style:name="N707">
      <number:text>97 228,00</number:text>
    </number:number-style>
    <number:number-style style:name="N708">
      <number:text>302,00</number:text>
    </number:number-style>
    <number:number-style style:name="N709">
      <number:text>4 832,00</number:text>
    </number:number-style>
    <number:number-style style:name="N710">
      <number:text>500,00</number:text>
    </number:number-style>
    <number:number-style style:name="N711">
      <number:text>5 500,00</number:text>
    </number:number-style>
    <number:number-style style:name="N712">
      <number:text>1 500,00</number:text>
    </number:number-style>
    <number:number-style style:name="N713">
      <number:text>9 043,00</number:text>
    </number:number-style>
    <number:number-style style:name="N714">
      <number:text>27 129,00</number:text>
    </number:number-style>
    <number:number-style style:name="N715">
      <number:text>5 940,00</number:text>
    </number:number-style>
    <number:number-style style:name="N716">
      <number:text>297 000,00</number:text>
    </number:number-style>
    <number:number-style style:name="N717">
      <number:text>190 080,00</number:text>
    </number:number-style>
    <number:number-style style:name="N718">
      <number:text>17 820,00</number:text>
    </number:number-style>
    <number:number-style style:name="N719">
      <number:text>59 400,00</number:text>
    </number:number-style>
    <number:number-style style:name="N720">
      <number:text>118 800,00</number:text>
    </number:number-style>
    <number:number-style style:name="N721">
      <number:text>11 880,00</number:text>
    </number:number-style>
    <number:number-style style:name="N722">
      <number:text>6 000,00</number:text>
    </number:number-style>
    <number:number-style style:name="N723">
      <number:text>12 000,00</number:text>
    </number:number-style>
    <number:number-style style:name="N724">
      <number:text>120 000,00</number:text>
    </number:number-style>
    <number:number-style style:name="N725">
      <number:text>98 260,00</number:text>
    </number:number-style>
    <number:number-style style:name="N726">
      <number:text>367</number:text>
    </number:number-style>
    <number:number-style style:name="N727">
      <number:text>317,00</number:text>
    </number:number-style>
    <number:number-style style:name="N728">
      <number:text>116 339,00</number:text>
    </number:number-style>
    <number:number-style style:name="N729">
      <number:text>236 980,00</number:text>
    </number:number-style>
    <number:number-style style:name="N730">
      <number:text>1 254 260,00</number:text>
    </number:number-style>
    <number:number-style style:name="N731">
      <number:text>462 400,00</number:text>
    </number:number-style>
    <number:number-style style:name="N732">
      <number:text>7 030,00</number:text>
    </number:number-style>
    <number:number-style style:name="N733">
      <number:text>31 220,00</number:text>
    </number:number-style>
    <number:number-style style:name="N734">
      <number:text>3 590,00</number:text>
    </number:number-style>
    <number:number-style style:name="N735">
      <number:text>14 360,00</number:text>
    </number:number-style>
    <number:number-style style:name="N736">
      <number:text>21 540,00</number:text>
    </number:number-style>
    <number:number-style style:name="N737">
      <number:text>50 260,00</number:text>
    </number:number-style>
    <number:number-style style:name="N738">
      <number:text>6 690,00</number:text>
    </number:number-style>
    <number:number-style style:name="N739">
      <number:text>4 140,00</number:text>
    </number:number-style>
    <number:number-style style:name="N740">
      <number:text>12 420,00</number:text>
    </number:number-style>
    <number:number-style style:name="N741">
      <number:text>24 840,00</number:text>
    </number:number-style>
    <number:number-style style:name="N742">
      <number:text>20 700,00</number:text>
    </number:number-style>
    <number:number-style style:name="N743">
      <number:text>16 560,00</number:text>
    </number:number-style>
    <number:number-style style:name="N744">
      <number:text>6 340,00</number:text>
    </number:number-style>
    <number:number-style style:name="N745">
      <number:text>19 020,00</number:text>
    </number:number-style>
    <number:number-style style:name="N746">
      <number:text>25 360,00</number:text>
    </number:number-style>
    <number:number-style style:name="N747">
      <number:text>98 600,00</number:text>
    </number:number-style>
    <number:number-style style:name="N748">
      <number:text>19 200,00</number:text>
    </number:number-style>
    <number:number-style style:name="N749">
      <number:text>54 420,00</number:text>
    </number:number-style>
    <number:number-style style:name="N750">
      <number:text>37 050,00</number:text>
    </number:number-style>
    <number:number-style style:name="N751">
      <number:text>19 500,00</number:text>
    </number:number-style>
    <number:number-style style:name="N752">
      <number:text>9 750,00</number:text>
    </number:number-style>
    <number:number-style style:name="N753">
      <number:text>60 450,00</number:text>
    </number:number-style>
    <number:number-style style:name="N754">
      <number:text>42 900,00</number:text>
    </number:number-style>
    <number:number-style style:name="N755">
      <number:text>31 200,00</number:text>
    </number:number-style>
    <number:number-style style:name="N756">
      <number:text>24 462,00</number:text>
    </number:number-style>
    <number:number-style style:name="N757">
      <number:text>15 840,00</number:text>
    </number:number-style>
    <number:number-style style:name="N758">
      <number:text>26 690,00</number:text>
    </number:number-style>
    <number:number-style style:name="N759">
      <number:text>2 720,00</number:text>
    </number:number-style>
    <number:number-style style:name="N760">
      <number:text>7 760,00</number:text>
    </number:number-style>
    <number:number-style style:name="N761">
      <number:text>5 560,00</number:text>
    </number:number-style>
    <number:number-style style:name="N762">
      <number:text>8 140,00</number:text>
    </number:number-style>
    <number:number-style style:name="N763">
      <number:text>3 538 831,00</number:text>
    </number:number-style>
    <number:number-style style:name="N764">
      <number:text>589 805,15</number:text>
    </number:number-style>
    <number:number-style style:name="N765">
      <number:text>14 060,00</number:text>
    </number:number-style>
    <number:number-style style:name="N766">
      <number:text>15 540,00</number:text>
    </number:number-style>
    <number:number-style style:name="N767">
      <number:text>16 280,00</number:text>
    </number:number-style>
    <number:number-style style:name="N768">
      <number:text>6 660,00</number:text>
    </number:number-style>
    <number:number-style style:name="N769">
      <number:text>20 720,00</number:text>
    </number:number-style>
    <number:number-style style:name="N770">
      <number:text>16 948,00</number:text>
    </number:number-style>
    <number:number-style style:name="N771">
      <number:text>24 976,00</number:text>
    </number:number-style>
    <number:number-style style:name="N772">
      <number:text>604,00</number:text>
    </number:number-style>
    <number:number-style style:name="N773">
      <number:text>10 000,00</number:text>
    </number:number-style>
    <number:number-style style:name="N774">
      <number:text>5 000,00</number:text>
    </number:number-style>
    <number:number-style style:name="N775">
      <number:text>35 640,00</number:text>
    </number:number-style>
    <number:number-style style:name="N776">
      <number:text>29 700,00</number:text>
    </number:number-style>
    <number:number-style style:name="N777">
      <number:text>41 580,00</number:text>
    </number:number-style>
    <number:number-style style:name="N778">
      <number:text>42 000,00</number:text>
    </number:number-style>
    <number:number-style style:name="N779">
      <number:text>54 000,00</number:text>
    </number:number-style>
    <number:number-style style:name="N780">
      <number:text>34 680,00</number:text>
    </number:number-style>
    <number:number-style style:name="N781">
      <number:text>300 560,00</number:text>
    </number:number-style>
    <number:number-style style:name="N782">
      <number:text>248 540,00</number:text>
    </number:number-style>
    <number:number-style style:name="N783">
      <number:text>46 400,00</number:text>
    </number:number-style>
    <number:number-style style:name="N784">
      <number:text>44 100,00</number:text>
    </number:number-style>
    <number:number-style style:name="N785">
      <number:text>329 460,00</number:text>
    </number:number-style>
    <number:number-style style:name="N786">
      <number:text>231 200,00</number:text>
    </number:number-style>
    <number:number-style style:name="N787">
      <number:text>17 340,00</number:text>
    </number:number-style>
    <number:number-style style:name="N788">
      <number:text>38 991,00</number:text>
    </number:number-style>
    <number:number-style style:name="N789">
      <number:text>63 580,00</number:text>
    </number:number-style>
    <number:number-style style:name="N790">
      <number:text>104 040,00</number:text>
    </number:number-style>
    <number:number-style style:name="N791">
      <number:text>28 900,00</number:text>
    </number:number-style>
    <number:number-style style:name="N792">
      <number:text>59 150,00</number:text>
    </number:number-style>
    <number:number-style style:name="N793">
      <number:text>50 700,00</number:text>
    </number:number-style>
    <number:number-style style:name="N794">
      <number:text>101 400,00</number:text>
    </number:number-style>
    <number:number-style style:name="N795">
      <number:text>9 812,00</number:text>
    </number:number-style>
    <number:number-style style:name="N796">
      <number:text>80 920,00</number:text>
    </number:number-style>
    <number:number-style style:name="N797">
      <number:text>12 680,00</number:text>
    </number:number-style>
    <number:number-style style:name="N798">
      <number:text>23 200,00</number:text>
    </number:number-style>
    <number:number-style style:name="N799">
      <number:text>57 800,00</number:text>
    </number:number-style>
    <number:number-style style:name="N800">
      <number:text>9 600,00</number:text>
    </number:number-style>
    <number:number-style style:name="N801">
      <number:text>27 300,00</number:text>
    </number:number-style>
    <number:number-style style:name="N802">
      <number:text>1 359,00</number:text>
    </number:number-style>
    <number:number-style style:name="N803">
      <number:text>5 280,00</number:text>
    </number:number-style>
    <number:number-style style:name="N804">
      <number:text>2 730,00</number:text>
    </number:number-style>
    <number:number-style style:name="N805">
      <number:text>416 312,00</number:text>
    </number:number-style>
    <number:number-style style:name="N806">
      <number:text>69 385,35</number:text>
    </number:number-style>
    <number:number-style style:name="N807">
      <number:text>7 291,00</number:text>
    </number:number-style>
    <number:number-style style:name="N808">
      <number:text>10 360,00</number:text>
    </number:number-style>
    <number:number-style style:name="N809">
      <number:text>24 530,00</number:text>
    </number:number-style>
    <number:number-style style:name="N810">
      <number:text>1 338,00</number:text>
    </number:number-style>
    <number:number-style style:name="N811">
      <number:text>36 172,00</number:text>
    </number:number-style>
    <number:number-style style:name="N812">
      <number:text>23 760,00</number:text>
    </number:number-style>
    <number:number-style style:name="N813">
      <number:text>36 000,00</number:text>
    </number:number-style>
    <number:number-style style:name="N814">
      <number:text>10 770,00</number:text>
    </number:number-style>
    <number:number-style style:name="N815">
      <number:text>7 180,00</number:text>
    </number:number-style>
    <number:number-style style:name="N816">
      <number:text>170 100,00</number:text>
    </number:number-style>
    <number:number-style style:name="N817">
      <number:text>121 380,00</number:text>
    </number:number-style>
    <number:number-style style:name="N818">
      <number:text>37 800,00</number:text>
    </number:number-style>
    <number:number-style style:name="N819">
      <number:text>56 700,00</number:text>
    </number:number-style>
    <number:number-style style:name="N820">
      <number:text>63 000,00</number:text>
    </number:number-style>
    <number:number-style style:name="N821">
      <number:text>211 250,00</number:text>
    </number:number-style>
    <number:number-style style:name="N822">
      <number:text>35 680,00</number:text>
    </number:number-style>
    <number:number-style style:name="N823">
      <number:text>261 950,00</number:text>
    </number:number-style>
    <number:number-style style:name="N824">
      <number:text>41 700,00</number:text>
    </number:number-style>
    <number:number-style style:name="N825">
      <number:text>510,00</number:text>
    </number:number-style>
    <number:number-style style:name="N826">
      <number:text>3 570,00</number:text>
    </number:number-style>
    <number:number-style style:name="N827">
      <number:text>22 300,00</number:text>
    </number:number-style>
    <number:number-style style:name="N828">
      <number:text>3 624,00</number:text>
    </number:number-style>
    <number:number-style style:name="N829">
      <number:text>11 120,00</number:text>
    </number:number-style>
    <number:number-style style:name="N830">
      <number:text>2 344 498,00</number:text>
    </number:number-style>
    <number:number-style style:name="N831">
      <number:text>390 749,66</number:text>
    </number:number-style>
    <number:number-style style:name="N832">
      <number:text>2 000,00</number:text>
    </number:number-style>
    <number:number-style style:name="N833">
      <number:text>3 000,00</number:text>
    </number:number-style>
    <number:number-style style:name="N834">
      <number:text>3 500,00</number:text>
    </number:number-style>
    <number:number-style style:name="N835">
      <number:text>21 000,00</number:text>
    </number:number-style>
    <number:number-style style:name="N836">
      <number:text>8 000,00</number:text>
    </number:number-style>
    <number:number-style style:name="N837">
      <number:text>75 140,00</number:text>
    </number:number-style>
    <number:number-style style:name="N838">
      <number:text>341 020,00</number:text>
    </number:number-style>
    <number:number-style style:name="N839">
      <number:text>306 340,00</number:text>
    </number:number-style>
    <number:number-style style:name="N840">
      <number:text>132 940,00</number:text>
    </number:number-style>
    <number:number-style style:name="N841">
      <number:text>47 164,00</number:text>
    </number:number-style>
    <number:number-style style:name="N842">
      <number:text>29 250,00</number:text>
    </number:number-style>
    <number:number-style style:name="N843">
      <number:text>250</number:text>
    </number:number-style>
    <number:number-style style:name="N844">
      <number:text>79 250,00</number:text>
    </number:number-style>
    <number:number-style style:name="N845">
      <number:text>48 750,00</number:text>
    </number:number-style>
    <number:number-style style:name="N846">
      <number:text>48 670,00</number:text>
    </number:number-style>
    <number:number-style style:name="N847">
      <number:text>1 768,00</number:text>
    </number:number-style>
    <number:number-style style:name="N848">
      <number:text>12 400,00</number:text>
    </number:number-style>
    <number:number-style style:name="N849">
      <number:text>15 500,00</number:text>
    </number:number-style>
    <number:number-style style:name="N850">
      <number:text>6 624,00</number:text>
    </number:number-style>
    <number:number-style style:name="N851">
      <number:text>34 342,00</number:text>
    </number:number-style>
    <number:number-style style:name="N852">
      <number:text>2 516 704,00</number:text>
    </number:number-style>
    <number:number-style style:name="N853">
      <number:text>419 450,66</number:text>
    </number:number-style>
    <number:number-style style:name="N854">
      <number:text>21 500,00</number:text>
    </number:number-style>
    <number:number-style style:name="N855">
      <number:text>31 700,00</number:text>
    </number:number-style>
    <number:number-style style:name="N856">
      <number:text>52 200,00</number:text>
    </number:number-style>
    <number:number-style style:name="N857">
      <number:text>69 600,00</number:text>
    </number:number-style>
    <number:number-style style:name="N858">
      <number:text>60 210,00</number:text>
    </number:number-style>
    <number:number-style style:name="N859">
      <number:text>121 800,00</number:text>
    </number:number-style>
    <number:number-style style:name="N860">
      <number:text>20 070,00</number:text>
    </number:number-style>
    <number:number-style style:name="N861">
      <number:text>982 600,00</number:text>
    </number:number-style>
    <number:number-style style:name="N862">
      <number:text>138 600,00</number:text>
    </number:number-style>
    <number:number-style style:name="N863">
      <number:text>1 086 640,00</number:text>
    </number:number-style>
    <number:number-style style:name="N864">
      <number:text>50 400,00</number:text>
    </number:number-style>
    <number:number-style style:name="N865">
      <number:text>549 100,00</number:text>
    </number:number-style>
    <number:number-style style:name="N866">
      <number:text>115 600,00</number:text>
    </number:number-style>
    <number:number-style style:name="N867">
      <number:text>4 440,00</number:text>
    </number:number-style>
    <number:number-style style:name="N868">
      <number:text>490 100,00</number:text>
    </number:number-style>
    <number:number-style style:name="N869">
      <number:text>422 500,00</number:text>
    </number:number-style>
    <number:number-style style:name="N870">
      <number:text>76 050,00</number:text>
    </number:number-style>
    <number:number-style style:name="N871">
      <number:text>321 100,00</number:text>
    </number:number-style>
    <number:number-style style:name="N872">
      <number:text>67 600,00</number:text>
    </number:number-style>
    <number:number-style style:name="N873">
      <number:text>735 150,00</number:text>
    </number:number-style>
    <number:number-style style:name="N874">
      <number:text>39 960,00</number:text>
    </number:number-style>
    <number:number-style style:name="N875">
      <number:text>11 220,00</number:text>
    </number:number-style>
    <number:number-style style:name="N876">
      <number:text>191 377,00</number:text>
    </number:number-style>
    <number:number-style style:name="N877">
      <number:text>222 300,00</number:text>
    </number:number-style>
    <number:number-style style:name="N878">
      <number:text>200 850,00</number:text>
    </number:number-style>
    <number:number-style style:name="N879">
      <number:text>78 000,00</number:text>
    </number:number-style>
    <number:number-style style:name="N880">
      <number:text>9 620,00</number:text>
    </number:number-style>
    <number:number-style style:name="N881">
      <number:text>120 900,00</number:text>
    </number:number-style>
    <number:number-style style:name="N882">
      <number:text>59 200,00</number:text>
    </number:number-style>
    <number:number-style style:name="N883">
      <number:text>288 600,00</number:text>
    </number:number-style>
    <number:number-style style:name="N884">
      <number:text>95 550,00</number:text>
    </number:number-style>
    <number:number-style style:name="N885">
      <number:text>21 460,00</number:text>
    </number:number-style>
    <number:number-style style:name="N886">
      <number:text>55 719,00</number:text>
    </number:number-style>
    <number:number-style style:name="N887">
      <number:text>126 720,00</number:text>
    </number:number-style>
    <number:number-style style:name="N888">
      <number:text>89 490,00</number:text>
    </number:number-style>
    <number:number-style style:name="N889">
      <number:text>1 820,00</number:text>
    </number:number-style>
    <number:number-style style:name="N890">
      <number:text>8 568,00</number:text>
    </number:number-style>
    <number:number-style style:name="N891">
      <number:text>2 500,00</number:text>
    </number:number-style>
    <number:number-style style:name="N892">
      <number:text>50 320,00</number:text>
    </number:number-style>
    <number:number-style style:name="N893">
      <number:text>24 800,00</number:text>
    </number:number-style>
    <number:number-style style:name="N894">
      <number:text>219</number:text>
    </number:number-style>
    <number:number-style style:name="N895">
      <number:text>49 600,00</number:text>
    </number:number-style>
    <number:number-style style:name="N896">
      <number:text>220</number:text>
    </number:number-style>
    <number:number-style style:name="N897">
      <number:text>221</number:text>
    </number:number-style>
    <number:number-style style:name="N898">
      <number:text>222</number:text>
    </number:number-style>
    <number:number-style style:name="N899">
      <number:text>223</number:text>
    </number:number-style>
    <number:number-style style:name="N900">
      <number:text>16 680,00</number:text>
    </number:number-style>
    <number:number-style style:name="N901">
      <number:text>13 431 389,00</number:text>
    </number:number-style>
    <number:number-style style:name="N902">
      <number:text>2 238 564,85</number:text>
    </number:number-style>
    <number:number-style style:name="N903">
      <number:text>58 460,00</number:text>
    </number:number-style>
    <number:number-style style:name="N904">
      <number:text>34 780,00</number:text>
    </number:number-style>
    <number:number-style style:name="N905">
      <number:text>26 640,00</number:text>
    </number:number-style>
    <number:number-style style:name="N906">
      <number:text>33 300,00</number:text>
    </number:number-style>
    <number:number-style style:name="N907">
      <number:text>13 320,00</number:text>
    </number:number-style>
    <number:number-style style:name="N908">
      <number:text>24 084,00</number:text>
    </number:number-style>
    <number:number-style style:name="N909">
      <number:text>261</number:text>
    </number:number-style>
    <number:number-style style:name="N910">
      <number:text>116 406,00</number:text>
    </number:number-style>
    <number:number-style style:name="N911">
      <number:text>19 000,00</number:text>
    </number:number-style>
    <number:number-style style:name="N912">
      <number:text>1 000,00</number:text>
    </number:number-style>
    <number:number-style style:name="N913">
      <number:text>10 500,00</number:text>
    </number:number-style>
    <number:number-style style:name="N914">
      <number:text>4 500,00</number:text>
    </number:number-style>
    <number:number-style style:name="N915">
      <number:text>14 000,00</number:text>
    </number:number-style>
    <number:number-style style:name="N916">
      <number:text>18 086,00</number:text>
    </number:number-style>
    <number:number-style style:name="N917">
      <number:text>45 215,00</number:text>
    </number:number-style>
    <number:number-style style:name="N918">
      <number:text>63 301,00</number:text>
    </number:number-style>
    <number:number-style style:name="N919">
      <number:text>89 100,00</number:text>
    </number:number-style>
    <number:number-style style:name="N920">
      <number:text>821</number:text>
    </number:number-style>
    <number:number-style style:name="N921">
      <number:text>260 257,00</number:text>
    </number:number-style>
    <number:number-style style:name="N922">
      <number:text>90 000,00</number:text>
    </number:number-style>
    <number:number-style style:name="N923">
      <number:text>18 000,00</number:text>
    </number:number-style>
    <number:number-style style:name="N924">
      <number:text>1 271 600,00</number:text>
    </number:number-style>
    <number:number-style style:name="N925">
      <number:text>543 320,00</number:text>
    </number:number-style>
    <number:number-style style:name="N926">
      <number:text>33 120,00</number:text>
    </number:number-style>
    <number:number-style style:name="N927">
      <number:text>8 280,00</number:text>
    </number:number-style>
    <number:number-style style:name="N928">
      <number:text>63 400,00</number:text>
    </number:number-style>
    <number:number-style style:name="N929">
      <number:text>44 380,00</number:text>
    </number:number-style>
    <number:number-style style:name="N930">
      <number:text>236 600,00</number:text>
    </number:number-style>
    <number:number-style style:name="N931">
      <number:text>42 629,00</number:text>
    </number:number-style>
    <number:number-style style:name="N932">
      <number:text>33 150,00</number:text>
    </number:number-style>
    <number:number-style style:name="N933">
      <number:text>17 550,00</number:text>
    </number:number-style>
    <number:number-style style:name="N934">
      <number:text>85 800,00</number:text>
    </number:number-style>
    <number:number-style style:name="N935">
      <number:text>36 693,00</number:text>
    </number:number-style>
    <number:number-style style:name="N936">
      <number:text>26 400,00</number:text>
    </number:number-style>
    <number:number-style style:name="N937">
      <number:text>3 140,00</number:text>
    </number:number-style>
    <number:number-style style:name="N938">
      <number:text>5 460,00</number:text>
    </number:number-style>
    <number:number-style style:name="N939">
      <number:text>408,00</number:text>
    </number:number-style>
    <number:number-style style:name="N940">
      <number:text>12 580,00</number:text>
    </number:number-style>
    <number:number-style style:name="N941">
      <number:text>3 629 177,00</number:text>
    </number:number-style>
    <number:number-style style:name="N942">
      <number:text>604 862,80</number:text>
    </number:number-style>
    <number:number-style style:name="N943">
      <number:text>17 020,00</number:text>
    </number:number-style>
    <number:number-style style:name="N944">
      <number:text>40 700,00</number:text>
    </number:number-style>
    <number:number-style style:name="N945">
      <number:text>5 798,00</number:text>
    </number:number-style>
    <number:number-style style:name="N946">
      <number:text>35 234,00</number:text>
    </number:number-style>
    <number:number-style style:name="N947">
      <number:text>226 800,00</number:text>
    </number:number-style>
    <number:number-style style:name="N948">
      <number:text>23 458,00</number:text>
    </number:number-style>
    <number:number-style style:name="N949">
      <number:text>195 300,00</number:text>
    </number:number-style>
    <number:number-style style:name="N950">
      <number:text>142 720,00</number:text>
    </number:number-style>
    <number:number-style style:name="N951">
      <number:text>219 700,00</number:text>
    </number:number-style>
    <number:number-style style:name="N952">
      <number:text>135 200,00</number:text>
    </number:number-style>
    <number:number-style style:name="N953">
      <number:text>71 360,00</number:text>
    </number:number-style>
    <number:number-style style:name="N954">
      <number:text>8 880,00</number:text>
    </number:number-style>
    <number:number-style style:name="N955">
      <number:text>23 500,00</number:text>
    </number:number-style>
    <number:number-style style:name="N956">
      <number:text>15 000,00</number:text>
    </number:number-style>
    <number:number-style style:name="N957">
      <number:text>167 620,00</number:text>
    </number:number-style>
    <number:number-style style:name="N958">
      <number:text>260 100,00</number:text>
    </number:number-style>
    <number:number-style style:name="N959">
      <number:text>161 840,00</number:text>
    </number:number-style>
    <number:number-style style:name="N960">
      <number:text>35 100,00</number:text>
    </number:number-style>
    <number:number-style style:name="N961">
      <number:text>21 120,00</number:text>
    </number:number-style>
    <number:number-style style:name="N962">
      <number:text>7 400,00</number:text>
    </number:number-style>
    <number:number-style style:name="N963">
      <number:text>28 860,00</number:text>
    </number:number-style>
    <number:number-style style:name="N964">
      <number:text>2 009 516,00</number:text>
    </number:number-style>
    <number:number-style style:name="N965">
      <number:text>334 919,28</number:text>
    </number:number-style>
    <number:number-style style:name="N966">
      <number:text>18 500,00</number:text>
    </number:number-style>
    <number:number-style style:name="N967">
      <number:text>364</number:text>
    </number:number-style>
    <number:number-style style:name="N968">
      <number:text>784,00</number:text>
    </number:number-style>
    <number:number-style style:name="N969">
      <number:text>285 376,00</number:text>
    </number:number-style>
    <number:number-style style:name="N970">
      <number:text>386</number:text>
    </number:number-style>
    <number:number-style style:name="N971">
      <number:text>302 624,00</number:text>
    </number:number-style>
    <number:number-style style:name="N972">
      <number:text>252</number:text>
    </number:number-style>
    <number:number-style style:name="N973">
      <number:text>197 568,00</number:text>
    </number:number-style>
    <number:number-style style:name="N974">
      <number:text>4 478,00</number:text>
    </number:number-style>
    <number:number-style style:name="N975">
      <number:text>44 780,00</number:text>
    </number:number-style>
    <number:number-style style:name="N976">
      <number:text>208,00</number:text>
    </number:number-style>
    <number:number-style style:name="N977">
      <number:text>640</number:text>
    </number:number-style>
    <number:number-style style:name="N978">
      <number:text>133 120,00</number:text>
    </number:number-style>
    <number:number-style style:name="N979">
      <number:text>16 224,00</number:text>
    </number:number-style>
    <number:number-style style:name="N980">
      <number:text>39 936,00</number:text>
    </number:number-style>
    <number:number-style style:name="N981">
      <number:text>994</number:text>
    </number:number-style>
    <number:number-style style:name="N982">
      <number:text>206 752,00</number:text>
    </number:number-style>
    <number:number-style style:name="N983">
      <number:text>630</number:text>
    </number:number-style>
    <number:number-style style:name="N984">
      <number:text>131 040,00</number:text>
    </number:number-style>
    <number:number-style style:name="N985">
      <number:text>518,00</number:text>
    </number:number-style>
    <number:number-style style:name="N986">
      <number:text>37 296,00</number:text>
    </number:number-style>
    <number:number-style style:name="N987">
      <number:text>27 972,00</number:text>
    </number:number-style>
    <number:number-style style:name="N988">
      <number:text>46 620,00</number:text>
    </number:number-style>
    <number:number-style style:name="N989">
      <number:text>12 432,00</number:text>
    </number:number-style>
    <number:number-style style:name="N990">
      <number:text>1 288,00</number:text>
    </number:number-style>
    <number:number-style style:name="N991">
      <number:text>182 896,00</number:text>
    </number:number-style>
    <number:number-style style:name="N992">
      <number:text>92 736,00</number:text>
    </number:number-style>
    <number:number-style style:name="N993">
      <number:text>15 456,00</number:text>
    </number:number-style>
    <number:number-style style:name="N994">
      <number:text>288,00</number:text>
    </number:number-style>
    <number:number-style style:name="N995">
      <number:text>6 912,00</number:text>
    </number:number-style>
    <number:number-style style:name="N996">
      <number:text>144,00</number:text>
    </number:number-style>
    <number:number-style style:name="N997">
      <number:text>10 368,00</number:text>
    </number:number-style>
    <number:number-style style:name="N998">
      <number:text>256</number:text>
    </number:number-style>
    <number:number-style style:name="N999">
      <number:text>36 864,00</number:text>
    </number:number-style>
    <number:number-style style:name="N1000">
      <number:text>45,00</number:text>
    </number:number-style>
    <number:number-style style:name="N1001">
      <number:text>5 400,00</number:text>
    </number:number-style>
    <number:number-style style:name="N1002">
      <number:text>12 373</number:text>
    </number:number-style>
    <number:number-style style:name="N1003">
      <number:text>556 785,00</number:text>
    </number:number-style>
    <number:number-style style:name="N1004">
      <number:text>2 754</number:text>
    </number:number-style>
    <number:number-style style:name="N1005">
      <number:text>123 930,00</number:text>
    </number:number-style>
    <number:number-style style:name="N1006">
      <number:text>8 505,00</number:text>
    </number:number-style>
    <number:number-style style:name="N1007">
      <number:text>479</number:text>
    </number:number-style>
    <number:number-style style:name="N1008">
      <number:text>21 555,00</number:text>
    </number:number-style>
    <number:number-style style:name="N1009">
      <number:text>586</number:text>
    </number:number-style>
    <number:number-style style:name="N1010">
      <number:text>90,00</number:text>
    </number:number-style>
    <number:number-style style:name="N1011">
      <number:text>52 740,00</number:text>
    </number:number-style>
    <number:number-style style:name="N1012">
      <number:text>11 520,00</number:text>
    </number:number-style>
    <number:number-style style:name="N1013">
      <number:text>100,00</number:text>
    </number:number-style>
    <number:number-style style:name="N1014">
      <number:text>600,00</number:text>
    </number:number-style>
    <number:number-style style:name="N1015">
      <number:text>95,00</number:text>
    </number:number-style>
    <number:number-style style:name="N1016">
      <number:text>16 340,00</number:text>
    </number:number-style>
    <number:number-style style:name="N1017">
      <number:text>2 931 976,00</number:text>
    </number:number-style>
    <number:number-style style:name="N1018">
      <number:text>488 662,67</number:text>
    </number:number-style>
    <number:number-style style:name="N1019">
      <number:text>745,00</number:text>
    </number:number-style>
    <number:number-style style:name="N1020">
      <number:text>97 595,00</number:text>
    </number:number-style>
    <number:number-style style:name="N1021">
      <number:text>84 930,00</number:text>
    </number:number-style>
    <number:number-style style:name="N1022">
      <number:text>360,00</number:text>
    </number:number-style>
    <number:number-style style:name="N1023">
      <number:text>9 000,00</number:text>
    </number:number-style>
    <number:number-style style:name="N1024">
      <number:text>620,00</number:text>
    </number:number-style>
    <number:number-style style:name="N1025">
      <number:text>100 440,00</number:text>
    </number:number-style>
    <number:number-style style:name="N1026">
      <number:text>275</number:text>
    </number:number-style>
    <number:number-style style:name="N1027">
      <number:text>170 500,00</number:text>
    </number:number-style>
    <number:number-style style:name="N1028">
      <number:text>396</number:text>
    </number:number-style>
    <number:number-style style:name="N1029">
      <number:text>310 464,00</number:text>
    </number:number-style>
    <number:number-style style:name="N1030">
      <number:text>1 102</number:text>
    </number:number-style>
    <number:number-style style:name="N1031">
      <number:text>863 968,00</number:text>
    </number:number-style>
    <number:number-style style:name="N1032">
      <number:text>642</number:text>
    </number:number-style>
    <number:number-style style:name="N1033">
      <number:text>503 328,00</number:text>
    </number:number-style>
    <number:number-style style:name="N1034">
      <number:text>79 968,00</number:text>
    </number:number-style>
    <number:number-style style:name="N1035">
      <number:text>403 020,00</number:text>
    </number:number-style>
    <number:number-style style:name="N1036">
      <number:text>273</number:text>
    </number:number-style>
    <number:number-style style:name="N1037">
      <number:text>1 222 494,00</number:text>
    </number:number-style>
    <number:number-style style:name="N1038">
      <number:text>120,00</number:text>
    </number:number-style>
    <number:number-style style:name="N1039">
      <number:text>7 200,00</number:text>
    </number:number-style>
    <number:number-style style:name="N1040">
      <number:text>350</number:text>
    </number:number-style>
    <number:number-style style:name="N1041">
      <number:text>234</number:text>
    </number:number-style>
    <number:number-style style:name="N1042">
      <number:text>48 672,00</number:text>
    </number:number-style>
    <number:number-style style:name="N1043">
      <number:text>412</number:text>
    </number:number-style>
    <number:number-style style:name="N1044">
      <number:text>85 696,00</number:text>
    </number:number-style>
    <number:number-style style:name="N1045">
      <number:text>912</number:text>
    </number:number-style>
    <number:number-style style:name="N1046">
      <number:text>189 696,00</number:text>
    </number:number-style>
    <number:number-style style:name="N1047">
      <number:text>26 208,00</number:text>
    </number:number-style>
    <number:number-style style:name="N1048">
      <number:text>142 896,00</number:text>
    </number:number-style>
    <number:number-style style:name="N1049">
      <number:text>37 024,00</number:text>
    </number:number-style>
    <number:number-style style:name="N1050">
      <number:text>89 096,00</number:text>
    </number:number-style>
    <number:number-style style:name="N1051">
      <number:text>31 080,00</number:text>
    </number:number-style>
    <number:number-style style:name="N1052">
      <number:text>49 728,00</number:text>
    </number:number-style>
    <number:number-style style:name="N1053">
      <number:text>61 824,00</number:text>
    </number:number-style>
    <number:number-style style:name="N1054">
      <number:text>124 936,00</number:text>
    </number:number-style>
    <number:number-style style:name="N1055">
      <number:text>30 912,00</number:text>
    </number:number-style>
    <number:number-style style:name="N1056">
      <number:text>900</number:text>
    </number:number-style>
    <number:number-style style:name="N1057">
      <number:text>259 200,00</number:text>
    </number:number-style>
    <number:number-style style:name="N1058">
      <number:text>13 824,00</number:text>
    </number:number-style>
    <number:number-style style:name="N1059">
      <number:text>3 456,00</number:text>
    </number:number-style>
    <number:number-style style:name="N1060">
      <number:text>11 232,00</number:text>
    </number:number-style>
    <number:number-style style:name="N1061">
      <number:text>312</number:text>
    </number:number-style>
    <number:number-style style:name="N1062">
      <number:text>44 928,00</number:text>
    </number:number-style>
    <number:number-style style:name="N1063">
      <number:text>1 126</number:text>
    </number:number-style>
    <number:number-style style:name="N1064">
      <number:text>50 670,00</number:text>
    </number:number-style>
    <number:number-style style:name="N1065">
      <number:text>12 208</number:text>
    </number:number-style>
    <number:number-style style:name="N1066">
      <number:text>549 360,00</number:text>
    </number:number-style>
    <number:number-style style:name="N1067">
      <number:text>4 536</number:text>
    </number:number-style>
    <number:number-style style:name="N1068">
      <number:text>204 120,00</number:text>
    </number:number-style>
    <number:number-style style:name="N1069">
      <number:text>292</number:text>
    </number:number-style>
    <number:number-style style:name="N1070">
      <number:text>13 140,00</number:text>
    </number:number-style>
    <number:number-style style:name="N1071">
      <number:text>2 736</number:text>
    </number:number-style>
    <number:number-style style:name="N1072">
      <number:text>123 120,00</number:text>
    </number:number-style>
    <number:number-style style:name="N1073">
      <number:text>370</number:text>
    </number:number-style>
    <number:number-style style:name="N1074">
      <number:text>806</number:text>
    </number:number-style>
    <number:number-style style:name="N1075">
      <number:text>72 540,00</number:text>
    </number:number-style>
    <number:number-style style:name="N1076">
      <number:text>1 800,00</number:text>
    </number:number-style>
    <number:number-style style:name="N1077">
      <number:text>40,00</number:text>
    </number:number-style>
    <number:number-style style:name="N1078">
      <number:text>6 240,00</number:text>
    </number:number-style>
    <number:number-style style:name="N1079">
      <number:text>1 920,00</number:text>
    </number:number-style>
    <number:number-style style:name="N1080">
      <number:text>3 300,00</number:text>
    </number:number-style>
    <number:number-style style:name="N1081">
      <number:text>6 217 201,00</number:text>
    </number:number-style>
    <number:number-style style:name="N1082">
      <number:text>1 036 200,18</number:text>
    </number:number-style>
    <number:number-style style:name="N1083">
      <number:text>137,00</number:text>
    </number:number-style>
    <number:number-style style:name="N1084">
      <number:text>6 576,00</number:text>
    </number:number-style>
    <number:number-style style:name="N1085">
      <number:text>36 505,00</number:text>
    </number:number-style>
    <number:number-style style:name="N1086">
      <number:text>35 760,00</number:text>
    </number:number-style>
    <number:number-style style:name="N1087">
      <number:text>233</number:text>
    </number:number-style>
    <number:number-style style:name="N1088">
      <number:text>83 880,00</number:text>
    </number:number-style>
    <number:number-style style:name="N1089">
      <number:text>23 560,00</number:text>
    </number:number-style>
    <number:number-style style:name="N1090">
      <number:text>61 152,00</number:text>
    </number:number-style>
    <number:number-style style:name="N1091">
      <number:text>73 696,00</number:text>
    </number:number-style>
    <number:number-style style:name="N1092">
      <number:text>276</number:text>
    </number:number-style>
    <number:number-style style:name="N1093">
      <number:text>57 408,00</number:text>
    </number:number-style>
    <number:number-style style:name="N1094">
      <number:text>17 472,00</number:text>
    </number:number-style>
    <number:number-style style:name="N1095">
      <number:text>9 324,00</number:text>
    </number:number-style>
    <number:number-style style:name="N1096">
      <number:text>6 336,00</number:text>
    </number:number-style>
    <number:number-style style:name="N1097">
      <number:text>3 258</number:text>
    </number:number-style>
    <number:number-style style:name="N1098">
      <number:text>146 610,00</number:text>
    </number:number-style>
    <number:number-style style:name="N1099">
      <number:text>1 956</number:text>
    </number:number-style>
    <number:number-style style:name="N1100">
      <number:text>88 020,00</number:text>
    </number:number-style>
    <number:number-style style:name="N1101">
      <number:text>400,00</number:text>
    </number:number-style>
    <number:number-style style:name="N1102">
      <number:text>556 719,00</number:text>
    </number:number-style>
    <number:number-style style:name="N1103">
      <number:text>92 786,52</number:text>
    </number:number-style>
    <number:number-style style:name="N1104">
      <number:text>1 096,00</number:text>
    </number:number-style>
    <number:number-style style:name="N1105">
      <number:text>9 685,00</number:text>
    </number:number-style>
    <number:number-style style:name="N1106">
      <number:text>30 600,00</number:text>
    </number:number-style>
    <number:number-style style:name="N1107">
      <number:text>274</number:text>
    </number:number-style>
    <number:number-style style:name="N1108">
      <number:text>32 880,00</number:text>
    </number:number-style>
    <number:number-style style:name="N1109">
      <number:text>4 800,00</number:text>
    </number:number-style>
    <number:number-style style:name="N1110">
      <number:text>10 320,00</number:text>
    </number:number-style>
    <number:number-style style:name="N1111">
      <number:text>2 496,00</number:text>
    </number:number-style>
    <number:number-style style:name="N1112">
      <number:text>12 480,00</number:text>
    </number:number-style>
    <number:number-style style:name="N1113">
      <number:text>4 992,00</number:text>
    </number:number-style>
    <number:number-style style:name="N1114">
      <number:text>9 568,00</number:text>
    </number:number-style>
    <number:number-style style:name="N1115">
      <number:text>11 396,00</number:text>
    </number:number-style>
    <number:number-style style:name="N1116">
      <number:text>7 728,00</number:text>
    </number:number-style>
    <number:number-style style:name="N1117">
      <number:text>270</number:text>
    </number:number-style>
    <number:number-style style:name="N1118">
      <number:text>77 760,00</number:text>
    </number:number-style>
    <number:number-style style:name="N1119">
      <number:text>1 128</number:text>
    </number:number-style>
    <number:number-style style:name="N1120">
      <number:text>50 760,00</number:text>
    </number:number-style>
    <number:number-style style:name="N1121">
      <number:text>3 150</number:text>
    </number:number-style>
    <number:number-style style:name="N1122">
      <number:text>141 750,00</number:text>
    </number:number-style>
    <number:number-style style:name="N1123">
      <number:text>1 724</number:text>
    </number:number-style>
    <number:number-style style:name="N1124">
      <number:text>77 580,00</number:text>
    </number:number-style>
    <number:number-style style:name="N1125">
      <number:text>4 860,00</number:text>
    </number:number-style>
    <number:number-style style:name="N1126">
      <number:text>1 080,00</number:text>
    </number:number-style>
    <number:number-style style:name="N1127">
      <number:text>5 580,00</number:text>
    </number:number-style>
    <number:number-style style:name="N1128">
      <number:text>990,00</number:text>
    </number:number-style>
    <number:number-style style:name="N1129">
      <number:text>300,00</number:text>
    </number:number-style>
    <number:number-style style:name="N1130">
      <number:text>900,00</number:text>
    </number:number-style>
    <number:number-style style:name="N1131">
      <number:text>3 135,00</number:text>
    </number:number-style>
    <number:number-style style:name="N1132">
      <number:text>598 479,00</number:text>
    </number:number-style>
    <number:number-style style:name="N1133">
      <number:text>99 746,50</number:text>
    </number:number-style>
    <number:number-style style:name="N1134">
      <number:text>5 215,00</number:text>
    </number:number-style>
    <number:number-style style:name="N1135">
      <number:text>8 195,00</number:text>
    </number:number-style>
    <number:number-style style:name="N1136">
      <number:text>16 120,00</number:text>
    </number:number-style>
    <number:number-style style:name="N1137">
      <number:text>40 302,00</number:text>
    </number:number-style>
    <number:number-style style:name="N1138">
      <number:text>1 428</number:text>
    </number:number-style>
    <number:number-style style:name="N1139">
      <number:text>64 260,00</number:text>
    </number:number-style>
    <number:number-style style:name="N1140">
      <number:text>133 512,00</number:text>
    </number:number-style>
    <number:number-style style:name="N1141">
      <number:text>22 252,00</number:text>
    </number:number-style>
    <number:number-style style:name="N1142">
      <number:text>2 980,00</number:text>
    </number:number-style>
    <number:number-style style:name="N1143">
      <number:text>7 560,00</number:text>
    </number:number-style>
    <number:number-style style:name="N1144">
      <number:text>26 868,00</number:text>
    </number:number-style>
    <number:number-style style:name="N1145">
      <number:text>134 340,00</number:text>
    </number:number-style>
    <number:number-style style:name="N1146">
      <number:text>5 760,00</number:text>
    </number:number-style>
    <number:number-style style:name="N1147">
      <number:text>240,00</number:text>
    </number:number-style>
    <number:number-style style:name="N1148">
      <number:text>19 968,00</number:text>
    </number:number-style>
    <number:number-style style:name="N1149">
      <number:text>7 488,00</number:text>
    </number:number-style>
    <number:number-style style:name="N1150">
      <number:text>12 896,00</number:text>
    </number:number-style>
    <number:number-style style:name="N1151">
      <number:text>21 216,00</number:text>
    </number:number-style>
    <number:number-style style:name="N1152">
      <number:text>6 216,00</number:text>
    </number:number-style>
    <number:number-style style:name="N1153">
      <number:text>51 520,00</number:text>
    </number:number-style>
    <number:number-style style:name="N1154">
      <number:text>23 184,00</number:text>
    </number:number-style>
    <number:number-style style:name="N1155">
      <number:text>5 184,00</number:text>
    </number:number-style>
    <number:number-style style:name="N1156">
      <number:text>1 492</number:text>
    </number:number-style>
    <number:number-style style:name="N1157">
      <number:text>67 140,00</number:text>
    </number:number-style>
    <number:number-style style:name="N1158">
      <number:text>846</number:text>
    </number:number-style>
    <number:number-style style:name="N1159">
      <number:text>38 070,00</number:text>
    </number:number-style>
    <number:number-style style:name="N1160">
      <number:text>2 250,00</number:text>
    </number:number-style>
    <number:number-style style:name="N1161">
      <number:text>677</number:text>
    </number:number-style>
    <number:number-style style:name="N1162">
      <number:text>30 465,00</number:text>
    </number:number-style>
    <number:number-style style:name="N1163">
      <number:text>700,00</number:text>
    </number:number-style>
    <number:number-style style:name="N1164">
      <number:text>11 400,00</number:text>
    </number:number-style>
    <number:number-style style:name="N1165">
      <number:text>610 779,00</number:text>
    </number:number-style>
    <number:number-style style:name="N1166">
      <number:text>101 796,50</number:text>
    </number:number-style>
    <number:number-style style:name="N1167">
      <number:text>8 940,00</number:text>
    </number:number-style>
    <number:number-style style:name="N1168">
      <number:text>1 490,00</number:text>
    </number:number-style>
    <number:number-style style:name="N1169">
      <number:text>14 112,00</number:text>
    </number:number-style>
    <number:number-style style:name="N1170">
      <number:text>94 080,00</number:text>
    </number:number-style>
    <number:number-style style:name="N1171">
      <number:text>320</number:text>
    </number:number-style>
    <number:number-style style:name="N1172">
      <number:text>66 560,00</number:text>
    </number:number-style>
    <number:number-style style:name="N1173">
      <number:text>43 512,00</number:text>
    </number:number-style>
    <number:number-style style:name="N1174">
      <number:text>542</number:text>
    </number:number-style>
    <number:number-style style:name="N1175">
      <number:text>156 096,00</number:text>
    </number:number-style>
    <number:number-style style:name="N1176">
      <number:text>3 200</number:text>
    </number:number-style>
    <number:number-style style:name="N1177">
      <number:text>144 000,00</number:text>
    </number:number-style>
    <number:number-style style:name="N1178">
      <number:text>1 150</number:text>
    </number:number-style>
    <number:number-style style:name="N1179">
      <number:text>103 500,00</number:text>
    </number:number-style>
    <number:number-style style:name="N1180">
      <number:text>1 436 348,00</number:text>
    </number:number-style>
    <number:number-style style:name="N1181">
      <number:text>239 391,33</number:text>
    </number:number-style>
    <number:number-style style:name="N1182">
      <number:text>6 480,00</number:text>
    </number:number-style>
    <number:number-style style:name="N1183">
      <number:text>79 360,00</number:text>
    </number:number-style>
    <number:number-style style:name="N1184">
      <number:text>920</number:text>
    </number:number-style>
    <number:number-style style:name="N1185">
      <number:text>721 280,00</number:text>
    </number:number-style>
    <number:number-style style:name="N1186">
      <number:text>53 736,00</number:text>
    </number:number-style>
    <number:number-style style:name="N1187">
      <number:text>45 760,00</number:text>
    </number:number-style>
    <number:number-style style:name="N1188">
      <number:text>56 672,00</number:text>
    </number:number-style>
    <number:number-style style:name="N1189">
      <number:text>850</number:text>
    </number:number-style>
    <number:number-style style:name="N1190">
      <number:text>76 500,00</number:text>
    </number:number-style>
    <number:number-style style:name="N1191">
      <number:text>1 360 756,00</number:text>
    </number:number-style>
    <number:number-style style:name="N1192">
      <number:text>226 792,66</number:text>
    </number:number-style>
    <number:number-style style:name="N1193">
      <number:text>8 640,00</number:text>
    </number:number-style>
    <number:number-style style:name="N1194">
      <number:text>54 560,00</number:text>
    </number:number-style>
    <number:number-style style:name="N1195">
      <number:number number:decimal-places="3" number:min-decimal-places="3" number:min-integer-digits="1" number:grouping="true"/>
    </number:number-style>
    <number:number-style style:name="N1196P0" style:volatile="true">
      <number:number number:decimal-places="0" number:min-decimal-places="0" number:min-integer-digits="1" number:grouping="true"/>
    </number:number-style>
    <number:number-style style:name="N1196">
      <number:text>-</number:text>
      <number:number number:decimal-places="0" number:min-decimal-places="0" number:min-integer-digits="1" number:grouping="true"/>
      <style:map style:condition="value()&gt;=0" style:apply-style-name="N1196P0"/>
    </number:number-style>
    <number:number-style style:name="N1197P0" style:volatile="true">
      <number:number number:decimal-places="0" number:min-decimal-places="0" number:min-integer-digits="1" number:grouping="true"/>
    </number:number-style>
    <number:number-style style:name="N119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7P0"/>
    </number:number-style>
    <number:number-style style:name="N1198P0" style:volatile="true">
      <number:number number:decimal-places="2" number:min-decimal-places="2" number:min-integer-digits="1" number:grouping="true"/>
    </number:number-style>
    <number:number-style style:name="N1198">
      <number:text>-</number:text>
      <number:number number:decimal-places="2" number:min-decimal-places="2" number:min-integer-digits="1" number:grouping="true"/>
      <style:map style:condition="value()&gt;=0" style:apply-style-name="N1198P0"/>
    </number:number-style>
    <number:number-style style:name="N1199P0" style:volatile="true">
      <number:number number:decimal-places="2" number:min-decimal-places="2" number:min-integer-digits="1" number:grouping="true"/>
    </number:number-style>
    <number:number-style style:name="N119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9P0"/>
    </number:number-style>
    <number:time-style style:name="N1200">
      <number:minutes number:style="long"/>
      <number:text>:</number:text>
      <number:seconds number:style="long"/>
      <number:text>,</number:text>
    </number:time-style>
    <number:date-style style:name="N1201P0" style:volatile="true">
      <number:day number:style="long"/>
      <number:text>.</number:text>
      <number:month number:style="long"/>
      <number:text>.</number:text>
      <number:year/>
    </number:date-style>
    <number:text-style style:name="N1201">
      <number:text-content/>
      <style:map style:condition="value()&lt;=1.7976931348623157E+308" style:apply-style-name="N1201P0"/>
    </number:text-style>
    <number:number-style style:name="N1202">
      <number:text>3 126 726,40</number:text>
    </number:number-style>
    <number:number-style style:name="N1206P0" style:volatile="true">
      <number:text> </number:text>
      <number:fill-character> </number:fill-character>
      <number:number number:decimal-places="2" number:min-decimal-places="2" number:min-integer-digits="1" number:grouping="true"/>
      <number:text> ₽ </number:text>
    </number:number-style>
    <number:number-style style:name="N1206P1" style:volatile="true">
      <number:text>-</number:text>
      <number:fill-character> </number:fill-character>
      <number:number number:decimal-places="2" number:min-decimal-places="2" number:min-integer-digits="1" number:grouping="true"/>
      <number:text> ₽ </number:text>
    </number:number-style>
    <number:number-style style:name="N120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₽ </number:text>
    </number:number-style>
    <number:text-style style:name="N1206">
      <number:text> </number:text>
      <number:text-content/>
      <number:text> </number:text>
      <style:map style:condition="value()&gt;0" style:apply-style-name="N1206P0"/>
      <style:map style:condition="value()&lt;0" style:apply-style-name="N1206P1"/>
      <style:map style:condition="value()=0" style:apply-style-name="N1206P2"/>
    </number:text-style>
    <number:number-style style:name="N121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1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10">
      <number:text> </number:text>
      <number:text-content/>
      <number:text> </number:text>
      <style:map style:condition="value()&gt;0" style:apply-style-name="N1210P0"/>
      <style:map style:condition="value()&lt;0" style:apply-style-name="N1210P1"/>
      <style:map style:condition="value()=0" style:apply-style-name="N1210P2"/>
    </number:text-style>
    <number:number-style style:name="N1214P0" style:volatile="true">
      <number:text> </number:text>
      <number:fill-character> </number:fill-character>
      <number:number number:decimal-places="0" number:min-decimal-places="0" number:min-integer-digits="1" number:grouping="true"/>
      <number:text> ₽ </number:text>
    </number:number-style>
    <number:number-style style:name="N1214P1" style:volatile="true">
      <number:text>-</number:text>
      <number:fill-character> </number:fill-character>
      <number:number number:decimal-places="0" number:min-decimal-places="0" number:min-integer-digits="1" number:grouping="true"/>
      <number:text> ₽ </number:text>
    </number:number-style>
    <number:number-style style:name="N1214P2" style:volatile="true">
      <number:text> </number:text>
      <number:fill-character> </number:fill-character>
      <number:text>- ₽ </number:text>
    </number:number-style>
    <number:text-style style:name="N1214">
      <number:text> </number:text>
      <number:text-content/>
      <number:text> </number:text>
      <style:map style:condition="value()&gt;0" style:apply-style-name="N1214P0"/>
      <style:map style:condition="value()&lt;0" style:apply-style-name="N1214P1"/>
      <style:map style:condition="value()=0" style:apply-style-name="N1214P2"/>
    </number:text-style>
    <number:number-style style:name="N121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1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18P2" style:volatile="true">
      <number:text> </number:text>
      <number:fill-character> </number:fill-character>
      <number:text>- </number:text>
    </number:number-style>
    <number:text-style style:name="N1218">
      <number:text> </number:text>
      <number:text-content/>
      <number:text> </number:text>
      <style:map style:condition="value()&gt;0" style:apply-style-name="N1218P0"/>
      <style:map style:condition="value()&lt;0" style:apply-style-name="N1218P1"/>
      <style:map style:condition="value()=0" style:apply-style-name="N1218P2"/>
    </number:text-style>
    <number:number-style style:name="N1220P0" style:volatile="true">
      <number:number number:decimal-places="2" number:min-decimal-places="2" number:min-integer-digits="1" number:grouping="true"/>
      <number:text> ₽</number:text>
    </number:number-style>
    <number:number-style style:name="N1220">
      <style:text-properties fo:color="#ff0000"/>
      <number:text>-</number:text>
      <number:number number:decimal-places="2" number:min-decimal-places="2" number:min-integer-digits="1" number:grouping="true"/>
      <number:text> ₽</number:text>
      <style:map style:condition="value()&gt;=0" style:apply-style-name="N1220P0"/>
    </number:number-style>
    <number:number-style style:name="N1221P0" style:volatile="true">
      <number:number number:decimal-places="2" number:min-decimal-places="2" number:min-integer-digits="1" number:grouping="true"/>
      <number:text> ₽</number:text>
    </number:number-style>
    <number:number-style style:name="N1221">
      <number:text>-</number:text>
      <number:number number:decimal-places="2" number:min-decimal-places="2" number:min-integer-digits="1" number:grouping="true"/>
      <number:text> ₽</number:text>
      <style:map style:condition="value()&gt;=0" style:apply-style-name="N1221P0"/>
    </number:number-style>
    <number:number-style style:name="N1223P0" style:volatile="true">
      <number:number number:decimal-places="0" number:min-decimal-places="0" number:min-integer-digits="1" number:grouping="true"/>
      <number:text> ₽</number:text>
    </number:number-style>
    <number:number-style style:name="N1223">
      <style:text-properties fo:color="#ff0000"/>
      <number:text>-</number:text>
      <number:number number:decimal-places="0" number:min-decimal-places="0" number:min-integer-digits="1" number:grouping="true"/>
      <number:text> ₽</number:text>
      <style:map style:condition="value()&gt;=0" style:apply-style-name="N1223P0"/>
    </number:number-style>
    <number:number-style style:name="N1224P0" style:volatile="true">
      <number:number number:decimal-places="0" number:min-decimal-places="0" number:min-integer-digits="1" number:grouping="true"/>
      <number:text> ₽</number:text>
    </number:number-style>
    <number:number-style style:name="N1224">
      <number:text>-</number:text>
      <number:number number:decimal-places="0" number:min-decimal-places="0" number:min-integer-digits="1" number:grouping="true"/>
      <number:text> ₽</number:text>
      <style:map style:condition="value()&gt;=0" style:apply-style-name="N1224P0"/>
    </number:number-style>
    <number:number-style style:name="N1225">
      <number:text>68 156,40</number:text>
    </number:number-style>
    <number:number-style style:name="N1226">
      <number:text>224 515,20</number:text>
    </number:number-style>
    <number:number-style style:name="N1227">
      <number:text>481 104,00</number:text>
    </number:number-style>
    <number:number-style style:name="N1228">
      <number:text>352 809,60</number:text>
    </number:number-style>
    <number:number-style style:name="N1229">
      <number:text>212 487,60</number:text>
    </number:number-style>
    <number:number-style style:name="N1230">
      <number:text>92 211,60</number:text>
    </number:number-style>
    <number:number-style style:name="N1231">
      <number:text>8 018,40</number:text>
    </number:number-style>
    <number:number-style style:name="N1232">
      <number:text>292 410,00</number:text>
    </number:number-style>
    <number:number-style style:name="N1233">
      <number:text>1 299,60</number:text>
    </number:number-style>
    <number:number-style style:name="N1234">
      <number:text>225</number:text>
    </number:number-style>
    <number:number-style style:name="N1235">
      <number:text>3 098 676,00</number:text>
    </number:number-style>
    <number:number-style style:name="N1236">
      <number:text>1 554,00</number:text>
    </number:number-style>
    <number:number-style style:name="N1237">
      <number:text>1 994</number:text>
    </number:number-style>
    <number:number-style style:name="N1238">
      <number:text>56 422,80</number:text>
    </number:number-style>
    <number:number-style style:name="N1239">
      <number:text>158 307,60</number:text>
    </number:number-style>
    <number:number-style style:name="N1240">
      <number:text>37 615,20</number:text>
    </number:number-style>
    <number:number-style style:name="N1241">
      <number:text>393 687,60</number:text>
    </number:number-style>
    <number:number-style style:name="N1242">
      <number:text>253 858,80</number:text>
    </number:number-style>
    <number:number-style style:name="N1243">
      <number:text>205 180,80</number:text>
    </number:number-style>
    <number:number-style style:name="N1244">
      <number:text>232</number:text>
    </number:number-style>
    <number:number-style style:name="N1245">
      <number:text>97 638,00</number:text>
    </number:number-style>
    <number:number-style style:name="N1246">
      <number:text>124 322,40</number:text>
    </number:number-style>
    <number:number-style style:name="N1247">
      <number:text>58 582,80</number:text>
    </number:number-style>
    <number:number-style style:name="N1248">
      <number:text>227 924,40</number:text>
    </number:number-style>
    <number:number-style style:name="N1249">
      <number:text>103 602,00</number:text>
    </number:number-style>
    <number:number-style style:name="N1250">
      <number:text>156 220,80</number:text>
    </number:number-style>
    <number:number-style style:name="N1251">
      <number:text>112 845,60</number:text>
    </number:number-style>
    <number:number-style style:name="N1252">
      <number:text>18 807,60</number:text>
    </number:number-style>
    <number:number-style style:name="N1253">
      <number:text>241 005,60</number:text>
    </number:number-style>
    <number:number-style style:name="N1254">
      <number:text>21 909,60</number:text>
    </number:number-style>
    <number:number-style style:name="N1255">
      <number:text>455 848,80</number:text>
    </number:number-style>
    <number:number-style style:name="N1256">
      <number:text>290 085,60</number:text>
    </number:number-style>
    <number:number-style style:name="N1257">
      <number:text>390 552,00</number:text>
    </number:number-style>
    <number:number-style style:name="N1258">
      <number:text>683 466,00</number:text>
    </number:number-style>
    <number:number-style style:name="N1259">
      <number:text>39 055,20</number:text>
    </number:number-style>
    <number:number-style style:name="N1260">
      <number:text>78 110,40</number:text>
    </number:number-style>
    <number:number-style style:name="N1261">
      <number:text>41 440,80</number:text>
    </number:number-style>
    <number:number-style style:name="N1262">
      <number:text>20 720,40</number:text>
    </number:number-style>
    <number:number-style style:name="N1263">
      <number:text>19 527,60</number:text>
    </number:number-style>
    <number:number-style style:name="N1264">
      <number:text>2 544 499,20</number:text>
    </number:number-style>
    <number:number-style style:name="N1265">
      <number:text>6 914,40</number:text>
    </number:number-style>
    <number:number-style style:name="N1266">
      <number:text>368</number:text>
    </number:number-style>
    <number:number-style style:name="N1267">
      <number:text>7 396,80</number:text>
    </number:number-style>
    <number:number-style style:name="N1268">
      <number:text>11 095,20</number:text>
    </number:number-style>
    <number:number-style style:name="N1269">
      <number:text>36 984,00</number:text>
    </number:number-style>
    <number:number-style style:name="N1270">
      <number:text>40 682,40</number:text>
    </number:number-style>
    <number:number-style style:name="N1271">
      <number:text>29 587,20</number:text>
    </number:number-style>
    <number:number-style style:name="N1272">
      <number:text>3 698,40</number:text>
    </number:number-style>
    <number:number-style style:name="N1273">
      <number:text>109 447,20</number:text>
    </number:number-style>
    <number:number-style style:name="N1274">
      <number:text>206 733,60</number:text>
    </number:number-style>
    <number:number-style style:name="N1275">
      <number:text>429 681,60</number:text>
    </number:number-style>
    <number:number-style style:name="N1276">
      <number:text>466 164,00</number:text>
    </number:number-style>
    <number:number-style style:name="N1277">
      <number:text>162 144,00</number:text>
    </number:number-style>
    <number:number-style style:name="N1278">
      <number:text>85 125,60</number:text>
    </number:number-style>
    <number:number-style style:name="N1279">
      <number:text>48 643,20</number:text>
    </number:number-style>
    <number:number-style style:name="N1280">
      <number:text>20 268,00</number:text>
    </number:number-style>
    <number:number-style style:name="N1281">
      <number:text>24 321,60</number:text>
    </number:number-style>
    <number:number-style style:name="N1282">
      <number:text>4 053,60</number:text>
    </number:number-style>
    <number:number-style style:name="N1283">
      <number:text>4 422,00</number:text>
    </number:number-style>
    <number:number-style style:name="N1284">
      <number:text>83 133,60</number:text>
    </number:number-style>
    <number:number-style style:name="N1285">
      <number:text>245 863,20</number:text>
    </number:number-style>
    <number:number-style style:name="N1286">
      <number:text>278</number:text>
    </number:number-style>
    <number:number-style style:name="N1287">
      <number:text>37 144,80</number:text>
    </number:number-style>
    <number:number-style style:name="N1288">
      <number:text>10 612,80</number:text>
    </number:number-style>
    <number:number-style style:name="N1289">
      <number:text>22 110,00</number:text>
    </number:number-style>
    <number:number-style style:name="N1290">
      <number:text>5 306,40</number:text>
    </number:number-style>
    <number:number-style style:name="N1291">
      <number:text>28 300,80</number:text>
    </number:number-style>
    <number:number-style style:name="N1292">
      <number:text>1 768,80</number:text>
    </number:number-style>
    <number:number-style style:name="N1293">
      <number:text>3 537,60</number:text>
    </number:number-style>
    <number:number-style style:name="N1294">
      <number:text>54 832,80</number:text>
    </number:number-style>
    <number:number-style style:name="N1295">
      <number:text>41 566,80</number:text>
    </number:number-style>
    <number:number-style style:name="N1296">
      <number:text>2 598 453,80</number:text>
    </number:number-style>
    <number:number-style style:name="N1297">
      <number:text>15 590 722,80</number:text>
    </number:number-style>
    <number:number-style style:name="N1298">
      <number:text>884,40</number:text>
    </number:number-style>
    <number:number-style style:name="N1299">
      <number:text>10 584,00</number:text>
    </number:number-style>
    <number:number-style style:name="N1300">
      <number:text>22 680,00</number:text>
    </number:number-style>
    <number:number-style style:name="N1301">
      <number:text>72 576,00</number:text>
    </number:number-style>
    <number:number-style style:name="N1302">
      <number:text>66 528,00</number:text>
    </number:number-style>
    <number:number-style style:name="N1303">
      <number:text>13 608,00</number:text>
    </number:number-style>
    <number:number-style style:name="N1304">
      <number:text>1 512,00</number:text>
    </number:number-style>
    <number:number-style style:name="N1305">
      <number:text>24 055,20</number:text>
    </number:number-style>
    <number:number-style style:name="N1306">
      <number:text>4 009,20</number:text>
    </number:number-style>
    <number:number-style style:name="N1307">
      <number:text>2 653,20</number:text>
    </number:number-style>
    <number:number-style style:name="N1308">
      <number:text>7 075,20</number:text>
    </number:number-style>
    <number:number-style style:name="N1309">
      <number:text>51 295,20</number:text>
    </number:number-style>
    <number:number-style style:name="N1310">
      <number:text>9 728,40</number:text>
    </number:number-style>
    <number:number-style style:name="N1311">
      <number:text>55 476,00</number:text>
    </number:number-style>
    <number:number-style style:name="N1312">
      <number:text>14 793,60</number:text>
    </number:number-style>
    <number:number-style style:name="N1313">
      <number:text>152 116,80</number:text>
    </number:number-style>
    <number:number-style style:name="N1314">
      <number:text>214 803,60</number:text>
    </number:number-style>
    <number:number-style style:name="N1315">
      <number:text>43 819,20</number:text>
    </number:number-style>
    <number:number-style style:name="N1316">
      <number:text>360</number:text>
    </number:number-style>
    <number:number-style style:name="N1317">
      <number:text>559 440,00</number:text>
    </number:number-style>
    <number:number-style style:name="N1318">
      <number:text>62 380,80</number:text>
    </number:number-style>
    <number:number-style style:name="N1319">
      <number:text>3 024,00</number:text>
    </number:number-style>
    <number:number-style style:name="N1320">
      <number:text>1 551 558,00</number:text>
    </number:number-style>
    <number:number-style style:name="N1321">
      <number:text>258 593,00</number:text>
    </number:number-style>
    <number:number-style style:name="N1322">
      <number:text>34 491,60</number:text>
    </number:number-style>
    <number:number-style style:name="N1323">
      <number:text>14 150,40</number:text>
    </number:number-style>
    <number:number-style style:name="N1324">
      <number:text>23 878,80</number:text>
    </number:number-style>
    <number:number-style style:name="N1325">
      <number:text>7 959,60</number:text>
    </number:number-style>
    <number:number-style style:name="N1326">
      <number:text>6 190,80</number:text>
    </number:number-style>
    <number:number-style style:name="N1327">
      <number:text>99 937,20</number:text>
    </number:number-style>
    <number:number-style style:name="N1328">
      <number:text>29 185,20</number:text>
    </number:number-style>
    <number:number-style style:name="N1329">
      <number:text>16 214,40</number:text>
    </number:number-style>
    <number:number-style style:name="N1330">
      <number:text>12 160,80</number:text>
    </number:number-style>
    <number:number-style style:name="N1331">
      <number:text>40 536,00</number:text>
    </number:number-style>
    <number:number-style style:name="N1332">
      <number:text>44 589,60</number:text>
    </number:number-style>
    <number:number-style style:name="N1333">
      <number:text>68 911,20</number:text>
    </number:number-style>
    <number:number-style style:name="N1334">
      <number:text>72 964,80</number:text>
    </number:number-style>
    <number:number-style style:name="N1335">
      <number:text>32 428,80</number:text>
    </number:number-style>
    <number:number-style style:name="N1336">
      <number:text>629 210,40</number:text>
    </number:number-style>
    <number:number-style style:name="N1337">
      <number:text>117 165,60</number:text>
    </number:number-style>
    <number:number-style style:name="N1338">
      <number:text>62 161,20</number:text>
    </number:number-style>
    <number:number-style style:name="N1339">
      <number:text>65 728,80</number:text>
    </number:number-style>
    <number:number-style style:name="N1340">
      <number:text>145 042,80</number:text>
    </number:number-style>
    <number:number-style style:name="N1341">
      <number:text>109 548,00</number:text>
    </number:number-style>
    <number:number-style style:name="N1342">
      <number:text>150 460,80</number:text>
    </number:number-style>
    <number:number-style style:name="N1343">
      <number:text>251</number:text>
    </number:number-style>
    <number:number-style style:name="N1344">
      <number:text>390 054,00</number:text>
    </number:number-style>
    <number:number-style style:name="N1345">
      <number:text>126 061,20</number:text>
    </number:number-style>
    <number:number-style style:name="N1346">
      <number:text>16 036,80</number:text>
    </number:number-style>
    <number:number-style style:name="N1347">
      <number:text>44 101,20</number:text>
    </number:number-style>
    <number:number-style style:name="N1348">
      <number:text>124 285,20</number:text>
    </number:number-style>
    <number:number-style style:name="N1349">
      <number:text>140 322,00</number:text>
    </number:number-style>
    <number:number-style style:name="N1350">
      <number:text>80 184,00</number:text>
    </number:number-style>
    <number:number-style style:name="N1351">
      <number:text>40 092,00</number:text>
    </number:number-style>
    <number:number-style style:name="N1352">
      <number:text>3 573 715,20</number:text>
    </number:number-style>
    <number:number-style style:name="N1353">
      <number:text>595 619,20</number:text>
    </number:number-style>
    <number:number-style style:name="N1354">
      <number:text>67 214,40</number:text>
    </number:number-style>
    <number:number-style style:name="N1355">
      <number:text>50 410,80</number:text>
    </number:number-style>
    <number:number-style style:name="N1356">
      <number:text>6 914,00</number:text>
    </number:number-style>
    <number:number-style style:name="N1357">
      <number:text>124 452,00</number:text>
    </number:number-style>
    <number:number-style style:name="N1358">
      <number:text>62 160,00</number:text>
    </number:number-style>
    <number:number-style style:name="N1359">
      <number:text>19 494,00</number:text>
    </number:number-style>
    <number:number-style style:name="N1360">
      <number:text>667 790,40</number:text>
    </number:number-style>
    <number:number-style style:name="N1361">
      <number:text>111 298,40</number:text>
    </number:number-style>
    <number:number-style style:name="N1362">
      <number:text>60 804,00</number:text>
    </number:number-style>
    <number:number-style style:name="N1363">
      <number:text>15 034,80</number:text>
    </number:number-style>
    <number:number-style style:name="N1364">
      <number:text>21 225,60</number:text>
    </number:number-style>
    <number:number-style style:name="N1365">
      <number:text>82 249,20</number:text>
    </number:number-style>
    <number:number-style style:name="N1366">
      <number:text>33 607,20</number:text>
    </number:number-style>
    <number:number-style style:name="N1367">
      <number:text>18 492,00</number:text>
    </number:number-style>
    <number:number-style style:name="N1368">
      <number:text>33 285,60</number:text>
    </number:number-style>
    <number:number-style style:name="N1369">
      <number:text>366 463,20</number:text>
    </number:number-style>
    <number:number-style style:name="N1370">
      <number:text>219 096,00</number:text>
    </number:number-style>
    <number:number-style style:name="N1371">
      <number:text>306 734,40</number:text>
    </number:number-style>
    <number:number-style style:name="N1372">
      <number:text>87 638,40</number:text>
    </number:number-style>
    <number:number-style style:name="N1373">
      <number:text>92 271,60</number:text>
    </number:number-style>
    <number:number-style style:name="N1374">
      <number:text>12 027,60</number:text>
    </number:number-style>
    <number:number-style style:name="N1375">
      <number:text>52 119,60</number:text>
    </number:number-style>
    <number:number-style style:name="N1376">
      <number:text>108 248,40</number:text>
    </number:number-style>
    <number:number-style style:name="N1377">
      <number:text>160 368,00</number:text>
    </number:number-style>
    <number:number-style style:name="N1378">
      <number:text>168 386,40</number:text>
    </number:number-style>
    <number:number-style style:name="N1379">
      <number:text>36 082,80</number:text>
    </number:number-style>
    <number:number-style style:name="N1380">
      <number:text>2 467 286,40</number:text>
    </number:number-style>
    <number:number-style style:name="N1381">
      <number:text>411 214,40</number:text>
    </number:number-style>
    <number:number-style style:name="N1382">
      <number:text>53 064,00</number:text>
    </number:number-style>
    <number:number-style style:name="N1383">
      <number:text>519 372,60</number:text>
    </number:number-style>
    <number:number-style style:name="N1384">
      <number:text>3 116 235,60</number:text>
    </number:number-style>
    <number:number-style style:name="N1385">
      <number:text>4 536,00</number:text>
    </number:number-style>
    <number:number-style style:name="N1386">
      <number:text>12 096,00</number:text>
    </number:number-style>
    <number:number-style style:name="N1387">
      <number:text>61 023,60</number:text>
    </number:number-style>
    <number:number-style style:name="N1388">
      <number:text>6 048,00</number:text>
    </number:number-style>
    <number:number-style style:name="N1389">
      <number:text>48 110,40</number:text>
    </number:number-style>
    <number:number-style style:name="N1390">
      <number:text>148 340,40</number:text>
    </number:number-style>
    <number:number-style style:name="N1391">
      <number:text>156 358,80</number:text>
    </number:number-style>
    <number:number-style style:name="N1392">
      <number:text>28 064,40</number:text>
    </number:number-style>
    <number:number-style style:name="N1393">
      <number:text>115 664,40</number:text>
    </number:number-style>
    <number:number-style style:name="N1394">
      <number:text>466 200,00</number:text>
    </number:number-style>
    <number:number-style style:name="N1395">
      <number:text>300</number:text>
    </number:number-style>
    <number:number-style style:name="N1396">
      <number:text>175 748,40</number:text>
    </number:number-style>
    <number:number-style style:name="N1397">
      <number:text>61 908,00</number:text>
    </number:number-style>
    <number:number-style style:name="N1398">
      <number:text>13 266,00</number:text>
    </number:number-style>
    <number:number-style style:name="N1399">
      <number:text>20 341,20</number:text>
    </number:number-style>
    <number:number-style style:name="N1400">
      <number:text>8 107,20</number:text>
    </number:number-style>
    <number:number-style style:name="N1401">
      <number:text>93 232,80</number:text>
    </number:number-style>
    <number:number-style style:name="N1402">
      <number:text>81 072,00</number:text>
    </number:number-style>
    <number:number-style style:name="N1403">
      <number:text>28 375,20</number:text>
    </number:number-style>
    <number:number-style style:name="N1404">
      <number:text>207 432,00</number:text>
    </number:number-style>
    <number:number-style style:name="N1405">
      <number:text>195 276,00</number:text>
    </number:number-style>
    <number:number-style style:name="N1406">
      <number:text>82 881,60</number:text>
    </number:number-style>
    <number:number-style style:name="N1407">
      <number:text>4 924,80</number:text>
    </number:number-style>
    <number:number-style style:name="N1408">
      <number:text>29 548,80</number:text>
    </number:number-style>
    <number:number-style style:name="N1409">
      <number:text>59 097,60</number:text>
    </number:number-style>
    <number:number-style style:name="N1410">
      <number:text>68 947,20</number:text>
    </number:number-style>
    <number:number-style style:name="N1411">
      <number:text>39 398,40</number:text>
    </number:number-style>
    <number:number-style style:name="N1412">
      <number:text>19 699,20</number:text>
    </number:number-style>
    <number:number-style style:name="N1413">
      <number:text>5 499,60</number:text>
    </number:number-style>
    <number:number-style style:name="N1414">
      <number:text>21 998,40</number:text>
    </number:number-style>
    <number:number-style style:name="N1415">
      <number:text>10 999,20</number:text>
    </number:number-style>
    <number:number-style style:name="N1416">
      <number:text>126 490,80</number:text>
    </number:number-style>
    <number:number-style style:name="N1417">
      <number:text>186 986,40</number:text>
    </number:number-style>
    <number:number-style style:name="N1418">
      <number:text>32 997,60</number:text>
    </number:number-style>
    <number:number-style style:name="N1419">
      <number:text>34 765,20</number:text>
    </number:number-style>
    <number:number-style style:name="N1420">
      <number:text>104 295,60</number:text>
    </number:number-style>
    <number:number-style style:name="N1421">
      <number:text>139 060,80</number:text>
    </number:number-style>
    <number:number-style style:name="N1422">
      <number:text>39 595,20</number:text>
    </number:number-style>
    <number:number-style style:name="N1423">
      <number:text>316 761,60</number:text>
    </number:number-style>
    <number:number-style style:name="N1424">
      <number:text>1 662 998,40</number:text>
    </number:number-style>
    <number:number-style style:name="N1425">
      <number:text>1 583 808,00</number:text>
    </number:number-style>
    <number:number-style style:name="N1426">
      <number:text>173 826,00</number:text>
    </number:number-style>
    <number:number-style style:name="N1427">
      <number:text>395 952,00</number:text>
    </number:number-style>
    <number:number-style style:name="N1428">
      <number:text>554 332,80</number:text>
    </number:number-style>
    <number:number-style style:name="N1429">
      <number:text>79 190,40</number:text>
    </number:number-style>
    <number:number-style style:name="N1430">
      <number:text>118 785,60</number:text>
    </number:number-style>
    <number:number-style style:name="N1431">
      <number:text>277 166,40</number:text>
    </number:number-style>
    <number:number-style style:name="N1432">
      <number:text>208 591,20</number:text>
    </number:number-style>
    <number:number-style style:name="N1433">
      <number:text>243 356,40</number:text>
    </number:number-style>
    <number:number-style style:name="N1434">
      <number:text>475 142,40</number:text>
    </number:number-style>
    <number:number-style style:name="N1435">
      <number:text>1 267 046,40</number:text>
    </number:number-style>
    <number:number-style style:name="N1436">
      <number:text>831 499,20</number:text>
    </number:number-style>
    <number:number-style style:name="N1437">
      <number:text>1 850,40</number:text>
    </number:number-style>
    <number:number-style style:name="N1438">
      <number:text>185 040,00</number:text>
    </number:number-style>
    <number:number-style style:name="N1439">
      <number:text>2 605,20</number:text>
    </number:number-style>
    <number:number-style style:name="N1440">
      <number:text>4 014,00</number:text>
    </number:number-style>
    <number:number-style style:name="N1441">
      <number:text>272 952,00</number:text>
    </number:number-style>
    <number:number-style style:name="N1442">
      <number:text>4 610,40</number:text>
    </number:number-style>
    <number:number-style style:name="N1443">
      <number:text>46 104,00</number:text>
    </number:number-style>
    <number:number-style style:name="N1444">
      <number:text>124 480,80</number:text>
    </number:number-style>
    <number:number-style style:name="N1445">
      <number:text>161 364,00</number:text>
    </number:number-style>
    <number:number-style style:name="N1446">
      <number:text>78 376,80</number:text>
    </number:number-style>
    <number:number-style style:name="N1447">
      <number:text>27 662,40</number:text>
    </number:number-style>
    <number:number-style style:name="N1448">
      <number:text>5 892,00</number:text>
    </number:number-style>
    <number:number-style style:name="N1449">
      <number:text>23 568,00</number:text>
    </number:number-style>
    <number:number-style style:name="N1450">
      <number:text>35 352,00</number:text>
    </number:number-style>
    <number:number-style style:name="N1451">
      <number:text>41 244,00</number:text>
    </number:number-style>
    <number:number-style style:name="N1452">
      <number:text>153 192,00</number:text>
    </number:number-style>
    <number:number-style style:name="N1453">
      <number:text>371 196,00</number:text>
    </number:number-style>
    <number:number-style style:name="N1454">
      <number:text>665 796,00</number:text>
    </number:number-style>
    <number:number-style style:name="N1455">
      <number:text>600 984,00</number:text>
    </number:number-style>
    <number:number-style style:name="N1456">
      <number:text>500 820,00</number:text>
    </number:number-style>
    <number:number-style style:name="N1457">
      <number:text>111 948,00</number:text>
    </number:number-style>
    <number:number-style style:name="N1458">
      <number:text>53 028,00</number:text>
    </number:number-style>
    <number:number-style style:name="N1459">
      <number:text>13 069 844,40</number:text>
    </number:number-style>
    <number:number-style style:name="N1460">
      <number:text>2 178 307,40</number:text>
    </number:number-style>
    <number:number-style style:name="N1461">
      <number:text>9 849,60</number:text>
    </number:number-style>
    <number:number-style style:name="N1462">
      <number:text>44 323,20</number:text>
    </number:number-style>
    <number:number-style style:name="N1463">
      <number:text>113 270,40</number:text>
    </number:number-style>
    <number:number-style style:name="N1464">
      <number:text>14 774,40</number:text>
    </number:number-style>
    <number:number-style style:name="N1465">
      <number:text>78 796,80</number:text>
    </number:number-style>
    <number:number-style style:name="N1466">
      <number:text>27 656,00</number:text>
    </number:number-style>
    <number:number-style style:name="N1467">
      <number:text>312 886,80</number:text>
    </number:number-style>
    <number:number-style style:name="N1468">
      <number:text>451 947,60</number:text>
    </number:number-style>
    <number:number-style style:name="N1469">
      <number:text>3 444 782,40</number:text>
    </number:number-style>
    <number:number-style style:name="N1470">
      <number:text>2 256 926,40</number:text>
    </number:number-style>
    <number:number-style style:name="N1471">
      <number:text>237 571,20</number:text>
    </number:number-style>
    <number:number-style style:name="N1472">
      <number:text>1 346 236,80</number:text>
    </number:number-style>
    <number:number-style style:name="N1473">
      <number:text>158 380,80</number:text>
    </number:number-style>
    <number:number-style style:name="N1474">
      <number:text>197 976,00</number:text>
    </number:number-style>
    <number:number-style style:name="N1475">
      <number:text>69 530,40</number:text>
    </number:number-style>
    <number:number-style style:name="N1476">
      <number:text>625 773,60</number:text>
    </number:number-style>
    <number:number-style style:name="N1477">
      <number:text>4 276 281,60</number:text>
    </number:number-style>
    <number:number-style style:name="N1478">
      <number:text>1 108 665,60</number:text>
    </number:number-style>
    <number:number-style style:name="N1479">
      <number:text>186 480,00</number:text>
    </number:number-style>
    <number:number-style style:name="N1480">
      <number:text>45 486,00</number:text>
    </number:number-style>
    <number:number-style style:name="N1481">
      <number:text>352</number:text>
    </number:number-style>
    <number:number-style style:name="N1482">
      <number:text>651 340,80</number:text>
    </number:number-style>
    <number:number-style style:name="N1483">
      <number:text>135 470,40</number:text>
    </number:number-style>
    <number:number-style style:name="N1484">
      <number:text>328 255,20</number:text>
    </number:number-style>
    <number:number-style style:name="N1485">
      <number:text>104 364,00</number:text>
    </number:number-style>
    <number:number-style style:name="N1486">
      <number:text>144 504,00</number:text>
    </number:number-style>
    <number:number-style style:name="N1487">
      <number:text>47 136,00</number:text>
    </number:number-style>
    <number:number-style style:name="N1488">
      <number:text>17 676,00</number:text>
    </number:number-style>
    <number:number-style style:name="N1489">
      <number:text>11 784,00</number:text>
    </number:number-style>
    <number:number-style style:name="N1490">
      <number:text>76 596,00</number:text>
    </number:number-style>
    <number:number-style style:name="N1491">
      <number:text>70 704,00</number:text>
    </number:number-style>
    <number:number-style style:name="N1492">
      <number:text>341 736,00</number:text>
    </number:number-style>
    <number:number-style style:name="N1493">
      <number:text>241 572,00</number:text>
    </number:number-style>
    <number:number-style style:name="N1494">
      <number:text>760 068,00</number:text>
    </number:number-style>
    <number:number-style style:name="N1495">
      <number:text>671 688,00</number:text>
    </number:number-style>
    <number:number-style style:name="N1496">
      <number:text>742 392,00</number:text>
    </number:number-style>
    <number:number-style style:name="N1497">
      <number:text>630 444,00</number:text>
    </number:number-style>
    <number:number-style style:name="N1498">
      <number:text>424 224,00</number:text>
    </number:number-style>
    <number:number-style style:name="N1499">
      <number:text>388 872,00</number:text>
    </number:number-style>
    <number:number-style style:name="N1500">
      <number:text>235 680,00</number:text>
    </number:number-style>
    <number:number-style style:name="N1501">
      <number:text>218 004,00</number:text>
    </number:number-style>
    <number:number-style style:name="N1502">
      <number:text>82 488,00</number:text>
    </number:number-style>
    <number:number-style style:name="N1503">
      <number:text>58 920,00</number:text>
    </number:number-style>
    <number:number-style style:name="N1504">
      <number:text>24 386 301,20</number:text>
    </number:number-style>
    <number:number-style style:name="N1505">
      <number:text>4 064 383,53</number:text>
    </number:number-style>
    <number:number-style style:name="N1506">
      <number:text>34 473,60</number:text>
    </number:number-style>
    <number:number-style style:name="N1507">
      <number:text>24 624,00</number:text>
    </number:number-style>
    <number:number-style style:name="N1508">
      <number:text>712 713,60</number:text>
    </number:number-style>
    <number:number-style style:name="N1509">
      <number:text>57 314,40</number:text>
    </number:number-style>
    <number:number-style style:name="N1510">
      <number:text>92 322,00</number:text>
    </number:number-style>
    <number:number-style style:name="N1511">
      <number:text>147 300,00</number:text>
    </number:number-style>
    <number:number-style style:name="N1512">
      <number:text>3 013 105,20</number:text>
    </number:number-style>
    <number:number-style style:name="N1513">
      <number:text>502 184,20</number:text>
    </number:number-style>
    <number:number-style style:name="N1514">
      <number:text>54 172,80</number:text>
    </number:number-style>
    <number:number-style style:name="N1515">
      <number:text>186 688,80</number:text>
    </number:number-style>
    <number:number-style style:name="N1516">
      <number:text>28 226,40</number:text>
    </number:number-style>
    <number:number-style style:name="N1517">
      <number:text>56 452,80</number:text>
    </number:number-style>
    <number:number-style style:name="N1518">
      <number:text>26 252,40</number:text>
    </number:number-style>
    <number:number-style style:name="N1519">
      <number:text>7 797,60</number:text>
    </number:number-style>
    <number:number-style style:name="N1520">
      <number:text>51 811,20</number:text>
    </number:number-style>
    <number:number-style style:name="N1521">
      <number:text>33 867,60</number:text>
    </number:number-style>
    <number:number-style style:name="N1522">
      <number:text>236 826,00</number:text>
    </number:number-style>
    <number:number-style style:name="N1523">
      <number:text>29 460,00</number:text>
    </number:number-style>
    <number:number-style style:name="N1524">
      <number:text>106 056,00</number:text>
    </number:number-style>
    <number:number-style style:name="N1525">
      <number:text>188 544,00</number:text>
    </number:number-style>
    <number:number-style style:name="N1526">
      <number:text>306 384,00</number:text>
    </number:number-style>
    <number:number-style style:name="N1527">
      <number:text>159 084,00</number:text>
    </number:number-style>
    <number:number-style style:name="N1528">
      <number:text>2 972 175,60</number:text>
    </number:number-style>
    <number:number-style style:name="N1529">
      <number:text>495 362,60</number:text>
    </number:number-style>
    <number:number-style style:name="N1530">
      <number:text>40 140,00</number:text>
    </number:number-style>
    <number:number-style style:name="N1531">
      <number:text>530 373,60</number:text>
    </number:number-style>
    <number:number-style style:name="N1532">
      <number:text>88 395,60</number:text>
    </number:number-style>
    <number:number-style style:name="N1533">
      <number:text>791 904,00</number:text>
    </number:number-style>
    <number:number-style style:name="N1534">
      <number:text>40 708,80</number:text>
    </number:number-style>
    <number:number-style style:name="N1535">
      <number:text>3 495 747,60</number:text>
    </number:number-style>
    <number:number-style style:name="N1536">
      <number:text>582 624,60</number:text>
    </number:number-style>
    <number:number-style style:name="N1537">
      <number:text>244 854,00</number:text>
    </number:number-style>
    <number:number-style style:name="N1538">
      <number:text>9 220,80</number:text>
    </number:number-style>
    <number:number-style style:name="N1539">
      <number:text>73 766,40</number:text>
    </number:number-style>
    <number:number-style style:name="N1540">
      <number:text>225 909,60</number:text>
    </number:number-style>
    <number:number-style style:name="N1541">
      <number:text>193 636,80</number:text>
    </number:number-style>
    <number:number-style style:name="N1542">
      <number:text>87 597,60</number:text>
    </number:number-style>
    <number:number-style style:name="N1543">
      <number:text>59 935,20</number:text>
    </number:number-style>
    <number:number-style style:name="N1544">
      <number:text>18 441,60</number:text>
    </number:number-style>
    <number:number-style style:name="N1545">
      <number:text>2 924 758,80</number:text>
    </number:number-style>
    <number:number-style style:name="N1546">
      <number:text>487 459,80</number:text>
    </number:number-style>
    <number:number-style style:name="N1547">
      <number:text>64 022,40</number:text>
    </number:number-style>
    <number:number-style style:name="N1548">
      <number:text>128 044,80</number:text>
    </number:number-style>
    <number:number-style style:name="N1549">
      <number:text>27 657,60</number:text>
    </number:number-style>
    <number:number-style style:name="N1550">
      <number:text>3 325 996,80</number:text>
    </number:number-style>
    <number:number-style style:name="N1551">
      <number:text>514 737,60</number:text>
    </number:number-style>
    <number:number-style style:name="N1552">
      <number:text>1 425 427,20</number:text>
    </number:number-style>
    <number:number-style style:name="N1553">
      <number:text>4 117 900,80</number:text>
    </number:number-style>
    <number:number-style style:name="N1554">
      <number:text>1 187 856,00</number:text>
    </number:number-style>
    <number:number-style style:name="N1555">
      <number:text>382</number:text>
    </number:number-style>
    <number:number-style style:name="N1556">
      <number:text>706 852,80</number:text>
    </number:number-style>
    <number:number-style style:name="N1557">
      <number:text>463 725,60</number:text>
    </number:number-style>
    <number:number-style style:name="N1558">
      <number:text>248 868,00</number:text>
    </number:number-style>
    <number:number-style style:name="N1559">
      <number:text>23 052,00</number:text>
    </number:number-style>
    <number:number-style style:name="N1560">
      <number:text>50 714,40</number:text>
    </number:number-style>
    <number:number-style style:name="N1561">
      <number:text>101 428,80</number:text>
    </number:number-style>
    <number:number-style style:name="N1562">
      <number:text>461 040,00</number:text>
    </number:number-style>
    <number:number-style style:name="N1563">
      <number:text>235</number:text>
    </number:number-style>
    <number:number-style style:name="N1564">
      <number:text>1 083 444,00</number:text>
    </number:number-style>
    <number:number-style style:name="N1565">
      <number:text>231</number:text>
    </number:number-style>
    <number:number-style style:name="N1566">
      <number:text>1 065 002,40</number:text>
    </number:number-style>
    <number:number-style style:name="N1567">
      <number:text>636 235,20</number:text>
    </number:number-style>
    <number:number-style style:name="N1568">
      <number:text>345 780,00</number:text>
    </number:number-style>
    <number:number-style style:name="N1569">
      <number:text>110 649,60</number:text>
    </number:number-style>
    <number:number-style style:name="N1570">
      <number:text>23 290 159,20</number:text>
    </number:number-style>
    <number:number-style style:name="N1571">
      <number:text>3 881 693,20</number:text>
    </number:number-style>
    <number:number-style style:name="N1572">
      <number:text>315 028,80</number:text>
    </number:number-style>
    <number:number-style style:name="N1573">
      <number:text>52 504,80</number:text>
    </number:number-style>
    <number:number-style style:name="N1574">
      <number:text>183 766,80</number:text>
    </number:number-style>
    <number:number-style style:name="N1575">
      <number:text>405</number:text>
    </number:number-style>
    <number:number-style style:name="N1576">
      <number:text>880,80</number:text>
    </number:number-style>
    <number:number-style style:name="N1577">
      <number:text>356 724,00</number:text>
    </number:number-style>
    <number:number-style style:name="N1578">
      <number:text>1 249 305,60</number:text>
    </number:number-style>
    <number:number-style style:name="N1579">
      <number:text>208 217,60</number:text>
    </number:number-style>
    <number:number-style style:name="N1580">
      <number:text>78 757,20</number:text>
    </number:number-style>
    <number:number-style style:name="N1581">
      <number:text>105 009,60</number:text>
    </number:number-style>
    <number:number-style style:name="N1582">
      <number:text>262 524,00</number:text>
    </number:number-style>
    <number:number-style style:name="N1583">
      <number:text>131 262,00</number:text>
    </number:number-style>
    <number:number-style style:name="N1584">
      <number:text>73 987,20</number:text>
    </number:number-style>
    <number:number-style style:name="N1585">
      <number:text>1 281 597,60</number:text>
    </number:number-style>
    <number:number-style style:name="N1586">
      <number:text>213 599,60</number:text>
    </number:number-style>
    <number:number-style style:name="N1587">
      <number:text>157 514,40</number:text>
    </number:number-style>
    <number:number-style style:name="N1588">
      <number:text>393 786,00</number:text>
    </number:number-style>
    <number:number-style style:name="N1589">
      <number:text>14 092,80</number:text>
    </number:number-style>
    <number:number-style style:name="N1590">
      <number:text>1 904 265,60</number:text>
    </number:number-style>
    <number:number-style style:name="N1591">
      <number:text>317 377,60</number:text>
    </number:number-style>
    <number:number-style style:name="N1592">
      <number:text>223 837,20</number:text>
    </number:number-style>
    <number:number-style style:name="N1593">
      <number:text>37 306,20</number:text>
    </number:number-style>
    <number:number-style style:name="N10117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17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17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17" number:language="ru" number:country="RU">
      <number:text> </number:text>
      <number:text-content/>
      <number:text> </number:text>
      <style:map style:condition="value()&gt;0" style:apply-style-name="N10117P0"/>
      <style:map style:condition="value()&lt;0" style:apply-style-name="N10117P1"/>
      <style:map style:condition="value()=0" style:apply-style-name="N10117P2"/>
    </number:text-style>
    <number:number-style style:name="N10121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21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21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21" number:language="ru" number:country="RU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5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25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25P2" style:volatile="true" number:language="ru" number:country="RU">
      <number:text> </number:text>
      <number:fill-character> </number:fill-character>
      <number:text>-р. </number:text>
    </number:number-style>
    <number:text-style style:name="N10125" number:language="ru" number:country="RU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</number:text>
      <number:fill-character> </number:fill-character>
      <number:text>-    </number:text>
    </number:number-style>
    <number:text-style style:name="N10129" number:language="ru" number:country="RU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1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31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1P0"/>
    </number:number-style>
    <number:number-style style:name="N10132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32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2P0"/>
    </number:number-style>
    <number:number-style style:name="N1013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34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4P0"/>
    </number:number-style>
    <number:number-style style:name="N10135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35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5P0"/>
    </number:number-style>
    <number:date-style style:name="N10136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time-style style:name="N10137" number:language="ru" number:country="RU">
      <number:hours/>
      <number:text>:</number:text>
      <number:minutes number:style="long"/>
      <number:text>:</number:text>
      <number:seconds number:style="long"/>
    </number:time-style>
    <number:time-style style:name="N10138" number:language="ru" number:country="RU">
      <number:hours/>
      <number:text>:</number:text>
      <number:minutes number:style="long"/>
    </number:time-style>
    <number:time-style style:name="N10139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0" number:language="ru" number:country="RU">
      <number:hours/>
      <number:text>:</number:text>
      <number:minutes number:style="long"/>
      <number:text> </number:text>
      <number:am-pm/>
    </number:time-style>
    <number:date-style style:name="N10141" number:language="ru" number:country="RU">
      <number:month number:textual="true"/>
      <number:text>.</number:text>
      <number:year/>
    </number:date-style>
    <number:date-style style:name="N10142" number:language="ru" number:country="RU">
      <number:day number:style="long"/>
      <number:text>.</number:text>
      <number:month number:textual="true"/>
      <number:text>.</number:text>
      <number:year/>
    </number:date-style>
    <number:number-style style:name="N1014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44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44P0"/>
    </number:number-style>
    <number:number-style style:name="N10145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45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45P0"/>
    </number:number-style>
    <number:number-style style:name="N10147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47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47P0"/>
    </number:number-style>
    <number:number-style style:name="N10148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48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48P0"/>
    </number:number-style>
    <style:style style:name="Default" style:family="table-cell">
      <style:table-cell-properties style:vertical-align="bottom"/>
      <style:text-properties style:font-name="Arial" fo:font-family="Arial" fo:font-size="8pt" style:font-size-asian="8pt" style:font-name-complex="Arial" style:font-family-complex="Arial" style:font-size-complex="8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Обычный_5f_2" style:display-name="Обычный_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1" style:font-family-complex="Arial" style:font-family-generic-complex="swiss" style:font-size-complex="8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9cm" fo:margin-right="1.9cm" style:print-page-order="ttb" style:first-page-number="continue" style:scale-to="62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2.499cm" fo:margin-bottom="2.499cm" fo:margin-left="1.9cm" fo:margin-right="1.9cm" style:print-page-order="ttb" style:first-page-number="continue" style:scale-to="75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.00.0000</text:date>, <text:time style:data-style-name="N2" text:time-value="15:55:58.809664898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Общая_20_спец-ция_5f_2" style:display-name="PageStyle_Общая спец-ция_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Общая_20_спец-ция" style:display-name="PageStyle_Общая спец-ция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8-06-19T02:21:21</meta:creation-date>
    <meta:initial-creator>Горева Виктория Сергеевна</meta:initial-creator>
    <dc:language>ru-RU</dc:language>
    <dc:creator>balabanova_eb</dc:creator>
    <meta:print-date>2026-09-10T11:44:25.517684911</meta:print-date>
    <dc:date>2026-09-15T16:02:36.043673011</dc:date>
    <meta:editing-cycles>39</meta:editing-cycles>
    <meta:editing-duration>P1DT1H40M35S</meta:editing-duration>
    <meta:generator>AlterOffice/2026.2.0.0$Linux_X86_64 LibreOffice_project/bc4ef1adf80b36c7a6365f8ed6cbf29021361edd</meta:generator>
    <meta:printed-by>balabanova_eb</meta:printed-by>
    <meta:document-statistic meta:table-count="1" meta:cell-count="76" meta:object-count="0"/>
    <meta:user-defined meta:name="AppVersion">15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