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6.51.51.140 Поставка измерителя влажности газов с преобразователем для филиала АО «ДРСК» «Амурски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Измеритель влажности газов с преобразователем (ИВГ-1 К-П)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10" calcext:value-type="float">
            <text:p>10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 table:visibility="collapse">
          <table:covered-table-cell table:number-columns-repeated="4" table:style-name="ce15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.00.0000</text:date>, <text:time style:data-style-name="N2" text:time-value="11:31:37.065050974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16T11:32:09.045382595</dc:date>
    <meta:editing-cycles>116</meta:editing-cycles>
    <meta:editing-duration>PT17H45M17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