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6.51.52.190 Поставка течеискателя для филиала АО «ДРСК» «Амурски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Течеискатель ХР-1А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4" calcext:value-type="float">
            <text:p>4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 table:visibility="collapse">
          <table:covered-table-cell table:number-columns-repeated="4" table:style-name="ce15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.00.0000</text:date>, <text:time style:data-style-name="N2" text:time-value="11:30:49.061533555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16T11:31:15.269753497</dc:date>
    <meta:editing-cycles>117</meta:editing-cycles>
    <meta:editing-duration>PT17H46M38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