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1.499cm" style:auto-text-indent="false" style:page-number="auto" fo:background-color="transparent">
        <style:tab-stops>
          <style:tab-stop style:position="1.323cm"/>
        </style:tab-stops>
      </style:paragraph-properties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writing-mode="lr-tb"/>
      <style:text-properties fo:font-size="14pt" officeooo:paragraph-rsid="002154d7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1.251cm" style:auto-text-indent="false" style:writing-mode="lr-tb"/>
      <style:text-properties fo:font-size="14pt" officeooo:rsid="002154d7" officeooo:paragraph-rsid="002154d7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loext:graphic-properties draw:fill="none" draw:fill-color="#ffffff"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fo:background-color="transparent" style:writing-mode="lr-tb"/>
      <style:text-properties fo:font-size="14pt" officeooo:paragraph-rsid="002154d7" fo:background-color="transparent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1.251cm" style:auto-text-indent="false" style:writing-mode="lr-tb"/>
      <style:text-properties style:font-name="Times New Roman1" fo:font-size="14pt" fo:letter-spacing="-0.011cm" fo:language="ru" fo:country="RU" officeooo:rsid="0051d6fd" officeooo:paragraph-rsid="002154d7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writing-mode="lr-tb"/>
      <style:text-properties style:font-name="Times New Roman1" fo:font-size="14pt" fo:letter-spacing="-0.011cm" fo:language="ru" fo:country="RU" officeooo:rsid="0051d6fd" officeooo:paragraph-rsid="002154d7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1.251cm" style:auto-text-indent="false" style:writing-mode="lr-tb"/>
      <style:text-properties officeooo:paragraph-rsid="002ef10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Times New Roman1" fo:letter-spacing="-0.011cm" fo:language="ru" fo:country="RU"/>
    </style:style>
    <style:style style:name="T2" style:family="text">
      <style:text-properties style:font-name="Times New Roman1" fo:letter-spacing="-0.011cm" fo:language="ru" fo:country="RU" officeooo:rsid="0051d6fd"/>
    </style:style>
    <style:style style:name="T3" style:family="text">
      <style:text-properties style:font-name="Times New Roman1" fo:letter-spacing="-0.011cm" fo:language="ru" fo:country="RU" officeooo:rsid="002154d7"/>
    </style:style>
    <style:style style:name="T4" style:family="text">
      <style:text-properties style:font-name="Times New Roman1" fo:letter-spacing="-0.011cm" fo:language="ru" fo:country="RU" officeooo:rsid="002d85bd"/>
    </style:style>
    <style:style style:name="T5" style:family="text">
      <style:text-properties style:font-name="Times New Roman1" fo:letter-spacing="-0.011cm" fo:language="ru" fo:country="RU" officeooo:rsid="00305d53"/>
    </style:style>
    <style:style style:name="T6" style:family="text">
      <style:text-properties style:font-name="Times New Roman1" fo:letter-spacing="-0.011cm" fo:language="ru" fo:country="RU" officeooo:rsid="00315ba8"/>
    </style:style>
    <style:style style:name="T7" style:family="text">
      <style:text-properties style:font-name="Times New Roman1" fo:font-size="14pt" fo:letter-spacing="-0.011cm" fo:language="ru" fo:country="RU" officeooo:rsid="0051d6fd" style:font-size-asian="14pt" style:font-size-complex="14pt"/>
    </style:style>
    <style:style style:name="T8" style:family="text">
      <style:text-properties fo:font-variant="normal" fo:text-transform="none" fo:color="#000000" loext:opacity="100%" style:text-line-through-style="none" style:text-line-through-type="none" style:font-name="Times New Roman" fo:font-size="14pt" fo:letter-spacing="normal" fo:language="ru" fo:country="RU" fo:font-style="normal" style:text-underline-style="none" fo:font-weight="normal" officeooo:rsid="0051d6fd" style:text-blinking="false" style:font-size-asian="14pt" style:font-size-complex="14pt" loext:padding="0cm" loext:border="none"/>
    </style:style>
    <style:style style:name="T9" style:family="text">
      <style:text-properties fo:color="#000000" loext:opacity="100%" style:font-name="Times New Roman" fo:font-size="14pt" fo:letter-spacing="-0.011cm" fo:language="ru" fo:country="RU" officeooo:rsid="0051d6fd" style:font-size-asian="14pt" style:font-size-complex="14pt"/>
    </style:style>
    <style:style style:name="T10" style:family="text">
      <style:text-properties fo:background-color="transparent" loext:char-shading-value="0"/>
    </style:style>
    <style:style style:name="T11" style:family="text">
      <style:text-properties officeooo:rsid="002ef103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/>Запрос технико-коммерческого предложения</text:p>
      <text:p text:style-name="P1"/>
      <text:p text:style-name="P8"><text:span text:style-name="T7">АО «ЭСК РусГидро» сообщает о проведении анализа технико-коммерческих предложений потенциальных исполнителей по закупке на право заключения договора по лоту: </text:span><text:span text:style-name="T8">ОКПД2 53.20.19 «Почтовые, курьерские услуги для доставки срочных отправлений и грузов»</text:span><text:span text:style-name="T9">. </text:span></text:p>
      <text:p text:style-name="P7">1. Настоящий запрос не является публичной офертой и не влечет за собой возникновения каких-либо обязательств для АО «ЭСК РусГидро». Рассмотрение АО «ЭСК РусГидро»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.</text:p>
      <text:p text:style-name="P3"><text:span text:style-name="T2">2. </text:span><text:span text:style-name="T3">Требования к оказанию услуг</text:span><text:span text:style-name="T2">, </text:span><text:span text:style-name="T3">к Исполнителю и срокам</text:span><text:span text:style-name="T2"> приведены в утвержденных Заказчиком технических требованиях, приложенных к настоящему запросу.</text:span></text:p>
      <text:p text:style-name="P7">3. Ответ с технико-коммерческим предложением должен быть оформлен на официальном бланке и заверен подписью уполномоченного лица, а также печатью организации (при наличии) и содержать следующую информацию:</text:p>
      <text:p text:style-name="P6">– дату направления предложения;</text:p>
      <text:p text:style-name="P6">– полное наименование Исполнителя, с указанием организационно-правовой формы (для юридических лиц)/ИНН (при наличии) (для физических лиц);</text:p>
      <text:p text:style-name="P6">– юридический адрес, почтовый адрес, ИНН;</text:p>
      <text:p text:style-name="P6">– контактные данные: номер телефона, e-mail, ФИО контактного лица;</text:p>
      <text:p text:style-name="P6">– сроки оказания услуг в соответствии с установленными требованиями;</text:p>
      <text:p text:style-name="P6">– подробное описание услуг с указанием конкретных технических и функциональных характеристик, подтверждающее соответствие установленным требованиям (см. приложение 1 к настоящему запросу);</text:p>
      <text:p text:style-name="P6">–<text:span text:style-name="T10"> </text:span><text:span text:style-name="T11">стоимость направлений </text:span><text:span text:style-name="T10"><text:s/>в рублях без учета НДС.</text:span></text:p>
      <text:p text:style-name="P5"><text:span text:style-name="T2">4. Срок подачи технико-коммерческих предложений: до 1</text:span><text:span text:style-name="T4">4</text:span><text:span text:style-name="T2">:00 </text:span><text:span text:style-name="T6">14</text:span><text:span text:style-name="T4">.0</text:span><text:span text:style-name="T5">8</text:span><text:span text:style-name="T2">.202</text:span><text:span text:style-name="T3">6</text:span><text:span text:style-name="T2">.</text:span></text:p>
      <text:p text:style-name="P7">5. Предложения должны быть представлены в виде сканированной электронной копии.</text:p>
      <text:p text:style-name="P6">Приложения: </text:p>
      <text:p text:style-name="P6">1. Технические требования;</text:p>
      <text:p text:style-name="P4"><text:span text:style-name="T2">2. </text:span><text:span text:style-name="T1">Форма технико-коммерческого предложения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language-complex="zxx" style:country-complex="non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18T16:00:03.939425239</meta:creation-date>
    <meta:editing-duration>PT3H12M44S</meta:editing-duration>
    <meta:editing-cycles>12</meta:editing-cycles>
    <meta:generator>AlterOffice/3.4.0.9$Linux_X86_64 LibreOffice_project/b8daf9e823b1a5463a2f48435ddc2e8696e7d4fc</meta:generator>
    <dc:date>2026-08-07T09:57:14.888055898</dc:date>
    <dc:creator>solyannikovaka@corp.gidroogk.com</dc:creator>
    <meta:printed-by>kutarevama@corp.gidroogk.com</meta:printed-by>
    <meta:print-date>2026-03-04T11:32:25.780705958</meta:print-date>
    <meta:document-statistic meta:table-count="0" meta:image-count="0" meta:object-count="0" meta:page-count="1" meta:paragraph-count="17" meta:word-count="216" meta:character-count="1817" meta:non-whitespace-character-count="1607"/>
  </office:meta>
</office:document-meta>
</file>