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0.997cm" style:rel-column-width="3841*"/>
    </style:style>
    <style:style style:name="Таблица1.B" style:family="table-column">
      <style:table-column-properties style:column-width="6.9cm" style:rel-column-width="26600*"/>
    </style:style>
    <style:style style:name="Таблица1.C" style:family="table-column">
      <style:table-column-properties style:column-width="5.108cm" style:rel-column-width="19691*"/>
    </style:style>
    <style:style style:name="Таблица1.D" style:family="table-column">
      <style:table-column-properties style:column-width="3.995cm" style:rel-column-width="15403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D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D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2" style:family="table">
      <style:table-properties style:width="17cm" table:align="margins"/>
    </style:style>
    <style:style style:name="Таблица2.A" style:family="table-column">
      <style:table-column-properties style:column-width="0.896cm" style:rel-column-width="3454*"/>
    </style:style>
    <style:style style:name="Таблица2.B" style:family="table-column">
      <style:table-column-properties style:column-width="6.105cm" style:rel-column-width="23533*"/>
    </style:style>
    <style:style style:name="Таблица2.C" style:family="table-column">
      <style:table-column-properties style:column-width="9.999cm" style:rel-column-width="38548*"/>
    </style:style>
    <style:style style:name="Таблица2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2.C1" style:family="table-cell">
      <style:table-cell-properties fo:padding="0.097cm" fo:border="0.5pt solid #000000"/>
    </style:style>
    <style:style style:name="Таблица2.A2" style:family="table-cell">
      <style:table-cell-properties fo:padding="0.097cm" fo:border-left="0.5pt solid #000000" fo:border-right="none" fo:border-top="none" fo:border-bottom="0.5pt solid #000000"/>
    </style:style>
    <style:style style:name="Таблица2.C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2.C5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Таблица2.B9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P1" style:family="paragraph" style:parent-style-name="Standard">
      <style:text-properties style:font-name="Times New Roman"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4pt" officeooo:rsid="002137b4" officeooo:paragraph-rsid="002137b4" style:font-size-asian="14pt" style:font-size-complex="14pt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" fo:font-size="14pt" officeooo:rsid="002137b4" officeooo:paragraph-rsid="002137b4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4pt" officeooo:rsid="002137b4" officeooo:paragraph-rsid="002137b4" style:font-size-asian="14pt" style:font-size-complex="14pt"/>
    </style:style>
    <style:style style:name="P5" style:family="paragraph" style:parent-style-name="Table_20_Contents">
      <style:paragraph-properties fo:text-align="justify" style:justify-single-word="false"/>
      <style:text-properties style:font-name="Times New Roman" fo:font-size="14pt" officeooo:rsid="002137b4" officeooo:paragraph-rsid="002137b4" style:font-size-asian="14pt" style:font-size-complex="14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4pt" officeooo:rsid="002137b4" officeooo:paragraph-rsid="0022a27d" style:font-size-asian="14pt" style:font-size-complex="14pt"/>
    </style:style>
    <style:style style:name="P7" style:family="paragraph" style:parent-style-name="Table_20_Contents">
      <style:paragraph-properties fo:text-align="justify" style:justify-single-word="false"/>
      <style:text-properties style:font-name="Times New Roman" fo:font-size="14pt" officeooo:rsid="002137b4" officeooo:paragraph-rsid="0022a27d" style:font-size-asian="14pt" style:font-size-complex="14pt"/>
    </style:style>
    <style:style style:name="P8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justify" style:justify-single-word="false"/>
      <style:text-properties style:font-name="Times New Roman" fo:font-size="14pt" officeooo:rsid="0022a27d" officeooo:paragraph-rsid="0022a27d" style:font-size-asian="14pt" style:font-size-complex="14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4pt" officeooo:rsid="0022a27d" officeooo:paragraph-rsid="0022a27d" style:font-size-asian="14pt" style:font-size-complex="14pt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4pt" officeooo:rsid="0023b42e" officeooo:paragraph-rsid="0023b42e" style:font-size-asian="14pt" style:font-size-complex="14pt"/>
    </style:style>
    <style:style style:name="P12" style:family="paragraph" style:parent-style-name="Table_20_Contents">
      <style:paragraph-properties fo:text-align="justify" style:justify-single-word="false"/>
      <style:text-properties style:font-name="Times New Roman" fo:font-size="14pt" officeooo:rsid="002137b4" officeooo:paragraph-rsid="002137b4" fo:background-color="transparent" style:font-size-asian="14pt" style:font-size-complex="14pt"/>
    </style:style>
    <style:style style:name="P13" style:family="paragraph" style:parent-style-name="Table_20_Contents">
      <style:paragraph-properties fo:text-align="justify" style:justify-single-word="false"/>
      <style:text-properties style:font-name="Times New Roman" fo:font-size="14pt" officeooo:rsid="002782a4" officeooo:paragraph-rsid="002782a4" fo:background-color="transparent" style:font-size-asian="14pt" style:font-size-complex="14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4pt" officeooo:paragraph-rsid="002137b4" style:font-size-asian="14pt" style:font-size-complex="14pt"/>
    </style:style>
    <style:style style:name="T1" style:family="text">
      <style:text-properties officeooo:rsid="0022a27d"/>
    </style:style>
    <style:style style:name="T2" style:family="text">
      <style:text-properties officeooo:rsid="0023b42e"/>
    </style:style>
    <style:style style:name="T3" style:family="text">
      <style:text-properties officeooo:rsid="00270028"/>
    </style:style>
    <style:style style:name="T4" style:family="text">
      <style:text-properties fo:background-color="transparent" loext:char-shading-value="0"/>
    </style:style>
    <style:style style:name="T5" style:family="text">
      <style:text-properties officeooo:rsid="00270028" fo:background-color="transparent" loext:char-shading-value="0"/>
    </style:style>
    <style:style style:name="T6" style:family="text">
      <style:text-properties fo:background-color="transparent" loext:char-shading-value="0"/>
    </style:style>
    <style:style style:name="T7" style:family="text">
      <style:text-properties officeooo:rsid="00275f15"/>
    </style:style>
    <style:style style:name="T8" style:family="text">
      <style:text-properties officeooo:rsid="002782a4"/>
    </style:style>
    <style:style style:name="T9" style:family="text">
      <style:text-properties fo:background-color="#ffff00" loext:char-shading-value="0"/>
    </style:style>
    <style:style style:name="T10" style:family="text">
      <style:text-properties fo:background-color="#ffff00" loext:char-shading-value="0"/>
    </style:style>
    <style:style style:name="T11" style:family="text"/>
    <style:style style:name="T12" style:family="text">
      <style:text-properties officeooo:rsid="002137b4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1"/>
      <text:p text:style-name="P14"><text:span text:style-name="T12">Техническое задание </text:span></text:p>
      <text:p text:style-name="P2">на реализацию отходов Филиала ПАО «РусГидро» - «Бурейская ГЭС»</text:p>
      <text:p text:style-name="P2"/>
      <text:p text:style-name="P6">Наименование, место накопления, количество отходов: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>
          <table:table-cell table:style-name="Таблица1.A1" office:value-type="string">
            <text:p text:style-name="P5">№ п/п</text:p>
          </table:table-cell>
          <table:table-cell table:style-name="Таблица1.A1" office:value-type="string">
            <text:p text:style-name="P5">Наименование отходов</text:p>
          </table:table-cell>
          <table:table-cell table:style-name="Таблица1.A1" office:value-type="string">
            <text:p text:style-name="P5">Место накопления</text:p>
          </table:table-cell>
          <table:table-cell table:style-name="Таблица1.D1" office:value-type="string">
            <text:p text:style-name="P5">Ориентировочное количество, <text:span text:style-name="T1">т.</text:span></text:p>
          </table:table-cell>
        </table:table-row>
        <table:table-row>
          <table:table-cell table:style-name="Таблица1.A2" office:value-type="string">
            <text:p text:style-name="P3">1</text:p>
          </table:table-cell>
          <table:table-cell table:style-name="Таблица1.A2" table:number-rows-spanned="3" office:value-type="string">
            <text:p text:style-name="P8">Смесь масел минеральных отработанных</text:p>
          </table:table-cell>
          <table:table-cell table:style-name="Таблица1.A2" office:value-type="string">
            <text:p text:style-name="P5"><text:span text:style-name="T2">Маслохозяйство </text:span>Бурейская ГЭС <text:span text:style-name="T2">ОРУ</text:span></text:p>
          </table:table-cell>
          <table:table-cell table:style-name="Таблица1.D2" office:value-type="string">
            <text:p text:style-name="P10">6,495</text:p>
          </table:table-cell>
        </table:table-row>
        <table:table-row>
          <table:table-cell table:style-name="Таблица1.A2" office:value-type="string">
            <text:p text:style-name="P3">2</text:p>
          </table:table-cell>
          <table:covered-table-cell table:style-name="Таблица1.A2"/>
          <table:table-cell table:style-name="Таблица1.A2" office:value-type="string">
            <text:p text:style-name="P7"><text:span text:style-name="T2">Маслохозяйство </text:span>Бурейская ГЭС <text:span text:style-name="T2">ПТК</text:span></text:p>
          </table:table-cell>
          <table:table-cell table:style-name="Таблица1.D2" office:value-type="string">
            <text:p text:style-name="P10">5,665</text:p>
          </table:table-cell>
        </table:table-row>
        <table:table-row>
          <table:table-cell table:style-name="Таблица1.A2" office:value-type="string">
            <text:p text:style-name="P3">3</text:p>
          </table:table-cell>
          <table:covered-table-cell table:style-name="Таблица1.A2"/>
          <table:table-cell table:style-name="Таблица1.A2" office:value-type="string">
            <text:p text:style-name="P9"><text:span text:style-name="T2">Маслохозяйство </text:span>Нижне-Бурейская ГЭС</text:p>
          </table:table-cell>
          <table:table-cell table:style-name="Таблица1.D2" office:value-type="string">
            <text:p text:style-name="P10">6,8</text:p>
          </table:table-cell>
        </table:table-row>
      </table:table>
      <text:p text:style-name="P4"/>
      <text:p text:style-name="P11">Качество отработанных масел отражено в Протоколах испытания отработанных энергетических масел № 267/26 от 26.06.2026г., № 268/26 от 29.06.2026г., № 264/26 от 26.06.2026г.</text:p>
      <text:p text:style-name="P11"/>
      <text:p text:style-name="P4">Основные данные и требования:</text:p>
      <text:p text:style-name="P4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>
          <table:table-cell table:style-name="Таблица2.A1" office:value-type="string">
            <text:p text:style-name="P5">1</text:p>
          </table:table-cell>
          <table:table-cell table:style-name="Таблица2.A1" office:value-type="string">
            <text:p text:style-name="P12">Место оказания услуг</text:p>
          </table:table-cell>
          <table:table-cell table:style-name="Таблица2.C1" office:value-type="string">
            <text:p text:style-name="P5">Амурская область, Бурейский МО, пгт. Талакан, пгт. Новобурейский</text:p>
          </table:table-cell>
        </table:table-row>
        <table:table-row>
          <table:table-cell table:style-name="Таблица2.A2" office:value-type="string">
            <text:p text:style-name="P5">2</text:p>
          </table:table-cell>
          <table:table-cell table:style-name="Таблица2.A2" office:value-type="string">
            <text:p text:style-name="P13">Продавец</text:p>
          </table:table-cell>
          <table:table-cell table:style-name="Таблица2.C2" office:value-type="string">
            <text:p text:style-name="P5">Филиал ПАО «РусГидро» - «Бурейская ГЭС»</text:p>
          </table:table-cell>
        </table:table-row>
        <table:table-row>
          <table:table-cell table:style-name="Таблица2.A2" office:value-type="string">
            <text:p text:style-name="P5">3</text:p>
          </table:table-cell>
          <table:table-cell table:style-name="Таблица2.A2" office:value-type="string">
            <text:p text:style-name="P12">Общие положения</text:p>
          </table:table-cell>
          <table:table-cell table:style-name="Таблица2.C2" office:value-type="string">
            <text:p text:style-name="P5">Техническое задание определяет требования по передаче отработанных масел (далее — ОМ) на переработку</text:p>
          </table:table-cell>
        </table:table-row>
        <table:table-row>
          <table:table-cell table:style-name="Таблица2.A2" office:value-type="string">
            <text:p text:style-name="P5">4</text:p>
          </table:table-cell>
          <table:table-cell table:style-name="Таблица2.A2" office:value-type="string">
            <text:p text:style-name="P12">Основание для передачи ОМ</text:p>
          </table:table-cell>
          <table:table-cell table:style-name="Таблица2.C2" office:value-type="string">
            <text:p text:style-name="P5">Отсутствие у <text:span text:style-name="T8">Продавца</text:span> собственного производства для переработки ОМ</text:p>
          </table:table-cell>
        </table:table-row>
        <table:table-row>
          <table:table-cell table:style-name="Таблица2.A2" office:value-type="string">
            <text:p text:style-name="P5">5</text:p>
          </table:table-cell>
          <table:table-cell table:style-name="Таблица2.A2" office:value-type="string">
            <text:p text:style-name="P12">Перечень выполняемых услуг</text:p>
          </table:table-cell>
          <table:table-cell table:style-name="Таблица2.C5" office:value-type="string">
            <text:p text:style-name="P5">1. Погрузка <text:span text:style-name="T1">методом откачки из ёмкости</text:span> ОМ на собственный или арендованный транспорт <text:span text:style-name="T8">Покупателя</text:span>.</text:p>
            <text:p text:style-name="P5">2. Транспортировка и разгрузка ОМ на собственном предприятии <text:span text:style-name="T5">Покупателя</text:span><text:span text:style-name="T4">.</text:span></text:p>
            <text:p text:style-name="P5">3. Переработка ОМ.</text:p>
          </table:table-cell>
        </table:table-row>
        <table:table-row>
          <table:table-cell table:style-name="Таблица2.A2" office:value-type="string">
            <text:p text:style-name="P5">6</text:p>
          </table:table-cell>
          <table:table-cell table:style-name="Таблица2.A2" office:value-type="string">
            <text:p text:style-name="P5">Требования к <text:span text:style-name="T8">Покупателю</text:span></text:p>
          </table:table-cell>
          <table:table-cell table:style-name="Таблица2.C2" office:value-type="string">
            <text:p text:style-name="P5">1. Охрана окружающей среды: </text:p>
            <text:p text:style-name="P5">- наличие лицензии на деятельность по обращению с отходами, включающей в себя сбор, транспортирование и утилизацию отходов соответствующего вида.</text:p>
            <text:p text:style-name="P5">2. Производство по переработке:</text:p>
            <text:p text:style-name="P5"><text:soft-page-break/>- <text:span text:style-name="T1">регистрационные и учредительные документы;</text:span></text:p>
            <text:p text:style-name="P5">- <text:span text:style-name="T1">отражение в бухгалтерском балансе оборудования по переработке отходов.</text:span></text:p>
            <text:p text:style-name="P5">3. Транспортировка отходов:</text:p>
            <text:p text:style-name="P5">- наличие у <text:span text:style-name="T3">Покупателя</text:span> собственных или арендованных специализированных транспортных средств, снабженных специальными знаками, для оказания услуг по транспортированию ОМ;</text:p>
            <text:p text:style-name="P5">- конструкция и условия эксплуатации специализированного транспорта должны исключать возможность аварийных ситуаций, утечки и загрязнения окружающей среды по пути следования.</text:p>
          </table:table-cell>
        </table:table-row>
        <table:table-row>
          <table:table-cell table:style-name="Таблица2.A2" office:value-type="string">
            <text:p text:style-name="P5">7</text:p>
          </table:table-cell>
          <table:table-cell table:style-name="Таблица2.A2" office:value-type="string">
            <text:p text:style-name="P5">Требования к<text:span text:style-name="T6"> оказанию услуг</text:span></text:p>
          </table:table-cell>
          <table:table-cell table:style-name="Таблица2.C2" office:value-type="string">
            <text:p text:style-name="P5">1. <text:span text:style-name="T3">Покупателю</text:span> запрещено передавать принят<text:span text:style-name="T8">ы</text:span>е от <text:span text:style-name="T8">Продавца</text:span> ОМ третьей стороне на другие цели, кроме как на переработку.</text:p>
            <text:p text:style-name="P5">2. <text:span text:style-name="T8">Покупатель</text:span> должен своевременно информировать <text:span text:style-name="T8">Продавца</text:span> о любых изменениях в лицензируемой деятельности, приостановлении действия/аннулирования лицензии, запрете государственными и надзорными органами осуществления деятельности по переработке ОМ и др.</text:p>
            <text:p text:style-name="P5">3. <text:span text:style-name="T8">Покупатель</text:span> компенсирует <text:span text:style-name="T8">Продавцу</text:span> затраты, понесенные в результате неисполнения или ненадлежащего исполнения им требований технического задания и договора, в том числе ущерб, нанесенный окружающей среде.</text:p>
            <text:p text:style-name="P5">В случае изменения требований действующего законодательства в области охраны окружающей среды, в части обращения с отходами, отношения между сторонами регулируются путем внесения соответствующих корректировок в требования по оказанию услуг.</text:p>
            <text:p text:style-name="P5">5. <text:span text:style-name="T8">Покупатель</text:span> гарантирует высокое качество услуг транспортировки и переработки ОМ.</text:p>
          </table:table-cell>
        </table:table-row>
        <table:table-row>
          <table:table-cell table:style-name="Таблица2.A2" office:value-type="string">
            <text:p text:style-name="P5">8</text:p>
          </table:table-cell>
          <table:table-cell table:style-name="Таблица2.A2" office:value-type="string">
            <text:p text:style-name="P5">Передача отходов</text:p>
          </table:table-cell>
          <table:table-cell table:style-name="Таблица2.C2" office:value-type="string">
            <text:p text:style-name="P5">1. <text:span text:style-name="T8">Продавец</text:span> передает ОМ <text:span text:style-name="T8">Покупателю</text:span> по акту приема-передачи и товарно-транспортной накладной.</text:p>
            <text:p text:style-name="P5">2. Фактическое количество ОМ определяется <text:soft-page-break/>путем взвешивания на автомобильных весах, <text:span text:style-name="T1">принадлежащих</text:span> <text:span text:style-name="T8">Покупателю</text:span>, либо независимой третье<text:span text:style-name="T1">й</text:span> сторон<text:span text:style-name="T1">е</text:span>.</text:p>
            <text:p text:style-name="P9">3. Переход права собственности наступает с момента погрузки отхода в автотранспорт <text:span text:style-name="T8">Покупателя</text:span></text:p>
          </table:table-cell>
        </table:table-row>
        <table:table-row>
          <table:table-cell table:style-name="Таблица2.A2" office:value-type="string">
            <text:p text:style-name="P5">9</text:p>
          </table:table-cell>
          <table:table-cell table:style-name="Таблица2.B9" office:value-type="string">
            <text:p text:style-name="P5">Порядок контроля <text:span text:style-name="T6">выполнения услуг</text:span></text:p>
          </table:table-cell>
          <table:table-cell table:style-name="Таблица2.C2" office:value-type="string">
            <text:p text:style-name="P9">1. Контроль процесса переработки отходов производится <text:span text:style-name="T8">Продавцом</text:span> по мере необходимости с составлением соответствующего акта, подписываемого участниками проверки и <text:span text:style-name="T8">Покупателем</text:span>.</text:p>
            <text:p text:style-name="P9">2. <text:span text:style-name="T8">Покупатель</text:span> представляет <text:span text:style-name="T8">Продавцу</text:span> акт сверки счетов, составленный при оформлении отгрузки ОМ.</text:p>
          </table:table-cell>
        </table:table-row>
        <table:table-row>
          <table:table-cell table:style-name="Таблица2.A2" office:value-type="string">
            <text:p text:style-name="P5">10</text:p>
          </table:table-cell>
          <table:table-cell table:style-name="Таблица2.A2" office:value-type="string">
            <text:p text:style-name="P5">Порядок оплаты</text:p>
          </table:table-cell>
          <table:table-cell table:style-name="Таблица2.C2" office:value-type="string">
            <text:p text:style-name="P9"><text:span text:style-name="T7">Покупатель</text:span> оплачивает стоимость отходов на условиях 100% предоплаты. После поступления денежных средств на банковский счет <text:span text:style-name="T8">Продавца</text:span>, <text:span text:style-name="T8">Покупатель</text:span> отправляет специализированное транспортное средство на объекты Филиала — Бурейскую ГЭС и Нижне-Бурейскую ГЭС для отгрузки отработанного масла.</text:p>
          </table:table-cell>
        </table:table-row>
      </table:table>
      <text:p text:style-name="P4"/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0:56:57.189267095</meta:creation-date>
    <dc:date>2026-08-14T13:03:07.051237469</dc:date>
    <meta:editing-duration>P7DT21H40M15S</meta:editing-duration>
    <meta:editing-cycles>10</meta:editing-cycles>
    <meta:generator>AlterOffice/3.4.0.9$Linux_X86_64 LibreOffice_project/b8daf9e823b1a5463a2f48435ddc2e8696e7d4fc</meta:generator>
    <dc:creator>savindma@corp.gidroogk.com</dc:creator>
    <meta:document-statistic meta:table-count="2" meta:image-count="0" meta:object-count="0" meta:page-count="3" meta:paragraph-count="66" meta:word-count="463" meta:character-count="3694" meta:non-whitespace-character-count="3291"/>
  </office:meta>
</office:document-meta>
</file>