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arlito" svg:font-family="Carlito" style:font-family-generic="roman"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line-height="115%" fo:text-align="justify" style:justify-single-word="false"/>
      <style:text-properties style:font-name="Times New Roman" fo:font-size="12pt" style:font-size-asian="12pt" style:font-size-complex="12pt"/>
    </style:style>
    <style:style style:name="P2" style:family="paragraph" style:parent-style-name="Text_20_body">
      <style:paragraph-properties fo:line-height="115%" fo:text-align="justify" style:justify-single-word="false"/>
      <style:text-properties style:font-name="Times New Roman" fo:font-size="12pt" style:font-size-asian="12pt" style:font-size-complex="12pt"/>
    </style:style>
    <style:style style:name="P3" style:family="paragraph" style:parent-style-name="Text_20_body">
      <style:paragraph-properties fo:margin-top="0cm" fo:margin-bottom="0cm" style:contextual-spacing="false" fo:line-height="115%" fo:text-align="justify" style:justify-single-word="false"/>
      <style:text-properties style:font-name="Times New Roman" fo:font-size="12pt" officeooo:paragraph-rsid="00081fea" style:font-size-asian="12pt" style:font-size-complex="12pt"/>
    </style:style>
    <style:style style:name="P4" style:family="paragraph" style:parent-style-name="Text_20_body">
      <style:paragraph-properties fo:line-height="115%" fo:text-align="center" style:justify-single-word="false"/>
      <style:text-properties style:font-name="Times New Roman" fo:font-size="12pt" fo:font-weight="bold" officeooo:paragraph-rsid="00081fea" style:font-size-asian="12pt" style:font-weight-asian="bold" style:font-size-complex="12pt" style:font-weight-complex="bold"/>
    </style:style>
    <style:style style:name="P5" style:family="paragraph" style:parent-style-name="Text_20_body">
      <style:paragraph-properties fo:margin-top="0cm" fo:margin-bottom="0cm" style:contextual-spacing="false" fo:line-height="115%" fo:text-align="justify" style:justify-single-word="false"/>
      <style:text-properties style:font-name="Times New Roman" fo:font-size="12pt" fo:font-weight="bold" officeooo:paragraph-rsid="00081fea" style:font-size-asian="12pt" style:font-weight-asian="bold" style:font-size-complex="12pt" style:font-weight-complex="bold"/>
    </style:style>
    <style:style style:name="P6" style:family="paragraph" style:parent-style-name="Text_20_body" style:list-style-name="L1">
      <style:paragraph-properties fo:line-height="115%" fo:text-align="justify" style:justify-single-word="false"/>
      <style:text-properties style:font-name="Times New Roman" fo:font-size="12pt" fo:font-weight="bold" style:font-size-asian="12pt" style:font-weight-asian="bold" style:font-size-complex="12pt" style:font-weight-complex="bold"/>
    </style:style>
    <style:style style:name="P7" style:family="paragraph" style:parent-style-name="Text_20_body" style:list-style-name="L2">
      <style:paragraph-properties fo:line-height="115%" fo:text-align="justify" style:justify-single-word="false"/>
      <style:text-properties style:font-name="Times New Roman" fo:font-size="12pt" fo:font-weight="bold" style:font-size-asian="12pt" style:font-weight-asian="bold" style:font-size-complex="12pt" style:font-weight-complex="bold"/>
    </style:style>
    <style:style style:name="P8" style:family="paragraph" style:parent-style-name="Text_20_body" style:list-style-name="L3">
      <style:paragraph-properties fo:line-height="115%" fo:text-align="justify" style:justify-single-word="false"/>
      <style:text-properties style:font-name="Times New Roman" fo:font-size="12pt" fo:font-weight="bold" officeooo:paragraph-rsid="00081fea" style:font-size-asian="12pt" style:font-weight-asian="bold" style:font-size-complex="12pt" style:font-weight-complex="bold"/>
    </style:style>
    <style:style style:name="P9" style:family="paragraph" style:parent-style-name="Text_20_body" style:list-style-name="L4">
      <style:paragraph-properties fo:line-height="115%" fo:text-align="justify" style:justify-single-word="false"/>
      <style:text-properties style:font-name="Times New Roman" fo:font-size="12pt" fo:font-weight="bold" style:font-size-asian="12pt" style:font-weight-asian="bold" style:font-size-complex="12pt" style:font-weight-complex="bold"/>
    </style:style>
    <style:style style:name="P10" style:family="paragraph" style:parent-style-name="Text_20_body" style:list-style-name="L5">
      <style:paragraph-properties fo:line-height="115%" fo:text-align="justify" style:justify-single-word="false"/>
      <style:text-properties style:font-name="Times New Roman" fo:font-size="12pt" fo:font-weight="bold" style:font-size-asian="12pt" style:font-weight-asian="bold" style:font-size-complex="12pt" style:font-weight-complex="bold"/>
    </style:style>
    <style:style style:name="P11" style:family="paragraph" style:parent-style-name="Text_20_body" style:list-style-name="L6">
      <style:paragraph-properties fo:line-height="115%" fo:text-align="justify" style:justify-single-word="false"/>
      <style:text-properties style:font-name="Times New Roman" fo:font-size="12pt" fo:font-weight="bold" style:font-size-asian="12pt" style:font-weight-asian="bold" style:font-size-complex="12pt" style:font-weight-complex="bold"/>
    </style:style>
    <style:style style:name="T1" style:family="text">
      <style:text-properties officeooo:rsid="0008b7f8"/>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2">
      <text:list-level-style-number text:level="1" text:style-name="Numbering_20_Symbols" loext:num-list-format="%1%." style:num-suffix="." style:num-format="1" text:start-value="2">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3">
      <text:list-level-style-number text:level="1" text:style-name="Numbering_20_Symbols" loext:num-list-format="%1%." style:num-suffix="." style:num-format="1" text:start-value="3">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4">
      <text:list-level-style-number text:level="1" text:style-name="Numbering_20_Symbols" loext:num-list-format="%1%." style:num-suffix="." style:num-format="1" text:start-value="4">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5">
      <text:list-level-style-number text:level="1" text:style-name="Numbering_20_Symbols" loext:num-list-format="%1%." style:num-suffix="." style:num-format="1" text:start-value="5">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text:list-style style:name="L6">
      <text:list-level-style-number text:level="1" text:style-name="Numbering_20_Symbols" loext:num-list-format="%1%." style:num-suffix="." style:num-format="1" text:start-value="6">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ТЕХНИЧЕСКОЕ ЗАДАНИЕ </text:p>
      <text:p text:style-name="P4"><text:span text:style-name="T1">ОКПД2 77.32.10.000 А</text:span>ренд<text:span text:style-name="T1">а</text:span> автовышки для выполнения фасадных работ</text:p>
      <text:list text:style-name="L1">
        <text:list-item>
          <text:p text:style-name="P6">Предмет закупки</text:p>
        </text:list-item>
      </text:list>
      <text:p text:style-name="P2">Аренда автовышки (автогидроподъёмника) на шасси автомобиля «Газель» с телескопической стрелой, высотой подъёма (рабочей высотой) не менее 12 м, оборудованной поворотной люлькой, для производства работ по окрашиванию верхней части фасада здания на территории действующего предприятия АО «ВНИИГ им. Б.Е. Веденеева» по адресу: г. Санкт-Петербург, ул. Гжатская, д. 21.</text:p>
      <text:list text:style-name="L2">
        <text:list-item>
          <text:p text:style-name="P7">Технические характеристики автовышки</text:p>
        </text:list-item>
      </text:list>
      <text:p text:style-name="P3">2.1. Шасси — автомобиль типа «Газель» (ГАЗ-3302/33023 или аналог).</text:p>
      <text:p text:style-name="P3">2.2. Тип стрелы — телескопическая.</text:p>
      <text:p text:style-name="P3">2.3. Высота подъёма (рабочая высота) — не менее 12 м.</text:p>
      <text:p text:style-name="P3">2.4. Вылет стрелы — с учётом рабочей зоны у фасада, не менее 5–6 м (уточняется исполнителем при выезде на объект, с учётом фактического расположения препятствий: козырьков, элементов фасада, ограждений).</text:p>
      <text:p text:style-name="P3">2.5. Люлька — поворотная, грузоподъёмность люльки — не менее 200 кг (не менее 2 человек с инструментом и материалами).</text:p>
      <text:p text:style-name="P3">2.6. Автовышка должна быть зарегистрирована и допущена к эксплуатации в соответствии с требованиями Федеральных норм и правил в области промышленной безопасности «Правила безопасности опасных производственных объектов, на которых используются подъёмные сооружения», утверждённых приказом Ростехнадзора от 26.11.2020 № 461, иметь действующее диагностирование (техническое освидетельствование) в установленные сроки.</text:p>
      <text:p text:style-name="P3"/>
      <text:list text:style-name="L3">
        <text:list-item>
          <text:p text:style-name="P8">Требования к персоналу</text:p>
        </text:list-item>
      </text:list>
      <text:p text:style-name="P3">3.1. Услуга предоставляется с водителем-машинистом (оператором) автовышки, имеющим удостоверение на право управления подъёмным сооружением (автовышкой, автогидроподъёмником) соответствующей категории и допуск к самостоятельной работе.</text:p>
      <text:p text:style-name="P3">3.2. Копия удостоверения машиниста и документов о техническом освидетельствовании автовышки предоставляется заказчику до начала работ.</text:p>
      <text:p text:style-name="P3"/>
      <text:list text:style-name="L4">
        <text:list-item>
          <text:p text:style-name="P9">Условия и место выполнения работ</text:p>
        </text:list-item>
      </text:list>
      <text:p text:style-name="P3">4.1. Место работ: г. Санкт-Петербург, ул. Гжатская, д. 21, территория действующего предприятия.</text:p>
      <text:p text:style-name="P3">4.2. Работы выполняются на территории действующего предприятия без остановки производственной деятельности; при производстве работ обеспечить ограждение рабочей зоны, исключить доступ посторонних лиц в зону работы автовышки.</text:p>
      <text:p text:style-name="P3">4.3. Продолжительность аренды — уточняется исполнителем (ориентировочно ___ смен/часов, в зависимости от объёма окрасочных работ).</text:p>
      <text:p text:style-name="P3">4.4. Время работы — в пределах рабочего дня, по согласованию с заказчиком.</text:p>
      <text:p text:style-name="P3">4.5. Заезд автовышки на территорию — по предварительной заявке (пропуск для транспорта и водителя оформляется заказчиком).</text:p>
      <text:p text:style-name="P3"/>
      <text:p text:style-name="P3"/>
      <text:p text:style-name="P3"><text:soft-page-break/></text:p>
      <text:list text:style-name="L5">
        <text:list-item>
          <text:p text:style-name="P10">Требования к безопасности производства работ</text:p>
        </text:list-item>
      </text:list>
      <text:p text:style-name="P3">Работы выполнять с соблюдением требований Федеральных норм и правил в области промышленной безопасности «Правила безопасности опасных производственных объектов, на которых используются подъёмные сооружения» (приказ Ростехнадзора от 26.11.2020 № 461), Правил по охране труда при работе на высоте (приказ Минтруда России от 16.11.2020 № 782н), Правил по охране труда при эксплуатации промышленного транспорта (приказ Минтруда России от 18.11.2020 № 814н).</text:p>
      <text:p text:style-name="P5"/>
      <text:list text:style-name="L6">
        <text:list-item>
          <text:p text:style-name="P11">Требования к коммерческому предложению</text:p>
        </text:list-item>
      </text:list>
      <text:p text:style-name="P2">Коммерческое предложение должно содержать: стоимость аренды за смену/час, стоимость подачи и возврата техники, марку и модель предлагаемой автовышки с указанием фактической рабочей высоты и вылета, наличие удостоверения машиниста, срок готовности к выезду.</text:p>
      <text:p text:style-name="P1"/>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arlito" svg:font-family="Carlito" style:font-family-generic="roman" style:font-pitch="variable"/>
    <style:font-face style:name="Liberation Sans" svg:font-family="'Liberation Sans'" style:font-family-generic="swiss" style:font-pitch="variable"/>
    <style:font-face style:name="Lohit Devanagari" svg:font-family="'Lohit Devanagari'"/>
    <style:font-face style:name="Lohit Devanagari1"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Carlito" fo:font-size="12pt" fo:language="ru" fo:country="RU" style:letter-kerning="true" style:font-name-asian="Noto Serif CJK SC" style:font-size-asian="10.5pt" style:language-asian="zh" style:country-asian="CN" style:font-name-complex="Lohit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Carlito" fo:font-size="12pt" fo:language="ru" fo:country="RU" style:letter-kerning="true" style:font-name-asian="Noto Serif CJK SC" style:font-size-asian="10.5pt" style:language-asian="zh" style:country-asian="CN" style:font-name-complex="Lohit Devanagari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Lohit Devanagari1"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 style:font-family-complex="'Lohit Devanagari'"/>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koltsovsv</meta:initial-creator>
    <meta:creation-date>2026-08-14T13:48:24.109533470</meta:creation-date>
    <dc:date>2026-08-14T15:23:58.002688345</dc:date>
    <dc:creator>koltsovsv</dc:creator>
    <meta:editing-duration>PT5M5S</meta:editing-duration>
    <meta:editing-cycles>2</meta:editing-cycles>
    <meta:generator>AlterOffice/2025.3.0.0$Linux_X86_64 LibreOffice_project/4ba31b6a4271509a884f95065d0a726e9cb2bdbb</meta:generator>
    <meta:document-statistic meta:table-count="0" meta:image-count="0" meta:object-count="0" meta:page-count="2" meta:paragraph-count="24" meta:word-count="405" meta:character-count="3258" meta:non-whitespace-character-count="2874"/>
  </office:meta>
</office:document-meta>
</file>