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version="1.2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themes.xml" manifest:media-type="text/xml"/>
</manifest:manifest>
</file>

<file path=content.xml><?xml version="1.0" encoding="utf-8"?>
<office:document-content xmlns:anim="urn:oasis:names:tc:opendocument:xmlns:animation:1.0" xmlns:calcext="urn:org:documentfoundation:names:experimental:calc:xmlns:calcext:1.0" xmlns:chart="urn:oasis:names:tc:opendocument:xmlns:chart:1.0" xmlns:chartooo="http://openoffice.org/2010/chart" xmlns:co="http://ncloudtech.com" xmlns:co-calcext="https://collabio.com/calcext" xmlns:config="urn:oasis:names:tc:opendocument:xmlns:config:1.0" xmlns:css3t="http://www.w3.org/TR/css3-text/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msoxl="http://schemas.microsoft.com/office/excel/formula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co:ignore-even-headers-footers="true" co:time-zone="14400" office:version="1.2">
  <office:font-face-decls>
    <style:font-face style:name="Arial Unicode MS" svg:font-family="Arial Unicode MS"/>
    <style:font-face style:name="Calibri" svg:font-family="Calibri"/>
    <style:font-face style:name="PT Astra Serif" svg:font-family="PT Astra Serif"/>
    <style:font-face style:name="Symbol" svg:font-family="Symbol"/>
    <style:font-face style:name="Times New Roman" svg:font-family="Times New Roman"/>
    <style:font-face style:name="TimesNewRomanPS-BoldMT" svg:font-family="TimesNewRomanPS-BoldMT"/>
  </office:font-face-decls>
  <office:automatic-styles>
    <style:style style:family="paragraph" style:name="P87" style:parent-style-name="Standard">
      <style:paragraph-properties fo:keep-with-next="always" fo:orphans="2" fo:text-align="justify" fo:text-indent="28.3464pt" fo:widows="2"/>
    </style:style>
    <style:style style:family="paragraph" style:name="P46" style:parent-style-name="Standard">
      <style:paragraph-properties fo:orphans="2" fo:text-align="justify" fo:text-indent="18pt" fo:widows="2"/>
    </style:style>
    <style:style co:numbering-list-id="list_44" style:family="paragraph" style:list-level="2" style:list-style-name="numList_21" style:name="P100" style:parent-style-name="Standard">
      <style:paragraph-properties fo:margin-left="35.4456pt" fo:orphans="0" fo:text-align="justify" fo:widows="0"/>
    </style:style>
    <style:style style:family="paragraph" style:name="P116" style:parent-style-name="Standard">
      <style:paragraph-properties fo:line-height="107%" fo:margin-left="42.5448pt" fo:orphans="0" fo:text-align="justify" fo:text-indent="14.148pt" fo:widows="0">
        <style:tab-stops>
          <style:tab-stop co:tab-stop-absolute-position="117.2448pt" style:leader-style="none" style:position="74.7pt" style:type="left"/>
        </style:tab-stops>
      </style:paragraph-properties>
    </style:style>
    <style:style style:family="paragraph" style:name="P64" style:parent-style-name="Standard">
      <style:paragraph-properties fo:orphans="0" fo:text-align="end" fo:widows="0"/>
    </style:style>
    <style:style style:family="paragraph" style:name="P191" style:parent-style-name="Standard">
      <style:paragraph-properties fo:orphans="2" fo:text-align="start" fo:widows="2"/>
      <style:text-properties fo:font-family="Times New Roman" fo:font-weight="bold" style:font-name="Times New Roman" style:font-weight-asian="bold" style:font-weight-complex="bold"/>
    </style:style>
    <style:style co:numbering-list-id="list_7" style:family="paragraph" style:list-style-name="numList_6" style:name="P19" style:parent-style-name="Standard">
      <style:paragraph-properties fo:orphans="0" fo:text-align="justify" fo:widows="0">
        <style:tab-stops>
          <style:tab-stop style:leader-style="none" style:position="22.9464pt" style:type="left"/>
        </style:tab-stops>
      </style:paragraph-properties>
    </style:style>
    <style:style style:family="paragraph" style:name="P5" style:parent-style-name="Standard">
      <style:paragraph-properties fo:orphans="0" fo:widows="0"/>
      <style:text-properties fo:color="#000000" fo:font-family="Times New Roman" style:font-name="Times New Roman">
        <co:theme-color>
          <value>
            <rgba>000000FF</rgba>
          </value>
        </co:theme-color>
      </style:text-properties>
    </style:style>
    <style:style style:family="paragraph" style:name="P72" style:parent-style-name="Standard">
      <style:paragraph-properties fo:orphans="0" fo:text-indent="-1.4472pt" fo:widows="0"/>
      <style:text-properties fo:font-family="Times New Roman" style:font-name="Times New Roman"/>
    </style:style>
    <style:style style:family="paragraph" style:name="P150" style:parent-style-name="Standard">
      <style:paragraph-properties fo:orphans="2" fo:text-align="justify" fo:text-indent="36pt" fo:widows="2">
        <style:tab-stops>
          <style:tab-stop style:leader-style="none" style:position="45pt" style:type="left"/>
        </style:tab-stops>
      </style:paragraph-properties>
      <style:text-properties fo:font-family="Times New Roman" fo:font-weight="bold" style:font-name="Times New Roman" style:font-weight-asian="bold" style:font-weight-complex="bold"/>
    </style:style>
    <style:style style:family="paragraph" style:name="P124" style:parent-style-name="Standard">
      <style:paragraph-properties fo:orphans="0" fo:text-align="end" fo:widows="0">
        <style:tab-stops>
          <style:tab-stop style:leader-style="none" style:position="188.496pt" style:type="left"/>
        </style:tab-stops>
      </style:paragraph-properties>
      <style:text-properties fo:font-family="Times New Roman" style:font-name="Times New Roman"/>
    </style:style>
    <style:style style:family="paragraph" style:name="P78" style:parent-style-name="Standard">
      <style:paragraph-properties fo:text-indent="-1.4472pt"/>
    </style:style>
    <style:style style:family="paragraph" style:name="P188" style:parent-style-name="Standard">
      <style:paragraph-properties fo:margin-left="35.4331pt" fo:orphans="2" fo:text-align="justify" fo:text-indent="0pt" fo:widows="2"/>
    </style:style>
    <style:style style:family="paragraph" style:master-page-name="Standard" style:name="P1" style:parent-style-name="Standard__WW_">
      <style:paragraph-properties fo:orphans="2" fo:text-align="center" fo:text-indent="-14.148pt" fo:widows="2"/>
    </style:style>
    <style:style style:family="paragraph" style:name="P105" style:parent-style-name="Standard">
      <style:paragraph-properties fo:orphans="0" fo:widows="0"/>
      <style:text-properties fo:font-family="Times New Roman" fo:font-size="10pt" fo:font-weight="bold" style:font-name="Times New Roman" style:font-size-asian="10pt" style:font-size-complex="10pt" style:font-weight-asian="bold" style:font-weight-complex="bold"/>
    </style:style>
    <style:style co:numbering-list-id="list_15" style:family="paragraph" style:list-level="2" style:list-style-name="numList_9" style:name="P37" style:parent-style-name="Standard">
      <style:paragraph-properties fo:text-indent="35.4456pt"/>
    </style:style>
    <style:style style:family="paragraph" style:name="P4" style:parent-style-name="Standard">
      <style:paragraph-properties fo:orphans="2" fo:text-align="center" fo:widows="2"/>
      <style:text-properties fo:font-family="Times New Roman" style:font-name="Times New Roman"/>
    </style:style>
    <style:style style:family="paragraph" style:name="P63" style:parent-style-name="Standard">
      <style:paragraph-properties fo:orphans="0" fo:widows="0"/>
      <style:text-properties fo:font-family="Times New Roman" style:font-name="Times New Roman"/>
    </style:style>
    <style:style style:family="paragraph" style:name="P106" style:parent-style-name="Standard">
      <style:paragraph-properties fo:orphans="0" fo:text-align="end" fo:text-indent="42.5448pt" fo:widows="0"/>
    </style:style>
    <style:style style:family="paragraph" style:name="P164" style:parent-style-name="Standard">
      <style:paragraph-properties fo:margin-left="35.4456pt" fo:orphans="2" fo:text-align="justify" fo:widows="2">
        <style:tab-stops>
          <style:tab-stop co:tab-stop-absolute-position="134.6904pt" style:leader-style="none" style:position="99.2448pt" style:type="left"/>
        </style:tab-stops>
      </style:paragraph-properties>
      <style:text-properties fo:font-family="Times New Roman" style:font-name="Times New Roman"/>
    </style:style>
    <style:style style:family="paragraph" style:name="P194" style:parent-style-name="Standard">
      <style:paragraph-properties fo:margin-left="21.2599pt" fo:text-align="justify" fo:text-indent="0pt"/>
    </style:style>
    <style:style style:family="paragraph" style:name="P118" style:parent-style-name="Standard">
      <style:paragraph-properties fo:margin-right="-28.3464pt" fo:orphans="0" fo:text-align="end" fo:widows="0"/>
      <style:text-properties fo:font-family="Times New Roman" style:font-name="Times New Roman"/>
    </style:style>
    <style:style style:family="paragraph" style:name="P183" style:parent-style-name="Standard">
      <style:paragraph-properties fo:orphans="2" fo:text-align="center" fo:text-indent="28.3464pt" fo:widows="2"/>
      <style:text-properties fo:font-family="Times New Roman" fo:font-weight="bold" style:font-name="Times New Roman" style:font-weight-asian="bold" style:font-weight-complex="bold"/>
    </style:style>
    <style:style co:numbering-list-id="list_50" style:family="paragraph" style:list-style-name="numList_23" style:name="P137" style:parent-style-name="Абзац_списка">
      <style:paragraph-properties fo:margin-bottom="0pt" fo:margin-left="28.3464pt" fo:orphans="0" fo:text-align="justify" fo:text-indent="14.1984pt" fo:widows="0">
        <style:tab-stops>
          <style:tab-stop co:tab-stop-absolute-position="123.9912pt" style:leader-style="none" style:position="95.6448pt" style:type="left"/>
        </style:tab-stops>
      </style:paragraph-properties>
    </style:style>
    <style:style style:family="paragraph" style:name="P123" style:parent-style-name="Standard">
      <style:paragraph-properties fo:orphans="0" fo:text-align="end" fo:widows="0">
        <style:tab-stops>
          <style:tab-stop style:leader-style="none" style:position="188.496pt" style:type="left"/>
        </style:tab-stops>
      </style:paragraph-properties>
    </style:style>
    <style:style co:numbering-list-id="list_23" style:family="paragraph" style:list-style-name="numList_13" style:name="P50" style:parent-style-name="Standard">
      <style:paragraph-properties fo:orphans="0" fo:text-align="justify" fo:text-indent="-28.3464pt" fo:widows="0">
        <style:tab-stops>
          <style:tab-stop style:leader-style="none" style:position="247.9968pt" style:type="center"/>
          <style:tab-stop style:leader-style="none" style:position="267.7464pt" style:type="left"/>
        </style:tab-stops>
      </style:paragraph-properties>
    </style:style>
    <style:style style:family="paragraph" style:name="P133" style:parent-style-name="Standard">
      <style:paragraph-properties fo:margin-left="21.2976pt" fo:orphans="0" fo:text-align="justify" fo:text-indent="21.2472pt" fo:widows="0">
        <style:tab-stops>
          <style:tab-stop co:tab-stop-absolute-position="135.5472pt" style:leader-style="none" style:position="114.2496pt" style:type="left"/>
        </style:tab-stops>
      </style:paragraph-properties>
    </style:style>
    <style:style style:family="paragraph" style:name="P131" style:parent-style-name="Standard">
      <style:paragraph-properties fo:margin-left="21.2976pt" fo:orphans="0" fo:text-align="justify" fo:widows="0">
        <style:tab-stops>
          <style:tab-stop co:tab-stop-absolute-position="99.3456pt" style:leader-style="none" style:position="78.048pt" style:type="left"/>
        </style:tab-stops>
      </style:paragraph-properties>
    </style:style>
    <style:style co:numbering-list-id="list_36" style:family="paragraph" style:list-style-name="numList_17" style:name="P57" style:parent-style-name="Standard">
      <style:paragraph-properties fo:orphans="2" fo:text-align="justify" fo:text-indent="35.4456pt" fo:widows="2"/>
    </style:style>
    <style:style co:numbering-list-id="list_14" style:family="paragraph" style:list-level="2" style:list-style-name="numList_8" style:name="P159" style:parent-style-name="Standard">
      <style:paragraph-properties fo:margin-left="31.0968pt" fo:orphans="0" fo:text-align="justify" fo:text-indent="32.6952pt" fo:widows="0">
        <style:tab-stops>
          <style:tab-stop co:tab-stop-absolute-position="90.54pt" style:leader-style="none" style:position="59.4432pt" style:type="left"/>
        </style:tab-stops>
      </style:paragraph-properties>
    </style:style>
    <style:style style:family="paragraph" style:name="P176" style:parent-style-name="Standard">
      <style:paragraph-properties fo:line-height="107%" fo:margin-bottom="7.9992pt" fo:orphans="2" fo:widows="2"/>
    </style:style>
    <style:style style:family="paragraph" style:name="P29" style:parent-style-name="Standard">
      <style:paragraph-properties fo:orphans="0" fo:text-align="justify" fo:widows="0"/>
      <style:text-properties fo:color="#000000" fo:font-family="Times New Roman" style:font-name="Times New Roman">
        <co:theme-color>
          <value>
            <rgba>000000FF</rgba>
          </value>
        </co:theme-color>
      </style:text-properties>
    </style:style>
    <style:style style:family="paragraph" style:name="P39" style:parent-style-name="Standard">
      <style:paragraph-properties fo:orphans="2" fo:text-align="justify" fo:text-indent="35.4456pt" fo:widows="2"/>
    </style:style>
    <style:style co:numbering-list-id="list_6" style:family="paragraph" style:list-level="2" style:list-style-name="numList_5" style:name="P16" style:parent-style-name="Standard">
      <style:paragraph-properties fo:orphans="0" fo:text-align="justify" fo:text-indent="1.5984pt" fo:widows="0"/>
    </style:style>
    <style:style co:numbering-list-id="list_14" style:family="paragraph" style:list-level="2" style:list-style-name="numList_8" style:name="P152" style:parent-style-name="Standard">
      <style:paragraph-properties fo:margin-left="31.0968pt" fo:orphans="0" fo:text-align="justify" fo:text-indent="25.596pt" fo:widows="0">
        <style:tab-stops>
          <style:tab-stop co:tab-stop-absolute-position="83.4912pt" style:leader-style="none" style:position="52.3944pt" style:type="left"/>
        </style:tab-stops>
      </style:paragraph-properties>
    </style:style>
    <style:style co:numbering-list-id="list_9" style:family="paragraph" style:list-style-name="numList_7" style:name="P140" style:parent-style-name="Standard">
      <style:paragraph-properties fo:margin-left="28.3464pt" fo:orphans="0" fo:text-align="justify" fo:text-indent="14.1984pt" fo:widows="0">
        <style:tab-stops>
          <style:tab-stop co:tab-stop-absolute-position="123.9912pt" style:leader-style="none" style:position="95.6448pt" style:type="left"/>
        </style:tab-stops>
      </style:paragraph-properties>
    </style:style>
    <style:style style:family="paragraph" style:name="P168" style:parent-style-name="Standard">
      <style:paragraph-properties fo:margin-left="63.7992pt" fo:orphans="0" fo:text-align="justify" fo:widows="0">
        <style:tab-stops>
          <style:tab-stop co:tab-stop-absolute-position="219.744pt" style:leader-style="none" style:position="155.9448pt" style:type="left"/>
        </style:tab-stops>
      </style:paragraph-properties>
      <style:text-properties fo:font-family="Times New Roman" style:font-name="Times New Roman"/>
    </style:style>
    <style:style style:family="paragraph" style:name="P84" style:parent-style-name="Standard">
      <style:paragraph-properties fo:margin-right="26.7984pt" fo:orphans="0" fo:text-align="end" fo:widows="0"/>
    </style:style>
    <style:style style:family="paragraph" style:name="P108" style:parent-style-name="Standard">
      <style:text-properties fo:color="#000000" fo:font-family="TimesNewRomanPS-BoldMT" fo:font-weight="bold" style:font-name="TimesNewRomanPS-BoldMT" style:font-weight-asian="bold" style:font-weight-complex="bold">
        <co:theme-color>
          <value>
            <rgba>000000FF</rgba>
          </value>
        </co:theme-color>
      </style:text-properties>
    </style:style>
    <style:style style:family="paragraph" style:name="P60" style:parent-style-name="Standard">
      <style:paragraph-properties/>
      <style:text-properties fo:font-family="Times New Roman" fo:font-weight="bold" style:font-name="Times New Roman" style:font-weight-asian="bold" style:font-weight-complex="bold"/>
    </style:style>
    <style:style style:family="paragraph" style:name="P92" style:parent-style-name="Standard">
      <style:paragraph-properties fo:orphans="0" fo:text-align="end" fo:widows="0"/>
    </style:style>
    <style:style style:family="paragraph" style:name="P162" style:parent-style-name="Standard">
      <style:paragraph-properties fo:margin-left="35.4456pt" fo:orphans="2" fo:text-align="justify" fo:text-indent="35.4456pt" fo:widows="2">
        <style:tab-stops>
          <style:tab-stop co:tab-stop-absolute-position="134.6904pt" style:leader-style="none" style:position="99.2448pt" style:type="left"/>
          <style:tab-stop co:tab-stop-absolute-position="155.9952pt" style:leader-style="none" style:position="120.5496pt" style:type="left"/>
        </style:tab-stops>
      </style:paragraph-properties>
    </style:style>
    <style:style style:family="paragraph" style:name="P113" style:parent-style-name="Standard">
      <style:paragraph-properties fo:orphans="0" fo:text-align="center" fo:widows="0"/>
      <style:text-properties fo:font-family="Times New Roman" fo:font-weight="bold" style:font-name="Times New Roman" style:font-weight-asian="bold" style:font-weight-complex="bold"/>
    </style:style>
    <style:style style:family="paragraph" style:master-page-name="MP1" style:name="P81" style:parent-style-name="Standard">
      <style:paragraph-properties fo:break-before="page" fo:margin-right="19.7496pt" fo:orphans="0" fo:text-align="end" fo:text-indent="311.8464pt" fo:widows="0"/>
    </style:style>
    <style:style style:family="paragraph" style:name="P26" style:parent-style-name="Standard">
      <style:paragraph-properties fo:orphans="0" fo:text-align="justify" fo:text-indent="-1.6992pt" fo:widows="0">
        <style:tab-stops>
          <style:tab-stop style:leader-style="none" style:position="1.6992pt" style:type="left"/>
        </style:tab-stops>
      </style:paragraph-properties>
    </style:style>
    <style:style style:family="paragraph" style:name="P177" style:parent-style-name="Standard">
      <style:paragraph-properties fo:orphans="2" fo:text-align="justify" fo:widows="2"/>
    </style:style>
    <style:style co:numbering-list-id="list_42" style:family="paragraph" style:list-level="2" style:list-style-name="numList_19" style:name="P59" style:parent-style-name="Standard">
      <style:paragraph-properties fo:orphans="2" fo:text-align="justify" fo:widows="2"/>
    </style:style>
    <style:style co:numbering-list-id="list_35" style:family="paragraph" style:list-level="2" style:list-style-name="numList_16" style:name="P56" style:parent-style-name="Standard">
      <style:paragraph-properties fo:orphans="2" fo:text-align="justify" fo:widows="2"/>
    </style:style>
    <style:style style:family="paragraph" style:name="P109" style:parent-style-name="Standard">
      <style:paragraph-properties fo:margin-left="0.2952pt" fo:orphans="2" fo:text-align="justify" fo:widows="2"/>
    </style:style>
    <style:style style:family="paragraph" style:name="P31" style:parent-style-name="Standard">
      <style:paragraph-properties fo:line-height="115%" fo:margin-bottom="9.9936pt" fo:orphans="2" fo:widows="2"/>
    </style:style>
    <style:style co:numbering-list-id="list_14" style:family="paragraph" style:list-style-name="numList_8" style:name="P35" style:parent-style-name="Standard">
      <style:paragraph-properties fo:orphans="0" fo:text-align="justify" fo:widows="0"/>
    </style:style>
    <style:style style:family="paragraph" style:name="P20" style:parent-style-name="Standard">
      <style:paragraph-properties fo:orphans="0" fo:text-align="justify" fo:widows="0">
        <style:tab-stops>
          <style:tab-stop style:leader-style="none" style:position="28.6488pt" style:type="left"/>
        </style:tab-stops>
      </style:paragraph-properties>
    </style:style>
    <style:style style:family="paragraph" style:name="P187" style:parent-style-name="Standard">
      <style:paragraph-properties fo:margin-left="35.4331pt" fo:orphans="2" fo:text-align="justify" fo:text-indent="0pt" fo:widows="2"/>
      <style:text-properties fo:font-family="Times New Roman" fo:font-weight="bold" style:font-name="Times New Roman" style:font-weight-asian="bold" style:font-weight-complex="bold"/>
    </style:style>
    <style:style style:family="paragraph" style:name="P13" style:parent-style-name="Standard">
      <style:paragraph-properties fo:orphans="0" fo:text-align="justify" fo:text-indent="1.5984pt" fo:widows="0">
        <style:tab-stops>
          <style:tab-stop style:leader-style="none" style:position="1.6992pt" style:type="left"/>
        </style:tab-stops>
      </style:paragraph-properties>
    </style:style>
    <style:style co:numbering-list-id="list_1" style:family="paragraph" style:list-style-name="numList_1" style:name="P115" style:parent-style-name="Standard">
      <style:paragraph-properties fo:line-height="107%" fo:margin-left="36pt" fo:orphans="0" fo:text-align="justify" fo:text-indent="35.4456pt" fo:widows="0">
        <style:tab-stops>
          <style:tab-stop co:tab-stop-absolute-position="121.644pt" style:leader-style="none" style:position="85.644pt" style:type="left"/>
        </style:tab-stops>
      </style:paragraph-properties>
    </style:style>
    <style:style style:family="paragraph" style:name="P144" style:parent-style-name="Standard">
      <style:paragraph-properties fo:margin-left="21.2976pt" fo:orphans="0" fo:text-align="justify" fo:text-indent="7.0488pt" fo:widows="0">
        <style:tab-stops>
          <style:tab-stop co:tab-stop-absolute-position="111.4416pt" style:leader-style="none" style:position="90.144pt" style:type="left"/>
        </style:tab-stops>
      </style:paragraph-properties>
    </style:style>
    <style:style style:family="paragraph" style:name="P149" style:parent-style-name="Standard">
      <style:paragraph-properties fo:orphans="2" fo:text-align="end" fo:text-indent="36pt" fo:widows="2">
        <style:tab-stops>
          <style:tab-stop style:leader-style="none" style:position="45pt" style:type="left"/>
        </style:tab-stops>
      </style:paragraph-properties>
    </style:style>
    <style:style style:family="paragraph" style:name="P66" style:parent-style-name="Standard">
      <style:paragraph-properties fo:orphans="0" fo:text-align="end" fo:text-indent="-1.4472pt" fo:widows="0"/>
    </style:style>
    <style:style style:family="paragraph" style:name="P82" style:parent-style-name="Standard">
      <style:paragraph-properties fo:margin-right="19.7496pt" fo:orphans="0" fo:text-align="end" fo:text-indent="311.8464pt" fo:widows="0"/>
    </style:style>
    <style:style co:numbering-list-id="list_50" style:family="paragraph" style:list-style-name="numList_23" style:name="P138" style:parent-style-name="Абзац_списка">
      <style:paragraph-properties fo:margin-bottom="0pt" fo:orphans="0" fo:text-align="justify" fo:widows="0">
        <style:tab-stops>
          <style:tab-stop co:tab-stop-absolute-position="92.9448pt" style:leader-style="none" style:position="56.9448pt" style:type="left"/>
        </style:tab-stops>
      </style:paragraph-properties>
    </style:style>
    <style:style style:family="paragraph" style:name="P2" style:parent-style-name="Standard">
      <style:paragraph-properties fo:orphans="2" fo:text-align="center" fo:text-indent="-14.148pt" fo:widows="2"/>
      <style:text-properties fo:font-family="Times New Roman" fo:font-weight="bold" style:font-name="Times New Roman" style:font-weight-asian="bold" style:font-weight-complex="bold"/>
    </style:style>
    <style:style style:family="paragraph" style:name="P158" style:parent-style-name="Standard">
      <style:paragraph-properties fo:margin-left="21.2976pt" fo:orphans="2" fo:text-align="justify" fo:text-indent="14.148pt" fo:widows="2">
        <style:tab-stops>
          <style:tab-stop co:tab-stop-absolute-position="85.1976pt" style:leader-style="none" style:position="63.9pt" style:type="left"/>
        </style:tab-stops>
      </style:paragraph-properties>
    </style:style>
    <style:style co:numbering-list-id="list_9" style:family="paragraph" style:list-style-name="numList_7" style:name="P141" style:parent-style-name="Standard">
      <style:paragraph-properties fo:margin-left="23.9976pt" fo:orphans="0" fo:text-align="justify" fo:text-indent="32.6952pt" fo:widows="0">
        <style:tab-stops>
          <style:tab-stop co:tab-stop-absolute-position="119.6424pt" style:leader-style="none" style:position="95.6448pt" style:type="left"/>
        </style:tab-stops>
      </style:paragraph-properties>
    </style:style>
    <style:style co:numbering-list-id="list_9" style:family="paragraph" style:list-style-name="numList_7" style:name="P142" style:parent-style-name="Standard">
      <style:paragraph-properties fo:margin-bottom="14.4pt" fo:margin-left="23.9976pt" fo:orphans="0" fo:text-align="justify" fo:text-indent="32.6952pt" fo:widows="0">
        <style:tab-stops>
          <style:tab-stop co:tab-stop-absolute-position="119.6424pt" style:leader-style="none" style:position="95.6448pt" style:type="left"/>
        </style:tab-stops>
      </style:paragraph-properties>
    </style:style>
    <style:style style:family="paragraph" style:name="P121" style:parent-style-name="Standard">
      <style:paragraph-properties fo:line-height="107%" fo:margin-left="36pt" fo:orphans="0" fo:text-align="justify" fo:text-indent="20.7pt" fo:widows="0">
        <style:tab-stops>
          <style:tab-stop co:tab-stop-absolute-position="121.644pt" style:leader-style="none" style:position="85.644pt" style:type="left"/>
        </style:tab-stops>
      </style:paragraph-properties>
    </style:style>
    <style:style co:numbering-list-id="list_14" style:family="paragraph" style:list-level="2" style:list-style-name="numList_8" style:name="P167" style:parent-style-name="Standard">
      <style:paragraph-properties fo:line-height="107%" fo:margin-bottom="7.9992pt" fo:margin-left="31.0968pt" fo:orphans="0" fo:text-align="justify" fo:text-indent="32.6952pt" fo:widows="0">
        <style:tab-stops>
          <style:tab-stop co:tab-stop-absolute-position="90.54pt" style:leader-style="none" style:position="59.4432pt" style:type="left"/>
        </style:tab-stops>
      </style:paragraph-properties>
    </style:style>
    <style:style style:family="paragraph" style:name="P175" style:parent-style-name="Standard">
      <style:paragraph-properties fo:keep-together="always" fo:keep-with-next="always" fo:line-height="107%" fo:margin-bottom="7.9992pt" fo:orphans="2" fo:widows="2">
        <style:tab-stops>
          <style:tab-stop style:leader-style="none" style:position="28.3464pt" style:type="left"/>
        </style:tab-stops>
      </style:paragraph-properties>
      <style:text-properties fo:font-family="Times New Roman" fo:font-size="13pt" fo:font-weight="bold" style:font-name="Times New Roman" style:font-size-asian="13pt" style:font-size-complex="13pt" style:font-weight-asian="bold" style:font-weight-complex="bold"/>
    </style:style>
    <style:style style:family="paragraph" style:name="P147" style:parent-style-name="Standard">
      <style:paragraph-properties fo:margin-left="21.2976pt" fo:orphans="0" fo:text-align="justify" fo:text-indent="7.0488pt" fo:widows="0"/>
    </style:style>
    <style:style style:family="paragraph" style:name="P61" style:parent-style-name="Standard">
      <style:paragraph-properties/>
    </style:style>
    <style:style style:family="paragraph" style:name="P86" style:parent-style-name="Standard">
      <style:paragraph-properties fo:orphans="0" fo:text-align="center" fo:widows="0"/>
      <style:text-properties fo:font-family="Times New Roman" fo:font-size="10pt" style:font-name="Times New Roman" style:font-size-asian="10pt" style:font-size-complex="10pt"/>
    </style:style>
    <style:style style:family="paragraph" style:name="P3" style:parent-style-name="Standard">
      <style:paragraph-properties fo:orphans="2" fo:text-align="center" fo:widows="2"/>
    </style:style>
    <style:style style:family="paragraph" style:name="P161" style:parent-style-name="Standard">
      <style:paragraph-properties fo:margin-left="36pt" fo:orphans="2" fo:text-align="justify" fo:widows="2">
        <style:tab-stops>
          <style:tab-stop co:tab-stop-absolute-position="136.3464pt" style:leader-style="none" style:position="100.3464pt" style:type="left"/>
          <style:tab-stop co:tab-stop-absolute-position="157.644pt" style:leader-style="none" style:position="121.644pt" style:type="left"/>
        </style:tab-stops>
      </style:paragraph-properties>
      <style:text-properties fo:font-family="Times New Roman" style:font-name="Times New Roman"/>
    </style:style>
    <style:style style:family="paragraph" style:name="P67" style:parent-style-name="Standard">
      <style:paragraph-properties fo:orphans="0" fo:text-align="center" fo:text-indent="-1.4472pt" fo:widows="0"/>
      <style:text-properties fo:font-family="Times New Roman" fo:font-weight="bold" style:font-name="Times New Roman" style:font-weight-asian="bold" style:font-weight-complex="bold"/>
    </style:style>
    <style:style style:family="paragraph" style:name="P34" style:parent-style-name="Standard">
      <style:paragraph-properties fo:orphans="0" fo:text-align="justify" fo:widows="0"/>
      <style:text-properties fo:font-family="Times New Roman" fo:font-weight="bold" style:font-name="Times New Roman" style:font-weight-asian="bold" style:font-weight-complex="bold"/>
    </style:style>
    <style:style style:family="paragraph" style:name="P171" style:parent-style-name="Standard">
      <style:paragraph-properties fo:orphans="2" fo:text-align="center" fo:widows="2"/>
    </style:style>
    <style:style style:family="paragraph" style:name="P145" style:parent-style-name="Standard">
      <style:paragraph-properties fo:margin-bottom="14.4pt" fo:margin-left="21.2976pt" fo:orphans="0" fo:text-align="justify" fo:text-indent="7.0488pt" fo:widows="0">
        <style:tab-stops>
          <style:tab-stop co:tab-stop-absolute-position="111.4416pt" style:leader-style="none" style:position="90.144pt" style:type="left"/>
        </style:tab-stops>
      </style:paragraph-properties>
    </style:style>
    <style:style style:family="paragraph" style:name="P170" style:parent-style-name="Standard">
      <style:paragraph-properties fo:orphans="2" fo:text-align="justify" fo:text-indent="1.944pt" fo:widows="2"/>
    </style:style>
    <style:style style:family="paragraph" style:name="P23" style:parent-style-name="Standard">
      <style:paragraph-properties fo:orphans="2" fo:text-align="justify" fo:text-indent="10.3968pt" fo:widows="2">
        <style:tab-stops>
          <style:tab-stop style:leader-style="none" style:position="21.6pt" style:type="left"/>
        </style:tab-stops>
      </style:paragraph-properties>
    </style:style>
    <style:style style:family="paragraph" style:name="P111" style:parent-style-name="Standard">
      <style:paragraph-properties fo:margin-left="35.4456pt" fo:orphans="0" fo:text-align="center" fo:widows="0"/>
      <style:text-properties fo:font-family="Times New Roman" fo:font-weight="bold" style:font-name="Times New Roman" style:font-weight-asian="bold" style:font-weight-complex="bold"/>
    </style:style>
    <style:style style:family="paragraph" style:name="P88" style:parent-style-name="Standard">
      <style:paragraph-properties fo:orphans="0" fo:text-align="center" fo:widows="0"/>
      <style:text-properties fo:font-family="Times New Roman" fo:font-size="10pt" fo:font-weight="bold" style:font-name="Times New Roman" style:font-size-asian="10pt" style:font-size-complex="10pt" style:font-weight-asian="bold" style:font-weight-complex="bold"/>
    </style:style>
    <style:style co:numbering-list-id="list_17" style:family="paragraph" style:list-style-name="numList_10" style:name="P160" style:parent-style-name="Standard">
      <style:paragraph-properties fo:margin-left="36pt" fo:orphans="0" fo:text-align="justify" fo:text-indent="-0.5472pt" fo:widows="0">
        <style:tab-stops>
          <style:tab-stop co:tab-stop-absolute-position="136.3464pt" style:leader-style="none" style:position="100.3464pt" style:type="left"/>
          <style:tab-stop co:tab-stop-absolute-position="157.644pt" style:leader-style="none" style:position="121.644pt" style:type="left"/>
        </style:tab-stops>
      </style:paragraph-properties>
    </style:style>
    <style:style style:family="paragraph" style:name="P30" style:parent-style-name="Standard">
      <style:paragraph-properties fo:orphans="2" fo:text-align="justify" fo:widows="2">
        <style:tab-stops>
          <style:tab-stop style:leader-style="none" style:position="12.6pt" style:type="left"/>
        </style:tab-stops>
      </style:paragraph-properties>
    </style:style>
    <style:style style:family="paragraph" style:name="P7" style:parent-style-name="Standard">
      <style:paragraph-properties fo:orphans="0" fo:text-align="justify" fo:widows="0"/>
    </style:style>
    <style:style style:family="paragraph" style:name="P90" style:parent-style-name="Standard">
      <style:paragraph-properties fo:orphans="0" fo:widows="0"/>
    </style:style>
    <style:style style:family="paragraph" style:name="P135" style:parent-style-name="Standard">
      <style:paragraph-properties fo:margin-left="21.2976pt" fo:orphans="0" fo:text-align="justify" fo:text-indent="21.2472pt" fo:widows="0">
        <style:tab-stops>
          <style:tab-stop co:tab-stop-absolute-position="116.9424pt" style:leader-style="none" style:position="95.6448pt" style:type="left"/>
        </style:tab-stops>
      </style:paragraph-properties>
    </style:style>
    <style:style style:family="paragraph" style:name="P32" style:parent-style-name="Standard">
      <style:paragraph-properties fo:orphans="2" fo:text-align="justify" fo:widows="2">
        <style:tab-stops>
          <style:tab-stop style:leader-style="none" style:position="355.1976pt" style:type="left"/>
          <style:tab-stop style:leader-style="none" style:position="467.748pt" style:type="right"/>
        </style:tab-stops>
      </style:paragraph-properties>
      <style:text-properties fo:font-family="Times New Roman" style:font-name="Times New Roman"/>
    </style:style>
    <style:style style:family="paragraph" style:name="P181" style:parent-style-name="Standard">
      <style:paragraph-properties fo:orphans="2" fo:text-align="center" fo:text-indent="28.3464pt" fo:widows="2"/>
    </style:style>
    <style:style style:family="paragraph" style:name="P155" style:parent-style-name="Standard">
      <style:paragraph-properties fo:margin-left="35.4456pt" fo:orphans="2" fo:text-align="justify" fo:widows="2">
        <style:tab-stops>
          <style:tab-stop co:tab-stop-absolute-position="134.6904pt" style:leader-style="none" style:position="99.2448pt" style:type="left"/>
        </style:tab-stops>
      </style:paragraph-properties>
    </style:style>
    <style:style style:family="paragraph" style:name="P41" style:parent-style-name="Standard">
      <style:paragraph-properties fo:orphans="2" fo:text-align="justify" fo:widows="2"/>
      <style:text-properties fo:font-family="Times New Roman" style:font-name="Times New Roman"/>
    </style:style>
    <style:style style:family="paragraph" style:name="P55" style:parent-style-name="Standard">
      <style:paragraph-properties fo:orphans="2" fo:text-align="justify" fo:widows="2"/>
      <style:text-properties fo:font-family="Times New Roman" style:font-name="Times New Roman"/>
    </style:style>
    <style:style style:family="paragraph" style:name="P71" style:parent-style-name="Standard">
      <style:paragraph-properties fo:orphans="0" fo:text-align="justify" fo:text-indent="-1.4472pt" fo:widows="0"/>
      <style:text-properties fo:font-family="Times New Roman" style:font-name="Times New Roman"/>
    </style:style>
    <style:style style:family="paragraph" style:name="P97" style:parent-style-name="Standard">
      <style:paragraph-properties fo:orphans="0" fo:text-align="justify" fo:text-indent="35.4456pt" fo:widows="0"/>
      <style:text-properties fo:font-family="Times New Roman" fo:font-weight="bold" style:font-name="Times New Roman" style:font-weight-asian="bold" style:font-weight-complex="bold"/>
    </style:style>
    <style:style style:family="paragraph" style:name="P91" style:parent-style-name="Standard">
      <style:text-properties fo:font-family="Times New Roman" fo:font-size="10pt" style:font-name="Times New Roman" style:font-size-asian="10pt" style:font-size-complex="10pt"/>
    </style:style>
    <style:style style:family="paragraph" style:name="P89" style:parent-style-name="Standard">
      <style:paragraph-properties fo:orphans="0" fo:widows="0"/>
      <style:text-properties fo:font-family="Times New Roman" fo:font-size="10pt" style:font-name="Times New Roman" style:font-size-asian="10pt" style:font-size-complex="10pt"/>
    </style:style>
    <style:style style:family="paragraph" style:name="P85" style:parent-style-name="Standard">
      <style:paragraph-properties fo:orphans="0" fo:text-align="center" fo:widows="0"/>
    </style:style>
    <style:style style:family="paragraph" style:name="P172" style:parent-style-name="Standard">
      <style:paragraph-properties fo:line-height="107%" fo:margin-bottom="7.9992pt" fo:orphans="2" fo:widows="2"/>
      <style:text-properties fo:font-family="Times New Roman" fo:font-weight="bold" style:font-name="Times New Roman" style:font-weight-asian="bold" style:font-weight-complex="bold"/>
    </style:style>
    <style:style co:numbering-list-id="list_22" style:family="paragraph" style:list-level="3" style:list-style-name="numList_12" style:name="P49" style:parent-style-name="Standard">
      <style:paragraph-properties fo:orphans="2" fo:text-align="justify" fo:widows="2"/>
    </style:style>
    <style:style co:numbering-list-id="list_20" style:family="paragraph" style:list-level="1" style:list-style-name="numList_11" style:name="P189" style:parent-style-name="Standard">
      <style:paragraph-properties fo:margin-left="35.4331pt" fo:orphans="2" fo:text-align="justify" fo:text-indent="0pt" fo:widows="2"/>
    </style:style>
    <style:style co:numbering-list-id="list_49" style:family="paragraph" style:list-style-name="numList_22" style:name="P136" style:parent-style-name="Абзац_списка">
      <style:paragraph-properties fo:margin-bottom="0pt" fo:orphans="0" fo:text-align="justify" fo:widows="0">
        <style:tab-stops>
          <style:tab-stop co:tab-stop-absolute-position="97.2pt" style:leader-style="none" style:position="61.2pt" style:type="left"/>
        </style:tab-stops>
      </style:paragraph-properties>
    </style:style>
    <style:style style:family="paragraph" style:name="P65" style:parent-style-name="Standard">
      <style:paragraph-properties fo:orphans="0" fo:text-align="end" fo:widows="0"/>
      <style:text-properties fo:font-family="Times New Roman" fo:letter-spacing="-0.0936pt" style:font-name="Times New Roman"/>
    </style:style>
    <style:style style:family="paragraph" style:name="P27" style:parent-style-name="Standard">
      <style:paragraph-properties fo:orphans="0" fo:text-align="justify" fo:text-indent="-1.6992pt" fo:widows="0">
        <style:tab-stops>
          <style:tab-stop style:leader-style="none" style:position="15.8472pt" style:type="left"/>
          <style:tab-stop style:leader-style="none" style:position="19.6992pt" style:type="left"/>
          <style:tab-stop style:leader-style="none" style:position="26.748pt" style:type="left"/>
        </style:tab-stops>
      </style:paragraph-properties>
    </style:style>
    <style:style style:family="paragraph" style:name="P148" style:parent-style-name="Standard">
      <style:paragraph-properties fo:margin-left="21.2976pt" fo:orphans="0" fo:text-indent="7.0488pt" fo:widows="0">
        <style:tab-stops>
          <style:tab-stop co:tab-stop-absolute-position="252.396pt" style:leader-style="none" style:position="231.0984pt" style:type="left"/>
        </style:tab-stops>
      </style:paragraph-properties>
      <style:text-properties fo:font-family="Times New Roman" fo:font-size="10pt" fo:font-weight="bold" style:font-name="Times New Roman" style:font-size-asian="10pt" style:font-size-complex="10pt" style:font-weight-asian="bold" style:font-weight-complex="bold"/>
    </style:style>
    <style:style style:family="paragraph" style:name="P125" style:parent-style-name="Standard">
      <style:paragraph-properties fo:orphans="0" fo:text-align="center" fo:widows="0">
        <style:tab-stops>
          <style:tab-stop style:leader-style="none" style:position="188.496pt" style:type="left"/>
        </style:tab-stops>
      </style:paragraph-properties>
    </style:style>
    <style:style co:numbering-list-id="list_51" style:family="paragraph" style:list-style-name="numList_24" style:name="P139" style:parent-style-name="Абзац_списка">
      <style:paragraph-properties fo:margin-bottom="0pt" fo:margin-left="28.3464pt" fo:orphans="0" fo:text-align="justify" fo:text-indent="14.1984pt" fo:widows="0">
        <style:tab-stops>
          <style:tab-stop co:tab-stop-absolute-position="123.9912pt" style:leader-style="none" style:position="95.6448pt" style:type="left"/>
        </style:tab-stops>
      </style:paragraph-properties>
    </style:style>
    <style:style style:family="paragraph" style:name="P151" style:parent-style-name="Standard">
      <style:paragraph-properties fo:margin-left="21.2976pt" fo:orphans="2" fo:text-align="center" fo:text-indent="36pt" fo:widows="2">
        <style:tab-stops>
          <style:tab-stop co:tab-stop-absolute-position="108.8928pt" style:leader-style="none" style:position="87.5952pt" style:type="left"/>
        </style:tab-stops>
      </style:paragraph-properties>
    </style:style>
    <style:style style:family="paragraph" style:name="P103" style:parent-style-name="Standard">
      <style:paragraph-properties fo:orphans="0" fo:text-align="end" fo:widows="0"/>
      <style:text-properties fo:font-family="Times New Roman" style:font-name="Times New Roman"/>
    </style:style>
    <style:style co:numbering-list-id="list_20" style:family="paragraph" style:list-style-name="numList_11" style:name="P163" style:parent-style-name="Standard">
      <style:paragraph-properties fo:margin-left="36pt" fo:orphans="0" fo:text-align="justify" fo:text-indent="-0.5472pt" fo:widows="0">
        <style:tab-stops>
          <style:tab-stop co:tab-stop-absolute-position="136.3464pt" style:leader-style="none" style:position="100.3464pt" style:type="left"/>
          <style:tab-stop co:tab-stop-absolute-position="157.644pt" style:leader-style="none" style:position="121.644pt" style:type="left"/>
        </style:tab-stops>
      </style:paragraph-properties>
    </style:style>
    <style:style style:family="paragraph" style:name="P193" style:parent-style-name="Standard">
      <style:paragraph-properties fo:margin-left="35.4331pt" fo:orphans="2" fo:text-align="start" fo:text-indent="0pt" fo:widows="2"/>
    </style:style>
    <style:style style:family="paragraph" style:name="P132" style:parent-style-name="Standard">
      <style:paragraph-properties fo:margin-left="21.2976pt" fo:orphans="0" fo:text-align="justify" fo:text-indent="21.2472pt" fo:widows="0">
        <style:tab-stops>
          <style:tab-stop co:tab-stop-absolute-position="111.4416pt" style:leader-style="none" style:position="90.144pt" style:type="left"/>
        </style:tab-stops>
      </style:paragraph-properties>
    </style:style>
    <style:style style:family="paragraph" style:name="P77" style:parent-style-name="Standard">
      <style:paragraph-properties fo:orphans="2" fo:text-align="center" fo:text-indent="-1.4472pt" fo:widows="2"/>
    </style:style>
    <style:style co:numbering-list-id="list_9" style:family="paragraph" style:list-style-name="numList_7" style:name="P24" style:parent-style-name="Standard">
      <style:paragraph-properties fo:orphans="0" fo:text-align="justify" fo:text-indent="7.0992pt" fo:widows="0"/>
    </style:style>
    <style:style style:family="paragraph" style:name="P130" style:parent-style-name="Standard">
      <style:paragraph-properties fo:margin-left="21.2976pt" fo:orphans="0" fo:text-align="justify" fo:widows="0">
        <style:tab-stops>
          <style:tab-stop co:tab-stop-absolute-position="141.8976pt" style:leader-style="none" style:position="120.6pt" style:type="left"/>
        </style:tab-stops>
      </style:paragraph-properties>
    </style:style>
    <style:style style:family="paragraph" style:name="P96" style:parent-style-name="Standard">
      <style:paragraph-properties fo:orphans="0" fo:text-align="center" fo:text-indent="35.4456pt" fo:widows="0"/>
      <style:text-properties fo:font-family="Times New Roman" fo:font-weight="bold" style:font-name="Times New Roman" style:font-weight-asian="bold" style:font-weight-complex="bold"/>
    </style:style>
    <style:style co:numbering-list-id="list_14" style:family="paragraph" style:list-level="2" style:list-style-name="numList_8" style:name="P157" style:parent-style-name="Standard">
      <style:paragraph-properties fo:margin-left="31.0968pt" fo:orphans="0" fo:text-align="justify" fo:text-indent="25.596pt" fo:widows="0">
        <style:tab-stops>
          <style:tab-stop co:tab-stop-absolute-position="90.54pt" style:leader-style="none" style:position="59.4432pt" style:type="left"/>
        </style:tab-stops>
      </style:paragraph-properties>
    </style:style>
    <style:style style:family="paragraph" style:name="P154" style:parent-style-name="Standard">
      <style:paragraph-properties fo:margin-left="35.4456pt" fo:orphans="0" fo:text-align="justify" fo:widows="0">
        <style:tab-stops>
          <style:tab-stop co:tab-stop-absolute-position="134.6904pt" style:leader-style="none" style:position="99.2448pt" style:type="left"/>
        </style:tab-stops>
      </style:paragraph-properties>
    </style:style>
    <style:style style:family="paragraph" style:name="P146" style:parent-style-name="Standard">
      <style:paragraph-properties fo:margin-bottom="10.2456pt" fo:margin-left="21.2976pt" fo:orphans="0" fo:text-align="center" fo:text-indent="7.0488pt" fo:widows="0">
        <style:tab-stops>
          <style:tab-stop co:tab-stop-absolute-position="84.1464pt" style:leader-style="none" style:position="62.8488pt" style:type="left"/>
          <style:tab-stop co:tab-stop-absolute-position="116.0424pt" style:leader-style="none" style:position="94.7448pt" style:type="left"/>
        </style:tab-stops>
      </style:paragraph-properties>
    </style:style>
    <style:style style:family="paragraph" style:name="P127" style:parent-style-name="Standard">
      <style:paragraph-properties fo:margin-left="21.2976pt" fo:orphans="0" fo:text-align="justify" fo:text-indent="21.2472pt" fo:widows="0"/>
    </style:style>
    <style:style co:numbering-list-id="list_24" style:family="paragraph" style:list-level="2" style:list-style-name="numList_14" style:name="P52" style:parent-style-name="Standard">
      <style:paragraph-properties fo:orphans="2" fo:text-align="justify" fo:widows="2"/>
    </style:style>
    <style:style style:family="paragraph" style:name="P165" style:parent-style-name="Standard">
      <style:paragraph-properties fo:margin-left="15.7464pt" fo:orphans="2" fo:text-align="center" fo:text-indent="-15.7464pt" fo:widows="2"/>
    </style:style>
    <style:style co:numbering-list-id="list_3" style:family="paragraph" style:list-style-name="numList_3" style:name="P22" style:parent-style-name="Standard">
      <style:paragraph-properties fo:orphans="0" fo:text-align="justify" fo:text-indent="4.1472pt" fo:widows="0"/>
    </style:style>
    <style:style style:family="paragraph" style:name="P6" style:parent-style-name="Standard">
      <style:paragraph-properties fo:orphans="0" fo:widows="0"/>
    </style:style>
    <style:style style:family="paragraph" style:name="P98" style:parent-style-name="Standard">
      <style:paragraph-properties fo:margin-left="35.4456pt" fo:orphans="0" fo:text-align="justify" fo:widows="0"/>
    </style:style>
    <style:style style:family="paragraph" style:name="P190" style:parent-style-name="Standard">
      <style:paragraph-properties fo:margin-left="35.4331pt" fo:text-indent="0pt"/>
    </style:style>
    <style:style style:family="paragraph" style:master-page-name="MP2" style:name="P195" style:parent-style-name="Standard">
      <style:paragraph-properties fo:break-before="page"/>
      <style:text-properties fo:font-family="Times New Roman" style:font-name="Times New Roman"/>
    </style:style>
    <style:style style:family="paragraph" style:name="P112" style:parent-style-name="Standard">
      <style:paragraph-properties fo:margin-left="35.4456pt" fo:orphans="0" fo:text-align="center" fo:widows="0"/>
    </style:style>
    <style:style style:family="paragraph" style:name="P48" style:parent-style-name="Standard">
      <style:paragraph-properties fo:orphans="2" fo:text-align="justify" fo:widows="2"/>
    </style:style>
    <style:style style:family="paragraph" style:name="P93" style:parent-style-name="Standard">
      <style:paragraph-properties fo:break-before="page" fo:orphans="0" fo:text-align="end" fo:widows="0"/>
    </style:style>
    <style:style style:family="paragraph" style:name="P101" style:parent-style-name="Standard">
      <style:paragraph-properties fo:margin-left="35.4456pt" fo:orphans="0" fo:text-align="justify" fo:widows="0"/>
      <style:text-properties fo:font-family="Times New Roman" style:font-name="Times New Roman"/>
    </style:style>
    <style:style co:numbering-list-id="list_1" style:family="paragraph" style:list-style-name="numList_1" style:name="P117" style:parent-style-name="Standard">
      <style:paragraph-properties fo:margin-left="36pt" fo:orphans="0" fo:text-align="justify" fo:text-indent="34.8984pt" fo:widows="0"/>
    </style:style>
    <style:style style:family="paragraph" style:name="P169" style:parent-style-name="Standard">
      <style:paragraph-properties fo:margin-left="28.3464pt" fo:orphans="2" fo:text-align="center" fo:text-indent="35.4456pt" fo:widows="2"/>
    </style:style>
    <style:style co:numbering-list-id="list_20" style:family="paragraph" style:list-level="3" style:list-style-name="numList_11" style:name="P45" style:parent-style-name="Standard">
      <style:paragraph-properties fo:orphans="0" fo:text-align="justify" fo:widows="0"/>
    </style:style>
    <style:style style:family="paragraph" style:name="P68" style:parent-style-name="Standard">
      <style:paragraph-properties fo:orphans="0" fo:text-align="center" fo:text-indent="-1.4472pt" fo:widows="0"/>
    </style:style>
    <style:style style:family="paragraph" style:name="P12" style:parent-style-name="Standard">
      <style:paragraph-properties fo:orphans="0" fo:text-align="justify" fo:text-indent="15.8472pt" fo:widows="0"/>
    </style:style>
    <style:style style:family="paragraph" style:name="P74" style:parent-style-name="Standard">
      <style:paragraph-properties fo:orphans="0" fo:text-align="center" fo:widows="0"/>
    </style:style>
    <style:style style:family="paragraph" style:name="P21" style:parent-style-name="Standard">
      <style:paragraph-properties fo:orphans="0" fo:text-align="justify" fo:widows="0">
        <style:tab-stops>
          <style:tab-stop style:leader-style="none" style:position="28.6488pt" style:type="left"/>
        </style:tab-stops>
      </style:paragraph-properties>
      <style:text-properties fo:color="#000000" fo:font-family="Times New Roman" style:font-name="Times New Roman">
        <co:theme-color>
          <value>
            <rgba>000000FF</rgba>
          </value>
        </co:theme-color>
      </style:text-properties>
    </style:style>
    <style:style co:numbering-list-id="list_1" style:family="paragraph" style:list-style-name="numList_1" style:name="P122" style:parent-style-name="Standard">
      <style:paragraph-properties fo:margin-left="36pt" fo:orphans="0" fo:text-indent="34.8984pt" fo:widows="0"/>
    </style:style>
    <style:style style:family="paragraph" style:name="P80" style:parent-style-name="Standard">
      <style:paragraph-properties fo:orphans="2" fo:text-align="center" fo:text-indent="-1.4472pt" fo:widows="2"/>
      <style:text-properties fo:color="#000000" fo:font-family="Times New Roman" style:font-name="Times New Roman">
        <co:theme-color>
          <value>
            <rgba>000000FF</rgba>
          </value>
        </co:theme-color>
      </style:text-properties>
    </style:style>
    <style:style style:family="paragraph" style:name="P10" style:parent-style-name="Standard">
      <style:paragraph-properties fo:orphans="0" fo:text-align="justify" fo:text-indent="14.148pt" fo:widows="0"/>
    </style:style>
    <style:style style:family="paragraph" style:name="P156" style:parent-style-name="Standard">
      <style:paragraph-properties fo:orphans="2" fo:text-align="justify" fo:text-indent="35.4456pt" fo:widows="2">
        <style:tab-stops>
          <style:tab-stop style:leader-style="none" style:position="28.3464pt" style:type="left"/>
        </style:tab-stops>
      </style:paragraph-properties>
    </style:style>
    <style:style style:family="paragraph" style:name="P79" style:parent-style-name="Standard">
      <style:paragraph-properties fo:text-indent="-1.4472pt"/>
      <style:text-properties fo:color="#000000" fo:font-family="Calibri" style:font-name="Calibri">
        <co:theme-color>
          <value>
            <rgba>000000FF</rgba>
          </value>
        </co:theme-color>
      </style:text-properties>
    </style:style>
    <style:style style:family="paragraph" style:name="P180" style:parent-style-name="Standard">
      <style:paragraph-properties fo:orphans="2" fo:text-align="center" fo:widows="2"/>
      <style:text-properties fo:font-family="Times New Roman" fo:font-weight="bold" style:font-name="Times New Roman" style:font-weight-asian="bold" style:font-weight-complex="bold"/>
    </style:style>
    <style:style style:family="paragraph" style:name="P173" style:parent-style-name="Standard">
      <style:paragraph-properties fo:break-after="page" fo:margin-left="36pt" fo:orphans="2" fo:text-align="end" fo:text-indent="35.4456pt" fo:widows="2"/>
    </style:style>
    <style:style style:family="paragraph" style:name="P128" style:parent-style-name="Standard">
      <style:paragraph-properties fo:margin-left="21.2976pt" fo:orphans="0" fo:text-align="justify" fo:widows="0"/>
    </style:style>
    <style:style co:numbering-list-id="list_2" style:family="paragraph" style:list-style-name="numList_2" style:name="P9" style:parent-style-name="Standard">
      <style:paragraph-properties fo:orphans="0" fo:text-align="justify" fo:widows="0"/>
    </style:style>
    <style:style style:family="paragraph" style:name="P76" style:parent-style-name="Standard">
      <style:paragraph-properties fo:orphans="2" fo:text-align="justify" fo:text-indent="-1.4472pt" fo:widows="2">
        <style:tab-stops>
          <style:tab-stop style:leader-style="none" style:position="103.0464pt" style:type="left"/>
        </style:tab-stops>
      </style:paragraph-properties>
      <style:text-properties fo:font-family="Times New Roman" style:font-name="Times New Roman"/>
    </style:style>
    <style:style co:numbering-list-id="list_15" style:family="paragraph" style:list-level="2" style:list-style-name="numList_9" style:name="P36" style:parent-style-name="Standard">
      <style:paragraph-properties fo:orphans="2" fo:text-align="justify" fo:text-indent="35.4456pt" fo:widows="2"/>
    </style:style>
    <style:style co:numbering-list-id="list_14" style:family="paragraph" style:list-style-name="numList_8" style:name="P42" style:parent-style-name="Standard">
      <style:paragraph-properties fo:orphans="2" fo:text-align="justify" fo:widows="2"/>
    </style:style>
    <style:style style:family="paragraph" style:name="P166" style:parent-style-name="Standard">
      <style:text-properties fo:font-family="Times New Roman" style:font-name="Times New Roman"/>
    </style:style>
    <style:style style:family="paragraph" style:name="P182" style:parent-style-name="Standard">
      <style:paragraph-properties fo:orphans="2" fo:text-align="center" fo:text-indent="28.3464pt" fo:widows="2"/>
      <style:text-properties fo:font-family="Times New Roman" style:font-name="Times New Roman"/>
    </style:style>
    <style:style style:family="paragraph" style:name="P129" style:parent-style-name="Standard">
      <style:paragraph-properties fo:margin-left="21.2976pt" fo:orphans="0" fo:text-align="justify" fo:widows="0">
        <style:tab-stops>
          <style:tab-stop co:tab-stop-absolute-position="135.5472pt" style:leader-style="none" style:position="114.2496pt" style:type="left"/>
        </style:tab-stops>
      </style:paragraph-properties>
    </style:style>
    <style:style style:family="paragraph" style:name="P185" style:parent-style-name="Standard">
      <style:paragraph-properties fo:orphans="2" fo:text-align="end" fo:widows="2"/>
    </style:style>
    <style:style style:family="paragraph" style:name="P95" style:parent-style-name="Standard">
      <style:paragraph-properties fo:orphans="0" fo:text-align="center" fo:text-indent="35.4456pt" fo:widows="0"/>
    </style:style>
    <style:style co:numbering-list-id="list_3" style:family="paragraph" style:list-style-name="numList_3" style:name="P14" style:parent-style-name="Standard">
      <style:paragraph-properties fo:orphans="0" fo:text-align="justify" fo:text-indent="1.5984pt" fo:widows="0"/>
    </style:style>
    <style:style style:family="paragraph" style:name="P178" style:parent-style-name="Standard">
      <style:paragraph-properties fo:orphans="2" fo:text-align="end" fo:text-indent="28.3464pt" fo:widows="2"/>
    </style:style>
    <style:style style:family="paragraph" style:name="P69" style:parent-style-name="Standard">
      <style:paragraph-properties fo:orphans="0" fo:text-align="justify" fo:text-indent="-1.4472pt" fo:widows="0"/>
    </style:style>
    <style:style style:family="paragraph" style:name="P174" style:parent-style-name="Standard">
      <style:paragraph-properties fo:margin-bottom="5.9976pt" fo:margin-left="36pt" fo:orphans="2" fo:text-align="end" fo:text-indent="35.4456pt" fo:widows="2"/>
    </style:style>
    <style:style style:family="paragraph" style:name="P75" style:parent-style-name="Standard">
      <style:paragraph-properties fo:orphans="0" fo:text-indent="-1.4472pt" fo:widows="0"/>
      <style:text-properties fo:font-family="Times New Roman" fo:font-size="10pt" style:font-name="Times New Roman" style:font-size-asian="10pt" style:font-size-complex="10pt"/>
    </style:style>
    <style:style co:numbering-list-id="list_33" style:family="paragraph" style:list-level="2" style:list-style-name="numList_15" style:name="P54" style:parent-style-name="Standard">
      <style:paragraph-properties fo:orphans="2" fo:text-align="justify" fo:widows="2"/>
    </style:style>
    <style:style style:family="paragraph" style:name="P134" style:parent-style-name="Standard">
      <style:paragraph-properties fo:margin-left="28.3464pt" fo:orphans="0" fo:text-align="justify" fo:widows="0">
        <style:tab-stops>
          <style:tab-stop co:tab-stop-absolute-position="99.8928pt" style:leader-style="none" style:position="71.5464pt" style:type="left"/>
        </style:tab-stops>
      </style:paragraph-properties>
    </style:style>
    <style:style style:family="paragraph" style:name="P44" style:parent-style-name="Standard">
      <style:paragraph-properties fo:line-height="107%" fo:margin-bottom="7.9992pt" fo:orphans="2" fo:text-align="justify" fo:text-indent="18pt" fo:widows="2"/>
    </style:style>
    <style:style style:family="paragraph" style:name="P62" style:parent-style-name="Standard">
      <style:paragraph-properties fo:orphans="0" fo:text-align="end" fo:widows="0"/>
      <style:text-properties fo:font-family="Times New Roman" style:font-name="Times New Roman"/>
    </style:style>
    <style:style style:family="paragraph" style:name="P114" style:parent-style-name="Standard">
      <style:paragraph-properties fo:margin-left="42.5448pt" fo:orphans="0" fo:widows="0"/>
    </style:style>
    <style:style style:family="paragraph" style:name="P102" style:parent-style-name="Standard">
      <style:paragraph-properties fo:margin-left="42.5448pt" fo:orphans="0" fo:text-align="justify" fo:widows="0"/>
      <style:text-properties fo:font-family="Times New Roman" style:font-name="Times New Roman"/>
    </style:style>
    <style:style style:family="paragraph" style:name="P110" style:parent-style-name="Standard">
      <style:paragraph-properties fo:margin-right="2.844pt" fo:orphans="2" fo:text-align="justify" fo:text-indent="14.148pt" fo:widows="2"/>
    </style:style>
    <style:style style:family="paragraph" style:name="P126" style:parent-style-name="Standard">
      <style:paragraph-properties fo:orphans="0" fo:text-align="center" fo:widows="0">
        <style:tab-stops>
          <style:tab-stop style:leader-style="none" style:position="188.496pt" style:type="left"/>
        </style:tab-stops>
      </style:paragraph-properties>
      <style:text-properties fo:font-family="Times New Roman" fo:font-weight="bold" style:font-name="Times New Roman" style:font-weight-asian="bold" style:font-weight-complex="bold"/>
    </style:style>
    <style:style style:family="paragraph" style:name="P17" style:parent-style-name="Standard">
      <style:paragraph-properties fo:orphans="0" fo:text-align="justify" fo:text-indent="1.5984pt" fo:widows="0"/>
    </style:style>
    <style:style co:numbering-list-id="list_9" style:family="paragraph" style:list-style-name="numList_7" style:name="P25" style:parent-style-name="Standard">
      <style:paragraph-properties fo:orphans="0" fo:text-align="justify" fo:text-indent="-1.6992pt" fo:widows="0"/>
    </style:style>
    <style:style style:family="paragraph" style:name="P51" style:parent-style-name="Standard">
      <style:paragraph-properties fo:orphans="0" fo:text-align="justify" fo:text-indent="35.4456pt" fo:widows="0">
        <style:tab-stops>
          <style:tab-stop style:leader-style="none" style:position="247.9968pt" style:type="center"/>
          <style:tab-stop style:leader-style="none" style:position="267.7464pt" style:type="left"/>
        </style:tab-stops>
      </style:paragraph-properties>
    </style:style>
    <style:style co:numbering-list-id="list_14" style:family="paragraph" style:list-level="2" style:list-style-name="numList_8" style:name="P47" style:parent-style-name="Standard">
      <style:paragraph-properties fo:orphans="2" fo:text-align="justify" fo:widows="2"/>
    </style:style>
    <style:style co:numbering-list-id="list_17" style:family="paragraph" style:list-style-name="numList_10" style:name="P40" style:parent-style-name="Standard">
      <style:paragraph-properties fo:orphans="2" fo:text-align="justify" fo:widows="2"/>
    </style:style>
    <style:style style:family="paragraph" style:name="P107" style:parent-style-name="Standard">
      <style:paragraph-properties fo:margin-left="42.5448pt" fo:text-indent="7.0992pt"/>
    </style:style>
    <style:style style:family="paragraph" style:name="P119" style:parent-style-name="Standard">
      <style:paragraph-properties fo:margin-right="-2.844pt" fo:orphans="0" fo:text-align="end" fo:text-indent="28.3464pt" fo:widows="0"/>
    </style:style>
    <style:style style:family="paragraph" style:name="P38" style:parent-style-name="Standard">
      <style:text-properties fo:font-family="Times New Roman" style:font-name="Times New Roman"/>
    </style:style>
    <style:style style:family="paragraph" style:name="P186" style:parent-style-name="Standard">
      <style:paragraph-properties fo:orphans="2" fo:text-align="end" fo:text-indent="28.3464pt" fo:widows="2"/>
      <style:text-properties fo:font-family="Times New Roman" fo:font-weight="bold" style:font-name="Times New Roman" style:font-weight-asian="bold" style:font-weight-complex="bold"/>
    </style:style>
    <style:style style:family="paragraph" style:name="P94" style:parent-style-name="Standard">
      <style:paragraph-properties fo:orphans="0" fo:text-align="justify" fo:widows="0"/>
      <style:text-properties fo:font-family="Times New Roman" fo:font-weight="bold" style:font-name="Times New Roman" style:font-weight-asian="bold" style:font-weight-complex="bold"/>
    </style:style>
    <style:style style:family="paragraph" style:name="P184" style:parent-style-name="Standard">
      <style:paragraph-properties fo:margin-bottom="9.9936pt" fo:orphans="2" fo:text-align="center" fo:text-indent="28.3464pt" fo:widows="2"/>
    </style:style>
    <style:style style:family="paragraph" style:name="P192" style:parent-style-name="Standard">
      <style:paragraph-properties fo:orphans="2" fo:text-align="center" fo:widows="2"/>
      <style:text-properties fo:font-family="Times New Roman" fo:font-weight="normal" style:font-name="Times New Roman" style:font-weight-asian="normal" style:font-weight-complex="normal"/>
    </style:style>
    <style:style style:family="paragraph" style:name="P143" style:parent-style-name="Standard">
      <style:paragraph-properties fo:margin-bottom="10.2456pt" fo:margin-left="35.4456pt" fo:orphans="0" fo:text-align="center" fo:widows="0">
        <style:tab-stops>
          <style:tab-stop co:tab-stop-absolute-position="126.5904pt" style:leader-style="none" style:position="91.1448pt" style:type="left"/>
          <style:tab-stop co:tab-stop-absolute-position="158.4936pt" style:leader-style="none" style:position="123.048pt" style:type="left"/>
        </style:tab-stops>
      </style:paragraph-properties>
    </style:style>
    <style:style co:numbering-list-id="list_1" style:family="paragraph" style:list-style-name="numList_1" style:name="P8" style:parent-style-name="Standard">
      <style:paragraph-properties fo:orphans="0" fo:text-align="justify" fo:widows="0"/>
    </style:style>
    <style:style style:family="paragraph" style:name="P73" style:parent-style-name="Standard">
      <style:paragraph-properties fo:orphans="0" fo:text-align="center" fo:widows="0"/>
      <style:text-properties fo:font-family="Times New Roman" fo:font-weight="bold" style:font-name="Times New Roman" style:font-weight-asian="bold" style:font-weight-complex="bold"/>
    </style:style>
    <style:style style:family="paragraph" style:name="P28" style:parent-style-name="Standard">
      <style:paragraph-properties fo:orphans="0" fo:text-align="justify" fo:text-indent="-1.6992pt" fo:widows="0">
        <style:tab-stops>
          <style:tab-stop style:leader-style="none" style:position="15.8472pt" style:type="left"/>
          <style:tab-stop style:leader-style="none" style:position="19.6992pt" style:type="left"/>
          <style:tab-stop style:leader-style="none" style:position="24.048pt" style:type="left"/>
        </style:tab-stops>
      </style:paragraph-properties>
    </style:style>
    <style:style style:family="paragraph" style:name="P43" style:parent-style-name="Standard">
      <style:paragraph-properties fo:text-indent="35.4456pt"/>
    </style:style>
    <style:style co:numbering-list-id="list_43" style:family="paragraph" style:list-style-name="numList_20" style:name="P99" style:parent-style-name="Standard">
      <style:paragraph-properties fo:margin-left="35.4456pt" fo:orphans="0" fo:text-align="justify" fo:widows="0"/>
    </style:style>
    <style:style style:family="paragraph" style:name="P120" style:parent-style-name="Standard">
      <style:paragraph-properties fo:orphans="0" fo:text-align="center" fo:text-indent="42.5448pt" fo:widows="0"/>
    </style:style>
    <style:style style:family="paragraph" style:name="P18" style:parent-style-name="Standard">
      <style:paragraph-properties fo:orphans="2" fo:text-align="justify" fo:widows="2">
        <style:tab-stops>
          <style:tab-stop style:leader-style="none" style:position="21.6pt" style:type="left"/>
        </style:tab-stops>
      </style:paragraph-properties>
    </style:style>
    <style:style style:family="paragraph" style:name="P70" style:parent-style-name="Standard">
      <style:paragraph-properties fo:margin-bottom="9.9936pt" fo:orphans="0" fo:text-align="center" fo:text-indent="-1.4472pt" fo:widows="0"/>
    </style:style>
    <style:style style:family="paragraph" style:name="P11" style:parent-style-name="Standard">
      <style:paragraph-properties fo:orphans="0" fo:text-align="justify" fo:text-indent="17.4456pt" fo:widows="0"/>
    </style:style>
    <style:style style:family="paragraph" style:name="P104" style:parent-style-name="Standard">
      <style:paragraph-properties fo:orphans="0" fo:widows="0"/>
      <style:text-properties fo:font-family="Times New Roman" style:font-name="Times New Roman"/>
    </style:style>
    <style:style co:numbering-list-id="list_38" style:family="paragraph" style:list-level="2" style:list-style-name="numList_18" style:name="P58" style:parent-style-name="Standard">
      <style:paragraph-properties fo:orphans="2" fo:text-align="justify" fo:widows="2"/>
    </style:style>
    <style:style style:family="paragraph" style:name="P179" style:parent-style-name="Standard">
      <style:paragraph-properties fo:orphans="2" fo:text-align="end" fo:text-indent="28.3464pt" fo:widows="2"/>
    </style:style>
    <style:style style:family="paragraph" style:name="P53" style:parent-style-name="Standard">
      <style:paragraph-properties fo:orphans="2" fo:text-align="justify" fo:text-indent="35.4456pt" fo:widows="2"/>
      <style:text-properties fo:font-family="Times New Roman" style:font-name="Times New Roman"/>
    </style:style>
    <style:style co:numbering-list-id="list_4" style:family="paragraph" style:list-level="2" style:list-style-name="numList_4" style:name="P15" style:parent-style-name="Standard">
      <style:paragraph-properties fo:orphans="0" fo:text-align="justify" fo:text-indent="1.5984pt" fo:widows="0"/>
    </style:style>
    <style:style style:family="paragraph" style:name="P83" style:parent-style-name="Standard">
      <style:paragraph-properties fo:orphans="0" fo:text-align="end" fo:text-indent="311.8464pt" fo:widows="0"/>
      <style:text-properties fo:font-family="Times New Roman" fo:font-size="10pt" style:font-name="Times New Roman" style:font-size-asian="10pt" style:font-size-complex="10pt"/>
    </style:style>
    <style:style co:numbering-list-id="list_14" style:family="paragraph" style:list-level="2" style:list-style-name="numList_8" style:name="P153" style:parent-style-name="Standard">
      <style:paragraph-properties fo:margin-left="31.0968pt" fo:text-indent="25.596pt"/>
    </style:style>
    <style:style style:family="paragraph" style:name="P33" style:parent-style-name="Standard">
      <style:paragraph-properties fo:orphans="0" fo:text-align="center" fo:text-indent="-18pt" fo:widows="0"/>
    </style:style>
    <style:style style:family="text" style:name="T27" style:parent-style-name="Основной_шрифт_абзаца_tx">
      <style:text-properties fo:font-family="Symbol" fo:font-size="13pt" style:font-name="Symbol" style:font-size-asian="13pt" style:font-size-complex="13pt"/>
    </style:style>
    <style:style style:family="text" style:name="T1" style:parent-style-name="Основной_шрифт_абзаца_tx">
      <style:text-properties fo:font-family="Times New Roman" fo:font-weight="bold" style:font-name="Times New Roman" style:font-weight-asian="bold" style:font-weight-complex="bold"/>
    </style:style>
    <style:style style:family="text" style:name="T26" style:parent-style-name="Основной_шрифт_абзаца_tx">
      <style:text-properties fo:font-family="Times New Roman" fo:font-size="13pt" style:font-name="Times New Roman" style:font-size-asian="13pt" style:font-size-complex="13pt"/>
    </style:style>
    <style:style style:family="text" style:name="T25" style:parent-style-name="Основной_шрифт_абзаца_tx">
      <style:text-properties fo:font-family="Times New Roman" fo:font-size="13pt" fo:font-weight="bold" style:font-name="Times New Roman" style:font-size-asian="13pt" style:font-size-complex="13pt" style:font-weight-asian="bold" style:font-weight-complex="bold"/>
    </style:style>
    <style:style style:family="text" style:name="T10" style:parent-style-name="Основной_шрифт_абзаца_tx">
      <style:text-properties fo:color="#00000A" fo:font-family="Times New Roman" style:font-name="Times New Roman">
        <co:theme-color>
          <value>
            <rgba>00000AFF</rgba>
          </value>
        </co:theme-color>
      </style:text-properties>
    </style:style>
    <style:style style:family="text" style:name="T18" style:parent-style-name="Основной_шрифт_абзаца_tx">
      <style:text-properties fo:color="#000000" fo:font-family="TimesNewRomanPS-BoldMT" fo:font-weight="bold" style:font-name="TimesNewRomanPS-BoldMT" style:font-weight-asian="bold" style:font-weight-complex="bold">
        <co:theme-color>
          <value>
            <rgba>000000FF</rgba>
          </value>
        </co:theme-color>
      </style:text-properties>
    </style:style>
    <style:style style:family="text" style:name="T9" style:parent-style-name="Основной_шрифт_абзаца_tx">
      <style:text-properties fo:color="#000000" fo:font-family="Times New Roman" fo:font-size="10pt" style:font-name="Times New Roman" style:font-size-asian="10pt" style:font-size-complex="10pt">
        <co:theme-color>
          <value>
            <rgba>000000FF</rgba>
          </value>
        </co:theme-color>
      </style:text-properties>
    </style:style>
    <style:style style:family="text" style:name="T6" style:parent-style-name="Основной_шрифт_абзаца_tx">
      <style:text-properties fo:color="#000000" fo:font-family="Times New Roman" style:font-name="Times New Roman">
        <co:theme-color>
          <value>
            <rgba>000000FF</rgba>
          </value>
        </co:theme-color>
      </style:text-properties>
    </style:style>
    <style:style style:family="text" style:name="T7" style:parent-style-name="Основной_шрифт_абзаца_tx">
      <style:text-properties fo:color="#000000" fo:font-family="Arial Unicode MS" fo:font-size="10pt" style:font-name="Arial Unicode MS" style:font-size-asian="10pt" style:font-size-complex="10pt">
        <co:theme-color>
          <value>
            <rgba>000000FF</rgba>
          </value>
        </co:theme-color>
      </style:text-properties>
    </style:style>
    <style:style style:family="text" style:name="T2">
      <style:text-properties fo:font-family="Times New Roman" fo:font-weight="bold" style:font-name="Times New Roman" style:font-weight-asian="bold" style:font-weight-complex="bold"/>
    </style:style>
    <style:style style:family="text" style:name="T17">
      <style:text-properties fo:font-family="Times New Roman" fo:font-size="10pt" fo:font-weight="bold" style:font-name="Times New Roman" style:font-size-asian="10pt" style:font-size-complex="10pt" style:font-weight-asian="bold" style:font-weight-complex="bold"/>
    </style:style>
    <style:style style:family="text" style:name="T24">
      <style:text-properties fo:font-family="Times New Roman" fo:font-size="13pt" fo:font-weight="bold" style:font-name="Times New Roman" style:font-size-asian="13pt" style:font-size-complex="13pt" style:font-weight-asian="bold" style:font-weight-complex="bold"/>
    </style:style>
    <style:style style:family="text" style:name="T22" style:parent-style-name="Основной_шрифт_абзаца_tx">
      <style:text-properties fo:color="#000000" fo:font-family="PT Astra Serif" style:font-name="PT Astra Serif">
        <co:theme-color>
          <value>
            <rgba>000000FF</rgba>
          </value>
        </co:theme-color>
      </style:text-properties>
    </style:style>
    <style:style style:family="text" style:name="T11">
      <style:text-properties fo:font-family="Times New Roman" fo:letter-spacing="-0.0936pt" style:font-name="Times New Roman"/>
    </style:style>
    <style:style style:family="text" style:name="T13">
      <style:text-properties fo:font-family="Times New Roman" fo:font-size="10pt" style:font-name="Times New Roman" style:font-size-asian="10pt" style:font-size-complex="10pt"/>
    </style:style>
    <style:style style:family="text" style:name="T12" style:parent-style-name="Основной_шрифт_абзаца_tx">
      <style:text-properties fo:font-family="Times New Roman" fo:letter-spacing="-0.0936pt" style:font-name="Times New Roman"/>
    </style:style>
    <style:style style:family="text" style:name="T29">
      <style:text-properties style:text-underline-style="solid"/>
    </style:style>
    <style:style style:family="text" style:name="T3" style:parent-style-name="Основной_шрифт_абзаца_tx">
      <style:text-properties fo:font-family="Times New Roman" style:font-name="Times New Roman"/>
    </style:style>
    <style:style style:family="text" style:name="T4">
      <style:text-properties fo:font-family="Times New Roman" style:font-name="Times New Roman"/>
    </style:style>
    <style:style style:family="text" style:name="T28">
      <style:text-properties fo:font-family="Times New Roman" fo:font-weight="normal" style:font-name="Times New Roman" style:font-weight-asian="normal" style:font-weight-complex="normal"/>
    </style:style>
    <style:style style:family="text" style:name="T20">
      <style:text-properties fo:color="#000000" fo:font-family="TimesNewRomanPS-BoldMT" fo:font-weight="bold" style:font-name="TimesNewRomanPS-BoldMT" style:font-weight-asian="bold" style:font-weight-complex="bold">
        <co:theme-color>
          <value>
            <rgba>000000FF</rgba>
          </value>
        </co:theme-color>
      </style:text-properties>
    </style:style>
    <style:style style:family="text" style:name="T14">
      <style:text-properties fo:color="#000000" fo:font-family="Calibri" style:font-name="Calibri">
        <co:theme-color>
          <value>
            <rgba>000000FF</rgba>
          </value>
        </co:theme-color>
      </style:text-properties>
    </style:style>
    <style:style style:family="text" style:name="T19" style:parent-style-name="Основной_шрифт_абзаца_tx">
      <style:text-properties fo:color="#000000" fo:font-family="Times New Roman" fo:font-weight="bold" style:font-name="Times New Roman" style:font-weight-asian="bold" style:font-weight-complex="bold">
        <co:theme-color>
          <value>
            <rgba>000000FF</rgba>
          </value>
        </co:theme-color>
      </style:text-properties>
    </style:style>
    <style:style style:family="text" style:name="T5">
      <style:text-properties fo:color="#000000" fo:font-family="Times New Roman" style:font-name="Times New Roman">
        <co:theme-color>
          <value>
            <rgba>000000FF</rgba>
          </value>
        </co:theme-color>
      </style:text-properties>
    </style:style>
    <style:style style:family="text" style:name="T15" style:parent-style-name="Основной_шрифт_абзаца_tx">
      <style:text-properties fo:font-family="Times New Roman" fo:font-size="10pt" fo:font-weight="bold" style:font-name="Times New Roman" style:font-size-asian="10pt" style:font-size-complex="10pt" style:font-weight-asian="bold" style:font-weight-complex="bold"/>
    </style:style>
    <style:style style:family="text" style:name="T23" style:parent-style-name="Основной_шрифт_абзаца_tx"/>
    <style:style style:family="text" style:name="T16" style:parent-style-name="Основной_шрифт_абзаца_tx">
      <style:text-properties fo:font-family="Times New Roman" fo:font-size="10pt" style:font-name="Times New Roman" style:font-size-asian="10pt" style:font-size-complex="10pt"/>
    </style:style>
    <style:style style:family="text" style:name="T8" style:parent-style-name="Основной_шрифт_абзаца_tx">
      <style:text-properties fo:color="#000000">
        <co:theme-color>
          <value>
            <rgba>000000FF</rgba>
          </value>
        </co:theme-color>
      </style:text-properties>
    </style:style>
    <style:style style:family="text" style:name="T21">
      <style:text-properties fo:font-family="PT Astra Serif" style:font-name="PT Astra Serif"/>
    </style:style>
    <style:style style:family="table" style:name="Table5">
      <co:linked-style style-name="Cell19"/>
      <style:table-properties fo:margin-left="43.0488pt" style:width="476.9928pt" table:align="left" table:display="true"/>
    </style:style>
    <style:style style:family="table-cell" style:name="Cell19">
      <co:linked-style style-name="Table5"/>
    </style:style>
    <style:style style:family="table" style:name="Table2">
      <co:linked-style style-name="Cell7"/>
      <style:table-properties fo:margin-left="0.2448pt" style:width="488.7936pt" table:align="left" table:display="true"/>
    </style:style>
    <style:style style:family="table-cell" style:name="Cell7">
      <co:linked-style style-name="Table2"/>
    </style:style>
    <style:style style:family="table" style:name="Table1">
      <co:linked-style style-name="Cell1"/>
      <style:table-properties fo:margin-left="-1.296pt" style:width="517.4784pt" table:align="left" table:display="true"/>
    </style:style>
    <style:style style:family="table-cell" style:name="Cell1">
      <co:linked-style style-name="Table1"/>
    </style:style>
    <style:style style:family="table" style:name="Table4">
      <co:linked-style style-name="Cell13"/>
      <style:table-properties fo:margin-left="0pt" style:width="526.9464pt" table:align="left" table:display="true"/>
    </style:style>
    <style:style style:family="table-cell" style:name="Cell13">
      <co:linked-style style-name="Table4"/>
    </style:style>
    <style:style style:family="table" style:name="Table7">
      <co:linked-style style-name="Cell31"/>
      <style:table-properties fo:margin-left="0pt" style:width="446.4936pt" table:align="center" table:display="true"/>
    </style:style>
    <style:style style:family="table-cell" style:name="Cell31">
      <co:linked-style style-name="Table7"/>
    </style:style>
    <style:style style:family="table" style:name="Table3">
      <co:linked-style style-name="Cell9"/>
      <style:table-properties fo:margin-left="-7.0992pt" style:width="524.484pt" table:align="left" table:display="true"/>
    </style:style>
    <style:style style:family="table-cell" style:name="Cell9">
      <co:linked-style style-name="Table3"/>
    </style:style>
    <style:style style:family="table" style:name="Table6">
      <co:linked-style style-name="Cell28"/>
      <style:table-properties fo:margin-left="28.8432pt" style:width="481.8816pt" table:align="left" table:display="true"/>
    </style:style>
    <style:style style:family="table-cell" style:name="Cell28">
      <co:linked-style style-name="Table6"/>
    </style:style>
    <style:style style:family="table-column" style:name="Col32">
      <style:table-column-properties style:column-width="171.2952pt" style:use-optimal-column-width="false"/>
    </style:style>
    <style:style style:family="table-column" style:name="Col35">
      <style:table-column-properties style:column-width="143.3952pt" style:use-optimal-column-width="false"/>
    </style:style>
    <style:style style:family="table-column" style:name="Col26">
      <style:table-column-properties style:column-width="24.3936pt" style:use-optimal-column-width="false"/>
    </style:style>
    <style:style style:family="table-column" style:name="Col5">
      <style:table-column-properties style:column-width="1.4976pt" style:use-optimal-column-width="false"/>
    </style:style>
    <style:style style:family="table-column" style:name="Col12">
      <style:table-column-properties style:column-width="70.8984pt" style:use-optimal-column-width="false"/>
    </style:style>
    <style:style style:family="table-column" style:name="Col19">
      <style:table-column-properties style:column-width="91.7496pt" style:use-optimal-column-width="false"/>
    </style:style>
    <style:style style:family="table-column" style:name="Col2">
      <style:table-column-properties style:column-width="2.4984pt" style:use-optimal-column-width="false"/>
    </style:style>
    <style:style style:family="table-column" style:name="Col14">
      <style:table-column-properties style:column-width="184.4496pt" style:use-optimal-column-width="false"/>
    </style:style>
    <style:style style:family="table-column" style:name="Col17">
      <style:table-column-properties style:column-width="20.8944pt" style:use-optimal-column-width="false"/>
    </style:style>
    <style:style style:family="table-column" style:name="Col10">
      <style:table-column-properties style:column-width="155.4984pt" style:use-optimal-column-width="false"/>
    </style:style>
    <style:style style:family="table-column" style:name="Col25">
      <style:table-column-properties style:column-width="22.3992pt" style:use-optimal-column-width="false"/>
    </style:style>
    <style:style style:family="table-column" style:name="Col36">
      <style:table-column-properties style:column-width="106.344pt" style:use-optimal-column-width="false"/>
    </style:style>
    <style:style style:family="table-column" style:name="Col21">
      <style:table-column-properties style:column-width="22.2984pt" style:use-optimal-column-width="false"/>
    </style:style>
    <style:style style:family="table-column" style:name="Col9">
      <style:table-column-properties style:column-width="255.2472pt" style:use-optimal-column-width="false"/>
    </style:style>
    <style:style style:family="table-column" style:name="Col20">
      <style:table-column-properties style:column-width="22.4496pt" style:use-optimal-column-width="false"/>
    </style:style>
    <style:style style:family="table-column" style:name="Col15">
      <style:table-column-properties style:column-width="49.5936pt" style:use-optimal-column-width="false"/>
    </style:style>
    <style:style style:family="table-column" style:name="Col37">
      <style:table-column-properties style:column-width="328.3992pt" style:use-optimal-column-width="false"/>
    </style:style>
    <style:style style:family="table-column" style:name="Col4">
      <style:table-column-properties style:column-width="154.6992pt" style:use-optimal-column-width="false"/>
    </style:style>
    <style:style style:family="table-column" style:name="Col29">
      <style:table-column-properties style:column-width="21.8952pt" style:use-optimal-column-width="false"/>
    </style:style>
    <style:style style:family="table-column" style:name="Col34">
      <style:table-column-properties style:column-width="120.348pt" style:use-optimal-column-width="false"/>
    </style:style>
    <style:style style:family="table-column" style:name="Col33">
      <style:table-column-properties style:column-width="111.7944pt" style:use-optimal-column-width="false"/>
    </style:style>
    <style:style style:family="table-column" style:name="Col22">
      <style:table-column-properties style:column-width="24.5448pt" style:use-optimal-column-width="false"/>
    </style:style>
    <style:style style:family="table-column" style:name="Col8">
      <style:table-column-properties style:column-width="233.5464pt" style:use-optimal-column-width="false"/>
    </style:style>
    <style:style style:family="table-column" style:name="Col24">
      <style:table-column-properties style:column-width="21.8448pt" style:use-optimal-column-width="false"/>
    </style:style>
    <style:style style:family="table-column" style:name="Col18">
      <style:table-column-properties style:column-width="88.848pt" style:use-optimal-column-width="false"/>
    </style:style>
    <style:style style:family="table-column" style:name="Col30">
      <style:table-column-properties style:column-width="32.6448pt" style:use-optimal-column-width="false"/>
    </style:style>
    <style:style style:family="table-column" style:name="Col3">
      <style:table-column-properties style:column-width="32.796pt" style:use-optimal-column-width="false"/>
    </style:style>
    <style:style style:family="table-column" style:name="Col16">
      <style:table-column-properties style:column-width="63.7992pt" style:use-optimal-column-width="false"/>
    </style:style>
    <style:style style:family="table-column" style:name="Col38">
      <style:table-column-properties style:column-width="118.0944pt" style:use-optimal-column-width="false"/>
    </style:style>
    <style:style style:family="table-column" style:name="Col7">
      <style:table-column-properties style:column-width="2.2464pt" style:use-optimal-column-width="false"/>
    </style:style>
    <style:style style:family="table-column" style:name="Col23">
      <style:table-column-properties style:column-width="22.0968pt" style:use-optimal-column-width="false"/>
    </style:style>
    <style:style style:family="table-column" style:name="Col13">
      <style:table-column-properties style:column-width="155.7432pt" style:use-optimal-column-width="false"/>
    </style:style>
    <style:style style:family="table-column" style:name="Col31">
      <style:table-column-properties style:column-width="305.6976pt" style:use-optimal-column-width="false"/>
    </style:style>
    <style:style style:family="table-column" style:name="Col27">
      <style:table-column-properties style:column-width="22.248pt" style:use-optimal-column-width="false"/>
    </style:style>
    <style:style style:family="table-column" style:name="Col6">
      <style:table-column-properties style:column-width="296.244pt" style:use-optimal-column-width="false"/>
    </style:style>
    <style:style style:family="table-column" style:name="Col28">
      <style:table-column-properties style:column-width="22.1472pt" style:use-optimal-column-width="false"/>
    </style:style>
    <style:style style:family="table-column" style:name="Col1">
      <style:table-column-properties style:column-width="27.4968pt" style:use-optimal-column-width="false"/>
    </style:style>
    <style:style style:family="table-column" style:name="Col11">
      <style:table-column-properties style:column-width="333.2952pt" style:use-optimal-column-width="false"/>
    </style:style>
    <style:style style:family="table-row" style:name="Row17">
      <style:table-row-properties style:min-row-height="22.5pt" style:use-optimal-row-height="true"/>
    </style:style>
    <style:style style:family="table-row" style:name="Row23">
      <style:table-row-properties style:min-row-height="1pt" style:use-optimal-row-height="true"/>
    </style:style>
    <style:style style:family="table-row" style:name="Row16">
      <style:table-row-properties style:min-row-height="14.9976pt" style:use-optimal-row-height="true"/>
    </style:style>
    <style:style style:family="table-row" style:name="Row14">
      <style:table-row-properties style:min-row-height="49.4496pt" style:use-optimal-row-height="true"/>
    </style:style>
    <style:style style:family="table-row" style:name="Row7">
      <style:table-row-properties style:min-row-height="59.9976pt" style:use-optimal-row-height="true"/>
    </style:style>
    <style:style style:family="table-row" style:name="Row5">
      <style:table-row-properties style:min-row-height="23.2488pt" style:use-optimal-row-height="true"/>
    </style:style>
    <style:style style:family="table-row" style:name="Row8">
      <style:table-row-properties style:min-row-height="45pt" style:use-optimal-row-height="true"/>
    </style:style>
    <style:style style:family="table-row" style:name="Row21">
      <style:table-row-properties style:min-row-height="38.2464pt" style:use-optimal-row-height="true"/>
    </style:style>
    <style:style style:family="table-row" style:name="Row13">
      <style:table-row-properties style:min-row-height="38.844pt" style:use-optimal-row-height="true"/>
    </style:style>
    <style:style style:family="table-row" style:name="Row1">
      <style:table-row-properties style:min-row-height="39.6432pt" style:use-optimal-row-height="true"/>
    </style:style>
    <style:style style:family="table-row" style:name="Row3">
      <style:table-row-properties style:min-row-height="24.5448pt" style:use-optimal-row-height="true"/>
    </style:style>
    <style:style style:family="table-row" style:name="Row11">
      <style:table-row-properties style:min-row-height="26.0496pt" style:use-optimal-row-height="true"/>
    </style:style>
    <style:style style:family="table-row" style:name="Row20">
      <style:table-row-properties style:min-row-height="63.7488pt" style:use-optimal-row-height="true"/>
    </style:style>
    <style:style style:family="table-row" style:name="Row2">
      <style:table-row-properties style:min-row-height="20.7936pt" style:use-optimal-row-height="true"/>
    </style:style>
    <style:style style:family="table-row" style:name="Row22">
      <style:table-row-properties style:min-row-height="25.4952pt" style:use-optimal-row-height="true"/>
    </style:style>
    <style:style style:family="table-row" style:name="Row6">
      <style:table-row-properties style:min-row-height="20.5992pt" style:use-optimal-row-height="true"/>
    </style:style>
    <style:style style:family="table-row" style:name="Row9">
      <style:table-row-properties style:min-row-height="39.6pt" style:use-optimal-row-height="true"/>
    </style:style>
    <style:style style:family="table-row" style:name="Row10">
      <style:table-row-properties style:min-row-height="29.9952pt" style:use-optimal-row-height="true"/>
    </style:style>
    <style:style style:family="table-row" style:name="Row12">
      <style:table-row-properties style:min-row-height="65.9448pt" style:use-optimal-row-height="true"/>
    </style:style>
    <style:style style:family="table-row" style:name="Row4">
      <style:table-row-properties style:min-row-height="4.5pt" style:use-optimal-row-height="true"/>
    </style:style>
    <style:style style:family="table-row" style:name="Row18">
      <style:table-row-properties style:min-row-height="49.0464pt" style:use-optimal-row-height="true"/>
    </style:style>
    <style:style style:family="table-row" style:name="Row15">
      <style:table-row-properties style:min-row-height="14.0976pt" style:use-optimal-row-height="true"/>
    </style:style>
    <style:style style:family="table-row" style:name="Row19">
      <style:table-row-properties style:min-row-height="20.7432pt" style:use-optimal-row-height="true"/>
    </style:style>
    <style:style style:family="table-cell" style:name="Cell27">
      <style:table-cell-properties fo:border-bottom="0.5pt solid #000000" fo:border-left="none" fo:border-right="0.5pt solid #000000" fo:border-top="0.5pt solid #000000" fo:padding-bottom="0pt" fo:padding-left="5.4pt" fo:padding-right="5.4pt" fo:padding-top="0pt" fo:wrap-option="wrap" style:vertical-align="middle"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table-cell-properties>
      <style:graphic-properties draw:textarea-vertical-align="middle" fo:padding-bottom="0pt" fo:padding-left="5.4pt" fo:padding-right="5.4pt" fo:padding-top="0pt"/>
      <style:paragraph-properties/>
    </style:style>
    <style:style style:family="table-cell" style:name="Cell25">
      <style:table-cell-properties fo:border-bottom="0.5pt solid #000000" fo:border-left="0.5pt solid #000000" fo:border-right="0.5pt solid #000000" fo:border-top="0.5pt solid #000000" fo:padding-bottom="0pt" fo:padding-left="5.4pt" fo:padding-right="5.4pt" fo:padding-top="0pt" fo:wrap-option="wrap" style:vertical-align="middle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table-cell-properties>
      <style:graphic-properties draw:textarea-vertical-align="middle" fo:padding-bottom="0pt" fo:padding-left="5.4pt" fo:padding-right="5.4pt" fo:padding-top="0pt"/>
      <style:paragraph-properties/>
      <style:text-properties fo:font-family="Times New Roman" style:font-name="Times New Roman"/>
    </style:style>
    <style:style style:family="table-cell" style:name="Cell18">
      <style:table-cell-properties fo:border-bottom="0.5pt solid #000000" fo:border-left="none" fo:border-right="0.5pt solid #000000" fo:border-top="none" fo:padding-bottom="0pt" fo:padding-left="5.4pt" fo:padding-right="5.4pt" fo:padding-top="0pt" fo:wrap-option="wrap" style:repeat-content="false" style:text-align-source="fix" style:vertical-align="middle">
        <co:border-right-theme-color>
          <value>
            <rgba>000000FF</rgba>
          </value>
        </co:border-right-theme-color>
        <co:border-bottom-theme-color>
          <value>
            <rgba>000000FF</rgba>
          </value>
        </co:border-bottom-theme-color>
      </style:table-cell-properties>
      <style:graphic-properties draw:textarea-vertical-align="middle" fo:padding-bottom="0pt" fo:padding-left="5.4pt" fo:padding-right="5.4pt" fo:padding-top="0pt"/>
      <style:paragraph-properties fo:orphans="2" fo:text-align="center" fo:widows="2"/>
    </style:style>
    <style:style style:family="table-cell" style:name="Cell24">
      <style:table-cell-properties fo:border-bottom="0.5pt solid #000000" fo:border-left="0.5pt solid #000000" fo:border-right="0.5pt solid #000000" fo:border-top="none" fo:padding-bottom="0pt" fo:padding-left="5.4pt" fo:padding-right="5.4pt" fo:padding-top="0pt" fo:wrap-option="wrap" style:vertical-align="middle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bottom-theme-color>
          <value>
            <rgba>000000FF</rgba>
          </value>
        </co:border-bottom-theme-color>
      </style:table-cell-properties>
      <style:graphic-properties draw:textarea-vertical-align="middle" fo:padding-bottom="0pt" fo:padding-left="5.4pt" fo:padding-right="5.4pt" fo:padding-top="0pt"/>
      <style:paragraph-properties/>
    </style:style>
    <style:style style:family="table-cell" style:name="Cell10">
      <style:table-cell-properties fo:border-bottom="0.5pt solid #000000" fo:border-left="0.5pt solid #000000" fo:border-right="0.5pt solid #000000" fo:border-top="0.5pt solid #000000" fo:padding-bottom="0pt" fo:padding-left="5.4pt" fo:padding-right="5.4pt" fo:padding-top="0pt" fo:wrap-option="wrap" style:repeat-content="false" style:text-align-source="fix" style:vertical-align="middle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table-cell-properties>
      <style:graphic-properties draw:textarea-vertical-align="middle" fo:padding-bottom="0pt" fo:padding-left="5.4pt" fo:padding-right="5.4pt" fo:padding-top="0pt"/>
      <style:paragraph-properties fo:orphans="2" fo:text-align="center" fo:widows="2"/>
      <style:text-properties fo:color="#000000" fo:font-family="Times New Roman" style:font-name="Times New Roman">
        <co:theme-color>
          <value>
            <rgba>000000FF</rgba>
          </value>
        </co:theme-color>
      </style:text-properties>
    </style:style>
    <style:style style:family="table-cell" style:name="Cell26">
      <style:table-cell-properties fo:border-bottom="0.5pt solid #000000" fo:border-left="none" fo:border-right="0.5pt solid #000000" fo:border-top="0.5pt solid #000000" fo:padding-bottom="0pt" fo:padding-left="5.4pt" fo:padding-right="5.4pt" fo:padding-top="0pt" fo:wrap-option="wrap" style:vertical-align="middle"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table-cell-properties>
      <style:graphic-properties draw:textarea-vertical-align="middle" fo:padding-bottom="0pt" fo:padding-left="5.4pt" fo:padding-right="5.4pt" fo:padding-top="0pt"/>
      <style:paragraph-properties/>
      <style:text-properties fo:font-family="Times New Roman" style:font-name="Times New Roman"/>
    </style:style>
    <style:style style:family="table-cell" style:name="Cell29">
      <style:table-cell-properties fo:border-bottom="0.5pt solid #000000" fo:border-left="0.5pt solid #000000" fo:border-right="0.5pt solid #000000" fo:border-top="0.5pt solid #000000" fo:padding-bottom="0pt" fo:padding-left="5.4pt" fo:padding-right="5.4pt" fo:padding-top="0pt" fo:wrap-option="wrap" style:repeat-content="false" style:text-align-source="fix" style:vertical-align="middle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table-cell-properties>
      <style:graphic-properties draw:textarea-vertical-align="middle" fo:padding-bottom="0pt" fo:padding-left="5.4pt" fo:padding-right="5.4pt" fo:padding-top="0pt"/>
      <style:paragraph-properties fo:orphans="2" fo:text-align="center" fo:widows="2"/>
      <style:text-properties fo:font-family="Times New Roman" style:font-name="Times New Roman"/>
    </style:style>
    <style:style style:family="table-cell" style:name="Cell23">
      <style:table-cell-properties fo:border-bottom="0.5pt solid #000000" fo:border-left="0.5pt solid #000000" fo:border-right="0.5pt solid #000000" fo:border-top="none" fo:padding-bottom="0pt" fo:padding-left="5.4pt" fo:padding-right="5.4pt" fo:padding-top="0pt" fo:wrap-option="wrap" style:repeat-content="false" style:text-align-source="fix" style:vertical-align="middle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bottom-theme-color>
          <value>
            <rgba>000000FF</rgba>
          </value>
        </co:border-bottom-theme-color>
      </style:table-cell-properties>
      <style:graphic-properties draw:textarea-vertical-align="middle" fo:padding-bottom="0pt" fo:padding-left="5.4pt" fo:padding-right="5.4pt" fo:padding-top="0pt"/>
      <style:paragraph-properties fo:orphans="2" fo:text-align="justify" fo:widows="2"/>
      <style:text-properties fo:font-family="Times New Roman" style:font-name="Times New Roman"/>
    </style:style>
    <style:style style:family="table-cell" style:name="Cell32">
      <style:table-cell-properties fo:border-bottom="0.5pt solid #000000" fo:border-left="0.5pt solid #000000" fo:border-right="0.5pt solid #000000" fo:border-top="0.5pt solid #000000" fo:padding-bottom="0pt" fo:padding-left="5.4pt" fo:padding-right="5.4pt" fo:padding-top="0pt" fo:wrap-option="wrap" style:repeat-content="false" style:text-align-source="fix" style:vertical-align="bottom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table-cell-properties>
      <style:graphic-properties draw:textarea-vertical-align="bottom" fo:padding-bottom="0pt" fo:padding-left="5.4pt" fo:padding-right="5.4pt" fo:padding-top="0pt"/>
      <style:paragraph-properties fo:orphans="2" fo:text-align="justify" fo:widows="2"/>
      <style:text-properties fo:font-family="Times New Roman" style:font-name="Times New Roman"/>
    </style:style>
    <style:style style:family="table-cell" style:name="Cell33">
      <style:table-cell-properties fo:border-bottom="0.5pt solid #000000" fo:border-left="0.5pt solid #000000" fo:border-right="0.5pt solid #000000" fo:border-top="0.5pt solid #000000" fo:padding-bottom="0pt" fo:padding-left="5.4pt" fo:padding-right="5.4pt" fo:padding-top="0pt" fo:wrap-option="wrap" style:repeat-content="false" style:text-align-source="fix" style:vertical-align="bottom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table-cell-properties>
      <style:graphic-properties draw:textarea-vertical-align="bottom" fo:padding-bottom="0pt" fo:padding-left="5.4pt" fo:padding-right="5.4pt" fo:padding-top="0pt"/>
      <style:paragraph-properties fo:orphans="2" fo:text-align="center" fo:widows="2"/>
      <style:text-properties fo:font-family="Times New Roman" style:font-name="Times New Roman"/>
    </style:style>
    <style:style style:family="table-cell" style:name="Cell3">
      <style:table-cell-properties fo:border-bottom="0.5pt solid #000000" fo:border-left="0.5pt solid #000000" fo:border-right="0.5pt solid #000000" fo:border-top="0.5pt solid #000000" fo:padding-bottom="0pt" fo:padding-left="5.4pt" fo:padding-right="5.4pt" fo:padding-top="0pt" fo:wrap-option="wrap" style:vertical-align="top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table-cell-properties>
      <style:graphic-properties draw:textarea-vertical-align="top" fo:padding-bottom="0pt" fo:padding-left="5.4pt" fo:padding-right="5.4pt" fo:padding-top="0pt"/>
      <style:paragraph-properties/>
    </style:style>
    <style:style style:family="table-cell" style:name="Cell30">
      <style:table-cell-properties fo:border-bottom="0.5pt solid #000000" fo:border-left="0.5pt solid #000000" fo:border-right="0.5pt solid #000000" fo:border-top="0.5pt solid #000000" fo:padding-bottom="0pt" fo:padding-left="5.4pt" fo:padding-right="5.4pt" fo:padding-top="0pt" fo:wrap-option="wrap" style:vertical-align="middle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table-cell-properties>
      <style:graphic-properties draw:textarea-vertical-align="middle" fo:padding-bottom="0pt" fo:padding-left="5.4pt" fo:padding-right="5.4pt" fo:padding-top="0pt"/>
      <style:paragraph-properties/>
    </style:style>
    <style:style style:family="table-cell" style:name="Cell21">
      <style:table-cell-properties fo:border-bottom="0.5pt solid #000000" fo:border-left="0.5pt solid #000000" fo:border-right="0.5pt solid #000000" fo:border-top="none" fo:padding-bottom="0pt" fo:padding-left="5.4pt" fo:padding-right="5.4pt" fo:padding-top="0pt" fo:wrap-option="wrap" style:vertical-align="middle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bottom-theme-color>
          <value>
            <rgba>000000FF</rgba>
          </value>
        </co:border-bottom-theme-color>
      </style:table-cell-properties>
      <style:graphic-properties draw:textarea-vertical-align="middle" fo:padding-bottom="0pt" fo:padding-left="5.4pt" fo:padding-right="5.4pt" fo:padding-top="0pt"/>
      <style:paragraph-properties/>
      <style:text-properties fo:color="#000000" fo:font-family="Times New Roman" style:font-name="Times New Roman">
        <co:theme-color>
          <value>
            <rgba>000000FF</rgba>
          </value>
        </co:theme-color>
      </style:text-properties>
    </style:style>
    <style:style style:family="table-cell" style:name="Cell8">
      <style:table-cell-properties fo:border-bottom="0.5pt solid #000000" fo:border-left="0.5pt solid #000000" fo:border-right="0.5pt solid #000000" fo:border-top="0.5pt solid #000000" fo:padding-bottom="0pt" fo:padding-left="5.4pt" fo:padding-right="5.4pt" fo:padding-top="0pt" fo:wrap-option="wrap" style:repeat-content="false" style:text-align-source="fix" style:vertical-align="top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table-cell-properties>
      <style:graphic-properties draw:textarea-vertical-align="top" fo:padding-bottom="0pt" fo:padding-left="5.4pt" fo:padding-right="5.4pt" fo:padding-top="0pt"/>
      <style:paragraph-properties fo:orphans="2" fo:text-align="center" fo:widows="2"/>
      <style:text-properties fo:color="#000000" fo:font-family="Times New Roman" style:font-name="Times New Roman">
        <co:theme-color>
          <value>
            <rgba>000000FF</rgba>
          </value>
        </co:theme-color>
      </style:text-properties>
    </style:style>
    <style:style style:family="table-cell" style:name="Cell16">
      <style:table-cell-properties fo:border-bottom="0.5pt solid #000000" fo:border-left="none" fo:border-right="0.5pt solid #000000" fo:border-top="0.5pt solid #000000" fo:padding-bottom="0pt" fo:padding-left="5.4pt" fo:padding-right="5.4pt" fo:padding-top="0pt" fo:wrap-option="wrap" style:repeat-content="false" style:text-align-source="fix" style:vertical-align="middle"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table-cell-properties>
      <style:graphic-properties draw:textarea-vertical-align="middle" fo:padding-bottom="0pt" fo:padding-left="5.4pt" fo:padding-right="5.4pt" fo:padding-top="0pt"/>
      <style:paragraph-properties fo:orphans="2" fo:text-align="center" fo:widows="2"/>
    </style:style>
    <style:style style:family="table-cell" style:name="Cell11">
      <style:table-cell-properties fo:border-bottom="0.5pt solid #000000" fo:border-left="0.5pt solid #000000" fo:border-right="0.5pt solid #000000" fo:border-top="0.5pt solid #000000" fo:padding-bottom="0pt" fo:padding-left="5.4pt" fo:padding-right="5.4pt" fo:padding-top="0pt" fo:wrap-option="wrap" style:vertical-align="middle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table-cell-properties>
      <style:graphic-properties draw:textarea-vertical-align="middle" fo:padding-bottom="0pt" fo:padding-left="5.4pt" fo:padding-right="5.4pt" fo:padding-top="0pt"/>
      <style:paragraph-properties/>
      <style:text-properties fo:color="#000000" fo:font-family="Times New Roman" style:font-name="Times New Roman">
        <co:theme-color>
          <value>
            <rgba>000000FF</rgba>
          </value>
        </co:theme-color>
      </style:text-properties>
    </style:style>
    <style:style style:family="table-cell" style:name="Cell17">
      <style:table-cell-properties fo:border-bottom="0.5pt solid #000000" fo:border-left="0.5pt solid #000000" fo:border-right="0.5pt solid #000000" fo:border-top="0.5pt solid #000000" fo:padding-bottom="0pt" fo:padding-left="5.4pt" fo:padding-right="5.4pt" fo:padding-top="0pt" fo:wrap-option="wrap" style:repeat-content="false" style:text-align-source="fix" style:vertical-align="top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table-cell-properties>
      <style:graphic-properties draw:textarea-vertical-align="top" fo:padding-bottom="0pt" fo:padding-left="5.4pt" fo:padding-right="5.4pt" fo:padding-top="0pt"/>
      <style:paragraph-properties fo:orphans="2" fo:text-align="center" fo:widows="2"/>
      <style:text-properties fo:font-family="Times New Roman" fo:font-size="10pt" style:font-name="Times New Roman" style:font-size-asian="10pt" style:font-size-complex="10pt"/>
    </style:style>
    <style:style style:family="table-cell" style:name="Cell14">
      <style:table-cell-properties fo:border-bottom="0.5pt solid #000000" fo:border-left="0.5pt solid #000000" fo:border-right="0.5pt solid #000000" fo:border-top="0.5pt solid #000000" fo:padding-bottom="0pt" fo:padding-left="5.4pt" fo:padding-right="5.4pt" fo:padding-top="0pt" fo:wrap-option="wrap" style:repeat-content="false" style:text-align-source="fix" style:vertical-align="middle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table-cell-properties>
      <style:graphic-properties draw:textarea-vertical-align="middle" fo:padding-bottom="0pt" fo:padding-left="5.4pt" fo:padding-right="5.4pt" fo:padding-top="0pt"/>
      <style:paragraph-properties fo:orphans="2" fo:text-align="center" fo:widows="2"/>
      <style:text-properties fo:font-family="Times New Roman" fo:font-size="10pt" style:font-name="Times New Roman" style:font-size-asian="10pt" style:font-size-complex="10pt"/>
    </style:style>
    <style:style style:family="table-cell" style:name="Cell15">
      <style:table-cell-properties fo:border-bottom="0.5pt solid #000000" fo:border-left="none" fo:border-right="0.5pt solid #000000" fo:border-top="0.5pt solid #000000" fo:padding-bottom="0pt" fo:padding-left="5.4pt" fo:padding-right="5.4pt" fo:padding-top="0pt" fo:wrap-option="wrap" style:repeat-content="false" style:text-align-source="fix" style:vertical-align="middle"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table-cell-properties>
      <style:graphic-properties draw:textarea-vertical-align="middle" fo:padding-bottom="0pt" fo:padding-left="5.4pt" fo:padding-right="5.4pt" fo:padding-top="0pt"/>
      <style:paragraph-properties fo:orphans="2" fo:text-align="center" fo:widows="2"/>
      <style:text-properties fo:font-family="Times New Roman" fo:font-size="10pt" style:font-name="Times New Roman" style:font-size-asian="10pt" style:font-size-complex="10pt"/>
    </style:style>
    <style:style style:family="table-cell" style:name="Cell2">
      <style:table-cell-properties fo:border-bottom="none" fo:border-left="none" fo:border-right="none" fo:border-top="none" fo:padding-bottom="0pt" fo:padding-left="0.4968pt" fo:padding-right="0.4968pt" fo:padding-top="0pt" fo:wrap-option="wrap" style:vertical-align="top"/>
      <style:graphic-properties draw:textarea-vertical-align="top" fo:padding-bottom="0pt" fo:padding-left="0.4968pt" fo:padding-right="0.4968pt" fo:padding-top="0pt"/>
      <style:paragraph-properties/>
    </style:style>
    <style:style style:family="table-cell" style:name="Cell4">
      <style:table-cell-properties fo:border-bottom="0.5pt solid #000000" fo:border-left="0.5pt solid #000000" fo:border-right="0.5pt solid #000000" fo:border-top="0.5pt solid #000000" fo:padding-bottom="0pt" fo:padding-left="5.4pt" fo:padding-right="5.4pt" fo:padding-top="0pt" fo:wrap-option="wrap" style:vertical-align="top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table-cell-properties>
      <style:graphic-properties draw:textarea-vertical-align="top" fo:padding-bottom="0pt" fo:padding-left="5.4pt" fo:padding-right="5.4pt" fo:padding-top="0pt"/>
      <style:paragraph-properties/>
      <style:text-properties fo:color="#000000" fo:font-family="Times New Roman" style:font-name="Times New Roman">
        <co:theme-color>
          <value>
            <rgba>000000FF</rgba>
          </value>
        </co:theme-color>
      </style:text-properties>
    </style:style>
    <style:style style:family="table-cell" style:name="Cell5">
      <style:table-cell-properties fo:border-bottom="0.5pt solid #000000" fo:border-left="0.5pt solid #000000" fo:border-right="0.5pt solid #000000" fo:border-top="0.5pt solid #000000" fo:padding-bottom="0pt" fo:padding-left="5.4pt" fo:padding-right="5.4pt" fo:padding-top="0pt" fo:wrap-option="wrap" style:repeat-content="false" style:text-align-source="fix" style:vertical-align="middle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table-cell-properties>
      <style:graphic-properties draw:textarea-vertical-align="middle" fo:padding-bottom="0pt" fo:padding-left="5.4pt" fo:padding-right="5.4pt" fo:padding-top="0pt"/>
      <style:paragraph-properties fo:orphans="2" fo:text-align="justify" fo:widows="2"/>
    </style:style>
    <style:style style:family="table-cell" style:name="Cell22">
      <style:table-cell-properties fo:border-bottom="0.5pt solid #000000" fo:border-left="none" fo:border-right="0.5pt solid #000000" fo:border-top="none" fo:padding-bottom="0pt" fo:padding-left="5.4pt" fo:padding-right="5.4pt" fo:padding-top="0pt" fo:wrap-option="wrap" style:vertical-align="middle">
        <co:border-right-theme-color>
          <value>
            <rgba>000000FF</rgba>
          </value>
        </co:border-right-theme-color>
        <co:border-bottom-theme-color>
          <value>
            <rgba>000000FF</rgba>
          </value>
        </co:border-bottom-theme-color>
      </style:table-cell-properties>
      <style:graphic-properties draw:textarea-vertical-align="middle" fo:padding-bottom="0pt" fo:padding-left="5.4pt" fo:padding-right="5.4pt" fo:padding-top="0pt"/>
      <style:paragraph-properties/>
      <style:text-properties fo:color="#000000" fo:font-family="Times New Roman" style:font-name="Times New Roman">
        <co:theme-color>
          <value>
            <rgba>000000FF</rgba>
          </value>
        </co:theme-color>
      </style:text-properties>
    </style:style>
    <style:style style:family="table-cell" style:name="Cell20">
      <style:table-cell-properties fo:border-bottom="0.5pt solid #000000" fo:border-left="none" fo:border-right="0.5pt solid #000000" fo:border-top="0.5pt solid #000000" fo:padding-bottom="0pt" fo:padding-left="5.4pt" fo:padding-right="5.4pt" fo:padding-top="0pt" fo:wrap-option="wrap" style:vertical-align="middle"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table-cell-properties>
      <style:graphic-properties draw:textarea-vertical-align="middle" fo:padding-bottom="0pt" fo:padding-left="5.4pt" fo:padding-right="5.4pt" fo:padding-top="0pt"/>
      <style:paragraph-properties/>
      <style:text-properties fo:color="#000000" fo:font-family="Times New Roman" style:font-name="Times New Roman">
        <co:theme-color>
          <value>
            <rgba>000000FF</rgba>
          </value>
        </co:theme-color>
      </style:text-properties>
    </style:style>
    <style:style style:family="table-cell" style:name="Cell12">
      <style:table-cell-properties fo:border-bottom="0.5pt solid #000000" fo:border-left="0.5pt solid #000000" fo:border-right="0.5pt solid #000000" fo:border-top="0.5pt solid #000000" fo:padding-bottom="0pt" fo:padding-left="5.4pt" fo:padding-right="5.4pt" fo:padding-top="0pt" fo:wrap-option="wrap" style:repeat-content="false" style:text-align-source="fix" style:vertical-align="middle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table-cell-properties>
      <style:graphic-properties draw:textarea-vertical-align="middle" fo:padding-bottom="0pt" fo:padding-left="5.4pt" fo:padding-right="5.4pt" fo:padding-top="0pt"/>
      <style:paragraph-properties fo:orphans="2" fo:text-align="center" fo:widows="2"/>
    </style:style>
    <style:style style:family="table-cell" style:name="Cell6">
      <style:table-cell-properties fo:border-bottom="0.5pt solid #000000" fo:border-left="0.5pt solid #000000" fo:border-right="0.5pt solid #000000" fo:border-top="0.5pt solid #000000" fo:padding-bottom="0pt" fo:padding-left="5.4pt" fo:padding-right="5.4pt" fo:padding-top="0pt" fo:wrap-option="wrap" style:repeat-content="false" style:text-align-source="fix" style:vertical-align="top">
        <co:border-left-theme-color>
          <value>
            <rgba>000000FF</rgba>
          </value>
        </co:border-left-theme-color>
        <co:border-right-theme-color>
          <value>
            <rgba>000000FF</rgba>
          </value>
        </co:border-right-theme-color>
        <co:border-top-theme-color>
          <value>
            <rgba>000000FF</rgba>
          </value>
        </co:border-top-theme-color>
        <co:border-bottom-theme-color>
          <value>
            <rgba>000000FF</rgba>
          </value>
        </co:border-bottom-theme-color>
      </style:table-cell-properties>
      <style:graphic-properties draw:textarea-vertical-align="top" fo:padding-bottom="0pt" fo:padding-left="5.4pt" fo:padding-right="5.4pt" fo:padding-top="0pt"/>
      <style:paragraph-properties fo:orphans="2" fo:text-align="justify" fo:widows="2"/>
      <style:text-properties fo:color="#000000" fo:font-family="Times New Roman" style:font-name="Times New Roman">
        <co:theme-color>
          <value>
            <rgba>000000FF</rgba>
          </value>
        </co:theme-color>
      </style:text-properties>
    </style:style>
  </office:automatic-styles>
  <office:body>
    <office:text>
      <text:tracked-changes text:track-changes="false"/>
      <text:p text:style-name="P1"><text:span text:style-name="T1">ТЕХНИЧЕСКОЕ ЗАДАНИЕ</text:span></text:p>
      <text:p co:para-mark-style-name="T2" text:style-name="P2"/>
      <text:p text:style-name="P3"><text:span text:style-name="T3">на оказание услуг по эксплуатационно-техническому обслуживанию и ремонту оборудования</text:span></text:p>
      <text:p co:para-mark-style-name="T4" text:style-name="P4"/>
      <table:table co:columns-count="7" co:grouping-summary-below="true" co:grouping-summary-right="true" co:rows-count="2" co:show-zero-value="true" table:style-name="Table1" table:use-banding-columns-styles="false" table:use-banding-rows-styles="false" table:use-first-column-styles="false" table:use-first-row-styles="false" table:use-last-column-styles="false" table:use-last-row-styles="false">
        <table:table-column table:style-name="Col1"/>
        <table:table-column table:style-name="Col2"/>
        <table:table-column table:style-name="Col3"/>
        <table:table-column table:style-name="Col4"/>
        <table:table-column table:style-name="Col5"/>
        <table:table-column table:style-name="Col6"/>
        <table:table-column table:style-name="Col7"/>
        <table:table-row table:style-name="Row1">
          <table:table-cell office:value-type="string" table:style-name="Cell2">
            <text:p co:para-mark-style-name="T5" text:style-name="P5"/>
          </table:table-cell>
          <table:table-cell office:value-type="string" table:style-name="Cell2">
            <text:p co:para-mark-style-name="T5" text:style-name="P5"/>
          </table:table-cell>
          <table:table-cell office:value-type="string" table:style-name="Cell3">
            <text:p co:para-mark-style-name="T5" text:style-name="P5"/>
          </table:table-cell>
          <table:table-cell office:value-type="string" table:number-columns-spanned="2" table:number-rows-spanned="1" table:style-name="Cell4">
            <text:p text:style-name="P6"><text:span text:style-name="T6">Условия оказания услуг</text:span></text:p>
          </table:table-cell>
          <table:covered-table-cell/>
          <table:table-cell office:value-type="string" table:number-columns-spanned="2" table:number-rows-spanned="1" table:style-name="Cell5">
            <text:p text:style-name="P7"><text:span text:style-name="T6">Назначение услуг - </text:span><text:span text:style-name="T6">техническое обслуживание и </text:span><text:span text:style-name="T6">ремонт аппаратно-программных комплексов фотовидеофиксации нарушений правил дорожного движения (далее – КФВФ, комплекс). Применяются следующие</text:span><text:span text:style-name="T6"><text:s text:c="1"/>типы комплексов:</text:span></text:p>
            <text:list text:style-name="numList_1" xml:id="list_1">
              <text:list-item>
                <text:p text:style-name="P8"><text:span text:style-name="T6">Стационарное техническое средство, фиксирующее правила проезда перекрестка, перечень и периодично</text:span><text:span text:style-name="T6">сть работ приведена в Приложении №4 к настоящему Техническому заданию (далее – Приложение №4);</text:span></text:p>
              </text:list-item>
            </text:list>
            <text:list text:style-name="numList_2" xml:id="list_2">
              <text:list-item>
                <text:p text:style-name="P9"><text:span text:style-name="T6">Стационарное техническое средство, фиксирующее превышение скоростного режима (без автономного питания), перечень и периодичность работ приведена в Приложении №4 </text:span><text:span text:style-name="T6">к настоящему Техническому заданию (далее – Приложение №4);</text:span></text:p>
              </text:list-item>
              <text:list-item>
                <text:p text:style-name="P9"><text:span text:style-name="T6">Стационарное техническое средство, фиксирующее превышение скоростного режима (с автономным питанием),</text:span><text:span text:style-name="T7"><text:s text:c="1"/></text:span><text:span text:style-name="T6">перечень и периодичность работ приведена в Приложении №5 к настоящему Техническому заданию (дал</text:span><text:span text:style-name="T6">ее – Приложение №5);</text:span></text:p>
              </text:list-item>
              <text:list-item>
                <text:p text:style-name="P9"><text:span text:style-name="T6">Передвижное техническое средство,</text:span><text:span text:style-name="T7"><text:s text:c="1"/></text:span><text:span text:style-name="T6">перечень и периодичность работ приведена в Приложении №6 к настоящему Техническому заданию (далее – Приложение №6).</text:span></text:p>
              </text:list-item>
            </text:list>
            <text:p text:style-name="P10"><text:span text:style-name="T6">Услуги, оказываемые по настоящему договору, будут использованы в рамках исполнения об</text:span><text:span text:style-name="T6">язательств, указанных в условиях проведения электронного аукциона ( https://zakupki.gov.ru/epz/order/notice/ea20/view/common-info.html?regNumber=0142200001326013210).</text:span></text:p>
            <text:p text:style-name="P11"><text:span text:style-name="T6">Исполнитель обязан обеспечить работоспособность КФВФ</text:span></text:p>
            <text:p text:style-name="P7"><text:span text:style-name="T6">-для стационарных комплексов - 7 дн</text:span><text:span text:style-name="T6">ей в неделю 24 часа в сутки (далее – сутки: интервал времени равный 24 часам с 00 часов 00 минут 00 секунд до 24 часов 00 минут 00 секунд одного календарного дня);</text:span></text:p>
            <text:p text:style-name="P7"><text:span text:style-name="T8">-</text:span><text:span text:style-name="T6">для передвижных комплексов – 7 дней в неделю, не менее 10 и не более 16 часов в сутки.</text:span></text:p>
            <text:p text:style-name="P7"><text:span text:style-name="T6">с уч</text:span><text:span text:style-name="T6">етом технического обслуживания комплексов автоматической фотовидеофиксации, установленных в соответствии с Приложением №1 к настоящему Техническому заданию (далее – Приложение №1). Применяемые комплексы Заказчика должны обеспечивать формирование событий из</text:span><text:span text:style-name="T6"><text:s text:c="1"/>диапазона С0-С16 по ГОСТ Р 57144-2016. Режим работы камер автоматической фотовидеофиксации, входящих в состав стационарных комплексов – круглосуточный, для передвижных комплексов - не менее 10 и не более 16 часов в смену. Отсутствие фиксации проездов для </text:span><text:span text:style-name="T6">стационарных комплексов более 2 часов в сутки, для передвижных комплексов </text:span><text:span text:style-name="T6">более 2 часов</text:span><text:span text:style-name="T6"><text:s text:c="1"/>в</text:span><text:span text:style-name="T6"><text:s text:c="1"/>двенадцатичасовую смену, не считается корректным результатом работы камеры и за этот день оплате не подлежит.</text:span></text:p>
            <text:p text:style-name="P12"><text:span text:style-name="T6">Предварительная обработка событий из диапазона С1-С16 </text:span><text:span text:style-name="T6">осуществляется путем присвоения индивидуальных статусов каждому событию.</text:span></text:p>
            <text:p text:style-name="P13"><text:span text:style-name="T6"><text:s text:c="4"/>При оказании услуг Исполнитель обязан:</text:span></text:p>
            <text:list text:style-name="numList_3" xml:id="list_3">
              <text:list-item>
                <text:p text:style-name="P14"><text:span text:style-name="T6">Обеспечить четкое изображение с комплексов без смещения ракурса, круглосуточную визуальную идентификацию транспортных средств и фиксирование</text:span><text:span text:style-name="T6"><text:s text:c="1"/>государственных регистрационных знаков транспортных средств (далее - ГРЗ), для всех типов КФВФ обеспечить фиксацию ТС без ГРЗ и с нераспознанным ГРЗ.</text:span></text:p>
              </text:list-item>
            </text:list>
            <text:list text:style-name="numList_4" xml:id="list_4">
              <text:list-item>
                <text:list>
                  <text:list-item>
                    <text:p text:style-name="P15"><text:span text:style-name="T6">Обеспечить выполнение протоколов информационного взаимодействия, технологического взаимодействия и информ</text:span><text:span text:style-name="T6">ационной безопасности. Данные протоколы предоставляются Заказчиком.</text:span></text:p>
                  </text:list-item>
                  <text:list-item>
                    <text:p text:style-name="P15"><text:span text:style-name="T6">Обеспечить формирование информации по всем событиям, которые обеспечивает технический функционал комплексов и конфигурация контролируемого участка из диапазона С0-С16 в формате протокола и</text:span><text:span text:style-name="T6">нформационного взаимодействия.</text:span></text:p>
                  </text:list-item>
                </text:list>
              </text:list-item>
            </text:list>
            <text:list text:continue-list="list_3" text:style-name="numList_3" xml:id="list_5">
              <text:list-item>
                <text:p text:style-name="P14"><text:span text:style-name="T6">Обеспечить ежедневную круглосуточную работоспособность комплексов автоматической фотовидеофиксации, установленных в соответствии с Приложением № 1.</text:span></text:p>
              </text:list-item>
            </text:list>
            <text:list text:style-name="numList_5" xml:id="list_6">
              <text:list-item>
                <text:list>
                  <text:list-item>
                    <text:p text:style-name="P16"><text:span text:style-name="T6">Обеспечивать эксплуатационно-техническое и регламентно-профилактическое обслу</text:span><text:span text:style-name="T6">живание каждого комплекса автоматической фотовидеофиксации в течение срока действия Договора, но не реже одного раза в течение 14 календарных дней, перечень работ и их периодичность приведена в Приложениях № 4-6.</text:span></text:p>
                  </text:list-item>
                </text:list>
              </text:list-item>
            </text:list>
            <text:p text:style-name="P17"><text:span text:style-name="T6">Обеспечивать своевременную плановую поверку</text:span><text:span text:style-name="T6"><text:s text:c="1"/>комплексов автоматической фотовидеофиксации в сроки, установленные Федеральным агентством по техническому регулированию и метрологии, с предварительным уведомлением Заказчика. После проведения поверки оборудования Исполнитель обязан убедиться в корректной</text:span><text:span text:style-name="T6">, полноценной работе комплекса, предоставить копию свидетельства о поверке Заказчику. Все расходы, связанные с поверкой комплексов, несет Исполнитель.</text:span></text:p>
            <text:h text:outline-level="1" text:style-name="P18"><text:span text:style-name="T6">Регламентно-профилактическое обслуживание включает в себя:</text:span></text:h>
            <text:list text:style-name="numList_6" xml:id="list_7">
              <text:list-item>
                <text:p text:style-name="P19"><text:span text:style-name="T6">- осмотр;</text:span></text:p>
              </text:list-item>
              <text:list-item>
                <text:p text:style-name="P19"><text:span text:style-name="T6">- очистку оптических элементов </text:span><text:span text:style-name="T6">комплексов автоматической фотовидеофиксации;</text:span></text:p>
              </text:list-item>
            </text:list>
            <text:h text:outline-level="1" text:style-name="P20"><text:span text:style-name="T6">- очистку системного журнала, при наличии системных сбоев в оборудовании осуществить выгрузку журнала на </text:span><text:span text:style-name="T6">резервный носитель для установления причин некорректной работы комплексов автоматической фотовидеофиксации</text:span><text:span text:style-name="T6">;</text:span></text:h>
            <text:h text:outline-level="1" text:style-name="P20"><text:span text:style-name="T6">- проверку функционирования и целостности основных модулей комплексов автоматической фотовидеофиксации (фотовидеосистемы, инфракрасного прожектора, корпуса, кабельных соединений и разъемов);</text:span></text:h>
            <text:h text:outline-level="1" text:style-name="P20"><text:span text:style-name="T6">- проверку линий и кабелей электропитания, каналов связи.</text:span></text:h>
            <text:h text:outline-level="1" text:style-name="P20"><text:span text:style-name="T6">- про</text:span><text:span text:style-name="T6">верку наличия или отсутствие знаков 6.22 «Фотовидеофиксация» и знаков 8.1.1, 8.1.3 и 8.1.4 «Расстояние до объекта» для информирования участников дорожного движения о местах размещения комплексов фотовидеофиксации;</text:span></text:h>
            <text:h text:outline-level="1" text:style-name="P20"><text:span text:style-name="T6">- устранение неисправностей, восстановлени</text:span><text:span text:style-name="T6">е недостающих дорожных знаков 6.22 «Фотовидеофиксация» и знаков 8.1.1, 8.1.3 и 8.1.4 «Расстояние до объекта» <text:s text:c="1"/>на контролируемом участке и непосредственно перед ним (осуществляется Исполнителем по отдельным заказам Заказчика).</text:span></text:h>
            <text:h co:para-mark-style-name="T5" text:outline-level="1" text:style-name="P21"/>
            <text:h text:outline-level="1" text:style-name="P20"><text:span text:style-name="T6">Информация о наличии или отсу</text:span><text:span text:style-name="T6">тствии (неисправностей) технических средств организации дорожного движения, нарушения требования которых должно быть установлены при вынесении постановлений по делам об административных правонарушениях согласно действующих проектов организации дорожного дв</text:span><text:span text:style-name="T6">ижения на контролируемом участке и непосредственно перед ним, предоставляются заказчику в течение суток с момента поступления соответствующего запроса.</text:span></text:h>
            <text:h text:outline-level="1" text:style-name="P20"><text:span text:style-name="T6">Предоставляемые фото и видеоматериалы должны содержать данные позволяющие идентифицировать дату, время и</text:span><text:span text:style-name="T6"><text:s text:c="1"/>место расположения ТСАФ и средств организации дорожного движения.</text:span></text:h>
            <text:list text:continue-list="list_3" text:style-name="numList_3" xml:id="list_8">
              <text:list-item>
                <text:p text:style-name="P22"><text:span text:style-name="T6">Обеспечить бесперебойную передачу событий из диапазона С0-С16 и их метаданных между компонентами системы по проводным и/или беспроводным защищённым каналам связи. Обеспечить защиту передава</text:span><text:span text:style-name="T6">емой информации от постороннего доступа от момента ее фиксации до момента загрузки в специальное программное обеспечение «Паутина» (далее – СПО «Паутина»).</text:span><text:span text:style-name="T9"><text:s text:c="1"/></text:span><text:span text:style-name="T6">Предоставление каналов связи находится в зоне ответственности Заказчика. Граница зоны ответственност</text:span><text:span text:style-name="T6">и Исполнителя определяется на Ethernet-порту каналообразующего оборудования.</text:span></text:p>
              </text:list-item>
            </text:list>
            <text:p text:style-name="P23"><text:span text:style-name="T6">4. <text:s text:c="1"/>Защищённый канал связи должен обеспечивать:</text:span></text:p>
            <text:p text:style-name="P7"><text:span text:style-name="T6">- защиту передаваемой информации в СПО «Паутина» от постороннего доступа при прямом подключении, а также в режиме удаленного доступ</text:span><text:span text:style-name="T6">а;</text:span></text:p>
            <text:p text:style-name="P7"><text:span text:style-name="T6">- доступ в режиме реального времени к журналам с информацией о количестве транспортных средств (далее – ТС), прошедших через зону контроля (события С0), и о всех выявленных нарушениях ПДД в зоне контроля (события из диапазона С1 – С16).</text:span></text:p>
            <text:list text:style-name="numList_7" xml:id="list_9">
              <text:list-item>
                <text:p text:style-name="P24"><text:span text:style-name="T6">В целях осуществ</text:span><text:span text:style-name="T6">ления контроля за работоспособностью комплексов автоматической фотовидеофиксации и своевременного устранения недостатков в работе комплексов осуществить их подключение в систему мониторинга и отчетности Государственного заказчика.</text:span></text:p>
              </text:list-item>
            </text:list>
            <text:p text:style-name="P7"><text:span text:style-name="T6">- обеспечить доступ на </text:span><text:span text:style-name="T6">комплексах для системы мониторинга и отчетности Заказчика по протоколам SNMP, ICMP, FTP, HTTP, RTSP;</text:span></text:p>
            <text:p text:style-name="P7"><text:span text:style-name="T6">- обеспечить регистрацию необходимого количества обслуживающего персонала в системе мониторинга и отчетности Государственного заказчика;</text:span></text:p>
            <text:p text:style-name="P7"><text:span text:style-name="T6">- обеспечить своев</text:span><text:span text:style-name="T6">ременную обработку заявок, поступающих от Заказчика, в системе мониторинга и отчетности Государственного заказчика (регистрационный номер 2020617474 в Едином реестре российских программ для электронных вычислительных машин и баз данных), связанных с работо</text:span><text:span text:style-name="T6">й комплексов. Заявка должна приниматься в работу в течение 2 часов с момента ее создания.</text:span></text:p>
            <text:list text:continue-list="list_9" text:style-name="numList_7" xml:id="list_10">
              <text:list-item>
                <text:p text:style-name="P25"><text:span text:style-name="T6">Составлять и предоставлять Заказчику ежемесячно вместе с отчетной документацией в течение 2 рабочих дней с начала месяца, следующего за отчетным, следующую информацию</text:span><text:span text:style-name="T6">:</text:span></text:p>
              </text:list-item>
            </text:list>
            <text:list text:continue-list="list_7" text:style-name="numList_6" xml:id="list_11">
              <text:list-item>
                <text:p text:style-name="P19"><text:span text:style-name="T6">таблицу расчетов по зафиксированным событиям из диапазона С0-С16;</text:span></text:p>
              </text:list-item>
              <text:list-item>
                <text:p text:style-name="P19"><text:span text:style-name="T6">информацию о времени работы каждого комплекса;</text:span></text:p>
              </text:list-item>
              <text:list-item>
                <text:p text:style-name="P19"><text:span text:style-name="T6">информацию о выявленных операторами в процессе обработки случаях некорректной работы комплексов.</text:span></text:p>
              </text:list-item>
            </text:list>
            <text:list text:continue-list="list_9" text:style-name="numList_7" xml:id="list_12">
              <text:list-item>
                <text:p text:style-name="P25"><text:span text:style-name="T6">Обеспечивать сохранность комплексов автомати</text:span><text:span text:style-name="T6">ческой фотовидеофиксации и его компонентов для исполнения обязательств по Договору.</text:span></text:p>
              </text:list-item>
              <text:list-item>
                <text:p text:style-name="P25"><text:span text:style-name="T6">Во время проведения эксплуатационно-технического и регламентно-профилактического обслуживания Исполнитель обязан соблюдать действующие правила техники безопасности, информа</text:span><text:span text:style-name="T6">ционной, пожарной и экологической безопасности в местах размещения комплексов автоматической фотовидеофиксации в соответствии с Приложением №1.</text:span></text:p>
              </text:list-item>
              <text:list-item>
                <text:p text:style-name="P25"><text:span text:style-name="T6">Все риски, связанные с осуществлением эксплуатационно-технического и регламентно-профилактического обслуживания </text:span><text:span text:style-name="T6">комплексов автоматической фотовидеофиксации на проезжей части автомобильных дорог, несет Исполнитель.</text:span></text:p>
              </text:list-item>
              <text:list-item>
                <text:p text:style-name="P25"><text:span text:style-name="T6">Предварительная обработка событий из диапазона С1-С16 Исполнителем осуществляется в срок </text:span><text:span text:style-name="T6">не позднее 10 календарных дней с момента доступности нарушений </text:span><text:span text:style-name="T6">ПДД к обработке. Предобработка осуществляется в соответствии с требованиями, указанными в Приложении №3 к настоящему Техническому заданию (далее – Приложение №3).</text:span></text:p>
              </text:list-item>
              <text:list-item>
                <text:p text:style-name="P25"><text:span text:style-name="T6">Обеспечить обучение своего персонала правилам обработки информации.</text:span></text:p>
              </text:list-item>
              <text:list-item>
                <text:p text:style-name="P25"><text:span text:style-name="T6">Обеспечить качество обраб</text:span><text:span text:style-name="T6">отки информации согласно следующим требованиям:</text:span></text:p>
              </text:list-item>
            </text:list>
            <text:p text:style-name="P26"><text:span text:style-name="T6">- <text:s text:c="1"/>процент брака не должен превышать показатели, указанные в Техническом паспорте комплексов автоматической фотовидеофиксации;</text:span></text:p>
            <text:p text:style-name="P27"><text:span text:style-name="T6">- процент допущенного брака при предобработке информации о нарушении транспортным</text:span><text:span text:style-name="T6">и средствами ПДД по вине персонала Исполнителя не должен превышать 0,3% (или 3 единицы) на 1000 единиц;</text:span></text:p>
            <text:p text:style-name="P28"><text:span text:style-name="T6">- <text:s text:c="1"/>за ненадлежащее исполнение требований обработки информации о нарушении транспортными средствами ПДД, допущенное по вине персонала Исполнителя брак, </text:span><text:span text:style-name="T6">Исполнитель несет ответственность в виде штрафа, определяемого Договором.</text:span></text:p>
            <text:list text:continue-list="list_9" text:style-name="numList_7" xml:id="list_13">
              <text:list-item>
                <text:p text:style-name="P25"><text:span text:style-name="T6">Уведомлять Заказчика с использованием электронных средств коммуникации о выявленных в процессе обработки случаях некорректной работы комплексов.</text:span></text:p>
              </text:list-item>
              <text:list-item>
                <text:p text:style-name="P25"><text:span text:style-name="T6">Осуществлять замену или восстановлени</text:span><text:span text:style-name="T6">е работоспособности вышедших из строя или некорректно работающих комплексов автоматической фотовидеофиксации в срок не более 48 часов с момента выхода комплексов автоматической фотовидеофиксации из строя. Исполнитель должен посредством электронных средств </text:span><text:span text:style-name="T6">коммуникации проинформировать Заказчика о виде неисправности. После каждой замены оборудования, Исполнитель обязан убедиться в корректной и полноценной работе комплексов автоматической фотовидеофиксации и проинформировать Заказчика. Подменный фонд оборудов</text:span><text:span text:style-name="T6">ания предоставляется Заказчиком.</text:span></text:p>
              </text:list-item>
            </text:list>
            <text:p text:style-name="P7"><text:span text:style-name="T6">15. Осуществить по отдельным заказам Заказчика замену или дооснащение утраченных, или поврежденных знаков 6.22 «Фотовидеофиксация», знаков «Расстояние до объекта» 8.1.1,8.1.3 и 8.1.4 в соответствии с проектом организации до</text:span><text:span text:style-name="T6">рожного движения, отвечающим требованиям Федерального закона от 08.11.2007 №257-ФЗ.</text:span></text:p>
            <text:p co:para-mark-style-name="T5" text:style-name="P29"/>
          </table:table-cell>
          <table:covered-table-cell/>
        </table:table-row>
        <table:table-row table:style-name="Row2">
          <table:table-cell office:value-type="string" table:style-name="Cell3">
            <text:p co:para-mark-style-name="T5" text:style-name="P5"/>
          </table:table-cell>
          <table:table-cell office:value-type="string" table:number-columns-spanned="3" table:number-rows-spanned="1" table:style-name="Cell4">
            <text:p text:style-name="P6"><text:span text:style-name="T6">Требования к условиям оказания услуг</text:span></text:p>
          </table:table-cell>
          <table:covered-table-cell/>
          <table:covered-table-cell/>
          <table:table-cell office:value-type="string" table:number-columns-spanned="2" table:number-rows-spanned="1" table:style-name="Cell6">
            <text:p text:style-name="P30"><text:span text:style-name="T6">- Исполнитель обязан соблюдать требования действующего законодательства Российской Федерации, применяемые к данному виду услуг, </text:span><text:span text:style-name="T6">обеспечивать надлежащий контроль за оказанием эксплуатационно-технического обслуживания комплексов автоматической фотовидеофиксации.</text:span></text:p>
            <text:p text:style-name="P30"><text:span text:style-name="T6">- Исполнитель обязан использовать оборудование фотофиксации по назначению и не предоставлять сторонним лицам услуги с испол</text:span><text:span text:style-name="T6">ьзованием этого оборудования.</text:span></text:p>
            <text:p text:style-name="P30"><text:span text:style-name="T6">- <text:s text:c="1"/>Исполнитель несёт ответственность за соблюдение своими сотрудниками правил техники безопасности, пожарной безопасности и Правил дорожного движения РФ, в том числе за использование предметов со световозвращающими элементами,</text:span><text:span text:style-name="T6"><text:s text:c="1"/>при эксплуатации комплексов автоматической фотовидеофиксации, а также проведении эксплуатационно-технического и регламентно-профилактического обслуживания.</text:span></text:p>
            <text:p text:style-name="P30"><text:span text:style-name="T6">- Исполнитель обязан оказывать услуги с помощью квалифицированного обслуживающего персонала, имеюще</text:span><text:span text:style-name="T6">го опыт работы с локальной вычислительной сетью и существующими операционными системами, а также прошедшего обучение и имеющих сертификаты обучения работе с используемыми при оказании услуг комплексами автоматической фотовидеофиксации, а также имеющего соо</text:span><text:span text:style-name="T6">тветствующие удостоверения допуска к работе на высоте и в электроустановках.</text:span></text:p>
            <text:p text:style-name="P30"><text:span text:style-name="T6">- Исполнитель обязан иметь опыт выполнения в течение последних 3 (трех) лет аналогичных договоров.</text:span></text:p>
            <text:p text:style-name="P30"><text:span text:style-name="T6">-Наличие у Исполнителя действующей Лицензии ФСБ России в части следующих работ и</text:span><text:span text:style-name="T6"><text:s text:c="1"/>услуг, утверждённых Постановлением Правительства РФ от 16.04.2012 № 313 «Об утверждении Положения о лицензировании деятельности по разработке, производству, распространению шифровальных (криптографических) средств, информационных систем и телекоммуникацио</text:span><text:span text:style-name="T6">нных систем, защищенных с использованием шифровальных (криптографических) средств, выполнению работ, оказанию услуг в области шифрования информации, техническому обслуживанию шифровальных (криптографических) средств, информационных систем и телекоммуникаци</text:span><text:span text:style-name="T6">онных систем, защищенных с использованием шифровальных (криптографических) средств (за исключением случая, если техническое обслуживание шифровальных (криптографических) средств, информационных систем и телекоммуникационных систем, защищенных с использован</text:span><text:span text:style-name="T6">ием шифровальных (криптографических) средств, осуществляется для обеспечения собственных нужд юридического лица или индивидуального предпринимателя)»:</text:span></text:p>
            <text:p text:style-name="P30"><text:span text:style-name="T6">- Монтаж, установка (инсталляция), наладка защищенных с использованием шифровальных (криптографических) с</text:span><text:span text:style-name="T6">редств телекоммуникационных систем.</text:span></text:p>
            <text:p text:style-name="P30"><text:span text:style-name="T6">- Ремонт, сервисное обслуживание защищенных с использованием шифровальных (криптографических) средств телекоммуникационных систем.</text:span></text:p>
            <text:p text:style-name="P30"><text:span text:style-name="T6">- Работы по обслуживанию шифровальных (криптографических) средств, предусмотренные технич</text:span><text:span text:style-name="T6">еской и эксплуатационной документацией на эти средства (за исключением случая, если указанные работы проводятся для обеспечения собственных нужд юридического лица или индивидуального предпринимателя).</text:span></text:p>
            <text:p text:style-name="P30"><text:span text:style-name="T6">Указанные в настоящем разделе требования являются сущес</text:span><text:span text:style-name="T6">твенными в целях исполнения Договора</text:span></text:p>
          </table:table-cell>
          <table:covered-table-cell/>
          <table:table-cell office:value-type="string" table:style-name="Cell2">
            <text:p text:style-name="P31"/>
          </table:table-cell>
        </table:table-row>
      </table:table>
      <text:p co:para-mark-style-name="T4" text:style-name="P32"/>
      <text:p co:para-mark-style-name="T4" text:style-name="P32"/>
      <text:p co:para-mark-style-name="T4" text:style-name="P32"/>
      <text:h text:outline-level="1" text:style-name="P33"><text:span text:style-name="T3">Задание на выполнение работ по изменению дислокации стационарных комплексов фотовидеофиксации</text:span></text:h>
      <text:h co:para-mark-style-name="T2" text:outline-level="1" text:style-name="P34"/>
      <text:list text:style-name="numList_8" xml:id="list_14">
        <text:list-item text:start-value="1">
          <text:p text:style-name="P35"><text:span text:style-name="T1">Сокращения и обозначения</text:span></text:p>
        </text:list-item>
      </text:list>
      <text:list text:style-name="numList_9" xml:id="list_15">
        <text:list-item>
          <text:list>
            <text:list-item>
              <text:p text:style-name="P36"><text:span text:style-name="T3">ГРЗ – государственный регистрационный знак транспортного средства;</text:span></text:p>
            </text:list-item>
            <text:list-item>
              <text:p text:style-name="P36"><text:span text:style-name="T3">ИКП — инфракрасный </text:span><text:span text:style-name="T3">прожектор</text:span></text:p>
            </text:list-item>
            <text:list-item>
              <text:p text:style-name="P37"><text:span text:style-name="T3">КоАП РФ - Кодекс Российской Федерации об административных правонарушениях от 30.12.2001г. №195-ФЗ;</text:span></text:p>
            </text:list-item>
            <text:list-item>
              <text:p text:style-name="P36"><text:span text:style-name="T3">Комплексы ФВФ – стационарные автоматические комплексы фотовидеофиксации нарушений Правил дорожного движения;</text:span></text:p>
            </text:list-item>
            <text:list-item>
              <text:p text:style-name="P36"><text:span text:style-name="T3">ПДД — Правила дорожного движения Росси</text:span><text:span text:style-name="T3">йской Федерации;</text:span></text:p>
            </text:list-item>
            <text:list-item>
              <text:p text:style-name="P36"><text:span text:style-name="T3">ПО — программное обеспечение;</text:span></text:p>
            </text:list-item>
            <text:list-item>
              <text:p text:style-name="P36"><text:span text:style-name="T3">ТС – транспортное средство;</text:span></text:p>
            </text:list-item>
            <text:list-item>
              <text:p text:style-name="P36"><text:span text:style-name="T3">ТЗ – техническое задание;</text:span></text:p>
            </text:list-item>
            <text:list-item>
              <text:p text:style-name="P36"><text:span text:style-name="T3">ФВФ – Фото-и видео фиксация</text:span></text:p>
            </text:list-item>
            <text:list-item>
              <text:p text:style-name="P36"><text:span text:style-name="T3">ЦАФАП – Центр автоматизированной фиксации административных правонарушений в области дорожного движения УГИБДД ГУ МВД России по </text:span><text:span text:style-name="T3">Самарской области.</text:span></text:p>
            </text:list-item>
            <text:list-item>
              <text:p text:style-name="P36"><text:span text:style-name="T3">АИП – альтернативный источник питания</text:span></text:p>
            </text:list-item>
          </text:list>
        </text:list-item>
      </text:list>
      <text:p co:para-mark-style-name="T4" text:style-name="P38"/>
      <text:list text:continue-list="list_14" text:style-name="numList_8" xml:id="list_16">
        <text:list-item>
          <text:p text:style-name="P35"><text:span text:style-name="T1">Нормативно-правовые акты</text:span></text:p>
        </text:list-item>
      </text:list>
      <text:p text:style-name="P39"><text:span text:style-name="T3">Работы должны выполняться в соответствии с требованиями следующих нормативно-правовых актов:</text:span></text:p>
      <text:list text:style-name="numList_10" xml:id="list_17">
        <text:list-item>
          <text:p text:style-name="P40"><text:span text:style-name="T3">- Федеральный закон от 26.06.2008 г. № 102-ФЗ «Об обеспечении единства </text:span><text:span text:style-name="T3">измерений»;</text:span></text:p>
        </text:list-item>
        <text:list-item>
          <text:p text:style-name="P40"><text:span text:style-name="T3"><text:s text:c="1"/>- Кодекс Российской Федерации об административных правонарушениях от 30.12.2001 № 195-ФЗ;</text:span></text:p>
        </text:list-item>
        <text:list-item>
          <text:p text:style-name="P40"><text:span text:style-name="T3">- Порядок проведения поверки средств измерений, требования к знаку поверки и содержанию свидетельства о поверке, утвержденного приказом Министерства пром</text:span><text:span text:style-name="T3">ышленности и торговли от 2.07.2015г. №1815;</text:span></text:p>
        </text:list-item>
        <text:list-item>
          <text:p text:style-name="P40"><text:span text:style-name="T3">- Правила дорожного движения Российской Федерации, утвержденные постановлением Правительства РФ от 23.10.1993 № 1090 «О Правилах дорожного движения»;</text:span></text:p>
        </text:list-item>
        <text:list-item>
          <text:p text:style-name="P40"><text:span text:style-name="T3">- Концепция построения и развития аппаратно-программного компл</text:span><text:span text:style-name="T3">екса «Безопасный город», утвержденная распоряжением правительства РФ от 03.12.2014 г. № 2446-р;</text:span></text:p>
        </text:list-item>
        <text:list-item>
          <text:p text:style-name="P40"><text:span text:style-name="T3">- ГОСТ Р 57144-2016 «Специальные технические средства, работающие в автоматическом режиме и имеющие функции фото- и киносъемки, видеозаписи, для обеспечения кон</text:span><text:span text:style-name="T3">троля за дорожным движением. Общие технические требования»;</text:span></text:p>
        </text:list-item>
        <text:list-item>
          <text:p text:style-name="P40"><text:span text:style-name="T3">- ГОСТ Р 57145-2016 «Специальные технические средства, работающие в автоматическом режиме и имеющие функции фото- и киносъемки, видеозаписи, для обеспечения контроля за дорожным движением. Правила</text:span><text:span text:style-name="T3"><text:s text:c="1"/>применения»;</text:span></text:p>
        </text:list-item>
        <text:list-item>
          <text:p text:style-name="P40"><text:span text:style-name="T3">- ГОСТ Р 51256-2018 «Технические средства организации дорожного движения. Разметка дорожная. Классификация. Технические требования»;</text:span></text:p>
        </text:list-item>
        <text:list-item>
          <text:p text:style-name="P40"><text:span text:style-name="T3">- ГОСТ Р 52289-2019 «Технические средства организации дорожного движения. Правила применения дорожных знаков,</text:span><text:span text:style-name="T3"><text:s text:c="1"/>разметки, светофоров, дорожных ограждений и направляющих устройств.»;</text:span></text:p>
        </text:list-item>
        <text:list-item>
          <text:p text:style-name="P40"><text:span text:style-name="T3">- ГОСТ Р 52290-2004 «Технические средства организации дорожного движения. Знаки дорожные. Общие технические требования»;</text:span></text:p>
        </text:list-item>
        <text:list-item>
          <text:p text:style-name="P40"><text:span text:style-name="T3">- СП 20.13330.2016 «Нагрузки и воздействия»;</text:span></text:p>
        </text:list-item>
        <text:list-item>
          <text:p text:style-name="P40"><text:span text:style-name="T3">- ГОСТ 26656-85 «Те</text:span><text:span text:style-name="T3">хническая диагностика. Контролепригодность. Общие требования»;</text:span></text:p>
        </text:list-item>
        <text:list-item>
          <text:p text:style-name="P40"><text:span text:style-name="T3">- РД 45.156-2000 «Состав исполнительной документации на законченные строительством линейные сооружения магистральных и внутризоновых ВОЛП»;</text:span></text:p>
        </text:list-item>
        <text:list-item>
          <text:p text:style-name="P40"><text:span text:style-name="T3">- СО 153-34.48.519-2002 «Правила проектирования, стро</text:span><text:span text:style-name="T3">ительства и эксплуатации волоконно-оптических линий связи на воздушных линиях электропередачи напряжением 0,4-35 кВ»;</text:span></text:p>
        </text:list-item>
        <text:list-item>
          <text:p text:style-name="P40"><text:span text:style-name="T3">ГОСТ 30804.4.3-2013 (IEC 61000-4-3:2006) «Совместимость технических средств электромагнитная. Устойчивость к радиочастотному электромагнит</text:span><text:span text:style-name="T3">ному полю. Требования и методы испытаний»;</text:span></text:p>
        </text:list-item>
        <text:list-item>
          <text:p text:style-name="P40"><text:span text:style-name="T3">СанПиН 2.1.7.1322-03 "Гигиенические требования к размещению и обезвреживанию отходов производства и потребления";</text:span></text:p>
        </text:list-item>
        <text:list-item>
          <text:p text:style-name="P40"><text:span text:style-name="T3">- ГОСТ Р 50577-2018 «Знаки государственные регистрационные транспортных средств. Типы и основные ра</text:span><text:span text:style-name="T3">змеры. Технические требования» (с момента ввода в действие);</text:span></text:p>
        </text:list-item>
        <text:list-item>
          <text:p text:style-name="P40"><text:span text:style-name="T3">ГОСТ 22261-94 «Средства измерений электрических и магнитных величин. Общие технические условия»;</text:span></text:p>
        </text:list-item>
        <text:list-item>
          <text:p text:style-name="P40"><text:span text:style-name="T3">- «Правила устройства электроустановок» (ПУЭ) Седьмое издание.</text:span></text:p>
        </text:list-item>
      </text:list>
      <text:p co:para-mark-style-name="T4" text:style-name="P41"/>
      <text:list text:continue-list="list_14" text:style-name="numList_8" xml:id="list_18">
        <text:list-item>
          <text:p text:style-name="P42"><text:span text:style-name="T1">Сроки и место выполнения работ</text:span></text:p>
        </text:list-item>
      </text:list>
      <text:p text:style-name="P43"><text:span text:style-name="T3">Сро</text:span><text:span text:style-name="T3">к выполнения работ, предусмотренных Приложениями № 9,10 к Техническому заданию: c 01.05.2026 по 31.07.2026. Допускается досрочное выполнение и сдача работ.</text:span></text:p>
      <text:p text:style-name="P43"><text:span text:style-name="T3">Место выполнения работ: Самарская область</text:span></text:p>
      <text:list text:continue-list="list_14" text:style-name="numList_8" xml:id="list_19">
        <text:list-item>
          <text:p text:style-name="P42"><text:span text:style-name="T1">Предмет работ</text:span></text:p>
        </text:list-item>
      </text:list>
      <text:p text:style-name="P44"><text:span text:style-name="T3">Выполнение работ по переносу стационарных </text:span><text:span text:style-name="T3">специальных технических средств, работающих в автоматическом режиме и имеющих функции фото- и видеозаписи, для контроля за дорожным движением и фиксацией нарушений Правил дорожного движения на территории Самарской области в составе:</text:span></text:p>
      <text:list text:style-name="numList_11" xml:id="list_20">
        <text:list-item>
          <text:list>
            <text:list-item>
              <text:list>
                <text:list-item>
                  <text:p text:style-name="P45"><text:span text:style-name="T3">- разработка рабочей до</text:span><text:span text:style-name="T3">кументации;</text:span></text:p>
                </text:list-item>
                <text:list-item>
                  <text:p text:style-name="P45"><text:span text:style-name="T3">- проведение строительно-монтажных работ;</text:span></text:p>
                </text:list-item>
                <text:list-item>
                  <text:p text:style-name="P45"><text:span text:style-name="T3">- проведение пуско-наладочных работ;</text:span></text:p>
                </text:list-item>
                <text:list-item>
                  <text:p text:style-name="P45"><text:span text:style-name="T3">- интеграция с действующей системой УГИБДД.</text:span></text:p>
                </text:list-item>
                <text:list-item>
                  <text:p text:style-name="P45"><text:span text:style-name="T3">- разработка исполнительно документации</text:span></text:p>
                </text:list-item>
              </text:list>
            </text:list-item>
          </text:list>
        </text:list-item>
      </text:list>
      <text:p text:style-name="P46"><text:span text:style-name="T3">Результатом работ являются действующие стационарные специальные технические сред</text:span><text:span text:style-name="T3">ства, работающие в автоматическом режиме и имеющие функции фото- и видеозаписи интегрированные с действующей системой УГИБДД. Предоставление информации о транспортных потоках, передвижении транспортных средств и нарушении транспортными средствами ПДД на те</text:span><text:span text:style-name="T3">рритории Самарской области обеспечивается с использованием установленных, настроенных, введенных в эксплуатацию и готовых к использованию комплексов ФВФ, обработка и хранение выполняется с использованием технических и программно-аппаратных средств (серверн</text:span><text:span text:style-name="T3">ое оборудование и ПО). При необходимости заказчик дополнительно передаёт исполнителю давальческое оборудование и ПО в достаточном объёме, которое необходимо для выполнения работ (согласно приложению №1).</text:span></text:p>
      <text:list text:continue-list="list_14" text:style-name="numList_8" xml:id="list_21">
        <text:list-item>
          <text:list>
            <text:list-item>
              <text:p text:style-name="P47"><text:span text:style-name="T1">Требования к разрабатываемой документации</text:span></text:p>
            </text:list-item>
          </text:list>
        </text:list-item>
      </text:list>
      <text:p text:style-name="P48"><text:span text:style-name="T3">Для целей </text:span><text:span text:style-name="T3">установки Комплексов ФВФ и прокладки линий электропитания выполнить следующий комплекс работ:</text:span></text:p>
      <text:list text:style-name="numList_12" xml:id="list_22">
        <text:list-item>
          <text:list>
            <text:list-item>
              <text:list>
                <text:list-item>
                  <text:p text:style-name="P49"><text:span text:style-name="T3">- Провести обследование мест установки комплексов ФВФ согласно дислокации (Приложение №9,10);</text:span></text:p>
                </text:list-item>
                <text:list-item>
                  <text:p text:style-name="P49"><text:span text:style-name="T3">- Разработать и согласовать c УГИБДД и государственным Заказчиком </text:span><text:span text:style-name="T3">схемы видов правонарушений, фиксируемых каждым комплексом в соответствии с ГОСТ Р 57144-2016;</text:span></text:p>
                </text:list-item>
                <text:list-item>
                  <text:p text:style-name="P49"><text:span text:style-name="T3">- Согласовать с Заказчиком состав технических средств и выбранные технические решения для реализации необходимых функций;</text:span></text:p>
                </text:list-item>
                <text:list-item>
                  <text:p text:style-name="P49"><text:span text:style-name="T3">- Получить технические условия и согласо</text:span><text:span text:style-name="T3">вать проектные решения на использование существующих опор, конструкций и оборудования или размещение проектируемых опор, конструкций и оборудования, в том числе: в помещениях, на отдельных элементах зданий (сооружений), на опорах любого предназначения, про</text:span><text:span text:style-name="T3">кладку кабельных трасс (при необходимости);</text:span></text:p>
                </text:list-item>
                <text:list-item>
                  <text:p text:style-name="P49"><text:span text:style-name="T3">- При необходимости согласовать установку новых конструкций и/или опор после согласования с собственником земельного участка, на котором устанавливается конструкция, и собственниками подземных коммуникаций;</text:span></text:p>
                </text:list-item>
                <text:list-item>
                  <text:p text:style-name="P49"><text:span text:style-name="T3">- При</text:span><text:span text:style-name="T3"><text:s text:c="1"/>необходимости получить специальные разрешения (ордера), соответствующих уполномоченных органов на установку новых конструкций и/или опор;</text:span></text:p>
                </text:list-item>
                <text:list-item>
                  <text:p text:style-name="P49"><text:span text:style-name="T3">- Запросить технические условия и согласовать проектные решения на технологическое присоединение к электросетям (прис</text:span><text:span text:style-name="T3">оединение энергопринимающих устройств, впервые вводимых в эксплуатацию)</text:span></text:p>
                </text:list-item>
                <text:list-item>
                  <text:p text:style-name="P49"><text:span text:style-name="T3">- До проведения монтажных и пусконаладочных работ разработать и предоставить Заказчику планы размещения оборудования.</text:span></text:p>
                </text:list-item>
                <text:list-item>
                  <text:p text:style-name="P49"><text:span text:style-name="T3">- Количество экземпляров Рабочей документации - 1 экземпляр в элек</text:span><text:span text:style-name="T3">тронном виде (формат PDF).</text:span></text:p>
                </text:list-item>
                <text:list-item>
                  <text:p text:style-name="P49"><text:span text:style-name="T3">- Рабочую документацию выполнить в соответствии с требованиями действующих стандартов, нормативно-правовых, руководящих технических документов и правил, в том числе:</text:span></text:p>
                </text:list-item>
                <text:list-item>
                  <text:p text:style-name="P49"><text:span text:style-name="T3">Градостроительный кодекс Российской Федерации;</text:span></text:p>
                </text:list-item>
                <text:list-item>
                  <text:p text:style-name="P49"><text:span text:style-name="T3">Федеральный зако</text:span><text:span text:style-name="T3">н от 30 марта 1999 года № 52-ФЗ «О санитарно-эпидемиологическом благополучии населения»;</text:span></text:p>
                </text:list-item>
                <text:list-item>
                  <text:p text:style-name="P49"><text:span text:style-name="T3">ГОСТ Р 51558-2014 «Средства и системы охранные телевизионные. Классификация. Общие технические требования. Методы испытаний»;</text:span></text:p>
                </text:list-item>
                <text:list-item>
                  <text:p text:style-name="P49"><text:span text:style-name="T3">ГОСТ Р 57145-2016 «Специальные технически</text:span><text:span text:style-name="T3">е средства, работающие в автоматическом режиме и имеющие функции фото- и киносъемки, видеозаписи, для обеспечения контроля за дорожным движением»;</text:span></text:p>
                </text:list-item>
                <text:list-item>
                  <text:p text:style-name="P49"><text:span text:style-name="T3">ГОСТ Р 21.1101-2013 «Система проектной документации для строительства. Основные требования к проектной и </text:span><text:span text:style-name="T3">рабочей документации»;</text:span></text:p>
                </text:list-item>
                <text:list-item>
                  <text:p text:style-name="P49"><text:span text:style-name="T3">РД 45.156-2000 «Состав исполнительной документации на законченные строительством линейные сооружения магистральных и внутризоновых ВОЛП»;</text:span></text:p>
                </text:list-item>
                <text:list-item>
                  <text:p text:style-name="P49"><text:span text:style-name="T3">СО 153-34.48.519-2002 «Правила проектирования, строительства и эксплуатации волоконно-оптически</text:span><text:span text:style-name="T3">х линий связи на воздушных линиях электропередачи напряжением 0,4-35 кВ»;</text:span></text:p>
                </text:list-item>
                <text:list-item>
                  <text:p text:style-name="P49"><text:span text:style-name="T3">СП 5.13130.2009 «Свод правил. Системы противопожарной защиты. Установки пожарной сигнализации и пожаротушения автоматические. Нормы и правила проектирования».</text:span></text:p>
                </text:list-item>
              </text:list>
            </text:list-item>
          </text:list>
        </text:list-item>
      </text:list>
      <text:p co:para-mark-style-name="T4" text:style-name="P41"/>
      <text:p text:style-name="P48"><text:span text:style-name="T3">4.1.1. Рабочая докумен</text:span><text:span text:style-name="T3">тация включает в себя:</text:span></text:p>
      <text:list text:style-name="numList_13" xml:id="list_23">
        <text:list-item>
          <text:p text:style-name="P50"><text:span text:style-name="T10">- Общие данные;</text:span></text:p>
        </text:list-item>
        <text:list-item>
          <text:p text:style-name="P50"><text:span text:style-name="T10">- Схема организации связи;</text:span></text:p>
        </text:list-item>
        <text:list-item>
          <text:p text:style-name="P50"><text:span text:style-name="T10">- Ситуационный план;</text:span></text:p>
        </text:list-item>
        <text:list-item>
          <text:p text:style-name="P50"><text:span text:style-name="T10">- Схема размещения ПАК. План прокладки кабельных трасс;</text:span></text:p>
        </text:list-item>
        <text:list-item>
          <text:p text:style-name="P50"><text:span text:style-name="T10">- План установки проектируемой опоры (при необходимости);</text:span></text:p>
        </text:list-item>
        <text:list-item>
          <text:p text:style-name="P50"><text:span text:style-name="T10">- План прокладки кабелей в грунте (при необходимости)</text:span></text:p>
        </text:list-item>
        <text:list-item>
          <text:p text:style-name="P50"><text:span text:style-name="T10">-</text:span><text:span text:style-name="T10"><text:s text:c="1"/>Профиль кабельного перехода (при необходимости);</text:span></text:p>
        </text:list-item>
        <text:list-item>
          <text:p text:style-name="P50"><text:span text:style-name="T10">- Схема структурная;</text:span></text:p>
        </text:list-item>
        <text:list-item>
          <text:p text:style-name="P50"><text:span text:style-name="T10">- Таблица кабельных соединений;</text:span></text:p>
        </text:list-item>
        <text:list-item>
          <text:p text:style-name="P50"><text:span text:style-name="T10">- Однолинейная схема;</text:span></text:p>
        </text:list-item>
        <text:list-item>
          <text:p text:style-name="P50"><text:span text:style-name="T10">- Принципиальная электрическая схема;</text:span></text:p>
        </text:list-item>
        <text:list-item>
          <text:p text:style-name="P50"><text:span text:style-name="T10">- Таблица кабельных соединений токораспределительной сети;</text:span></text:p>
        </text:list-item>
        <text:list-item>
          <text:p text:style-name="P50"><text:span text:style-name="T10">- Типовая схема установки ПАК на о</text:span><text:span text:style-name="T10">поре;</text:span></text:p>
        </text:list-item>
        <text:list-item>
          <text:p text:style-name="P50"><text:span text:style-name="T10">- Типовая схема заземления;</text:span></text:p>
        </text:list-item>
        <text:list-item>
          <text:p text:style-name="P50"><text:span text:style-name="T10">- Типовые узлы крепления кабельных линий</text:span></text:p>
        </text:list-item>
      </text:list>
      <text:p text:style-name="P51"><text:span text:style-name="T10">Состав рабочей документации может дополняться по согласованию сторон.</text:span></text:p>
      <text:p text:style-name="P48"><text:span text:style-name="T3">4.1.2. Проект организации дорожного движения или схемы на период проведения работ, согласовать с УГИБДД и </text:span><text:span text:style-name="T3">собственником дорог.</text:span></text:p>
      <text:list text:style-name="numList_14" xml:id="list_24">
        <text:list-item>
          <text:list>
            <text:list-item>
              <text:p text:style-name="P52"><text:span text:style-name="T3">По результатам монтажных и пусконаладочных разработать и предоставить Заказчику исполнительную документацию.</text:span></text:p>
            </text:list-item>
            <text:list-item>
              <text:p text:style-name="P52"><text:span text:style-name="T3">Исполнительную документацию выполнить в соответствии с требованиями действующих нормативных документов.</text:span></text:p>
            </text:list-item>
          </text:list>
        </text:list-item>
      </text:list>
      <text:p text:style-name="P48"><text:span text:style-name="T3">4.1.3. Исполнительная </text:span><text:span text:style-name="T3">документация включает в себя:</text:span></text:p>
      <text:list text:continue-list="list_24" text:style-name="numList_14" xml:id="list_25">
        <text:list-item>
          <text:list>
            <text:list-item>
              <text:p text:style-name="P52"><text:span text:style-name="T3">Графическая часть согласно составу рабочей документации;</text:span></text:p>
            </text:list-item>
            <text:list-item>
              <text:p text:style-name="P52"><text:span text:style-name="T3">Акт о результатах проверки изделий (материалов, оборудования и т.п.);</text:span></text:p>
            </text:list-item>
            <text:list-item>
              <text:p text:style-name="P52"><text:span text:style-name="T3">Акт технической готовности электромонтажных работ;</text:span></text:p>
            </text:list-item>
            <text:list-item>
              <text:p text:style-name="P52"><text:span text:style-name="T3">Акт освидетельствования скрытых работ;</text:span></text:p>
            </text:list-item>
            <text:list-item>
              <text:p text:style-name="P52"><text:span text:style-name="T3">Акт о </text:span><text:span text:style-name="T3">выполнении технических условий;</text:span></text:p>
            </text:list-item>
            <text:list-item>
              <text:p text:style-name="P52"><text:span text:style-name="T3">Акт об осуществлении технологического присоединения;</text:span></text:p>
            </text:list-item>
            <text:list-item>
              <text:p text:style-name="P52"><text:span text:style-name="T3">Свидетельство о регистрации электролаборатории;</text:span></text:p>
            </text:list-item>
            <text:list-item>
              <text:p text:style-name="P52"><text:span text:style-name="T3">Акт допуска в эксплуатацию передвижной электролаборатории с переносным комплектом прибором (при наличии);</text:span></text:p>
            </text:list-item>
            <text:list-item>
              <text:p text:style-name="P52"><text:span text:style-name="T3">Сведения о поверк</text:span><text:span text:style-name="T3">е измерительных приборов;</text:span></text:p>
            </text:list-item>
            <text:list-item>
              <text:p text:style-name="P52"><text:span text:style-name="T3">Технический отчет испытательной лаборатории;</text:span></text:p>
            </text:list-item>
            <text:list-item>
              <text:p text:style-name="P52"><text:span text:style-name="T3">Журнал прокладки кабелей;</text:span></text:p>
            </text:list-item>
            <text:list-item>
              <text:p text:style-name="P52"><text:span text:style-name="T3">Свидетельство о поверке средства измерения;</text:span></text:p>
            </text:list-item>
            <text:list-item>
              <text:p text:style-name="P52"><text:span text:style-name="T3">Сертификаты соответствия;</text:span></text:p>
            </text:list-item>
            <text:list-item>
              <text:p text:style-name="P52"><text:span text:style-name="T3">Проект организации дорожного движения или схемы на период эксплуатации, согласованные с У</text:span><text:span text:style-name="T3">ГИБДД и собственником дорог.</text:span></text:p>
            </text:list-item>
            <text:list-item>
              <text:p text:style-name="P52"><text:span text:style-name="T3">Дополнительная документация в случае запросов от Государственного Заказчика или Уполномоченных лиц.</text:span></text:p>
            </text:list-item>
          </text:list>
        </text:list-item>
      </text:list>
      <text:p co:para-mark-style-name="T4" text:style-name="P41"/>
      <text:p co:para-mark-style-name="T4" text:style-name="P53"/>
      <text:list text:continue-list="list_14" text:style-name="numList_8" xml:id="list_26">
        <text:list-item>
          <text:list>
            <text:list-item>
              <text:p text:style-name="P47"><text:span text:style-name="T1">Требования к проведению демонтажа и строительно-монтажных работ:</text:span></text:p>
            </text:list-item>
          </text:list>
        </text:list-item>
      </text:list>
      <text:p text:style-name="P48"><text:span text:style-name="T3">Осуществить следующие работы:</text:span></text:p>
      <text:list text:continue-list="list_24" text:style-name="numList_14" xml:id="list_27">
        <text:list-item>
          <text:list>
            <text:list-item>
              <text:p text:style-name="P52"><text:span text:style-name="T3">Строительно-монтажные работы;</text:span></text:p>
            </text:list-item>
          </text:list>
        </text:list-item>
      </text:list>
      <text:p text:style-name="P48"><text:span text:style-name="T3">Требования к строительно-монтажным работам.</text:span></text:p>
      <text:p text:style-name="P48"><text:span text:style-name="T3">4.2.1. До начала выполнения работ, указанных в настоящем разделе, Исполнитель обязан предоставить Заказчику на согласование график установки оборудования и опор по объектам, если такие требуются.</text:span></text:p>
      <text:p text:style-name="P48"><text:span text:style-name="T3">4.2.2. Исполните</text:span><text:span text:style-name="T3">ль обязан на еженедельной основе направлять статус выполнения графика работ в адрес Заказчика, включая выходные и праздничные дни по адресу эл.почты: sk.malakhov@volga.rt.ru</text:span></text:p>
      <text:p text:style-name="P48"><text:span text:style-name="T3">4.2.3. Произвести демонтаж/монтаж оборудования, указанного в Приложении №1, а такж</text:span><text:span text:style-name="T3">е дополнительного оборудования (по необходимости). Неиспользуемое демонтированное оборудование вернуть на склад заказчика по адресу г. Самара, ул. Красноармейская, 17.</text:span></text:p>
      <text:p text:style-name="P48"><text:span text:style-name="T3">4.2.4. Демонтажные/монтажные работы выполнить своевременно и надлежащим образом в полном</text:span><text:span text:style-name="T3"><text:s text:c="1"/>объеме в соответствии с требованиями технического задания, проектной документации, техническими условиями, ГОСТ Р 57145-2016, ГОСТ Р 52289-2004, СНиП, правил, стандартов, а также иных нормативно-правовых документов, действующих на территории РФ и в сроки,</text:span><text:span text:style-name="T3"><text:s text:c="1"/>установленные настоящим техническим заданием.</text:span></text:p>
      <text:p text:style-name="P48"><text:span text:style-name="T3">4.2.5. По завершению монтажных работ представить Заказчику отчетную документацию.</text:span></text:p>
      <text:p text:style-name="P48"><text:span text:style-name="T3">4.2.6. Оборудование должно быть смонтировано согласно техническим требованиям заводов-изготовителей.</text:span></text:p>
      <text:p text:style-name="P48"><text:span text:style-name="T3">4.2.7. Монтажные работы вк</text:span><text:span text:style-name="T3">лючают в себя монтаж оборудования, подключение к сети электропитания и подключение к каналам связи Заказчика. В случае необходимости изменения места расположения камер Исполнитель самостоятельно и за свой счет производит согласование мест установки оборудо</text:span><text:span text:style-name="T3">вания и трассы прокладки кабельной сети. Канал связи на новых адресах размещения комплексов предоставляет Заказчик.</text:span></text:p>
      <text:p text:style-name="P48"><text:span text:style-name="T3">4.2.8. Прокладка кабелей эл. питания и информационных производится в соответствии с требованиями, выданными в ТУ.</text:span></text:p>
      <text:p text:style-name="P48"><text:span text:style-name="T3">4.2.9. При выполнении рабо</text:span><text:span text:style-name="T3">т использовать все необходимые для осуществления работ средства (сырье, материалы, оборудование, механизмы и пр.), имеющие соответствующие сертификаты, технические паспорта и другую документацию, удостоверяющую их качество и по требованию Заказчика предста</text:span><text:span text:style-name="T3">влять копии этой документации.</text:span></text:p>
      <text:p text:style-name="P48"><text:span text:style-name="T3">4.2.10. Обеспечивать соответствие результатов работ требованиям качества, безопасности жизни и здоровья, а также иным требованиям сертификации, строительным нормам и правилам, техники безопасности, санитарным нормам и правила</text:span><text:span text:style-name="T3">м, государственным стандартам, лицензирования, установленным действующими на территории Российской Федерации нормативными правовыми актами.</text:span></text:p>
      <text:p text:style-name="P48"><text:span text:style-name="T3">4.2.11. Осуществить фактическое технологическое присоединение, в соответствии с полученными на этапе разработки доку</text:span><text:span text:style-name="T3">ментации техническими условиями и оформленными разрешительными документами на технологическое присоединение с электросетевой организацией после заключения договора энергоснабжения с Энергосбытовой организацией. Источники электроснабжения (светофорные объек</text:span><text:span text:style-name="T3">ты, вводно-распределительные устройства зданий и сооружений, трансформаторные подстанции и т.д.) определить на стадии проектирования.</text:span></text:p>
      <text:p text:style-name="P48"><text:span text:style-name="T3">4.2.12. Установка конструкций выполняется согласно требованиям правил производства земляных работ, действующих на территор</text:span><text:span text:style-name="T3">ии установки только после получения специального разрешения (ордера), который выдается соответствующим уполномоченным органом.</text:span></text:p>
      <text:p text:style-name="P48"><text:span text:style-name="T3">4.2.13. Прокладка электрического кабеля внутри зданий или чердачных помещений, а также по поверхности крыш производится в металло</text:span><text:span text:style-name="T3">рукавах. Прокладка кабеля по металлоконструкциям производится в пластиковом гофре.</text:span></text:p>
      <text:p text:style-name="P48"><text:span text:style-name="T3">4.2.14. Заземление (зануление) металлических частей оборудования, которые могут оказаться под напряжением, предусмотреть, выполнить в соответствии с рекомендациями производи</text:span><text:span text:style-name="T3">телей оборудования. Заземление и защитные меры безопасности электроустановок выполнить в соответствии с требованиями ПУЭ.</text:span></text:p>
      <text:p text:style-name="P48"><text:span text:style-name="T3">4.2.15. Подключение питающих фидеров выполняется через защитные автоматы, параметры которых определены по однофазному короткому замыка</text:span><text:span text:style-name="T3">нию.</text:span></text:p>
      <text:p text:style-name="P48"><text:span text:style-name="T3">4.2.16. Выполнить на месте производства работ необходимые мероприятия по охране труда и охране окружающей среды.</text:span></text:p>
      <text:p text:style-name="P48"><text:span text:style-name="T3">4.2.17. Уведомить Заказчика о приостановке работ по любой причине (кроме распоряжения Заказчика) и о возможности наступления события, преп</text:span><text:span text:style-name="T3">ятствующего нормальному выполнению работ, в течение одного дня.</text:span></text:p>
      <text:p text:style-name="P48"><text:span text:style-name="T3">4.2.18. Обеспечивать очистку объекта, на котором выполняются работы от строительного мусора ежедневно.</text:span></text:p>
      <text:p text:style-name="P48"><text:span text:style-name="T3">4.2.19. В случае повреждения действующих инженерных коммуникаций и оборудования Заказчика</text:span><text:span text:style-name="T3"><text:s text:c="1"/>или третьих лиц при проведении работ восстановить поврежденную сеть за свой счет.</text:span></text:p>
      <text:p text:style-name="P48"><text:span text:style-name="T3">4.2.20. Своевременно сдавать отчетную и прочую запрашиваемую документацию в установленные Заказчиком сроки.</text:span></text:p>
      <text:p text:style-name="P48"><text:span text:style-name="T3">4.2.21. Монтаж оборудования должен производиться согласно действу</text:span><text:span text:style-name="T3">ющим нормам по электро- и пожаробезопасности при выполнении работ на действующих объектах.</text:span></text:p>
      <text:p text:style-name="P48"><text:span text:style-name="T3">4.2.22. Осуществлять контроль и технический надзор за проведением работ, соответствием объема и качества выполняемых работ, строительным нормам и правилам на произво</text:span><text:span text:style-name="T3">дство и приемку этих работ.</text:span></text:p>
      <text:p text:style-name="P48"><text:span text:style-name="T3">4.2.23. По завершению монтажных работ должна быть разработана и предоставлена Заказчику исполнительная документация в срок не позднее <text:s text:c="1"/>шести месяцев с даты завершения работ - 1 экземпляр в электронном виде (формат PDF).</text:span></text:p>
      <text:p co:para-mark-style-name="T4" text:style-name="P41"/>
      <text:list text:continue-list="list_14" text:style-name="numList_8" xml:id="list_28">
        <text:list-item>
          <text:list>
            <text:list-item>
              <text:p text:style-name="P47"><text:span text:style-name="T1">Требования проведению пуско-наладочных работ</text:span></text:p>
            </text:list-item>
          </text:list>
        </text:list-item>
      </text:list>
      <text:p text:style-name="P48"><text:span text:style-name="T3">Должны быть осуществлены следующие работы:</text:span></text:p>
      <text:list text:continue-list="list_24" text:style-name="numList_14" xml:id="list_29">
        <text:list-item>
          <text:list>
            <text:list-item>
              <text:p text:style-name="P52"><text:span text:style-name="T3">Выставить ракурс камер, осуществить фокусировку камер.</text:span></text:p>
            </text:list-item>
            <text:list-item>
              <text:p text:style-name="P52"><text:span text:style-name="T3">Настроить зоны фиксации работы прожекторов камер.</text:span></text:p>
            </text:list-item>
            <text:list-item>
              <text:p text:style-name="P52"><text:span text:style-name="T3">Настроить зоны фиксации событий, обозначаемых С0-С16 в </text:span><text:span text:style-name="T3">соответствии с ГОСТ Р 57144-2016. Список фиксируемых событий определяется функциональными возможностями комплекса и конфигурацией каждого конкретного рубежа.</text:span></text:p>
            </text:list-item>
            <text:list-item>
              <text:p text:style-name="P52"><text:span text:style-name="T3">Проверка настройки зоны, пробные проезды, определение корректности фиксации событий.</text:span></text:p>
            </text:list-item>
            <text:list-item>
              <text:p text:style-name="P52"><text:span text:style-name="T3">Настройка зон</text:span><text:span text:style-name="T3"><text:s text:c="1"/>фиксации административных правонарушений по ранее согласованным схемам.</text:span></text:p>
            </text:list-item>
            <text:list-item>
              <text:p text:style-name="P52"><text:span text:style-name="T3">Проверка корректности фиксации всех настроенных нарушения на КФВФ.</text:span></text:p>
            </text:list-item>
            <text:list-item>
              <text:p text:style-name="P52"><text:span text:style-name="T3">Осуществить настройку передачи материалов событий С0-С16 (список событий формируется для каждого рубежа) по проводны</text:span><text:span text:style-name="T3">м и/или беспроводным защищённым каналам связи Заказчика в единую информационную систему МВД РФ «Паутина» по протоколу «Дупло-2», а также передачу необходимой служебной информации в развёрнутую у Заказчика систему мониторинга комплексов по соответствующим п</text:span><text:span text:style-name="T3">ротоколам (информация о протоколах предоставляется).</text:span></text:p>
            </text:list-item>
            <text:list-item>
              <text:p text:style-name="P52"><text:span text:style-name="T3">Проверка поступления данных в единую информационную систему МВД РФ «Паутина».</text:span></text:p>
            </text:list-item>
            <text:list-item>
              <text:p text:style-name="P52"><text:span text:style-name="T3">Произвести настройку канала захвата и архивирования видеоизображения с IP источников.</text:span></text:p>
            </text:list-item>
            <text:list-item>
              <text:p text:style-name="P52"><text:span text:style-name="T3">Обеспечить защиту передаваемой информац</text:span><text:span text:style-name="T3">ии от постороннего доступа от момента ее фиксации до момента загрузки в единую информационную систему МВД РФ «Паутина» (в своей зоне ответственности, до стыка с</text:span></text:p>
            </text:list-item>
          </text:list>
        </text:list-item>
      </text:list>
      <text:p text:style-name="P48"><text:span text:style-name="T3">По завершению пуско-наладочных работ провести демонстрацию работы КФВФ по каждому нарушению.</text:span></text:p>
      <text:p text:style-name="P48"><text:span text:style-name="T3">По</text:span><text:span text:style-name="T3"><text:s text:c="1"/>завершению пуско-наладочных работ представить Заказчику акты ввода в эксплуатацию КФВФ.</text:span></text:p>
      <text:p co:para-mark-style-name="T4" text:style-name="P41"/>
      <text:list text:continue-list="list_14" text:style-name="numList_8" xml:id="list_30">
        <text:list-item>
          <text:list>
            <text:list-item>
              <text:p text:style-name="P47"><text:span text:style-name="T1">Требования к интеграции с системой УГИБДД</text:span></text:p>
            </text:list-item>
          </text:list>
        </text:list-item>
      </text:list>
      <text:p text:style-name="P48"><text:span text:style-name="T3">Произвести интеграцию со следующими системами:</text:span></text:p>
      <text:list text:continue-list="list_24" text:style-name="numList_14" xml:id="list_31">
        <text:list-item>
          <text:list>
            <text:list-item>
              <text:p text:style-name="P52"><text:span text:style-name="T3">С действующей единой автоматизированной информационной системой МВД РФ «Паути</text:span><text:span text:style-name="T3">на» для передачи информации о событиях, формируемой комплексами ФВФ. Протоколы взаимодействия и информационной безопасности – на основании требований МВД РФ.</text:span></text:p>
            </text:list-item>
          </text:list>
        </text:list-item>
      </text:list>
      <text:p co:para-mark-style-name="T4" text:style-name="P41"/>
      <text:p text:style-name="P48"><text:span text:style-name="T3">Согласование протоколов информационного и технологического взаимодействия, а также информационной</text:span><text:span text:style-name="T3"><text:s text:c="1"/>безопасности при интеграции со всеми вышеуказанными системами должно быть проведено на этапе проектирования.</text:span></text:p>
      <text:list text:continue-list="list_14" text:style-name="numList_8" xml:id="list_32">
        <text:list-item>
          <text:p text:style-name="P42"><text:span text:style-name="T1">Требования к надежности на момент сдачи КФВФ Заказчику.</text:span></text:p>
        </text:list-item>
      </text:list>
      <text:list text:style-name="numList_15" xml:id="list_33">
        <text:list-item>
          <text:list>
            <text:list-item>
              <text:p text:style-name="P54"><text:span text:style-name="T3">В случае отсутствия зафиксированных проездов (контрольных кадров при отсутствии проездов) </text:span><text:span text:style-name="T3">и нарушений ПДД (при их наличии) на комплексе в течение 24 часов, комплекс считается не работоспособным. Исполнитель обязан оперативно провести работы по устранению неисправности за свой счет, за исключением ситуаций, не зависящих от Исполнителя.</text:span></text:p>
            </text:list-item>
          </text:list>
        </text:list-item>
      </text:list>
      <text:h co:para-mark-style-name="T4" text:outline-level="1" text:style-name="P55"/>
      <text:list text:continue-list="list_14" text:style-name="numList_8" xml:id="list_34">
        <text:list-item>
          <text:p text:style-name="P42"><text:span text:style-name="T1">Проведен</text:span><text:span text:style-name="T1">ие приемо-сдаточных испытаний, объем испытаний.</text:span></text:p>
        </text:list-item>
      </text:list>
      <text:list text:style-name="numList_16" xml:id="list_35">
        <text:list-item>
          <text:list>
            <text:list-item>
              <text:p text:style-name="P56"><text:span text:style-name="T3">Стационарные комплексы автоматической фотовидеофиксации нарушений ПДД должны быть демонтированы, а далее установлены по адресному плану в соответствии с приложением 9,10 к техническому заданию.</text:span></text:p>
            </text:list-item>
            <text:list-item>
              <text:p text:style-name="P56"><text:span text:style-name="T3">В ходе </text:span><text:span text:style-name="T3">проведения приемочных испытаний проверяется соответствие комплексов автоматической фотовидеофиксации нарушений ПДД и автоматизированной информационной системы фото-видеофиксации нарушений правил дорожного движения в целом требованиям Договора, технического</text:span><text:span text:style-name="T3"><text:s text:c="1"/>задания и проектной документации, в том числе:</text:span></text:p>
            </text:list-item>
          </text:list>
        </text:list-item>
      </text:list>
      <text:list text:style-name="numList_17" xml:id="list_36">
        <text:list-item>
          <text:p text:style-name="P57"><text:span text:style-name="T3">- проверяются технические средства автоматизированной информационной системы фото-видеофиксации нарушений правил дорожного движения (состав оборудования, монтаж, настройки и т.д.);</text:span></text:p>
        </text:list-item>
        <text:list-item>
          <text:p text:style-name="P57"><text:span text:style-name="T3">- проверяется комплектности</text:span><text:span text:style-name="T3"><text:s text:c="1"/>и качества отчетных документов;</text:span></text:p>
        </text:list-item>
        <text:list-item>
          <text:p text:style-name="P57"><text:span text:style-name="T3">- проводятся испытания функциональности автоматизированной информационной системы фото-видеофиксации нарушений правил дорожного движения в целом;</text:span></text:p>
        </text:list-item>
        <text:list-item>
          <text:p text:style-name="P57"><text:span text:style-name="T3">- проверяется соответствие автоматизированной информационной системы фото-вид</text:span><text:span text:style-name="T3">еофиксации нарушений правил дорожного движения требованиям информационной безопасности;</text:span></text:p>
        </text:list-item>
        <text:list-item>
          <text:p text:style-name="P57"><text:span text:style-name="T3">- проверяется монтаж Комплексов ФВФ на перекрёстках (состав оборудования, монтаж, настройки и т.д.);</text:span></text:p>
        </text:list-item>
        <text:list-item>
          <text:p text:style-name="P57"><text:span text:style-name="T3">- проводятся испытания функциональности Комплексов ФВФ;</text:span></text:p>
        </text:list-item>
        <text:list-item>
          <text:p text:style-name="P57"><text:span text:style-name="T3">- проверяет</text:span><text:span text:style-name="T3">ся формирования первоначальных фото- видеоматериалов с информацией об административных правонарушениях в области дорожного движения и фиксации проезда автотранспорта;</text:span></text:p>
        </text:list-item>
        <text:list-item>
          <text:p text:style-name="P57"><text:span text:style-name="T3">- проводятся испытания взаимодействия Комплексов ФВФ с программным обеспечением Заказчика</text:span><text:span text:style-name="T3"><text:s text:c="1"/>и единой информационной системой МВД РФ, используемой в ЦАФАП. Проверка функционирования осуществляется путем проведения тестовых ситуаций.</text:span></text:p>
        </text:list-item>
        <text:list-item>
          <text:p text:style-name="P57"><text:span text:style-name="T3">- При успешном завершении испытаний Комплексов ФВФ, подтверждающих соответствие автоматизированной информационной с</text:span><text:span text:style-name="T3">истемы фото-видеофиксации нарушений правил дорожного движения Договору и техническому заданию Сторонами подписываются протокол приемочных испытаний и Акты ввода в эксплуатацию.</text:span></text:p>
        </text:list-item>
      </text:list>
      <text:p co:para-mark-style-name="T4" text:style-name="P41"/>
      <text:list text:continue-list="list_14" text:style-name="numList_8" xml:id="list_37">
        <text:list-item>
          <text:p text:style-name="P42"><text:span text:style-name="T1">Требования к качеству и гарантии</text:span></text:p>
        </text:list-item>
      </text:list>
      <text:list text:style-name="numList_18" xml:id="list_38">
        <text:list-item>
          <text:list>
            <text:list-item>
              <text:p text:style-name="P58"><text:span text:style-name="T3">Гарантийный срок по монтажу исчисляется со дн</text:span><text:span text:style-name="T3">я ввода в эксплуатацию.</text:span></text:p>
            </text:list-item>
            <text:list-item>
              <text:p text:style-name="P58"><text:span text:style-name="T3">Гарантийный срок со дня ввода в эксплуатацию:</text:span></text:p>
            </text:list-item>
          </text:list>
        </text:list-item>
      </text:list>
      <text:list text:continue-list="list_24" text:style-name="numList_14" xml:id="list_39">
        <text:list-item>
          <text:list>
            <text:list-item>
              <text:p text:style-name="P52"><text:span text:style-name="T3">на монтажные работы и используемые материалы составляет 12 (двенадцать) месяцев;</text:span></text:p>
            </text:list-item>
          </text:list>
        </text:list-item>
      </text:list>
      <text:list text:continue-list="list_14" text:style-name="numList_8" xml:id="list_40">
        <text:list-item>
          <text:list>
            <text:list-item>
              <text:p text:style-name="P47"><text:span text:style-name="T3">Исполнитель гарантирует, что качество материалов и применяемых технологий, соответствует государственным </text:span><text:span text:style-name="T3">стандартам, имеет технические паспорта или другие документы, удостоверяющие их качество.</text:span></text:p>
            </text:list-item>
          </text:list>
        </text:list-item>
      </text:list>
      <text:h co:para-mark-style-name="T4" text:outline-level="1" text:style-name="P55"/>
      <text:list text:continue-list="list_14" text:style-name="numList_8" xml:id="list_41">
        <text:list-item>
          <text:p text:style-name="P42"><text:span text:style-name="T1">Безопасность</text:span></text:p>
        </text:list-item>
      </text:list>
      <text:list text:style-name="numList_19" xml:id="list_42">
        <text:list-item>
          <text:list>
            <text:list-item>
              <text:p text:style-name="P59"><text:span text:style-name="T3">Все работы в рамках данного Договора осуществляются в соответствии с требованиями экологических, санитарно-гигиенических, противопожарных и других норм, </text:span><text:span text:style-name="T3">действующих на территории Российской Федерации, и обеспечивающих безопасную для жизни и здоровья людей эксплуатацию объекта (Федерального закона от 21.12.1994 № 69-ФЗ «О пожарной безопасности», Федерального закона от 10.01.2002 № 7-ФЗ (ред. от 29.12.2015) </text:span><text:span text:style-name="T3">«Об охране окружающей среды», «Правил технической эксплуатации электроустановок потребителей» утвержденным Приказом Минэнерго РФ от 13 января 2003 г. № 6, «Правил устройства электроустановок - издание 7» утвержденным Приказом Минэнерго РФ от 8.07.2002 г. №</text:span><text:span text:style-name="T3"><text:s text:c="1"/>204, СНиП 12-03-2001 »Безопасность труда в строительстве», СНиП 12-04-2002 «Безопасность труда в строительстве», ГОСТ IEC/TR 62368-2-2014 «Аудио-, видеоаппаратура, оборудование информационных технологий и техники связи», «Правила по проектированию, строит</text:span><text:span text:style-name="T3">ельству </text:span><text:span text:style-name="T3">и эксплуатации линейно-кабельных сооружений волоконно-оптических линий связи на воздушных линиях электропередачи напряжением 0,4 - 35 кВ» СО 153-34.48.519-2002).</text:span></text:p>
            </text:list-item>
            <text:list-item>
              <text:p text:style-name="P59"><text:span text:style-name="T3">Исполнитель должен обеспечить проведение необходимых мероприятий по технике безопаснос</text:span><text:span text:style-name="T3">ти, охране окружающей среды, соблюдать правила пожарной безопасности.</text:span></text:p>
            </text:list-item>
            <text:list-item>
              <text:p text:style-name="P59"><text:span text:style-name="T3">Сохранность находящихся на объектах материалов, изделий, конструкций, оборудования осуществляет Исполнитель.</text:span></text:p>
            </text:list-item>
            <text:list-item>
              <text:p text:style-name="P59"><text:span text:style-name="T3">Исполнитель должен обеспечить необходимые мероприятия по технике безопасности</text:span><text:span text:style-name="T3">, пожарной безопасности и безопасности эксплуатации строительных машин и механизмов (СНиП 12-03-2001» Безопасность труда в строительстве», СНиП 12-04-2002 «Безопасность труда в строительстве»).</text:span></text:p>
            </text:list-item>
            <text:list-item>
              <text:p text:style-name="P59"><text:span text:style-name="T3">Ответственность за соблюдение правил пожарной безопасности, са</text:span><text:span text:style-name="T3">нитарно-гигиенического режима возлагаются на Исполнителя.</text:span></text:p>
            </text:list-item>
            <text:list-item>
              <text:p text:style-name="P59"><text:span text:style-name="T3">С момента подписания Договора Исполнитель назначает ответственного по объекту за пожарную безопасность и технику безопасности.</text:span></text:p>
            </text:list-item>
            <text:list-item>
              <text:p text:style-name="P59"><text:span text:style-name="T3">Отключения существующих инженерных систем, сетей или отдельных их участ</text:span><text:span text:style-name="T3">ков могут производиться только по предварительному согласованию с Заказчиком.</text:span></text:p>
            </text:list-item>
          </text:list>
        </text:list-item>
      </text:list>
      <text:h co:para-mark-style-name="T2" text:outline-level="1" text:style-name="P60"/>
      <text:h text:outline-level="1" text:style-name="P61"><text:span text:style-name="T1">Приложение №1 – Перечень и места размещения комплексов автоматической фотовидеофиксации;</text:span></text:h>
      <text:h text:outline-level="1" text:style-name="P61"><text:span text:style-name="T1">Приложение №2 – Форма Отчёта о работоспособности комплексов автоматической фотовидеофикс</text:span><text:span text:style-name="T1">ации;</text:span></text:h>
      <text:h text:outline-level="1" text:style-name="P61"><text:span text:style-name="T1">Приложение №3 – Требования к услуге по предварительной обработке информации о нарушениях ПДД;</text:span></text:h>
      <text:h text:outline-level="1" text:style-name="P61"><text:span text:style-name="T1">Приложение № 4 – Перечень и периодичность работ для стационарного технического средства, фиксирующего превышение скоростного режима (без автономного питания</text:span><text:span text:style-name="T1">)</text:span></text:h>
      <text:h text:outline-level="1" text:style-name="P61"><text:span text:style-name="T1">Приложение № 5 – Перечень и периодичность работ для стационарного технического средства, фиксирующего превышение скоростного режима (с автономным питанием);</text:span></text:h>
      <text:h text:outline-level="1" text:style-name="P61"><text:span text:style-name="T1">Приложение № 6 – Передвижное техническое средство перечень и периодичность работ;</text:span></text:h>
      <text:h text:outline-level="1" text:style-name="P61"><text:span text:style-name="T1">Приложение № 7 </text:span><text:span text:style-name="T1">– Регламент взаимодействия Заказчика и Исполнителя в рамках технического обслуживания и аварийного ремонта комплексов фото- видеофиксации нарушений ПДД.</text:span></text:h>
      <text:h text:outline-level="1" text:style-name="P61"><text:span text:style-name="T1">Приложение № 8 – Требования к разработке ПОДД, восстановлению знаков 6.22, 8.1.1, 8.1.3 и 8.1.4</text:span></text:h>
      <text:p text:style-name="P48"><text:span text:style-name="T1">Приложе</text:span><text:span text:style-name="T1">ние № 9 – Адресный план выполнения работ по изменению дислокаций стационарных комплексов фотовидеофиксации</text:span></text:p>
      <text:p co:para-mark-style-name="T2" text:style-name="P48"><text:span text:style-name="T2">Приложение № 10 – Перечень работ</text:span><text:span text:style-name="T2"><text:s text:c="1"/></text:span><text:span text:style-name="T2">по приведению <text:s text:c="1"/>аппаратного шкафа к нормативному состоянию</text:span></text:p>
      <text:p co:para-mark-style-name="T2" text:style-name="P48"><text:span text:style-name="T2">Приложение № 11 - </text:span><text:span text:style-name="T1">Перечень работ </text:span><text:span text:style-name="T1">по</text:span><text:span text:style-name="T1"><text:s text:c="1"/>смене вида сервиса зксплуатационно - технического обслуживания (переход вида сервиса 1 или 2 на вид сервиса 3).</text:span></text:p>
      <text:p co:para-mark-style-name="T4" text:style-name="P62"/>
      <text:p co:para-mark-style-name="T4" text:style-name="P63"/>
      <text:p co:para-mark-style-name="T4" text:style-name="P62"/>
      <text:p text:style-name="P64"><text:span text:style-name="T3">Приложение №</text:span><text:span text:style-name="T3"><text:s text:c="1"/>1</text:span></text:p>
      <text:p co:para-mark-style-name="T11" text:style-name="P65"/>
      <text:p text:style-name="P66"><text:span text:style-name="T12">к Техническому заданию </text:span><text:span text:style-name="T3">на оказание услуг по эксплуатационно-техническому обслуживанию и ремонту оборудования</text:span></text:p>
      <text:p co:para-mark-style-name="T2" text:style-name="P67"/>
      <text:p text:style-name="P68"><text:span text:style-name="T1">Классификация </text:span><text:span text:style-name="T6">аппаратно-программных комплексов фотовидеофиксации нарушений правил дорожного движения,</text:span><text:span text:style-name="T1"><text:s text:c="1"/>необходимых для обеспечения контроля за </text:span><text:span text:style-name="T1">дорожным</text:span></text:p>
      <text:p text:style-name="P68"><text:span text:style-name="T1">движением на автомобильных дорогах, расположенных на территории</text:span></text:p>
      <text:p text:style-name="P68"><text:span text:style-name="T1">Самарской области.</text:span></text:p>
      <text:p co:para-mark-style-name="T2" text:style-name="P67"/>
      <text:p text:style-name="P69"><text:span text:style-name="T3">КФВФ тип №1, стационарный </text:span><text:span text:style-name="T6">аппаратно-программных комплексов фотовидеофиксации нарушений правил дорожного движения</text:span><text:span text:style-name="T3">: </text:span><text:span text:style-name="T6">проезд перекрестка и пересечение стоп-линии на </text:span><text:span text:style-name="T6">красный сигнал светофора, выезд на полосу для встречного движения – движение по выделенной полосе (обочине), нарушение правил пользования внешними световыми приборами, нарушение правил маневрирования</text:span></text:p>
      <table:table co:columns-count="2" co:grouping-summary-below="true" co:grouping-summary-right="true" co:rows-count="3" co:show-zero-value="true" table:style-name="Table2" table:use-banding-columns-styles="false" table:use-banding-rows-styles="false" table:use-first-column-styles="false" table:use-first-row-styles="false" table:use-last-column-styles="false" table:use-last-row-styles="false">
        <table:table-column table:style-name="Col8"/>
        <table:table-column table:style-name="Col9"/>
        <table:table-row table:style-name="Row3">
          <table:table-cell office:value-type="string" table:style-name="Cell8">
            <text:p text:style-name="P70"><text:span text:style-name="T6">Тип КФВФ</text:span></text:p>
          </table:table-cell>
          <table:table-cell office:value-type="string" table:style-name="Cell8">
            <text:p text:style-name="P70"><text:span text:style-name="T6">Место размещения</text:span></text:p>
          </table:table-cell>
        </table:table-row>
        <table:table-row>
          <table:table-cell office:value-type="string" table:style-name="Cell8">
            <text:p text:style-name="P70"><text:span text:style-name="T6">КФВФ тип №1.1</text:span><text:span text:style-name="T6"><text:s text:c="1"/>(</text:span><text:span text:style-name="T6">1 Фиксирующая </text:span><text:span text:style-name="T6">камера</text:span><text:span text:style-name="T6">)</text:span></text:p>
          </table:table-cell>
          <table:table-cell office:value-type="string" table:number-columns-spanned="1" table:number-rows-spanned="2" table:style-name="Cell8">
            <text:p text:style-name="P70"><text:span text:style-name="T6">на автомобильных дорогах, проходящих по территории Самарской области, адреса размещения </text:span><text:span text:style-name="T6">предоставляются Заказчиком в течение трех рабочих дней с момента подписания Договора</text:span></text:p>
          </table:table-cell>
        </table:table-row>
        <table:table-row table:style-name="Row4">
          <table:table-cell office:value-type="string" table:style-name="Cell8">
            <text:p text:style-name="P70"><text:span text:style-name="T6">КФВФ тип №1.2 (1 Фиксирующая камера + 1 обзорная камера)</text:span></text:p>
          </table:table-cell>
          <table:covered-table-cell/>
        </table:table-row>
      </table:table>
      <text:p co:para-mark-style-name="T4" text:style-name="P71"/>
      <text:p text:style-name="P69"><text:span text:style-name="T3">КФВФ тип №2, </text:span><text:span text:style-name="T3">стационарный </text:span><text:span text:style-name="T6">аппаратно-программных комплексов фотовидеофиксации нарушений правил дорожного движения</text:span><text:span text:style-name="T3">: </text:span><text:span text:style-name="T6">превышение разрешенной скорости движения, выезд на полосу для встречного движения и движение по выделенной полосе</text:span></text:p>
      <table:table co:columns-count="2" co:grouping-summary-below="true" co:grouping-summary-right="true" co:rows-count="2" co:show-zero-value="true" table:style-name="Table2" table:use-banding-columns-styles="false" table:use-banding-rows-styles="false" table:use-first-column-styles="false" table:use-first-row-styles="false" table:use-last-column-styles="false" table:use-last-row-styles="false">
        <table:table-column table:style-name="Col10"/>
        <table:table-column table:style-name="Col11"/>
        <table:table-row table:style-name="Row5">
          <table:table-cell office:value-type="string" table:style-name="Cell8">
            <text:p text:style-name="P70"><text:span text:style-name="T6">Тип КФВФ</text:span></text:p>
          </table:table-cell>
          <table:table-cell office:value-type="string" table:style-name="Cell8">
            <text:p text:style-name="P70"><text:span text:style-name="T6">Место размещения</text:span></text:p>
          </table:table-cell>
        </table:table-row>
        <table:table-row>
          <table:table-cell office:value-type="string" table:style-name="Cell8">
            <text:p text:style-name="P68"><text:span text:style-name="T6">КФВФ тип №2</text:span></text:p>
          </table:table-cell>
          <table:table-cell office:value-type="string" table:style-name="Cell8">
            <text:p text:style-name="P68"><text:span text:style-name="T6">на</text:span><text:span text:style-name="T6"><text:s text:c="1"/>автомобильных дорогах, проходящих по территории Самарской области, адреса размещения </text:span><text:span text:style-name="T6">предоставляются Заказчиком в течение трех рабочих дней с момента подписания Договора</text:span></text:p>
          </table:table-cell>
        </table:table-row>
      </table:table>
      <text:p co:para-mark-style-name="T4" text:style-name="P71"/>
      <text:p text:style-name="P69"><text:span text:style-name="T3">КФВФ тип №3 передвижное техническое средство автоматической фотовидеофиксации (пере</text:span><text:span text:style-name="T3">движной комплекс) для контроля нарушений ПДД.</text:span></text:p>
      <table:table co:columns-count="2" co:grouping-summary-below="true" co:grouping-summary-right="true" co:rows-count="2" co:show-zero-value="true" table:style-name="Table2" table:use-banding-columns-styles="false" table:use-banding-rows-styles="false" table:use-first-column-styles="false" table:use-first-row-styles="false" table:use-last-column-styles="false" table:use-last-row-styles="false">
        <table:table-column table:style-name="Col10"/>
        <table:table-column table:style-name="Col11"/>
        <table:table-row table:style-name="Row6">
          <table:table-cell office:value-type="string" table:style-name="Cell8">
            <text:p text:style-name="P70"><text:span text:style-name="T6">Тип КФВФ</text:span></text:p>
          </table:table-cell>
          <table:table-cell office:value-type="string" table:style-name="Cell8">
            <text:p text:style-name="P70"><text:span text:style-name="T6">Место размещения</text:span></text:p>
          </table:table-cell>
        </table:table-row>
        <table:table-row>
          <table:table-cell office:value-type="string" table:style-name="Cell8">
            <text:p text:style-name="P70"><text:span text:style-name="T6">КФВФ тип № 3</text:span></text:p>
          </table:table-cell>
          <table:table-cell office:value-type="string" table:style-name="Cell8">
            <text:p text:style-name="P70"><text:span text:style-name="T6">на автомобильных дорогах, проходящих по территории Самарской области, адреса размещения </text:span><text:span text:style-name="T6">предоставляются Заказчиком в течение трех рабочих дней с момента подписания </text:span><text:span text:style-name="T6">Договора</text:span></text:p>
          </table:table-cell>
        </table:table-row>
      </table:table>
      <text:p co:para-mark-style-name="T4" text:style-name="P72"/>
      <text:p co:para-mark-style-name="T2" text:style-name="P73"/>
      <text:p co:para-mark-style-name="T2" text:style-name="P73"/>
      <text:p co:para-mark-style-name="T2" text:style-name="P73"/>
      <text:p co:para-mark-style-name="T2" text:style-name="P73"/>
      <text:p co:para-mark-style-name="T2" text:style-name="P73"/>
      <text:p co:para-mark-style-name="T2" text:style-name="P73"/>
      <text:p co:para-mark-style-name="T2" text:style-name="P73"/>
      <text:p co:para-mark-style-name="T2" text:style-name="P73"/>
      <text:p co:para-mark-style-name="T2" text:style-name="P73"/>
      <text:p text:style-name="P74"><text:span text:style-name="T1">Количество КФВФ и виды сервисов по эксплуатационно-техническому обслуживанию оборудования</text:span></text:p>
      <text:p co:para-mark-style-name="T13" text:style-name="P75"/>
      <text:p co:para-mark-style-name="T4" text:style-name="P76"/>
      <table:table co:columns-count="5" co:grouping-summary-below="true" co:grouping-summary-right="true" co:rows-count="9" co:show-zero-value="true" table:style-name="Table3" table:use-banding-columns-styles="false" table:use-banding-rows-styles="false" table:use-first-column-styles="false" table:use-first-row-styles="false" table:use-last-column-styles="false" table:use-last-row-styles="false">
        <table:table-column table:style-name="Col12"/>
        <table:table-column table:style-name="Col13"/>
        <table:table-column table:style-name="Col14"/>
        <table:table-column table:style-name="Col15"/>
        <table:table-column table:style-name="Col16"/>
        <table:table-row table:style-name="Row7">
          <table:table-cell office:value-type="string" table:style-name="Cell10">
            <text:p text:style-name="P77"><text:span text:style-name="T6">Тип КФВФ</text:span></text:p>
          </table:table-cell>
          <table:table-cell office:value-type="string" table:style-name="Cell10">
            <text:p text:style-name="P77"><text:span text:style-name="T6">Наименование услуги</text:span></text:p>
          </table:table-cell>
          <table:table-cell office:value-type="string" table:style-name="Cell10">
            <text:p text:style-name="P77"><text:span text:style-name="T6">Вид сервиса</text:span></text:p>
          </table:table-cell>
          <table:table-cell office:value-type="string" table:style-name="Cell10">
            <text:p text:style-name="P77"><text:span text:style-name="T6">Кол-во</text:span></text:p>
          </table:table-cell>
          <table:table-cell office:value-type="string" table:style-name="Cell10">
            <text:p text:style-name="P77"><text:span text:style-name="T6"><text:s text:c="1"/>Ед. изм.</text:span></text:p>
          </table:table-cell>
        </table:table-row>
        <table:table-row table:style-name="Row8">
          <table:table-cell office:value-type="string" table:number-columns-spanned="1" table:number-rows-spanned="2" table:style-name="Cell10">
            <text:p text:style-name="P77"><text:span text:style-name="T6">КФВФ тип 1</text:span></text:p>
          </table:table-cell>
          <table:table-cell office:value-type="string" table:style-name="Cell10">
            <text:p text:style-name="P77"><text:span text:style-name="T6">Эксплуатационно-техническое обслуживание стационарного КФВФ тип 1.1</text:span></text:p>
          </table:table-cell>
          <table:table-cell office:value-type="string" table:number-columns-spanned="1" table:number-rows-spanned="2" table:style-name="Cell11">
            <text:p text:style-name="P78"><text:span text:style-name="T6">Подключение к гарантированному электропитанию (сервис 1)</text:span></text:p>
            <text:p co:para-mark-style-name="T14" text:style-name="P79"/>
          </table:table-cell>
          <table:table-cell office:value-type="string" table:style-name="Cell10">
            <text:p text:style-name="P77"><text:span text:style-name="T6">10</text:span></text:p>
          </table:table-cell>
          <table:table-cell office:value-type="string" table:style-name="Cell10">
            <text:p text:style-name="P77"><text:span text:style-name="T6">камера</text:span></text:p>
          </table:table-cell>
        </table:table-row>
        <table:table-row table:style-name="Row8">
          <table:covered-table-cell/>
          <table:table-cell office:value-type="string" table:style-name="Cell10">
            <text:p text:style-name="P77"><text:span text:style-name="T6">Эксплуатационно-техническое обслуживание стационарного КФВФ тип 1.2</text:span></text:p>
          </table:table-cell>
          <table:covered-table-cell/>
          <table:table-cell office:value-type="string" table:style-name="Cell10">
            <text:p text:style-name="P77"><text:span text:style-name="T6">215</text:span></text:p>
          </table:table-cell>
          <table:table-cell office:value-type="string" table:style-name="Cell10">
            <text:p text:style-name="P77"><text:span text:style-name="T6">камера</text:span></text:p>
          </table:table-cell>
        </table:table-row>
        <table:table-row table:style-name="Row8">
          <table:table-cell office:value-type="string" table:number-columns-spanned="1" table:number-rows-spanned="4" table:style-name="Cell10">
            <text:p text:style-name="P77"><text:span text:style-name="T6">КФВФ тип 2</text:span></text:p>
          </table:table-cell>
          <table:table-cell office:value-type="string" table:number-columns-spanned="1" table:number-rows-spanned="2" table:style-name="Cell10">
            <text:p text:style-name="P77"><text:span text:style-name="T6">Эксплуатационно-техническое обслуживание стационарного КФВФ тип 2 (без автономного питания)</text:span></text:p>
          </table:table-cell>
          <table:table-cell office:value-type="string" table:style-name="Cell11">
            <text:p text:style-name="P78"><text:span text:style-name="T6">Подключение к гарантированному электропитанию (сервис 1)</text:span></text:p>
          </table:table-cell>
          <table:table-cell office:value-type="string" table:style-name="Cell10">
            <text:p text:style-name="P77"><text:span text:style-name="T6">55</text:span></text:p>
          </table:table-cell>
          <table:table-cell office:value-type="string" table:style-name="Cell10">
            <text:p text:style-name="P77"><text:span text:style-name="T6">комплекс</text:span></text:p>
          </table:table-cell>
        </table:table-row>
        <table:table-row table:style-name="Row9">
          <table:covered-table-cell/>
          <table:covered-table-cell/>
          <table:table-cell office:value-type="string" table:style-name="Cell11">
            <text:p text:style-name="P78"><text:span text:style-name="T6">Подключение к сети освещения (сервис 2)</text:span></text:p>
          </table:table-cell>
          <table:table-cell office:value-type="string" table:style-name="Cell10">
            <text:p text:style-name="P77"><text:span text:style-name="T6">66</text:span></text:p>
          </table:table-cell>
          <table:table-cell office:value-type="string" table:style-name="Cell10">
            <text:p text:style-name="P77"><text:span text:style-name="T6">комплекс</text:span></text:p>
          </table:table-cell>
        </table:table-row>
        <table:table-row table:style-name="Row10">
          <table:covered-table-cell/>
          <table:table-cell office:value-type="string" table:number-columns-spanned="1" table:number-rows-spanned="2" table:style-name="Cell10">
            <text:p text:style-name="P77"><text:span text:style-name="T6">Эксплуатационно-техническое обслуживание стационарного КФВФ тип 2 (с автономным питанием)</text:span></text:p>
          </table:table-cell>
          <table:table-cell office:value-type="string" table:style-name="Cell11">
            <text:p text:style-name="P78"><text:span text:style-name="T6">Подключение к системе питания от </text:span><text:span text:style-name="T6">аккумуляторных батарей (сервис 3)</text:span></text:p>
          </table:table-cell>
          <table:table-cell office:value-type="string" table:style-name="Cell10">
            <text:p text:style-name="P77"><text:span text:style-name="T6">81</text:span></text:p>
          </table:table-cell>
          <table:table-cell office:value-type="string" table:style-name="Cell10">
            <text:p text:style-name="P77"><text:span text:style-name="T6">комплекс</text:span></text:p>
          </table:table-cell>
        </table:table-row>
        <table:table-row table:style-name="Row8">
          <table:covered-table-cell/>
          <table:covered-table-cell/>
          <table:table-cell office:value-type="string" table:style-name="Cell11">
            <text:p text:style-name="P78"><text:span text:style-name="T6">Подключение к автономному источнику питания: солнечные панели, ветрогенератор (сервис 4)</text:span></text:p>
          </table:table-cell>
          <table:table-cell office:value-type="string" table:style-name="Cell10">
            <text:p text:style-name="P77"><text:span text:style-name="T6">28</text:span></text:p>
          </table:table-cell>
          <table:table-cell office:value-type="string" table:style-name="Cell10">
            <text:p text:style-name="P77"><text:span text:style-name="T6">комплекс</text:span></text:p>
          </table:table-cell>
        </table:table-row>
        <table:table-row table:style-name="Row8">
          <table:table-cell office:value-type="string" table:style-name="Cell11">
            <text:p text:style-name="Standard"><text:span text:style-name="T6">КФВФ тип 3</text:span></text:p>
          </table:table-cell>
          <table:table-cell office:value-type="string" table:style-name="Cell11">
            <text:p text:style-name="Standard"><text:span text:style-name="T6">Эксплуатационно-техническое обслуживание передвижного КФВФ тип 3</text:span></text:p>
          </table:table-cell>
          <table:table-cell office:value-type="string" table:style-name="Cell11">
            <text:p text:style-name="P78"><text:span text:style-name="T6">Подключение к системе питания</text:span><text:span text:style-name="T6"><text:s text:c="1"/>от аккумуляторных батарей</text:span></text:p>
          </table:table-cell>
          <table:table-cell office:value-type="string" table:style-name="Cell10">
            <text:p text:style-name="P77"><text:span text:style-name="T6">5</text:span></text:p>
          </table:table-cell>
          <table:table-cell office:value-type="string" table:style-name="Cell10">
            <text:p text:style-name="P77"><text:span text:style-name="T6">комплекс</text:span></text:p>
          </table:table-cell>
        </table:table-row>
        <table:table-row table:style-name="Row11">
          <table:table-cell office:value-type="string" table:number-columns-spanned="3" table:number-rows-spanned="1" table:style-name="Cell11">
            <text:p text:style-name="P78"><text:span text:style-name="T6">ИТОГО</text:span></text:p>
          </table:table-cell>
          <table:covered-table-cell/>
          <table:covered-table-cell/>
          <table:table-cell office:value-type="string" table:style-name="Cell10">
            <text:p text:style-name="P77"><text:span text:style-name="T6">460</text:span></text:p>
          </table:table-cell>
          <table:table-cell office:value-type="string" table:style-name="Cell12">
            <text:p co:para-mark-style-name="T5" text:style-name="P80"/>
          </table:table-cell>
        </table:table-row>
      </table:table>
      <text:p co:para-mark-style-name="T4" text:style-name="P76"/>
      <text:p co:para-mark-style-name="T4" text:style-name="P76"/>
      <text:h co:para-mark-style-name="T2" text:outline-level="1" text:style-name="P60"/>
      <text:section text:name="TextSection1">
        <text:p text:style-name="P81"><text:span text:style-name="T3">Приложение №2</text:span></text:p>
        <text:p text:style-name="P82"><text:span text:style-name="T3">к Техническому заданию оказание услуг по </text:span><text:span text:style-name="T3">эксплуатационно-техническому обслуживанию и ремонту оборудования</text:span><text:span text:style-name="T3">.</text:span></text:p>
        <text:p co:para-mark-style-name="T13" text:style-name="P83"/>
        <text:p text:style-name="P84"><text:span text:style-name="T15">Образец</text:span></text:p>
        <text:p text:style-name="P85"><text:span text:style-name="T3">Отчёт о работоспособности комплексов автоматической фотовидеофиксации</text:span></text:p>
        <text:p co:para-mark-style-name="T13" text:style-name="P86"/>
        <text:p text:style-name="P87"><text:span text:style-name="T16">Таблица 1</text:span></text:p>
        <table:table co:columns-count="17" co:grouping-summary-below="true" co:grouping-summary-right="true" co:rows-count="6" co:show-zero-value="true" table:style-name="Table4" table:use-banding-columns-styles="false" table:use-banding-rows-styles="false" table:use-first-column-styles="false" table:use-first-row-styles="false" table:use-last-column-styles="false" table:use-last-row-styles="false">
          <table:table-column table:style-name="Col17"/>
          <table:table-column table:style-name="Col18"/>
          <table:table-column table:style-name="Col19"/>
          <table:table-column table:style-name="Col20"/>
          <table:table-column table:style-name="Col21"/>
          <table:table-column table:style-name="Col22"/>
          <table:table-column table:style-name="Col23"/>
          <table:table-column table:style-name="Col24"/>
          <table:table-column table:style-name="Col25"/>
          <table:table-column table:style-name="Col26"/>
          <table:table-column table:style-name="Col27"/>
          <table:table-column table:style-name="Col24"/>
          <table:table-column table:style-name="Col27"/>
          <table:table-column table:style-name="Col25"/>
          <table:table-column table:style-name="Col28"/>
          <table:table-column table:style-name="Col29"/>
          <table:table-column table:style-name="Col30"/>
          <table:table-row table:style-name="Row12">
            <table:table-cell office:value-type="string" table:style-name="Cell14">
              <text:p text:style-name="P85"><text:span text:style-name="T16">№ п/п</text:span></text:p>
            </table:table-cell>
            <table:table-cell office:value-type="string" table:style-name="Cell14">
              <text:p text:style-name="P85"><text:span text:style-name="T16">Заводской номер комплекса автоматической фотовидеофиксации</text:span></text:p>
            </table:table-cell>
            <table:table-cell office:value-type="string" table:style-name="Cell14">
              <text:p text:style-name="P85"><text:span text:style-name="T16">Место установки комплекса автоматической фотовидеофиксации</text:span></text:p>
            </table:table-cell>
            <table:table-cell office:value-type="string" table:style-name="Cell15">
              <text:p text:style-name="P85"><text:span text:style-name="T16">01.08.2026</text:span></text:p>
            </table:table-cell>
            <table:table-cell office:value-type="string" table:style-name="Cell15">
              <text:p text:style-name="P85"><text:span text:style-name="T16">02.08.2026</text:span></text:p>
            </table:table-cell>
            <table:table-cell office:value-type="string" table:style-name="Cell15">
              <text:p text:style-name="P85"><text:span text:style-name="T16">03.08.2026</text:span></text:p>
            </table:table-cell>
            <table:table-cell office:value-type="string" table:style-name="Cell15">
              <text:p text:style-name="P85"><text:span text:style-name="T16">04.08.2026</text:span></text:p>
            </table:table-cell>
            <table:table-cell office:value-type="string" table:style-name="Cell15">
              <text:p text:style-name="P85"><text:span text:style-name="T16">05.08.2026</text:span></text:p>
            </table:table-cell>
            <table:table-cell office:value-type="string" table:style-name="Cell15">
              <text:p text:style-name="P85"><text:span text:style-name="T16">06.08.2026</text:span></text:p>
            </table:table-cell>
            <table:table-cell office:value-type="string" table:style-name="Cell15">
              <text:p text:style-name="P85"><text:span text:style-name="T16">…</text:span></text:p>
            </table:table-cell>
            <table:table-cell office:value-type="string" table:style-name="Cell15">
              <text:p text:style-name="P85"><text:span text:style-name="T16">…</text:span></text:p>
            </table:table-cell>
            <table:table-cell office:value-type="string" table:style-name="Cell15">
              <text:p text:style-name="P85"><text:span text:style-name="T16">…</text:span></text:p>
            </table:table-cell>
            <table:table-cell office:value-type="string" table:style-name="Cell15">
              <text:p text:style-name="P85"><text:span text:style-name="T16">…</text:span></text:p>
            </table:table-cell>
            <table:table-cell office:value-type="string" table:style-name="Cell15">
              <text:p text:style-name="P85"><text:span text:style-name="T16">…</text:span></text:p>
            </table:table-cell>
            <table:table-cell office:value-type="string" table:style-name="Cell15">
              <text:p text:style-name="P85"><text:span text:style-name="T16">…</text:span></text:p>
            </table:table-cell>
            <table:table-cell office:value-type="string" table:style-name="Cell15">
              <text:p text:style-name="P85"><text:span text:style-name="T16">30.08.2026</text:span></text:p>
            </table:table-cell>
            <table:table-cell office:value-type="string" table:style-name="Cell14">
              <text:p text:style-name="P85"><text:span text:style-name="T16">Всего за месяц</text:span></text:p>
            </table:table-cell>
          </table:table-row>
          <table:table-row table:style-name="Row13">
            <table:table-cell office:value-type="string" table:style-name="Cell14">
              <text:p text:style-name="P85"><text:span text:style-name="T16">1</text:span></text:p>
            </table:table-cell>
            <table:table-cell office:value-type="string" table:style-name="Cell12">
              <text:p co:para-mark-style-name="T13" text:style-name="P86"/>
            </table:table-cell>
            <table:table-cell office:value-type="string" table:style-name="Cell12">
              <text:p co:para-mark-style-name="T13" text:style-name="P86"/>
            </table:table-cell>
            <table:table-cell office:value-type="string" table:style-name="Cell12">
              <text:p co:para-mark-style-name="T13" text:style-name="P86"/>
            </table:table-cell>
            <table:table-cell office:value-type="string" table:style-name="Cell12">
              <text:p co:para-mark-style-name="T13" text:style-name="P86"/>
            </table:table-cell>
            <table:table-cell office:value-type="string" table:style-name="Cell12">
              <text:p co:para-mark-style-name="T13" text:style-name="P86"/>
            </table:table-cell>
            <table:table-cell office:value-type="string" table:style-name="Cell12">
              <text:p co:para-mark-style-name="T13" text:style-name="P86"/>
            </table:table-cell>
            <table:table-cell office:value-type="string" table:style-name="Cell12">
              <text:p co:para-mark-style-name="T13" text:style-name="P86"/>
            </table:table-cell>
            <table:table-cell office:value-type="string" table:style-name="Cell12">
              <text:p co:para-mark-style-name="T13" text:style-name="P86"/>
            </table:table-cell>
            <table:table-cell office:value-type="string" table:style-name="Cell12">
              <text:p co:para-mark-style-name="T13" text:style-name="P86"/>
            </table:table-cell>
            <table:table-cell office:value-type="string" table:style-name="Cell12">
              <text:p co:para-mark-style-name="T13" text:style-name="P86"/>
            </table:table-cell>
            <table:table-cell office:value-type="string" table:style-name="Cell12">
              <text:p co:para-mark-style-name="T13" text:style-name="P86"/>
            </table:table-cell>
            <table:table-cell office:value-type="string" table:style-name="Cell12">
              <text:p co:para-mark-style-name="T13" text:style-name="P86"/>
            </table:table-cell>
            <table:table-cell office:value-type="string" table:style-name="Cell12">
              <text:p co:para-mark-style-name="T13" text:style-name="P86"/>
            </table:table-cell>
            <table:table-cell office:value-type="string" table:style-name="Cell12">
              <text:p co:para-mark-style-name="T13" text:style-name="P86"/>
            </table:table-cell>
            <table:table-cell office:value-type="string" table:style-name="Cell12">
              <text:p co:para-mark-style-name="T13" text:style-name="P86"/>
            </table:table-cell>
            <table:table-cell office:value-type="string" table:style-name="Cell12">
              <text:p co:para-mark-style-name="T13" text:style-name="P86"/>
            </table:table-cell>
          </table:table-row>
          <table:table-row table:style-name="Row14">
            <table:table-cell office:value-type="string" table:style-name="Cell14">
              <text:p text:style-name="P85"><text:span text:style-name="T16">2</text:span></text:p>
            </table:table-cell>
            <table:table-cell office:value-type="string" table:style-name="Cell12">
              <text:p co:para-mark-style-name="T13" text:style-name="P86"/>
            </table:table-cell>
            <table:table-cell office:value-type="string" table:style-name="Cell12">
              <text:p co:para-mark-style-name="T13" text:style-name="P86"/>
            </table:table-cell>
            <table:table-cell office:value-type="string" table:style-name="Cell12">
              <text:p co:para-mark-style-name="T13" text:style-name="P86"/>
            </table:table-cell>
            <table:table-cell office:value-type="string" table:style-name="Cell12">
              <text:p co:para-mark-style-name="T13" text:style-name="P86"/>
            </table:table-cell>
            <table:table-cell office:value-type="string" table:style-name="Cell12">
              <text:p co:para-mark-style-name="T13" text:style-name="P86"/>
            </table:table-cell>
            <table:table-cell office:value-type="string" table:style-name="Cell12">
              <text:p co:para-mark-style-name="T13" text:style-name="P86"/>
            </table:table-cell>
            <table:table-cell office:value-type="string" table:style-name="Cell12">
              <text:p co:para-mark-style-name="T13" text:style-name="P86"/>
            </table:table-cell>
            <table:table-cell office:value-type="string" table:style-name="Cell12">
              <text:p co:para-mark-style-name="T13" text:style-name="P86"/>
            </table:table-cell>
            <table:table-cell office:value-type="string" table:style-name="Cell12">
              <text:p co:para-mark-style-name="T13" text:style-name="P86"/>
            </table:table-cell>
            <table:table-cell office:value-type="string" table:style-name="Cell12">
              <text:p co:para-mark-style-name="T13" text:style-name="P86"/>
            </table:table-cell>
            <table:table-cell office:value-type="string" table:style-name="Cell12">
              <text:p co:para-mark-style-name="T13" text:style-name="P86"/>
            </table:table-cell>
            <table:table-cell office:value-type="string" table:style-name="Cell12">
              <text:p co:para-mark-style-name="T13" text:style-name="P86"/>
            </table:table-cell>
            <table:table-cell office:value-type="string" table:style-name="Cell12">
              <text:p co:para-mark-style-name="T13" text:style-name="P86"/>
            </table:table-cell>
            <table:table-cell office:value-type="string" table:style-name="Cell12">
              <text:p co:para-mark-style-name="T13" text:style-name="P86"/>
            </table:table-cell>
            <table:table-cell office:value-type="string" table:style-name="Cell12">
              <text:p co:para-mark-style-name="T13" text:style-name="P86"/>
            </table:table-cell>
            <table:table-cell office:value-type="string" table:style-name="Cell12">
              <text:p co:para-mark-style-name="T13" text:style-name="P86"/>
            </table:table-cell>
          </table:table-row>
          <table:table-row table:style-name="Row13">
            <table:table-cell office:value-type="string" table:style-name="Cell14">
              <text:p text:style-name="P85"><text:span text:style-name="T16">3</text:span></text:p>
            </table:table-cell>
            <table:table-cell office:value-type="string" table:style-name="Cell12">
              <text:p co:para-mark-style-name="T13" text:style-name="P86"/>
            </table:table-cell>
            <table:table-cell office:value-type="string" table:style-name="Cell16">
              <text:p co:para-mark-style-name="T13" text:style-name="P86"/>
            </table:table-cell>
            <table:table-cell office:value-type="string" table:style-name="Cell16">
              <text:p co:para-mark-style-name="T13" text:style-name="P86"/>
            </table:table-cell>
            <table:table-cell office:value-type="string" table:style-name="Cell16">
              <text:p co:para-mark-style-name="T13" text:style-name="P86"/>
            </table:table-cell>
            <table:table-cell office:value-type="string" table:style-name="Cell16">
              <text:p co:para-mark-style-name="T13" text:style-name="P86"/>
            </table:table-cell>
            <table:table-cell office:value-type="string" table:style-name="Cell16">
              <text:p co:para-mark-style-name="T13" text:style-name="P86"/>
            </table:table-cell>
            <table:table-cell office:value-type="string" table:style-name="Cell16">
              <text:p co:para-mark-style-name="T13" text:style-name="P86"/>
            </table:table-cell>
            <table:table-cell office:value-type="string" table:style-name="Cell16">
              <text:p co:para-mark-style-name="T13" text:style-name="P86"/>
            </table:table-cell>
            <table:table-cell office:value-type="string" table:style-name="Cell16">
              <text:p co:para-mark-style-name="T13" text:style-name="P86"/>
            </table:table-cell>
            <table:table-cell office:value-type="string" table:style-name="Cell16">
              <text:p co:para-mark-style-name="T13" text:style-name="P86"/>
            </table:table-cell>
            <table:table-cell office:value-type="string" table:style-name="Cell16">
              <text:p co:para-mark-style-name="T13" text:style-name="P86"/>
            </table:table-cell>
            <table:table-cell office:value-type="string" table:style-name="Cell16">
              <text:p co:para-mark-style-name="T13" text:style-name="P86"/>
            </table:table-cell>
            <table:table-cell office:value-type="string" table:style-name="Cell16">
              <text:p co:para-mark-style-name="T13" text:style-name="P86"/>
            </table:table-cell>
            <table:table-cell office:value-type="string" table:style-name="Cell16">
              <text:p co:para-mark-style-name="T13" text:style-name="P86"/>
            </table:table-cell>
            <table:table-cell office:value-type="string" table:style-name="Cell16">
              <text:p co:para-mark-style-name="T13" text:style-name="P86"/>
            </table:table-cell>
            <table:table-cell office:value-type="string" table:style-name="Cell16">
              <text:p co:para-mark-style-name="T13" text:style-name="P86"/>
            </table:table-cell>
          </table:table-row>
          <table:table-row table:style-name="Row13">
            <table:table-cell office:value-type="string" table:style-name="Cell14">
              <text:p text:style-name="P85"><text:span text:style-name="T16">4</text:span></text:p>
            </table:table-cell>
            <table:table-cell office:value-type="string" table:style-name="Cell12">
              <text:p co:para-mark-style-name="T13" text:style-name="P86"/>
            </table:table-cell>
            <table:table-cell office:value-type="string" table:style-name="Cell16">
              <text:p co:para-mark-style-name="T13" text:style-name="P86"/>
            </table:table-cell>
            <table:table-cell office:value-type="string" table:style-name="Cell16">
              <text:p co:para-mark-style-name="T13" text:style-name="P86"/>
            </table:table-cell>
            <table:table-cell office:value-type="string" table:style-name="Cell16">
              <text:p co:para-mark-style-name="T13" text:style-name="P86"/>
            </table:table-cell>
            <table:table-cell office:value-type="string" table:style-name="Cell16">
              <text:p co:para-mark-style-name="T13" text:style-name="P86"/>
            </table:table-cell>
            <table:table-cell office:value-type="string" table:style-name="Cell16">
              <text:p co:para-mark-style-name="T13" text:style-name="P86"/>
            </table:table-cell>
            <table:table-cell office:value-type="string" table:style-name="Cell16">
              <text:p co:para-mark-style-name="T13" text:style-name="P86"/>
            </table:table-cell>
            <table:table-cell office:value-type="string" table:style-name="Cell16">
              <text:p co:para-mark-style-name="T13" text:style-name="P86"/>
            </table:table-cell>
            <table:table-cell office:value-type="string" table:style-name="Cell16">
              <text:p co:para-mark-style-name="T13" text:style-name="P86"/>
            </table:table-cell>
            <table:table-cell office:value-type="string" table:style-name="Cell16">
              <text:p co:para-mark-style-name="T13" text:style-name="P86"/>
            </table:table-cell>
            <table:table-cell office:value-type="string" table:style-name="Cell16">
              <text:p co:para-mark-style-name="T13" text:style-name="P86"/>
            </table:table-cell>
            <table:table-cell office:value-type="string" table:style-name="Cell16">
              <text:p co:para-mark-style-name="T13" text:style-name="P86"/>
            </table:table-cell>
            <table:table-cell office:value-type="string" table:style-name="Cell16">
              <text:p co:para-mark-style-name="T13" text:style-name="P86"/>
            </table:table-cell>
            <table:table-cell office:value-type="string" table:style-name="Cell16">
              <text:p co:para-mark-style-name="T13" text:style-name="P86"/>
            </table:table-cell>
            <table:table-cell office:value-type="string" table:style-name="Cell16">
              <text:p co:para-mark-style-name="T13" text:style-name="P86"/>
            </table:table-cell>
            <table:table-cell office:value-type="string" table:style-name="Cell16">
              <text:p co:para-mark-style-name="T13" text:style-name="P86"/>
            </table:table-cell>
          </table:table-row>
          <table:table-row table:style-name="Row15">
            <table:table-cell office:value-type="string" table:number-columns-spanned="3" table:number-rows-spanned="1" table:style-name="Cell17">
              <text:p text:style-name="P85"><text:span text:style-name="T16">Всего:</text:span></text:p>
            </table:table-cell>
            <table:covered-table-cell/>
            <table:covered-table-cell/>
            <table:table-cell office:value-type="string" table:style-name="Cell18">
              <text:p co:para-mark-style-name="T13" text:style-name="P86"/>
            </table:table-cell>
            <table:table-cell office:value-type="string" table:style-name="Cell18">
              <text:p co:para-mark-style-name="T13" text:style-name="P86"/>
            </table:table-cell>
            <table:table-cell office:value-type="string" table:style-name="Cell18">
              <text:p co:para-mark-style-name="T13" text:style-name="P86"/>
            </table:table-cell>
            <table:table-cell office:value-type="string" table:style-name="Cell18">
              <text:p co:para-mark-style-name="T13" text:style-name="P86"/>
            </table:table-cell>
            <table:table-cell office:value-type="string" table:style-name="Cell18">
              <text:p co:para-mark-style-name="T13" text:style-name="P86"/>
            </table:table-cell>
            <table:table-cell office:value-type="string" table:style-name="Cell18">
              <text:p co:para-mark-style-name="T13" text:style-name="P86"/>
            </table:table-cell>
            <table:table-cell office:value-type="string" table:style-name="Cell18">
              <text:p co:para-mark-style-name="T13" text:style-name="P86"/>
            </table:table-cell>
            <table:table-cell office:value-type="string" table:style-name="Cell18">
              <text:p co:para-mark-style-name="T13" text:style-name="P86"/>
            </table:table-cell>
            <table:table-cell office:value-type="string" table:style-name="Cell18">
              <text:p co:para-mark-style-name="T13" text:style-name="P86"/>
            </table:table-cell>
            <table:table-cell office:value-type="string" table:style-name="Cell18">
              <text:p co:para-mark-style-name="T13" text:style-name="P86"/>
            </table:table-cell>
            <table:table-cell office:value-type="string" table:style-name="Cell18">
              <text:p co:para-mark-style-name="T13" text:style-name="P86"/>
            </table:table-cell>
            <table:table-cell office:value-type="string" table:style-name="Cell18">
              <text:p co:para-mark-style-name="T13" text:style-name="P86"/>
            </table:table-cell>
            <table:table-cell office:value-type="string" table:style-name="Cell18">
              <text:p co:para-mark-style-name="T13" text:style-name="P86"/>
            </table:table-cell>
            <table:table-cell office:value-type="string" table:style-name="Cell18">
              <text:p co:para-mark-style-name="T17" text:style-name="P88"/>
            </table:table-cell>
          </table:table-row>
        </table:table>
        <text:p co:para-mark-style-name="T13" text:style-name="P89"/>
        <text:p text:style-name="P90"><text:span text:style-name="T16"><text:s text:c="12"/>Р – оборудование находится в ремонте.</text:span></text:p>
        <text:p co:para-mark-style-name="T13" text:style-name="P91"/>
        <text:p text:style-name="P92"/>
        <text:p co:stick-to-previous="true" text:style-name="P93"><text:span text:style-name="T3"><text:s text:c="11"/></text:span></text:p>
        <text:p text:style-name="P92"><text:span text:style-name="T3"><text:s text:c="1"/>Приложение № 3</text:span></text:p>
        <text:p text:style-name="P92"><text:span text:style-name="T12">к Техническому заданию </text:span><text:span text:style-name="T3">на оказание услуг по </text:span><text:span text:style-name="T3">эксплуатационно-техническому обслуживанию и </text:span><text:span text:style-name="T3">ремонту оборудования.</text:span></text:p>
        <text:p co:para-mark-style-name="T2" text:style-name="P94"/>
        <text:p text:style-name="P95"><text:span text:style-name="T1">Требования к услуге по предварительной обработки информации о нарушениях ПДД</text:span></text:p>
        <text:p co:para-mark-style-name="T2" text:style-name="P96"/>
        <text:p text:style-name="P95"><text:span text:style-name="T1">Общие требования</text:span></text:p>
        <text:p co:para-mark-style-name="T2" text:style-name="P97"/>
        <text:p text:style-name="P98"><text:span text:style-name="T3">Услуга осуществляется с использованием модуля «Видеофиксация» специального программного обеспечения «Паутина» ЦАФАП ГИБДД ГУ МВД России </text:span><text:span text:style-name="T3">по Самарской области.</text:span></text:p>
        <text:p co:para-mark-style-name="T2" text:style-name="P94"/>
        <text:p text:style-name="P98"><text:span text:style-name="T3">1. Обработка фото- видеоматериалов нарушений ПДД РФ, выявленных и зафиксированных работающими в автоматическом режиме специальными техническими средствами, имеющими функции фото- и киносъемки, видеозаписи должна осуществляться в стро</text:span><text:span text:style-name="T3">гом соответствии с требованиями действующих ПДД РФ, ГОСТ Р52289-2019, ГОСТ Р58287-2018 и инструкции о порядке предобработки нарушений ПДД, зафиксированных работающим в автоматическом режиме специальными техническими средствами, имеющими функции фото- и кин</text:span><text:span text:style-name="T3">осъемки.</text:span></text:p>
        <text:list text:style-name="numList_20" xml:id="list_43">
          <text:list-item text:start-value="2">
            <text:p text:style-name="P99"><text:span text:style-name="T3">Основные задачи проверки материалов о нарушениях ПДД:</text:span></text:p>
          </text:list-item>
        </text:list>
        <text:list text:style-name="numList_21" xml:id="list_44">
          <text:list-item>
            <text:list>
              <text:list-item>
                <text:p text:style-name="P100"><text:span text:style-name="T3">Проверка достоверности распознавания государственных регистрационных знаков;</text:span></text:p>
              </text:list-item>
              <text:list-item>
                <text:p text:style-name="P100"><text:span text:style-name="T3">Корректировка государственных регистрационных знаков в случае ошибок распознавания;</text:span></text:p>
              </text:list-item>
              <text:list-item>
                <text:p text:style-name="P100"><text:span text:style-name="T3">Присвоение статуса фотоматериала</text:span><text:span text:style-name="T3">м: «проверено» или «на перепроверку»;</text:span></text:p>
              </text:list-item>
              <text:list-item>
                <text:p text:style-name="P100"><text:span text:style-name="T3">Обработка фото- видеоматериалов нарушений ПДД РФ должна осуществляться в строгом соответствии с требованиями руководства оператора модуля «Видеофиксация» СПО «Паутина».</text:span></text:p>
              </text:list-item>
            </text:list>
          </text:list-item>
        </text:list>
        <text:p co:para-mark-style-name="T4" text:style-name="P101"/>
        <text:p text:style-name="P98"><text:span text:style-name="T6">Заказчик </text:span><text:span text:style-name="T6">обеспечивает сопровождение при подключе</text:span><text:span text:style-name="T6">нии необходимого количества автоматизированных рабочих мест операторов Исполнителя к модулю «Видеофиксация» СПО «Паутина» МВД России и выдает учетные записи Исполнителю по его заявке.</text:span></text:p>
        <text:p co:para-mark-style-name="T4" text:style-name="P102"/>
        <text:p co:para-mark-style-name="T4" text:style-name="P103"/>
        <text:p co:para-mark-style-name="T4" text:style-name="P103"/>
        <text:p co:para-mark-style-name="T4" text:style-name="P103"/>
        <text:p co:para-mark-style-name="T4" text:style-name="P103"/>
        <text:p co:para-mark-style-name="T4" text:style-name="P103"/>
        <text:p co:para-mark-style-name="T4" text:style-name="P103"/>
        <text:p co:para-mark-style-name="T4" text:style-name="P103"/>
        <text:p co:para-mark-style-name="T4" text:style-name="P103"/>
        <text:p co:para-mark-style-name="T4" text:style-name="P104"/>
        <text:p co:para-mark-style-name="T4" text:style-name="P103"/>
        <text:p co:para-mark-style-name="T17" text:style-name="P105"/>
        <text:p co:para-mark-style-name="T4" text:style-name="P103"/>
        <text:p co:para-mark-style-name="T4" text:style-name="P103"/>
        <text:p co:para-mark-style-name="T4" text:style-name="P103"/>
        <text:p co:para-mark-style-name="T4" text:style-name="P103"/>
        <text:p co:para-mark-style-name="T4" text:style-name="P103"/>
        <text:p co:para-mark-style-name="T4" text:style-name="P103"/>
        <text:p co:para-mark-style-name="T4" text:style-name="P103"/>
        <text:p co:para-mark-style-name="T4" text:style-name="P103"/>
        <text:p co:para-mark-style-name="T4" text:style-name="P103"/>
        <text:p co:para-mark-style-name="T4" text:style-name="P103"/>
        <text:p text:style-name="P92"><text:span text:style-name="T3">Приложение № 4</text:span></text:p>
        <text:p text:style-name="P106"><text:span text:style-name="T12">к Техническому заданию </text:span><text:span text:style-name="T3">на </text:span><text:span text:style-name="T3">оказание услуг по </text:span><text:span text:style-name="T3">эксплуатационно-техническому обслуживанию и ремонту оборудования.</text:span></text:p>
        <text:p co:para-mark-style-name="T4" text:style-name="P103"/>
        <text:p text:style-name="P107"><text:span text:style-name="T18">Перечень и периодичность работ для стационарного комплекса тип 1</text:span><text:span text:style-name="T19">,</text:span></text:p>
        <text:p text:style-name="P107"><text:span text:style-name="T18">фиксирующего правила проезда перекрестка</text:span></text:p>
        <text:p co:para-mark-style-name="T20" text:style-name="P108"/>
        <table:table co:columns-count="2" co:grouping-summary-below="true" co:grouping-summary-right="true" co:rows-count="25" co:show-zero-value="true" table:style-name="Table5" table:use-banding-columns-styles="false" table:use-banding-rows-styles="false" table:use-first-column-styles="false" table:use-first-row-styles="false" table:use-last-column-styles="false" table:use-last-row-styles="false">
          <table:table-column table:style-name="Col31"/>
          <table:table-column table:style-name="Col32"/>
          <table:table-row table:style-name="Row16">
            <table:table-cell office:value-type="string" table:style-name="Cell11">
              <text:p text:style-name="Standard"><text:span text:style-name="T6">Перечень работ</text:span></text:p>
            </table:table-cell>
            <table:table-cell office:value-type="string" table:style-name="Cell20">
              <text:p text:style-name="Standard"><text:span text:style-name="T6">Периодичность выполнения работ</text:span></text:p>
            </table:table-cell>
          </table:table-row>
          <table:table-row table:style-name="Row17">
            <table:table-cell office:value-type="string" table:style-name="Cell21">
              <text:p text:style-name="Standard"><text:span text:style-name="T6">Замена </text:span><text:span text:style-name="T6">уплотнителя в кабельных вводах</text:span></text:p>
            </table:table-cell>
            <table:table-cell office:value-type="string" table:style-name="Cell22">
              <text:p text:style-name="Standard"><text:span text:style-name="T6">Единовременно, в течение 3х рабочих дней с даты заключения договора</text:span></text:p>
            </table:table-cell>
          </table:table-row>
          <table:table-row table:style-name="Row18">
            <table:table-cell office:value-type="string" table:style-name="Cell21">
              <text:p text:style-name="Standard"><text:span text:style-name="T6">Очистка поверхностей инфракрасных прожекторов и измерительных модулей без перерыва работы комплексов ФВФ с применением автоматического гидроподъемника</text:span></text:p>
            </table:table-cell>
            <table:table-cell office:value-type="string" table:style-name="Cell22">
              <text:p text:style-name="Standard"><text:span text:style-name="T6">Единовременно, в течение 3х рабочих дней с даты заключения договора</text:span></text:p>
            </table:table-cell>
          </table:table-row>
          <table:table-row table:style-name="Row19">
            <table:table-cell office:value-type="string" table:style-name="Cell21">
              <text:p text:style-name="Standard"><text:span text:style-name="T6">Проверка линий и кабелей электропитания, каналов связи</text:span></text:p>
            </table:table-cell>
            <table:table-cell office:value-type="string" table:style-name="Cell22">
              <text:p text:style-name="Standard"><text:span text:style-name="T6">не реже одного раза в течение 14 календарных дней или по заявке Заказчика, а также по мере необходимости</text:span></text:p>
            </table:table-cell>
          </table:table-row>
          <table:table-row table:style-name="Row20">
            <table:table-cell office:value-type="string" table:style-name="Cell21">
              <text:p text:style-name="Standard"><text:span text:style-name="T6">Мониторинг работы рубежей </text:span><text:span text:style-name="T6">(проверка наличия связи между рубежами и центральным постом, проверка работоспособности датчиков, диагностика проблем в случае обнаружения нештатных ситуаций, выработка рекомендаций для быстрого восстановления работоспособности)</text:span></text:p>
            </table:table-cell>
            <table:table-cell office:value-type="string" table:style-name="Cell22">
              <text:p text:style-name="Standard"><text:span text:style-name="T6">Ежедневно</text:span></text:p>
            </table:table-cell>
          </table:table-row>
          <table:table-row table:style-name="Row21">
            <table:table-cell office:value-type="string" table:style-name="Cell21">
              <text:p text:style-name="Standard"><text:span text:style-name="T6">Проверка и </text:span><text:span text:style-name="T6">настройка параметров камеры (резкость изображений в дневное и ночное время на разных расстояниях)</text:span></text:p>
            </table:table-cell>
            <table:table-cell office:value-type="string" table:style-name="Cell22">
              <text:p text:style-name="Standard"><text:span text:style-name="T6">ежедневно, по результатам мониторинга</text:span></text:p>
            </table:table-cell>
          </table:table-row>
          <table:table-row table:style-name="Row22">
            <table:table-cell office:value-type="string" table:style-name="Cell21">
              <text:p text:style-name="Standard"><text:span text:style-name="T6">Диагностика датчиков, с которых поступает малое количество нарушений</text:span></text:p>
            </table:table-cell>
            <table:table-cell office:value-type="string" table:style-name="Cell22">
              <text:p text:style-name="Standard"><text:span text:style-name="T6">ежедневно, по результатам мониторинга</text:span></text:p>
            </table:table-cell>
          </table:table-row>
          <table:table-row table:style-name="Row21">
            <table:table-cell office:value-type="string" table:style-name="Cell21">
              <text:p text:style-name="Standard"><text:span text:style-name="T6">Проверка </text:span><text:span text:style-name="T6">работоспособности измерителей скорости датчиков и подстройка их уровня чувствительности в случае необходимости</text:span></text:p>
            </table:table-cell>
            <table:table-cell office:value-type="string" table:style-name="Cell22">
              <text:p text:style-name="Standard"><text:span text:style-name="T6">ежедневно, по результатам мониторинга</text:span></text:p>
            </table:table-cell>
          </table:table-row>
          <table:table-row table:style-name="Row22">
            <table:table-cell office:value-type="string" table:style-name="Cell21">
              <text:p text:style-name="Standard"><text:span text:style-name="T6">Проверка качества изображения с камер датчиков и корректировка параметров в случае необходимости</text:span></text:p>
            </table:table-cell>
            <table:table-cell office:value-type="string" table:style-name="Cell22">
              <text:p text:style-name="Standard"><text:span text:style-name="T6">ежедневно</text:span><text:span text:style-name="T6">, по результатам мониторинга</text:span></text:p>
            </table:table-cell>
          </table:table-row>
          <table:table-row table:style-name="Row22">
            <table:table-cell office:value-type="string" table:style-name="Cell21">
              <text:p text:style-name="Standard"><text:span text:style-name="T6">Проверка работоспособности инфракрасного прожектора</text:span></text:p>
            </table:table-cell>
            <table:table-cell office:value-type="string" table:style-name="Cell22">
              <text:p text:style-name="Standard"><text:span text:style-name="T6">ежедневно, по результатам мониторинга</text:span></text:p>
            </table:table-cell>
          </table:table-row>
          <table:table-row table:style-name="Row22">
            <table:table-cell office:value-type="string" table:style-name="Cell21">
              <text:p text:style-name="Standard"><text:span text:style-name="T6">Проверка работоспособности встроенного климат-контроля датчика</text:span></text:p>
            </table:table-cell>
            <table:table-cell office:value-type="string" table:style-name="Cell22">
              <text:p text:style-name="Standard"><text:span text:style-name="T6">ежедневно, по результатам мониторинга</text:span></text:p>
            </table:table-cell>
          </table:table-row>
          <table:table-row table:style-name="Row22">
            <table:table-cell office:value-type="string" table:style-name="Cell23">
              <text:p text:style-name="P109"><text:span text:style-name="T3">Очистка системного журнала, при </text:span><text:span text:style-name="T3">наличии системных сбоев в оборудовании осуществление выгрузки журнала на резервный носитель для установления причин некорректной работы комплексов автоматической фотовидеофиксации</text:span></text:p>
            </table:table-cell>
            <table:table-cell office:value-type="string" table:style-name="Cell22">
              <text:p text:style-name="Standard"><text:span text:style-name="T6">не реже одного раза в течение 14 календарных дней или по заявке Заказчика, а</text:span><text:span text:style-name="T6"><text:s text:c="1"/>также по мере необходимости</text:span></text:p>
            </table:table-cell>
          </table:table-row>
          <table:table-row table:style-name="Row22">
            <table:table-cell office:value-type="string" table:style-name="Cell24">
              <text:p text:style-name="Standard"><text:span text:style-name="T6">Очистка корпуса комплекса и объектива от загрязнений, проверка </text:span><text:span text:style-name="T3">функционирования и целостности основных модулей комплексов автоматической фотовидеофиксации (фотовидеосистемы, корпуса, кабельных соединений и разъемов)</text:span></text:p>
            </table:table-cell>
            <table:table-cell office:value-type="string" table:style-name="Cell22">
              <text:p text:style-name="Standard"><text:span text:style-name="T6">не реже од</text:span><text:span text:style-name="T6">ного раза в течение 14 календарных дней или по заявке Заказчика, а также по мере необходимости</text:span></text:p>
            </table:table-cell>
          </table:table-row>
          <table:table-row table:style-name="Row21">
            <table:table-cell office:value-type="string" table:style-name="Cell21">
              <text:p text:style-name="Standard"><text:span text:style-name="T6">Обновление программного обеспечения датчиков и концентраторов</text:span></text:p>
            </table:table-cell>
            <table:table-cell office:value-type="string" table:style-name="Cell22">
              <text:p text:style-name="Standard"><text:span text:style-name="T6">по результатам мониторинга, а также в случае планового обновления версии ПО производителем</text:span></text:p>
            </table:table-cell>
          </table:table-row>
          <table:table-row table:style-name="Row22">
            <table:table-cell office:value-type="string" table:style-name="Cell21">
              <text:p text:style-name="Standard"><text:span text:style-name="T6">Настройка датчиков и коммуникационного оборудования</text:span></text:p>
            </table:table-cell>
            <table:table-cell office:value-type="string" table:style-name="Cell22">
              <text:p text:style-name="Standard"><text:span text:style-name="T6">ежедневно, по результатам мониторинга</text:span></text:p>
            </table:table-cell>
          </table:table-row>
          <table:table-row table:style-name="Row22">
            <table:table-cell office:value-type="string" table:style-name="Cell21">
              <text:p text:style-name="Standard"><text:span text:style-name="T6">Протяжка креплений</text:span></text:p>
            </table:table-cell>
            <table:table-cell office:value-type="string" table:style-name="Cell22">
              <text:p text:style-name="Standard"><text:span text:style-name="T6">не реже 1 раза в календарный квартал, а также по мере необходимости или заявке Заказчика.</text:span></text:p>
            </table:table-cell>
          </table:table-row>
          <table:table-row table:style-name="Row22">
            <table:table-cell office:value-type="string" table:style-name="Cell21">
              <text:p text:style-name="Standard"><text:span text:style-name="T6">Дистанционная настройка камер рубежей (ZOOM, фокусное р</text:span><text:span text:style-name="T6">асстояние, установка выдержки, диафрагмы)</text:span></text:p>
            </table:table-cell>
            <table:table-cell office:value-type="string" table:style-name="Cell22">
              <text:p text:style-name="Standard"><text:span text:style-name="T6">ежедневно, по результатам мониторинга</text:span></text:p>
            </table:table-cell>
          </table:table-row>
          <table:table-row table:style-name="Row21">
            <table:table-cell office:value-type="string" table:style-name="Cell21">
              <text:p text:style-name="Standard"><text:span text:style-name="T6">Перенастройка стационарных комплексов системы фотовидеофиксации нарушений ПДД  при изменении сезонных условий движения транспортного потока</text:span></text:p>
            </table:table-cell>
            <table:table-cell office:value-type="string" table:style-name="Cell22">
              <text:p text:style-name="Standard"><text:span text:style-name="T6">в течение 1 дня при поступлении </text:span><text:span text:style-name="T6">информации от Заказчика</text:span></text:p>
            </table:table-cell>
          </table:table-row>
          <table:table-row table:style-name="Row21">
            <table:table-cell office:value-type="string" table:style-name="Cell21">
              <text:p text:style-name="Standard"><text:span text:style-name="T6">Перепрограммирование стационарных комплексов системы фотовидеофиксации нарушений ПДД</text:span></text:p>
            </table:table-cell>
            <table:table-cell office:value-type="string" table:style-name="Cell22">
              <text:p text:style-name="Standard"><text:span text:style-name="T6">в течение 1 дня при поступлении информации от Заказчика</text:span></text:p>
            </table:table-cell>
          </table:table-row>
          <table:table-row table:style-name="Row21">
            <table:table-cell office:value-type="string" table:style-name="Cell21">
              <text:p text:style-name="Standard"><text:span text:style-name="T6">Обновление ПО</text:span></text:p>
            </table:table-cell>
            <table:table-cell office:value-type="string" table:style-name="Cell22">
              <text:p text:style-name="Standard"><text:span text:style-name="T6">по результатам мониторинга, а также в случае планового обновления версии ПО</text:span><text:span text:style-name="T6"><text:s text:c="1"/>производителем</text:span></text:p>
            </table:table-cell>
          </table:table-row>
          <table:table-row table:style-name="Row16">
            <table:table-cell office:value-type="string" table:style-name="Cell21">
              <text:p text:style-name="Standard"><text:span text:style-name="T6">диагностика работоспособности ПО</text:span></text:p>
            </table:table-cell>
            <table:table-cell office:value-type="string" table:style-name="Cell22">
              <text:p text:style-name="Standard"><text:span text:style-name="T6">Ежедневно</text:span></text:p>
            </table:table-cell>
          </table:table-row>
          <table:table-row table:style-name="Row21">
            <table:table-cell office:value-type="string" table:style-name="Cell21">
              <text:p text:style-name="Standard"><text:span text:style-name="T6">переустановка ПО</text:span></text:p>
            </table:table-cell>
            <table:table-cell office:value-type="string" table:style-name="Cell22">
              <text:p text:style-name="Standard"><text:span text:style-name="T6">по результатам мониторинга, а также в случае планового обновления версии ПО производителем</text:span></text:p>
            </table:table-cell>
          </table:table-row>
          <table:table-row table:style-name="Row16">
            <table:table-cell office:value-type="string" table:style-name="Cell21">
              <text:p text:style-name="Standard"><text:span text:style-name="T6">Ремонт и замена вышедших из строя блоков</text:span></text:p>
            </table:table-cell>
            <table:table-cell office:value-type="string" table:style-name="Cell22">
              <text:p text:style-name="Standard"><text:span text:style-name="T6">по результатам мониторинга</text:span></text:p>
            </table:table-cell>
          </table:table-row>
          <table:table-row table:style-name="Row16">
            <table:table-cell office:value-type="string" table:style-name="Cell21">
              <text:p text:style-name="Standard"><text:span text:style-name="T6">Метрологическая </text:span><text:span text:style-name="T6">поверка датчиков</text:span></text:p>
            </table:table-cell>
            <table:table-cell office:value-type="string" table:style-name="Cell22">
              <text:p text:style-name="Standard"><text:span text:style-name="T6">По наступлению срока поверки (включая подменные комплексы). Сроки проведения и график должен быть дополнительно согласован с Заказчиком.</text:span></text:p>
            </table:table-cell>
          </table:table-row>
          <table:table-row table:style-name="Row16">
            <table:table-cell office:value-type="string" table:style-name="Cell21">
              <text:p text:style-name="Standard"><text:span text:style-name="T6">Аварийно-восстановительные работы</text:span></text:p>
            </table:table-cell>
            <table:table-cell office:value-type="string" table:style-name="Cell22">
              <text:p text:style-name="Standard"><text:span text:style-name="T6">по результатам мониторинга</text:span></text:p>
            </table:table-cell>
          </table:table-row>
        </table:table>
        <text:p co:para-mark-style-name="T20" text:style-name="P108"/>
        <text:p text:style-name="P110"><text:span text:style-name="T18">1. Требования к оказанию услуг по техн</text:span><text:span text:style-name="T18">ическому обслуживанию и ремонту аппаратно</text:span><text:span text:style-name="T19">-</text:span><text:span text:style-name="T18">программных комплексов фотовидеофиксации:</text:span></text:p>
        <text:p co:para-mark-style-name="T21" text:style-name="Standard"><text:span text:style-name="T22">1.1. Все работы по восстановлению работоспособности комплекса относятся к аварийно</text:span><text:span text:style-name="T22">-</text:span><text:span text:style-name="T22">восстановительным работам.</text:span></text:p>
        <text:p co:para-mark-style-name="T21" text:style-name="Standard"><text:span text:style-name="T22">1.2. </text:span><text:span text:style-name="T22">Восстановление связи и электропитания в случае их поврежд</text:span><text:span text:style-name="T22">ения – не более 1 рабочего дня, следующего за днем получения заявки.</text:span></text:p>
        <text:p co:para-mark-style-name="T21" text:style-name="Standard"><text:span text:style-name="T22">1.3. </text:span><text:span text:style-name="T22">Граница зоны ответственности по каналу связи от сети заказчика до комплекса фотовидеофиксации для исполнителя – </text:span><text:span text:style-name="T22">Ethernet </text:span><text:span text:style-name="T22">интерфейс каналообразующего оборудования.</text:span></text:p>
        <text:p co:para-mark-style-name="T21" text:style-name="Standard"><text:span text:style-name="T22">1.4. </text:span><text:span text:style-name="T22">Диагностика не</text:span><text:span text:style-name="T22">исправностей измерителей скорости, оборудования стационарных комплексов фотовидеофиксации </text:span><text:span text:style-name="T22">- </text:span><text:span text:style-name="T22">не более суток с момента поступления требования заказчика, ремонт </text:span><text:span text:style-name="T22">- </text:span><text:span text:style-name="T22">не более 3 суток с момента выявления повреждений.</text:span></text:p>
        <text:p co:para-mark-style-name="T21" text:style-name="Standard"><text:span text:style-name="T22">1.5. </text:span><text:span text:style-name="T22">Все используемые материалы, запасные част</text:span><text:span text:style-name="T22">и и расходы по доставке оборудования на ремонт и обратно в места нахождения приборов входят в стоимость договора.</text:span></text:p>
        <text:p co:para-mark-style-name="T21" text:style-name="Standard"><text:span text:style-name="T22">1.6. </text:span><text:span text:style-name="T22">Исполнитель самостоятельно несет ответственность за обеспечение требований охраны труда при проведении высотных работ по обслуживанию, </text:span><text:span text:style-name="T22">монтажу, демонтажу комплексов фотовидеофиксации.</text:span></text:p>
        <text:p co:para-mark-style-name="T21" text:style-name="Standard"><text:span text:style-name="T22">1.7. </text:span><text:span text:style-name="T22">Исполнитель самостоятельно выполняет все необходимые согласования при проведении работ, связанных с работой на опорах и занятием полосы проезжей части специализированным автотранспортом (автовышка).</text:span></text:p>
        <text:p co:para-mark-style-name="T21" text:style-name="Standard"><text:span text:style-name="T22">1.8</text:span><text:span text:style-name="T22">. </text:span><text:span text:style-name="T22">В стоимость обслуживания включены все расходы, в том числе на доставку, транспортировку техники до места ремонта, при необходимости, а также расходы, связанные с организацией поверки радарных комплексов в специализированной организации.</text:span></text:p>
        <text:p co:para-mark-style-name="T21" text:style-name="Standard"><text:span text:style-name="T22">1.9. </text:span><text:span text:style-name="T22">В случае </text:span><text:span text:style-name="T22">необходимости ремонта элементов, узлов, блоков комплексов фото</text:span><text:span text:style-name="T22"><text:s text:c="1"/></text:span><text:span text:style-name="T22">видеофиксации, гарантийный срок которых на момент ремонта не истек, организация</text:span><text:span text:style-name="T22"><text:s text:c="1"/></text:span><text:span text:style-name="T22">ремонта происходит в рамках гарантийных обязательств заводов</text:span><text:span text:style-name="T22">-</text:span><text:span text:style-name="T22">изготовителей</text:span><text:span text:style-name="T22"><text:s text:c="1"/></text:span><text:span text:style-name="T22">(поставщиков) оборудования комплексов.</text:span></text:p>
        <text:p co:para-mark-style-name="T21" text:style-name="Standard"><text:span text:style-name="T22">1.10 Услуги по техническому обслуживанию и ремонту аппаратно</text:span><text:span text:style-name="T22">-</text:span><text:span text:style-name="T22">программных комплексов фотовидеофиксации должны проводиться в соответствии с «Регламентом взаимодействия Заказчика и Исполнителя в рамках технического обслуживания и аварийного ремонта комплексо</text:span><text:span text:style-name="T22">в фотовидеофиксации».</text:span></text:p>
        <text:p co:para-mark-style-name="T2" text:style-name="P111"/>
        <text:p text:style-name="P112"><text:span text:style-name="T1">Перечень и периодичность работ для стационарного комплекса тип 2, фиксирующего превышение скоростного режима (без автономного питания)</text:span></text:p>
        <text:p co:para-mark-style-name="T2" text:style-name="P113"/>
        <table:table co:columns-count="2" co:grouping-summary-below="true" co:grouping-summary-right="true" co:rows-count="26" co:show-zero-value="true" table:style-name="Table5" table:use-banding-columns-styles="false" table:use-banding-rows-styles="false" table:use-first-column-styles="false" table:use-first-row-styles="false" table:use-last-column-styles="false" table:use-last-row-styles="false">
          <table:table-column table:style-name="Col31"/>
          <table:table-column table:style-name="Col32"/>
          <table:table-row table:style-name="Row16">
            <table:table-cell office:value-type="string" table:style-name="Cell11">
              <text:p text:style-name="Standard"><text:span text:style-name="T6">Перечень работ</text:span></text:p>
            </table:table-cell>
            <table:table-cell office:value-type="string" table:style-name="Cell20">
              <text:p text:style-name="Standard"><text:span text:style-name="T6">Периодичность выполнения работ</text:span></text:p>
            </table:table-cell>
          </table:table-row>
          <table:table-row table:style-name="Row17">
            <table:table-cell office:value-type="string" table:style-name="Cell21">
              <text:p text:style-name="Standard"><text:span text:style-name="T6">Замена уплотнителя в кабельных вводах</text:span></text:p>
            </table:table-cell>
            <table:table-cell office:value-type="string" table:style-name="Cell22">
              <text:p text:style-name="Standard"><text:span text:style-name="T6">Единовременн</text:span><text:span text:style-name="T6">о, в течение 3-х рабочих дней с даты заключения договора</text:span></text:p>
            </table:table-cell>
          </table:table-row>
          <table:table-row table:style-name="Row18">
            <table:table-cell office:value-type="string" table:style-name="Cell21">
              <text:p text:style-name="Standard"><text:span text:style-name="T6">Очистка поверхностей инфракрасных прожекторов и измерительных модулей без перерыва работы комплексов ФВФ с применением автоматического гидроподъемника</text:span></text:p>
            </table:table-cell>
            <table:table-cell office:value-type="string" table:style-name="Cell22">
              <text:p text:style-name="Standard"><text:span text:style-name="T6">Единовременно, в течение 3-х рабочих дней с </text:span><text:span text:style-name="T6">даты заключения договора</text:span></text:p>
            </table:table-cell>
          </table:table-row>
          <table:table-row table:style-name="Row19">
            <table:table-cell office:value-type="string" table:style-name="Cell21">
              <text:p text:style-name="Standard"><text:span text:style-name="T6">Проверка линий и кабелей электропитания, каналов связи</text:span></text:p>
            </table:table-cell>
            <table:table-cell office:value-type="string" table:style-name="Cell22">
              <text:p text:style-name="Standard"><text:span text:style-name="T6">не реже одного раза в течение 14 календарных дней или по заявке заказчика, а также по мере необходимости</text:span></text:p>
            </table:table-cell>
          </table:table-row>
          <table:table-row table:style-name="Row20">
            <table:table-cell office:value-type="string" table:style-name="Cell21">
              <text:p text:style-name="Standard"><text:span text:style-name="T6">Мониторинг работы рубежей (проверка наличия связи между рубежами и </text:span><text:span text:style-name="T6">центральным постом, проверка работоспособности датчиков, диагностика проблем в случае обнаружения нештатных ситуаций, выработка рекомендаций для быстрого восстановления работоспособности)</text:span></text:p>
            </table:table-cell>
            <table:table-cell office:value-type="string" table:style-name="Cell22">
              <text:p text:style-name="Standard"><text:span text:style-name="T6">Ежедневно</text:span></text:p>
            </table:table-cell>
          </table:table-row>
          <table:table-row table:style-name="Row21">
            <table:table-cell office:value-type="string" table:style-name="Cell21">
              <text:p text:style-name="Standard"><text:span text:style-name="T6">Проверка и настройка параметров камеры (резкость изображе</text:span><text:span text:style-name="T6">ний в дневное и ночное время на разных расстояниях)</text:span></text:p>
            </table:table-cell>
            <table:table-cell office:value-type="string" table:style-name="Cell22">
              <text:p text:style-name="Standard"><text:span text:style-name="T6">ежедневно, по результатам мониторинга</text:span></text:p>
            </table:table-cell>
          </table:table-row>
          <table:table-row table:style-name="Row22">
            <table:table-cell office:value-type="string" table:style-name="Cell21">
              <text:p text:style-name="Standard"><text:span text:style-name="T6">Диагностика датчиков, с которых поступает малое количество нарушений</text:span></text:p>
            </table:table-cell>
            <table:table-cell office:value-type="string" table:style-name="Cell22">
              <text:p text:style-name="Standard"><text:span text:style-name="T6">ежедневно, по результатам мониторинга</text:span></text:p>
            </table:table-cell>
          </table:table-row>
          <table:table-row table:style-name="Row21">
            <table:table-cell office:value-type="string" table:style-name="Cell21">
              <text:p text:style-name="Standard"><text:span text:style-name="T6">Проверка работоспособности измерителей скорости датчиков </text:span><text:span text:style-name="T6">и подстройка их уровня чувствительности в случае необходимости</text:span></text:p>
            </table:table-cell>
            <table:table-cell office:value-type="string" table:style-name="Cell22">
              <text:p text:style-name="Standard"><text:span text:style-name="T6">ежедневно, по результатам мониторинга</text:span></text:p>
            </table:table-cell>
          </table:table-row>
          <table:table-row table:style-name="Row22">
            <table:table-cell office:value-type="string" table:style-name="Cell21">
              <text:p text:style-name="Standard"><text:span text:style-name="T6">Проверка качества изображения с камер датчиков и корректировка параметров в случае необходимости</text:span></text:p>
            </table:table-cell>
            <table:table-cell office:value-type="string" table:style-name="Cell22">
              <text:p text:style-name="Standard"><text:span text:style-name="T6">ежедневно, по результатам мониторинга</text:span></text:p>
            </table:table-cell>
          </table:table-row>
          <table:table-row table:style-name="Row22">
            <table:table-cell office:value-type="string" table:style-name="Cell21">
              <text:p text:style-name="Standard"><text:span text:style-name="T6">Проверка </text:span><text:span text:style-name="T6">работоспособности инфракрасного прожектора</text:span></text:p>
            </table:table-cell>
            <table:table-cell office:value-type="string" table:style-name="Cell22">
              <text:p text:style-name="Standard"><text:span text:style-name="T6">ежедневно, по результатам мониторинга</text:span></text:p>
            </table:table-cell>
          </table:table-row>
          <table:table-row table:style-name="Row22">
            <table:table-cell office:value-type="string" table:style-name="Cell21">
              <text:p text:style-name="Standard"><text:span text:style-name="T6">Проверка работоспособности встроенного климат-контроля датчика</text:span></text:p>
            </table:table-cell>
            <table:table-cell office:value-type="string" table:style-name="Cell22">
              <text:p text:style-name="Standard"><text:span text:style-name="T6">ежедневно, по результатам мониторинга</text:span></text:p>
            </table:table-cell>
          </table:table-row>
          <table:table-row table:style-name="Row22">
            <table:table-cell office:value-type="string" table:style-name="Cell23">
              <text:p text:style-name="P109"><text:span text:style-name="T3">Очистка системного журнала, при наличии системных сбоев в оборудовании о</text:span><text:span text:style-name="T3">существление выгрузки журнала на резервный носитель для установления причин некорректной работы комплексов автоматической фотовидеофиксации</text:span></text:p>
            </table:table-cell>
            <table:table-cell office:value-type="string" table:style-name="Cell22">
              <text:p text:style-name="Standard"><text:span text:style-name="T6">не реже одного раза в течение 14 календарных дней или по заявке Заказчика, а также по мере необходимости</text:span></text:p>
            </table:table-cell>
          </table:table-row>
          <table:table-row table:style-name="Row22">
            <table:table-cell office:value-type="string" table:style-name="Cell24">
              <text:p text:style-name="Standard"><text:span text:style-name="T6">Очистка ко</text:span><text:span text:style-name="T6">рпуса комплекса и объектива от загрязнений, проверка </text:span><text:span text:style-name="T3">функционирования и целостности основных модулей комплексов автоматической фотовидеофиксации (фотовидеосистемы, корпуса, кабельных соединений и разъемов)</text:span></text:p>
            </table:table-cell>
            <table:table-cell office:value-type="string" table:style-name="Cell22">
              <text:p text:style-name="Standard"><text:span text:style-name="T6">не реже одного раза в течение 14 календарных дней </text:span><text:span text:style-name="T6">или по заявке Заказчика, а также по мере необходимости</text:span></text:p>
            </table:table-cell>
          </table:table-row>
          <table:table-row table:style-name="Row21">
            <table:table-cell office:value-type="string" table:style-name="Cell21">
              <text:p text:style-name="Standard"><text:span text:style-name="T6">Обновление программного обеспечения датчиков и концентраторов</text:span></text:p>
            </table:table-cell>
            <table:table-cell office:value-type="string" table:style-name="Cell22">
              <text:p text:style-name="Standard"><text:span text:style-name="T6">по результатам мониторинга, а также в случае планового обновления версии ПО производителем</text:span></text:p>
            </table:table-cell>
          </table:table-row>
          <table:table-row table:style-name="Row22">
            <table:table-cell office:value-type="string" table:style-name="Cell21">
              <text:p text:style-name="Standard"><text:span text:style-name="T6">Настройка датчиков и коммуникационного </text:span><text:span text:style-name="T6">оборудования</text:span></text:p>
            </table:table-cell>
            <table:table-cell office:value-type="string" table:style-name="Cell22">
              <text:p text:style-name="Standard"><text:span text:style-name="T6">ежедневно, по результатам мониторинга</text:span></text:p>
            </table:table-cell>
          </table:table-row>
          <table:table-row table:style-name="Row22">
            <table:table-cell office:value-type="string" table:style-name="Cell21">
              <text:p text:style-name="Standard"><text:span text:style-name="T6">Протяжка креплений</text:span></text:p>
            </table:table-cell>
            <table:table-cell office:value-type="string" table:style-name="Cell22">
              <text:p text:style-name="Standard"><text:span text:style-name="T6">не реже 1 раза в календарный квартал, а также по мере необходимости или заявке Заказчика.</text:span></text:p>
            </table:table-cell>
          </table:table-row>
          <table:table-row table:style-name="Row22">
            <table:table-cell office:value-type="string" table:style-name="Cell21">
              <text:p text:style-name="Standard"><text:span text:style-name="T6">Дистанционная настройка камер рубежей (ZOOM, фокусное расстояние, установка выдержки, диафрагм</text:span><text:span text:style-name="T6">ы)</text:span></text:p>
            </table:table-cell>
            <table:table-cell office:value-type="string" table:style-name="Cell22">
              <text:p text:style-name="Standard"><text:span text:style-name="T6">ежедневно, по результатам мониторинга</text:span></text:p>
            </table:table-cell>
          </table:table-row>
          <table:table-row table:style-name="Row22">
            <table:table-cell office:value-type="string" table:style-name="Cell21">
              <text:p text:style-name="Standard"><text:span text:style-name="T6">Дистанционная настройка радаров (уточнение и настройка зоны захвата, калибровка)</text:span></text:p>
            </table:table-cell>
            <table:table-cell office:value-type="string" table:style-name="Cell22">
              <text:p text:style-name="Standard"><text:span text:style-name="T6">ежедневно, по результатам мониторинга</text:span></text:p>
            </table:table-cell>
          </table:table-row>
          <table:table-row table:style-name="Row21">
            <table:table-cell office:value-type="string" table:style-name="Cell21">
              <text:p text:style-name="Standard"><text:span text:style-name="T6">Перенастройка стационарных комплексов системы фотовидеофиксации нарушений ПДД  при изменении </text:span><text:span text:style-name="T6">сезонных условий движения транспортного потока</text:span></text:p>
            </table:table-cell>
            <table:table-cell office:value-type="string" table:style-name="Cell22">
              <text:p text:style-name="Standard"><text:span text:style-name="T6">в течение 1 дня при поступлении информации от Заказчика</text:span></text:p>
            </table:table-cell>
          </table:table-row>
          <table:table-row table:style-name="Row21">
            <table:table-cell office:value-type="string" table:style-name="Cell21">
              <text:p text:style-name="Standard"><text:span text:style-name="T6">Перепрограммирование стационарных комплексов системы фотовидеофиксации нарушений ПДД</text:span></text:p>
            </table:table-cell>
            <table:table-cell office:value-type="string" table:style-name="Cell22">
              <text:p text:style-name="Standard"><text:span text:style-name="T6">в течение 1 дня при поступлении информации от Заказчика</text:span></text:p>
            </table:table-cell>
          </table:table-row>
          <table:table-row table:style-name="Row21">
            <table:table-cell office:value-type="string" table:style-name="Cell21">
              <text:p text:style-name="Standard"><text:span text:style-name="T6">Обновление</text:span><text:span text:style-name="T6"><text:s text:c="1"/>ПО</text:span></text:p>
            </table:table-cell>
            <table:table-cell office:value-type="string" table:style-name="Cell22">
              <text:p text:style-name="Standard"><text:span text:style-name="T6">по результатам мониторинга, а также в случае планового обновления версии ПО производителем</text:span></text:p>
            </table:table-cell>
          </table:table-row>
          <table:table-row table:style-name="Row16">
            <table:table-cell office:value-type="string" table:style-name="Cell21">
              <text:p text:style-name="Standard"><text:span text:style-name="T6">диагностика работоспособности ПО</text:span></text:p>
            </table:table-cell>
            <table:table-cell office:value-type="string" table:style-name="Cell22">
              <text:p text:style-name="Standard"><text:span text:style-name="T6">Ежедневно</text:span></text:p>
            </table:table-cell>
          </table:table-row>
          <table:table-row table:style-name="Row21">
            <table:table-cell office:value-type="string" table:style-name="Cell21">
              <text:p text:style-name="Standard"><text:span text:style-name="T6">переустановка ПО</text:span></text:p>
            </table:table-cell>
            <table:table-cell office:value-type="string" table:style-name="Cell22">
              <text:p text:style-name="Standard"><text:span text:style-name="T6">по результатам мониторинга, а также в случае планового обновления версии ПО производителем</text:span></text:p>
            </table:table-cell>
          </table:table-row>
          <table:table-row table:style-name="Row16">
            <table:table-cell office:value-type="string" table:style-name="Cell21">
              <text:p text:style-name="Standard"><text:span text:style-name="T6">Ремонт </text:span><text:span text:style-name="T6">и замена вышедших из строя блоков</text:span></text:p>
            </table:table-cell>
            <table:table-cell office:value-type="string" table:style-name="Cell22">
              <text:p text:style-name="Standard"><text:span text:style-name="T6">по результатам мониторинга</text:span></text:p>
            </table:table-cell>
          </table:table-row>
          <table:table-row table:style-name="Row16">
            <table:table-cell office:value-type="string" table:style-name="Cell21">
              <text:p text:style-name="Standard"><text:span text:style-name="T6">Метрологическая поверка датчиков</text:span></text:p>
            </table:table-cell>
            <table:table-cell office:value-type="string" table:style-name="Cell22">
              <text:p text:style-name="Standard"><text:span text:style-name="T6">По наступлению срока поверки (включая ЗИП). Сроки </text:span><text:span text:style-name="T6">проведения и график должен быть дополнительно согласован с Заказчиком.</text:span></text:p>
            </table:table-cell>
          </table:table-row>
          <table:table-row table:style-name="Row16">
            <table:table-cell office:value-type="string" table:style-name="Cell21">
              <text:p text:style-name="Standard"><text:span text:style-name="T6">Аварийно-восстановительные работы</text:span></text:p>
            </table:table-cell>
            <table:table-cell office:value-type="string" table:style-name="Cell22">
              <text:p text:style-name="Standard"><text:span text:style-name="T6">по ре</text:span><text:span text:style-name="T6">зультатам мониторинга</text:span></text:p>
            </table:table-cell>
          </table:table-row>
        </table:table>
        <text:p co:para-mark-style-name="T17" text:style-name="P105"/>
        <text:p text:style-name="P114"><text:span text:style-name="T3">Регламентно-профилактическое обслуживание включает в себя:</text:span></text:p>
        <text:list text:continue-list="list_1" text:style-name="numList_1" xml:id="list_45">
          <text:list-item>
            <text:p text:style-name="P115"><text:span text:style-name="T3">- осуществление контроля за автоматическим формированием и хранением информации (без доступа к персональным данным) о фиксируемых событиях, являющей собой необходимую </text:span><text:span text:style-name="T3">доказательную базу для вынесения постановлений по делам об административных правонарушениях и обработкой полученной информации.</text:span></text:p>
          </text:list-item>
          <text:list-item>
            <text:p text:style-name="P115"><text:span text:style-name="T3">- осмотр;</text:span></text:p>
          </text:list-item>
          <text:list-item>
            <text:p text:style-name="P115"><text:span text:style-name="T3">- очистка оптических элементов комплексов автоматической фотовидеофиксации;</text:span></text:p>
          </text:list-item>
          <text:list-item>
            <text:p text:style-name="P115"><text:span text:style-name="T3">- очистка системного журнала, при наличии </text:span><text:span text:style-name="T3">системных сбоев в оборудовании осуществить выгрузку журнала на резервный носитель для установления причин некорректной работы комплексов автоматической фотовидеофиксации;</text:span></text:p>
          </text:list-item>
          <text:list-item>
            <text:p text:style-name="P115"><text:span text:style-name="T3">- проверка функционирования и целостности основных модулей комплексов автоматической </text:span><text:span text:style-name="T3">фотовидеофиксации (фотовидеосистемы, инфракрасного прожектора, корпуса, кабельных соединений и разъемов);</text:span></text:p>
          </text:list-item>
          <text:list-item>
            <text:p text:style-name="P115"><text:span text:style-name="T3">- проверка линий и кабелей электропитания, каналов связи.</text:span></text:p>
          </text:list-item>
        </text:list>
        <text:p text:style-name="P116"><text:span text:style-name="T3">В случае подключения оборудования фотовидеофиксации к источникам энергоснабжения не работающ</text:span><text:span text:style-name="T3">им в режиме 24 часа в сутки 7 дней в неделю (сети уличного освещения):</text:span></text:p>
        <text:list text:continue-list="list_1" text:style-name="numList_1" xml:id="list_46">
          <text:list-item>
            <text:p text:style-name="P115"><text:span text:style-name="T3">Замена при необходимости или по требованию Заказчика (но не более двух раз на каждый комплекс в год) специализированных аккумуляторов с функцией глубокого разряда и емкостью не менее 11</text:span><text:span text:style-name="T3">0 А/ч (далее - АКБ). Все затраты на поставку АКБ, транспортировку и другие затраты на замену АКБ несет Исполнитель.</text:span></text:p>
          </text:list-item>
          <text:list-item>
            <text:p text:style-name="P117"><text:span text:style-name="T3">Обеспечение постоянной бесперебойной подачи электропитания на комплекс путем ежедневной зарядки аккумулятора с помощью зарядного устройства,</text:span><text:span text:style-name="T3"><text:s text:c="1"/>подключенного к сети освещения.</text:span></text:p>
          </text:list-item>
        </text:list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4" text:style-name="P118"/>
        <text:p co:para-mark-style-name="T4" text:style-name="P118"/>
        <text:p co:para-mark-style-name="T4" text:style-name="P118"/>
        <text:p co:para-mark-style-name="T4" text:style-name="P118"/>
        <text:p text:style-name="P92"><text:span text:style-name="T3">Приложение № 5</text:span></text:p>
        <text:p text:style-name="P119"><text:span text:style-name="T12">к Техническому заданию </text:span><text:span text:style-name="T3">на оказание услуг по </text:span><text:span text:style-name="T3">эксплуатационно-техническому обслуживанию и ремонту оборудования</text:span></text:p>
        <text:p co:para-mark-style-name="T4" text:style-name="P103"/>
        <text:p text:style-name="P120"><text:span text:style-name="T1">Перечень и периодичность работ для стационарного комплекса тип 2, </text:span><text:span text:style-name="T1">фиксирующего превышение скоростного режима (с автономным питанием)</text:span></text:p>
        <text:p co:para-mark-style-name="T2" text:style-name="P113"/>
        <table:table co:columns-count="2" co:grouping-summary-below="true" co:grouping-summary-right="true" co:rows-count="30" co:show-zero-value="true" table:style-name="Table5" table:use-banding-columns-styles="false" table:use-banding-rows-styles="false" table:use-first-column-styles="false" table:use-first-row-styles="false" table:use-last-column-styles="false" table:use-last-row-styles="false">
          <table:table-column table:style-name="Col31"/>
          <table:table-column table:style-name="Col32"/>
          <table:table-row table:style-name="Row16">
            <table:table-cell office:value-type="string" table:style-name="Cell11">
              <text:p text:style-name="Standard"><text:span text:style-name="T6">Перечень работ</text:span></text:p>
            </table:table-cell>
            <table:table-cell office:value-type="string" table:style-name="Cell20">
              <text:p text:style-name="Standard"><text:span text:style-name="T6">Периодичность выполнения работ</text:span></text:p>
            </table:table-cell>
          </table:table-row>
          <table:table-row table:style-name="Row17">
            <table:table-cell office:value-type="string" table:style-name="Cell21">
              <text:p text:style-name="Standard"><text:span text:style-name="T6">Замена уплотнителя в кабельных вводах</text:span></text:p>
            </table:table-cell>
            <table:table-cell office:value-type="string" table:style-name="Cell22">
              <text:p text:style-name="Standard"><text:span text:style-name="T6">Единовременно, в течение 3-х рабочих дней с даты заключения договора</text:span></text:p>
            </table:table-cell>
          </table:table-row>
          <table:table-row table:style-name="Row18">
            <table:table-cell office:value-type="string" table:style-name="Cell21">
              <text:p text:style-name="Standard"><text:span text:style-name="T6">Очистка поверхностей инфракрасных</text:span><text:span text:style-name="T6"><text:s text:c="1"/>прожекторов и измерительных модулей без перерыва работы комплексов ФВФ с применением автоматического гидроподъемника</text:span></text:p>
            </table:table-cell>
            <table:table-cell office:value-type="string" table:style-name="Cell22">
              <text:p text:style-name="Standard"><text:span text:style-name="T6">Единовременно, в течение 3-х рабочих дней с даты заключения договора</text:span></text:p>
            </table:table-cell>
          </table:table-row>
          <table:table-row table:style-name="Row19">
            <table:table-cell office:value-type="string" table:style-name="Cell21">
              <text:p text:style-name="Standard"><text:span text:style-name="T6">Проверка линий и кабелей электропитания, каналов связи</text:span></text:p>
            </table:table-cell>
            <table:table-cell office:value-type="string" table:style-name="Cell22">
              <text:p text:style-name="Standard"><text:span text:style-name="T6">не реже одног</text:span><text:span text:style-name="T6">о раза в течение 14 календарных дней или по заявке заказчика, а также по мере необходимости</text:span></text:p>
            </table:table-cell>
          </table:table-row>
          <table:table-row table:style-name="Row20">
            <table:table-cell office:value-type="string" table:style-name="Cell21">
              <text:p text:style-name="Standard"><text:span text:style-name="T6">Мониторинг работы рубежей (проверка наличия связи между рубежами и центральным постом, проверка работоспособности датчиков, диагностика проблем в случае </text:span><text:span text:style-name="T6">обнаружения нештатных ситуаций, выработка рекомендаций для быстрого восстановления работоспособности)</text:span></text:p>
            </table:table-cell>
            <table:table-cell office:value-type="string" table:style-name="Cell22">
              <text:p text:style-name="Standard"><text:span text:style-name="T6">Ежедневно</text:span></text:p>
            </table:table-cell>
          </table:table-row>
          <table:table-row table:style-name="Row21">
            <table:table-cell office:value-type="string" table:style-name="Cell21">
              <text:p text:style-name="Standard"><text:span text:style-name="T6">Проверка и настройка параметров камеры (резкость изображений в дневное и ночное время на разных расстояниях)</text:span></text:p>
            </table:table-cell>
            <table:table-cell office:value-type="string" table:style-name="Cell22">
              <text:p text:style-name="Standard"><text:span text:style-name="T6">ежедневно, по результатам монитори</text:span><text:span text:style-name="T6">нга</text:span></text:p>
            </table:table-cell>
          </table:table-row>
          <table:table-row table:style-name="Row22">
            <table:table-cell office:value-type="string" table:style-name="Cell21">
              <text:p text:style-name="Standard"><text:span text:style-name="T6">Диагностика датчиков, с которых поступает малое количество нарушений</text:span></text:p>
            </table:table-cell>
            <table:table-cell office:value-type="string" table:style-name="Cell22">
              <text:p text:style-name="Standard"><text:span text:style-name="T6">ежедневно, по результатам мониторинга</text:span></text:p>
            </table:table-cell>
          </table:table-row>
          <table:table-row table:style-name="Row21">
            <table:table-cell office:value-type="string" table:style-name="Cell21">
              <text:p text:style-name="Standard"><text:span text:style-name="T6">Проверка работоспособности измерителей скорости датчиков и подстройка их уровня чувствительности в случае необходимости</text:span></text:p>
            </table:table-cell>
            <table:table-cell office:value-type="string" table:style-name="Cell22">
              <text:p text:style-name="Standard"><text:span text:style-name="T6">ежедневно, по </text:span><text:span text:style-name="T6">результатам мониторинга</text:span></text:p>
            </table:table-cell>
          </table:table-row>
          <table:table-row table:style-name="Row22">
            <table:table-cell office:value-type="string" table:style-name="Cell21">
              <text:p text:style-name="Standard"><text:span text:style-name="T6">Проверка качества изображения с камер датчиков и корректировка параметров в случае необходимости</text:span></text:p>
            </table:table-cell>
            <table:table-cell office:value-type="string" table:style-name="Cell22">
              <text:p text:style-name="Standard"><text:span text:style-name="T6">ежедневно, по результатам мониторинга</text:span></text:p>
            </table:table-cell>
          </table:table-row>
          <table:table-row table:style-name="Row22">
            <table:table-cell office:value-type="string" table:style-name="Cell21">
              <text:p text:style-name="Standard"><text:span text:style-name="T6">Проверка работоспособности инфракрасного прожектора</text:span></text:p>
            </table:table-cell>
            <table:table-cell office:value-type="string" table:style-name="Cell22">
              <text:p text:style-name="Standard"><text:span text:style-name="T6">ежедневно, по результатам мониторинга</text:span></text:p>
            </table:table-cell>
          </table:table-row>
          <table:table-row table:style-name="Row22">
            <table:table-cell office:value-type="string" table:style-name="Cell21">
              <text:p text:style-name="Standard"><text:span text:style-name="T6">Проверка работоспособности встроенного климат-контроля датчика</text:span></text:p>
            </table:table-cell>
            <table:table-cell office:value-type="string" table:style-name="Cell22">
              <text:p text:style-name="Standard"><text:span text:style-name="T6">ежедневно, по результатам мониторинга</text:span></text:p>
            </table:table-cell>
          </table:table-row>
          <table:table-row table:style-name="Row22">
            <table:table-cell office:value-type="string" table:style-name="Cell23">
              <text:p text:style-name="P109"><text:span text:style-name="T3">Очистка системного журнала, при наличии системных сбоев в оборудовании осуществление выгрузки журнала на резервный носитель для установления причин некорр</text:span><text:span text:style-name="T3">ектной работы комплексов автоматической фотовидеофиксации</text:span></text:p>
            </table:table-cell>
            <table:table-cell office:value-type="string" table:style-name="Cell22">
              <text:p text:style-name="Standard"><text:span text:style-name="T6">не реже одного раза в течение 14 календарных дней или по заявке заказчика, а также по мере необходимости</text:span></text:p>
            </table:table-cell>
          </table:table-row>
          <table:table-row table:style-name="Row22">
            <table:table-cell office:value-type="string" table:style-name="Cell24">
              <text:p text:style-name="Standard"><text:span text:style-name="T6">Очистка корпуса комплекса и объектива от загрязнений, проверка </text:span><text:span text:style-name="T3">функционирования и целостност</text:span><text:span text:style-name="T3">и основных модулей комплексов автоматической фотовидеофиксации (фотовидеосистемы, корпуса, кабельных соединений и разъемов)</text:span></text:p>
            </table:table-cell>
            <table:table-cell office:value-type="string" table:style-name="Cell22">
              <text:p text:style-name="Standard"><text:span text:style-name="T6">не реже одного раза в течение 14 календарных дней или по заявке заказчика, а также по мере необходимости</text:span></text:p>
            </table:table-cell>
          </table:table-row>
          <table:table-row table:style-name="Row21">
            <table:table-cell office:value-type="string" table:style-name="Cell21">
              <text:p text:style-name="Standard"><text:span text:style-name="T6">Обновление программного об</text:span><text:span text:style-name="T6">еспечения датчиков и концентраторов</text:span></text:p>
            </table:table-cell>
            <table:table-cell office:value-type="string" table:style-name="Cell22">
              <text:p text:style-name="Standard"><text:span text:style-name="T6">по результатам мониторинга, а также в случае планового обновления версии ПО производителем</text:span></text:p>
            </table:table-cell>
          </table:table-row>
          <table:table-row table:style-name="Row22">
            <table:table-cell office:value-type="string" table:style-name="Cell21">
              <text:p text:style-name="Standard"><text:span text:style-name="T6">Настройка датчиков и коммуникационного оборудования</text:span></text:p>
            </table:table-cell>
            <table:table-cell office:value-type="string" table:style-name="Cell22">
              <text:p text:style-name="Standard"><text:span text:style-name="T6">ежедневно, по результатам мониторинга</text:span></text:p>
            </table:table-cell>
          </table:table-row>
          <table:table-row table:style-name="Row22">
            <table:table-cell office:value-type="string" table:style-name="Cell21">
              <text:p text:style-name="Standard"><text:span text:style-name="T6">Протяжка креплений</text:span></text:p>
            </table:table-cell>
            <table:table-cell office:value-type="string" table:style-name="Cell22">
              <text:p text:style-name="Standard"><text:span text:style-name="T6">не реже 1 раза в </text:span><text:span text:style-name="T6">календарный квартал, а также по мере необходимости или заявке заказчика.</text:span></text:p>
            </table:table-cell>
          </table:table-row>
          <table:table-row table:style-name="Row22">
            <table:table-cell office:value-type="string" table:style-name="Cell21">
              <text:p text:style-name="Standard"><text:span text:style-name="T6">Дистанционная настройка камер рубежей (ZOOM, фокусное расстояние, установка выдержки, диафрагмы)</text:span></text:p>
            </table:table-cell>
            <table:table-cell office:value-type="string" table:style-name="Cell22">
              <text:p text:style-name="Standard"><text:span text:style-name="T6">ежедневно, по результатам мониторинга</text:span></text:p>
            </table:table-cell>
          </table:table-row>
          <table:table-row table:style-name="Row22">
            <table:table-cell office:value-type="string" table:style-name="Cell21">
              <text:p text:style-name="Standard"><text:span text:style-name="T6">Дистанционная настройка радаров (уточнение и </text:span><text:span text:style-name="T6">настройка зоны захвата, калибровка)</text:span></text:p>
            </table:table-cell>
            <table:table-cell office:value-type="string" table:style-name="Cell22">
              <text:p text:style-name="Standard"><text:span text:style-name="T6">ежедневно, по результатам мониторинга</text:span></text:p>
            </table:table-cell>
          </table:table-row>
          <table:table-row table:style-name="Row21">
            <table:table-cell office:value-type="string" table:style-name="Cell21">
              <text:p text:style-name="Standard"><text:span text:style-name="T6">Перенастройка стационарных комплексов системы фотовидеофиксации нарушений ПДД при изменении сезонных условий движения транспортного потока</text:span></text:p>
            </table:table-cell>
            <table:table-cell office:value-type="string" table:style-name="Cell22">
              <text:p text:style-name="Standard"><text:span text:style-name="T6">в течение 1 дня при поступлении информации</text:span><text:span text:style-name="T6"><text:s text:c="1"/>от Заказчика</text:span></text:p>
            </table:table-cell>
          </table:table-row>
          <table:table-row table:style-name="Row21">
            <table:table-cell office:value-type="string" table:style-name="Cell21">
              <text:p text:style-name="Standard"><text:span text:style-name="T6">Перепрограммирование стационарных комплексов системы фотовидеофиксации нарушений ПДД</text:span></text:p>
            </table:table-cell>
            <table:table-cell office:value-type="string" table:style-name="Cell22">
              <text:p text:style-name="Standard"><text:span text:style-name="T6">в течение 1 дня при поступлении информации от Заказчика</text:span></text:p>
            </table:table-cell>
          </table:table-row>
          <table:table-row table:style-name="Row21">
            <table:table-cell office:value-type="string" table:style-name="Cell21">
              <text:p text:style-name="Standard"><text:span text:style-name="T6">Обновление ПО</text:span></text:p>
            </table:table-cell>
            <table:table-cell office:value-type="string" table:style-name="Cell22">
              <text:p text:style-name="Standard"><text:span text:style-name="T6">по результатам мониторинга, а также в случае планового обновления версии ПО </text:span><text:span text:style-name="T6">производителем</text:span></text:p>
            </table:table-cell>
          </table:table-row>
          <table:table-row table:style-name="Row16">
            <table:table-cell office:value-type="string" table:style-name="Cell21">
              <text:p text:style-name="Standard"><text:span text:style-name="T6">диагностика работоспособности ПО</text:span></text:p>
            </table:table-cell>
            <table:table-cell office:value-type="string" table:style-name="Cell22">
              <text:p text:style-name="Standard"><text:span text:style-name="T6">Ежедневно</text:span></text:p>
            </table:table-cell>
          </table:table-row>
          <table:table-row table:style-name="Row21">
            <table:table-cell office:value-type="string" table:style-name="Cell21">
              <text:p text:style-name="Standard"><text:span text:style-name="T6">переустановка ПО</text:span></text:p>
            </table:table-cell>
            <table:table-cell office:value-type="string" table:style-name="Cell22">
              <text:p text:style-name="Standard"><text:span text:style-name="T6">по результатам мониторинга, а также в случае планового обновления версии ПО производителем</text:span></text:p>
            </table:table-cell>
          </table:table-row>
          <table:table-row table:style-name="Row16">
            <table:table-cell office:value-type="string" table:style-name="Cell21">
              <text:p text:style-name="Standard"><text:span text:style-name="T6">Ремонт и замена вышедших из строя блоков</text:span></text:p>
            </table:table-cell>
            <table:table-cell office:value-type="string" table:style-name="Cell22">
              <text:p text:style-name="Standard"><text:span text:style-name="T6">по результатам мониторинга</text:span></text:p>
            </table:table-cell>
          </table:table-row>
          <table:table-row table:style-name="Row16">
            <table:table-cell office:value-type="string" table:style-name="Cell21">
              <text:p text:style-name="Standard"><text:span text:style-name="T6">Метрологическая </text:span><text:span text:style-name="T6">поверка датчиков</text:span></text:p>
            </table:table-cell>
            <table:table-cell office:value-type="string" table:style-name="Cell22">
              <text:p text:style-name="Standard"><text:span text:style-name="T6">По наступлению срока поверки (включая ЗИП). Сроки проведения и график должен быть дополнительно согласован с Заказчиком.</text:span></text:p>
            </table:table-cell>
          </table:table-row>
          <table:table-row table:style-name="Row16">
            <table:table-cell office:value-type="string" table:style-name="Cell21">
              <text:p text:style-name="Standard"><text:span text:style-name="T6">Аварийно-восстановительные работы</text:span></text:p>
            </table:table-cell>
            <table:table-cell office:value-type="string" table:style-name="Cell22">
              <text:p text:style-name="Standard"><text:span text:style-name="T6">по результатам мониторинга</text:span></text:p>
            </table:table-cell>
          </table:table-row>
          <table:table-row table:style-name="Row16">
            <table:table-cell office:value-type="string" table:style-name="Cell25">
              <text:p text:style-name="Standard"><text:span text:style-name="T3">Зарядка аккумулятора с помощью зарядного устройства</text:span></text:p>
            </table:table-cell>
            <table:table-cell office:value-type="string" table:style-name="Cell20">
              <text:p text:style-name="Standard"><text:span text:style-name="T6">ежедневно</text:span></text:p>
            </table:table-cell>
          </table:table-row>
          <table:table-row table:style-name="Row16">
            <table:table-cell office:value-type="string" table:style-name="Cell25">
              <text:p text:style-name="Standard"><text:span text:style-name="T3">Зарядка аккумулятора с помощью зарядного устройства, подключенного к альтернативным источникам питания</text:span></text:p>
            </table:table-cell>
            <table:table-cell office:value-type="string" table:style-name="Cell20">
              <text:p text:style-name="Standard"><text:span text:style-name="T6">ежедневно</text:span></text:p>
            </table:table-cell>
          </table:table-row>
          <table:table-row table:style-name="Row16">
            <table:table-cell office:value-type="string" table:style-name="Cell25">
              <text:p text:style-name="Standard"><text:span text:style-name="T3">Замена специализированных аккумуляторов с функцией глубокого разряда и емкостью не менее 110 А/ч (АКБ)</text:span></text:p>
            </table:table-cell>
            <table:table-cell office:value-type="string" table:style-name="Cell26">
              <text:p text:style-name="Standard"><text:span text:style-name="T3">каждые два дня</text:span></text:p>
            </table:table-cell>
          </table:table-row>
          <table:table-row table:style-name="Row16">
            <table:table-cell office:value-type="string" table:style-name="Cell25">
              <text:p text:style-name="Standard"><text:span text:style-name="T3">Установка </text:span><text:span text:style-name="T3">новых специализированных аккумуляторов с функцией глубокого разряда и емкостью не менее 110 А/ч (АКБ)</text:span></text:p>
            </table:table-cell>
            <table:table-cell office:value-type="string" table:style-name="Cell27">
              <text:p text:style-name="Standard"><text:span text:style-name="T3">При необходимости в период действия Договора. </text:span><text:span text:style-name="T6">Сроки замены и график должен быть согласован с Заказчиком.</text:span></text:p>
            </table:table-cell>
          </table:table-row>
        </table:table>
        <text:p co:para-mark-style-name="T17" text:style-name="P88"/>
        <text:p co:para-mark-style-name="T17" text:style-name="P105"/>
        <text:p text:style-name="P114"><text:span text:style-name="T3">1. Регламентно-профилактическое обслуживание в</text:span><text:span text:style-name="T3">ключает в себя:</text:span></text:p>
        <text:list text:continue-list="list_1" text:style-name="numList_1" xml:id="list_47">
          <text:list-item>
            <text:p text:style-name="P115"><text:span text:style-name="T3">осуществление контроля за автоматическим формированием и хранением информации (без доступа к персональным данным) о фиксируемых событиях, являющей собой необходимую доказательную базу для вынесения постановлений по делам об </text:span><text:span text:style-name="T3">административных</text:span><text:span text:style-name="T3"><text:s text:c="1"/>правонарушениях и обработкой полученной информации.</text:span></text:p>
          </text:list-item>
          <text:list-item>
            <text:p text:style-name="P115"><text:span text:style-name="T3">осмотр;</text:span></text:p>
          </text:list-item>
          <text:list-item>
            <text:p text:style-name="P115"><text:span text:style-name="T3">очистка оптических элементов комплексов автоматической фотовидеофиксации;</text:span></text:p>
          </text:list-item>
          <text:list-item>
            <text:p text:style-name="P115"><text:span text:style-name="T3">очистка системного журнала, при наличии системных сбоев в оборудовании осуществить выгрузку журнала на резервный носитель</text:span><text:span text:style-name="T3"><text:s text:c="1"/>для установления причин некорректной работы комплексов автоматической фотовидеофиксации;</text:span></text:p>
          </text:list-item>
          <text:list-item>
            <text:p text:style-name="P115"><text:span text:style-name="T3">проверка функционирования и целостности основных модулей комплексов автоматической фотовидеофиксации (фотовидеосистемы, инфракрасного прожектора, корпуса, кабельных </text:span><text:span text:style-name="T3">соединений и разъемов);</text:span></text:p>
          </text:list-item>
          <text:list-item>
            <text:p text:style-name="P115"><text:span text:style-name="T3">проверка линий и кабелей электропитания, каналов связи.</text:span></text:p>
          </text:list-item>
        </text:list>
        <text:p text:style-name="P121"><text:span text:style-name="T3">В случае подключения оборудования фотовидеофиксации </text:span><text:span text:style-name="T6">к системе питания от аккумуляторных батарей</text:span><text:span text:style-name="T3">:</text:span></text:p>
        <text:list text:continue-list="list_1" text:style-name="numList_1" xml:id="list_48">
          <text:list-item>
            <text:p text:style-name="P115"><text:span text:style-name="T3">-обеспечение замены специализированных аккумуляторов с функцией глубокого </text:span><text:span text:style-name="T3">разряда и емкостью не менее 110 А/ч (АКБ) каждые два дня. Все затраты на поставку АКБ, транспортировку и другие затраты на замену АКБ несет Исполнитель. Исполнитель за свой счет приобретает в случае необходимости в период действия Договора, 4 (четыре) спец</text:span><text:span text:style-name="T3">иализированных аккумулятора с функцией глубокого разряда и емкостью не менее 110 А/ч на каждый комплекс, обслуживаемый по данному типу сервиса;</text:span></text:p>
          </text:list-item>
          <text:list-item>
            <text:p text:style-name="P115"><text:span text:style-name="T3">-обеспечение постоянной бесперебойной подачи электропитания на комплекс для чего обеспечивать ежедневную зарядку</text:span><text:span text:style-name="T3"><text:s text:c="1"/>аккумулятора с помощью зарядного устройства. При каждой зарядке необходимо очищать АКБ, и специализированные вентиляционные отверстия, предусмотренные в АКБ для отвода выделяемых газов, от грязи и пыли;</text:span></text:p>
          </text:list-item>
          <text:list-item>
            <text:p text:style-name="P122"><text:span text:style-name="T3">проверка допустимых параметров величины зарядного на</text:span><text:span text:style-name="T3">пряжения.</text:span></text:p>
          </text:list-item>
        </text:list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4" text:style-name="P103"/>
        <text:p co:para-mark-style-name="T4" text:style-name="P103"/>
        <text:p co:para-mark-style-name="T4" text:style-name="P103"/>
        <text:p co:para-mark-style-name="T4" text:style-name="P103"/>
        <text:p co:para-mark-style-name="T4" text:style-name="P103"/>
        <text:p co:para-mark-style-name="T4" text:style-name="P103"/>
        <text:p co:para-mark-style-name="T4" text:style-name="P103"/>
        <text:p co:para-mark-style-name="T4" text:style-name="P103"/>
        <text:p co:para-mark-style-name="T4" text:style-name="P103"/>
        <text:p text:style-name="P92"><text:span text:style-name="T3">Приложение № 6</text:span></text:p>
        <text:p text:style-name="P123"><text:span text:style-name="T12">к Техническому заданию </text:span><text:span text:style-name="T3">на оказание услуг по </text:span><text:span text:style-name="T3">эксплуатационно-техническому обслуживанию и ремонту оборудования</text:span></text:p>
        <text:p co:para-mark-style-name="T4" text:style-name="P124"/>
        <text:p text:style-name="P125"><text:span text:style-name="T1">Перечень и периодичность работ для передвижного комплекса тип 3, фиксирующего превышение</text:span><text:span text:style-name="T1"><text:s text:c="1"/>скоростного режима</text:span></text:p>
        <text:p co:para-mark-style-name="T2" text:style-name="P126"/>
        <text:p text:style-name="P127"><text:span text:style-name="T3">Исполнитель должен обеспечить:</text:span></text:p>
        <text:p text:style-name="P128"><text:span text:style-name="T3">- передачу информации с комплексов о проездах и нарушениях ПДД транспортными средствами на серверы УГИБДД ГУ МВД России по Самарской области (далее - УГИБДД) в режиме реального времени с задержкой не </text:span><text:span text:style-name="T3">более 3 календарных дней.</text:span></text:p>
        <text:p text:style-name="P128"><text:span text:style-name="T3">- работоспособность оборудования не менее 10 и не более 16 часов в смену (далее – смена: интервал времени равный 12 часам в течение суток).</text:span></text:p>
        <text:p text:style-name="P127"><text:span text:style-name="T3">Необходимо обеспечить сохранность и хранение всей информации о событиях С0-С16, </text:span><text:span text:style-name="T3">поступающей с комплексов автоматической фотовидеофиксации на срок не менее 3 (месяцев) месяцев с даты ее поступления с использованием оборудования ЦОД ФВФ ПАО «Ростелеком».</text:span></text:p>
        <text:p text:style-name="P128"/>
        <text:p text:style-name="P127"><text:span text:style-name="T3">1. При оказании услуг по </text:span><text:span text:style-name="T3">эксплуатационно-техническому обслуживанию передвижных ком</text:span><text:span text:style-name="T3">плексов</text:span><text:span text:style-name="T3"><text:s text:c="1"/>Исполнитель обязан:</text:span></text:p>
        <text:p text:style-name="P129"><text:span text:style-name="T3">1.1. Принять от Заказчика по акту приема передачи на весь срок действия договора комплексы автоматической фотовидеофиксации тип 3, </text:span><text:span text:style-name="T3">а также аккумуляторные батареи, переносные боксы для них и зарядные устройства со склада Заказчик</text:span><text:span text:style-name="T3">а</text:span><text:span text:style-name="T3">. Установить комплексы автоматической фотовидеофиксации на территории Самарской области в соответствии с Приложением №1. Места установки комплексов автоматической фотовидеофиксации определяются на основании полученной дислокации от УГИБДД. Возможен пересм</text:span><text:span text:style-name="T3">отр действующей дислокации мест размещения комплексов автоматической фотовидеофиксации на основании предложений УГИБДД.</text:span></text:p>
        <text:p text:style-name="P129"><text:span text:style-name="T3">1.2. Исполнитель несет ответственность за сохранность полученных комплексов, аккумуляторных батарей, переносных боксов и зарядных устрой</text:span><text:span text:style-name="T3">ств в течение срока действия Договора. В случае утраты любого из вышеперечисленного имущества по Вине Исполнителя, Исполнитель обязан возместить Заказчику его стоимость либо предоставить аналогичное имущество.</text:span></text:p>
        <text:p text:style-name="P129"><text:span text:style-name="T3">1.3. Обеспечивать своевременную поверку компле</text:span><text:span text:style-name="T3">ксов автоматической фотовидеофиксации в сроки, установленные Федеральным агентством по техническому регулированию и метрологии, с предварительным письменным уведомлением Заказчика. После проведения поверки оборудования Исполнитель обязан убедиться в коррек</text:span><text:span text:style-name="T3">тной, полноценной работе комплекса, предоставить копию свидетельства о поверке Заказчику.</text:span></text:p>
        <text:p text:style-name="P129"><text:span text:style-name="T3">1.4. Обеспечить оказание следующих услуг, относящихся к комплексам автоматической фотовидеофиксации:</text:span></text:p>
        <text:p text:style-name="P130"><text:span text:style-name="T3">1.4.1. Доставить на место установки, указанное в дислокации мест </text:span><text:span text:style-name="T3">размещения комплексов автоматической фотовидеофиксации с допустимой погрешностью выставления, не превышающей 100 метров, выгрузить, собрать и установить все компоненты комплексов автоматической фотовидеофиксации. Доставка комплексов автоматической фотовиде</text:span><text:span text:style-name="T3">офиксации к месту установки осуществляется Исполнителем своими силами и за свой счет;</text:span></text:p>
        <text:p text:style-name="P128"><text:span text:style-name="T3">1.4.2. Подключить комплексы автоматической фотовидеофиксации к аккумуляторной батарее (далее - АКБ);</text:span></text:p>
        <text:p text:style-name="P131"><text:span text:style-name="T3">1.4.3. Настроить, отъюстировать комплексы в соответствии с руководств</text:span><text:span text:style-name="T3">ом по эксплуатации, ГОСТ Р 57145-2016, требованиями производителя комплексов автоматической </text:span><text:span text:style-name="T3">фотовидеофиксации и проверить следующие параметры комплексов автоматической фотовидеофиксации: направление движения (попутное или встречное), угол наведения, значен</text:span><text:span text:style-name="T3">ие установленной скорости движения на данном участке дороги (максимальная разрешенная скорость движения транспортных средств), место установки (адрес), географические координаты, время и дату;</text:span></text:p>
        <text:p text:style-name="P132"><text:span text:style-name="T3">2. При отсутствии на дислокации постоянных знаков 6.22 (Фотовид</text:span><text:span text:style-name="T3">еофиксация) установленных согласно требованиям, ГОСТ Р 52289-2019, ГОСТ Р 52290-2014, по заказу Заказчика обеспечить установку знаков 6.22 и знаков 8.1.1, 8.1.3 и 8.1.4 «Расстояние до объекта» в соответствии с проектом организации дорожного движения, отвеч</text:span><text:span text:style-name="T3">ающим требованиям Федерального закона от 08.11.2007 №257-ФЗ. для предупреждения участников дорожного движения по каждому направлению движения.</text:span></text:p>
        <text:p text:style-name="P132"><text:span text:style-name="T3">3. При невозможности выезда на место дислокации или при некорректной работе комплексов Исполнитель обязан уведоми</text:span><text:span text:style-name="T3">ть Заказчика посредством телефонной сотовой связи и/или сообщением на электронный адрес;</text:span></text:p>
        <text:p text:style-name="P132"><text:span text:style-name="T3">4. Обеспечить контроль за функционированием комплексов автоматической фотовидеофиксации в течение смены. Не реже чем один раз в час диагностировать точность выставленн</text:span><text:span text:style-name="T3">ых параметров фиксации, проверять угол наведения комплексов к направлению движения автотранспорта, линия ориентира, которая должна быть строго параллельна линиям осевой разметки и/или бордюру дороги, проверять заряд АКБ, проверять включен (активен) ли режи</text:span><text:span text:style-name="T3">м контроля на комплексе автоматической фотовидеофиксации;</text:span></text:p>
        <text:p text:style-name="P132"><text:span text:style-name="T3">5. Очищать от грязи и пыли все компоненты комплексов автоматической фотовидеофиксации;</text:span></text:p>
        <text:p text:style-name="P132"><text:span text:style-name="T3">6. При необходимости вносить корректировку по выставленным параметрам фиксации и Настройкам комплексов автомати</text:span><text:span text:style-name="T3">ческой </text:span><text:span text:style-name="T3">фотовидеофиксации</text:span><text:span text:style-name="T6">.</text:span></text:p>
        <text:p text:style-name="P133"><text:span text:style-name="T3">7. Организовать интеграцию с системой мониторинга Заказчика всех комплексов автоматической фотовидеофиксации, установленных в соответствии с Приложением №1. Все финансовые затраты по организации канала передачи данных от комплексо</text:span><text:span text:style-name="T3">в до ЦОД Заказчика несет Исполнитель.</text:span></text:p>
        <text:p text:style-name="P133"><text:span text:style-name="T3">8. Осуществлять передачу всех событий, сформированных комплексами и их метаданных между компонентами системы по проводным и/или беспроводным защищённым каналам связи Исполнителя. Обеспечить защиту передаваемой информац</text:span><text:span text:style-name="T3">ии от постороннего доступа от момента ее фиксации до момента загрузки в СПО «Паутина». При передаче событий, сформированных комплексами необходимо обеспечить выполнение требований протоколов информационного взаимодействия, технологического взаимодействия и</text:span><text:span text:style-name="T3"><text:s text:c="1"/>информационной безопасности. Данные протоколы предоставляются Заказчиком.</text:span></text:p>
        <text:p text:style-name="P133"><text:span text:style-name="T3">9. При передаче информации по защищенным каналам связи обеспечить функционирование защищенного канала связи от комплексов автоматической фотовидеофиксации до ЦОД Заказчика </text:span><text:span text:style-name="T3">пропускной способностью не менее 4 Мбит/с с возможностью увеличения под необходимый объем предоставляемой информации.</text:span></text:p>
        <text:p text:style-name="P133"><text:span text:style-name="T3">10. Защищённый канал связи должен обеспечивать:</text:span></text:p>
        <text:p text:style-name="P134"><text:span text:style-name="T3">- защиту передаваемой информации от постороннего доступа при прямом подключении, а также в</text:span><text:span text:style-name="T3"><text:s text:c="1"/>режиме удаленного доступа;</text:span></text:p>
        <text:p text:style-name="P134"><text:span text:style-name="T3">- удаленный доступ к каждому комплексу автоматической фотовидеофиксации;</text:span></text:p>
        <text:p text:style-name="P134"><text:span text:style-name="T3">- доступ в режиме реального времени к журналам с информацией о количестве транспортных средств (далее - ТС), прошедших через зону контроля, и о всех выявле</text:span><text:span text:style-name="T3">нных нарушениях ПДД в зоне контроля.</text:span></text:p>
        <text:p text:style-name="P135"><text:span text:style-name="T23">11. </text:span><text:span text:style-name="T3">Составлять и предоставлять Заказчику ежемесячно вместе с отчетной документацией </text:span><text:span text:style-name="T3">в течение 2 рабочих дней с начала месяца, следующего за отчетным</text:span><text:span text:style-name="T3">, следующую информацию:</text:span></text:p>
        <text:list text:style-name="numList_22" xml:id="list_49">
          <text:list-item>
            <text:p text:style-name="P136"><text:span text:style-name="T3">таблицу расчетов по всем событиям, зафиксирован</text:span><text:span text:style-name="T3">ным комплексами;</text:span></text:p>
          </text:list-item>
        </text:list>
        <text:p text:style-name="P134"><text:span text:style-name="T3">- информацию о времени работы каждого комплекса;</text:span></text:p>
        <text:p text:style-name="P134"><text:span text:style-name="T3">- информацию о выявленных операторами в процессе обработки случаях некорректной работы </text:span><text:span text:style-name="T3">комплексов.</text:span></text:p>
        <text:list text:style-name="numList_23" xml:id="list_50">
          <text:list-item text:start-value="12">
            <text:p text:style-name="P137"><text:span text:style-name="T3">Соблюдать действующие правила техники безопасности, информационной, пожарной и экологическо</text:span><text:span text:style-name="T3">й безопасности в местах размещения комплексов автоматической фотовидеофиксации в соответствии с Приложением №1 к Техническому заданию.</text:span></text:p>
          </text:list-item>
          <text:list-item>
            <text:p text:style-name="P138"><text:span text:style-name="T3">Все риски, связанные с осуществлением эксплуатации комплексов автоматической фотовидеофиксации на проезжей части автомоби</text:span><text:span text:style-name="T3">льных дорог, несет Исполнитель.</text:span></text:p>
          </text:list-item>
        </text:list>
        <text:list text:style-name="numList_24" xml:id="list_51">
          <text:list-item text:start-value="14">
            <text:p text:style-name="P139"><text:span text:style-name="T3">Передачу всей полученной информации Исполнитель обеспечивает своими силами, в режиме реального времени и независимо от её общего количества, исключая форс-мажорные обстоятельства.</text:span></text:p>
          </text:list-item>
        </text:list>
        <text:list text:continue-list="list_9" text:style-name="numList_7" xml:id="list_52">
          <text:list-item>
            <text:p text:style-name="P140"><text:span text:style-name="T3">Обеспечить обработку информации, получаемую </text:span><text:span text:style-name="T3">с комплексов автоматической фотовидеофиксации, с использованием СПО «Паутина» в срок не позднее 10 календарных дней с момента доступности нарушений ПДД к обработке. Требования к предварительной обработке информации описаны в Приложении №3 к Техническому за</text:span><text:span text:style-name="T3">данию.</text:span></text:p>
          </text:list-item>
          <text:list-item>
            <text:p text:style-name="P141"><text:span text:style-name="T3">Для исполнения п. 15. настоящего Приложения к Техническому заданию обеспечить наличие в штате (по договорам гражданско-правового характера, с привлечением субподряда, если такая возможность установлена условиями договора) операторов обработки информ</text:span><text:span text:style-name="T3">ации, получаемой с комплексов автоматической фотовидеофиксации. Обеспечить обучение своего персонала правилам обработки информации. Количество операторов, осуществляющих предобработку, сменность, определить самостоятельно с учетом требований настоящего Тех</text:span><text:span text:style-name="T3">нического задания.</text:span></text:p>
          </text:list-item>
          <text:list-item>
            <text:p text:style-name="P141"><text:span text:style-name="T3">При некорректной работе комплексов автоматической фотовидеофиксации Исполнитель должен посредством электронных средств коммуникации проинформировать Заказчика о виде неисправности, согласовать действия для дальнейшего устранения неисправ</text:span><text:span text:style-name="T3">ностей, а также, принять меры по устранению неисправности в течение 48 часов.</text:span></text:p>
          </text:list-item>
          <text:list-item>
            <text:p text:style-name="P141"><text:span text:style-name="T3">Осуществлять контроль и обеспечить сохранность комплексов автоматической фотовидеофиксации и его компонентов, в соответствии с Приложением 1 к Техническому заданию для недопущени</text:span><text:span text:style-name="T3">я его утраты, недостачи и повреждения в соответствии с обязательствами по договору. При механическом повреждении, поломке, утрате оборудования Заказчика (комплексов автоматической фотофиксации), возникших в ходе эксплуатации по вине Исполнителя, он </text:span><text:span text:style-name="T6">компенс</text:span><text:span text:style-name="T6">ирует либо </text:span><text:span text:style-name="T3">осуществляет своими силами и за свой счет ремонт (восстановление) и обеспечивает исправную работоспособность оборудования Заказчика. При утрате или повреждении оборудования Заказчика в результате дорожно-транспортного происшествия или в результа</text:span><text:span text:style-name="T3">те противоправных действий третьих лиц Исполнитель должен незамедлительно сообщить о происшествии в правоохранительные органы и Заказчику.</text:span></text:p>
          </text:list-item>
          <text:list-item>
            <text:p text:style-name="P141"><text:span text:style-name="T3">Работы по гарантийному ремонту (восстановлению) оборудования фотофиксации должны осуществляться в специализированном </text:span><text:span text:style-name="T3">сервисном центре, с действующим сертификатом (свидетельством) от завода изготовителя на обслуживание и ремонт данного оборудования фотофиксации. После гарантийного ремонта Исполнитель должен предоставить Заказчику копию наряда на выполнение работ и копию а</text:span><text:span text:style-name="T3">кта выполненных работ. Сдача-приемка оборудования оформляется сторонами путем подписания соответствующего Акта.</text:span></text:p>
          </text:list-item>
          <text:list-item>
            <text:p text:style-name="P141"><text:span text:style-name="T3">После окончания срока оказания Услуг по Договору вернуть оборудование Заказчику в том же количестве, в исходной комплектации, в исправном состоя</text:span><text:span text:style-name="T3">нии, без механических повреждений, с учетом нормального износа на склад Заказчика.</text:span></text:p>
          </text:list-item>
          <text:list-item>
            <text:p text:style-name="P141"><text:span text:style-name="T3">Соблюдать требования действующего законодательства Российской Федерации, применяемые к данному виду услуг, обеспечивать надлежащий контроль за оказанием эксплуатационно-техн</text:span><text:span text:style-name="T3">ического обслуживания комплексов автоматической фотовидеофиксации.</text:span></text:p>
          </text:list-item>
          <text:list-item>
            <text:p text:style-name="P141"><text:span text:style-name="T3">Использовать оборудование Заказчика по назначению, не передавать выданное оборудование Заказчика сторонним лицам и не предоставлять сторонним лицам услуги с использованием оборудования Зака</text:span><text:span text:style-name="T3">зчика.</text:span></text:p>
          </text:list-item>
          <text:list-item>
            <text:p text:style-name="P142"><text:span text:style-name="T3">Нести ответственность за соблюдение своими сотрудниками правил техники безопасности, пожарной безопасности.</text:span></text:p>
          </text:list-item>
        </text:list>
        <text:p text:style-name="P143"><text:span text:style-name="T1">Требования к условиям оказания услуг</text:span></text:p>
        <text:p text:style-name="P144"><text:span text:style-name="T3">● При механическом повреждении, поломке, утрате комплекса автоматической фотовидеофиксации, а также, АКБ</text:span><text:span text:style-name="T3"><text:s text:c="1"/>или ноутбука, произошедшей по вине Исполнителя, Исполнитель своими силами и за свой счет осуществляет замену, ремонт (восстановление) и обеспечивает исправную работоспособность оборудования.</text:span></text:p>
        <text:p text:style-name="P144"><text:span text:style-name="T3">● Исполнитель обязан соблюдать требования действующего законодат</text:span><text:span text:style-name="T3">ельства Российской Федерации, применяемые к данному виду услуг, обеспечивать надлежащий контроль за оказанием эксплуатационно-технического обслуживания комплексов автоматической фотовидеофиксации.</text:span></text:p>
        <text:p text:style-name="P144"><text:span text:style-name="T3">● Исполнитель обязан использовать оборудование фотофиксации</text:span><text:span text:style-name="T3"><text:s text:c="1"/>по назначению и не предоставлять сторонним лицам услуги с использованием этого оборудования.</text:span></text:p>
        <text:p text:style-name="P145"><text:span text:style-name="T3">● Исполнитель несёт ответственность за соблюдение своими сотрудниками правил техники безопасности, пожарной безопасности и Правил дорожного движения РФ, в том чис</text:span><text:span text:style-name="T3">ле за использование предметов со световозвращающими элементами, при эксплуатации комплексов автоматической фотовидеофиксации.</text:span></text:p>
        <text:p text:style-name="P146"><text:span text:style-name="T1">Требования к эксплуатации аккумуляторных батарей</text:span></text:p>
        <text:p text:style-name="P147"><text:span text:style-name="T3">● Исполнитель должен заряжать АКБ от существующих (штатных) зарядных устройств.</text:span></text:p>
        <text:p text:style-name="P147"><text:span text:style-name="T3">●</text:span><text:span text:style-name="T3"><text:s text:c="1"/>При каждой зарядке Исполнитель должен очищать аккумуляторный бокс, АКБ, клеммы АКБ, и специализированные вентиляционные отверстия, предусмотренные в АКБ для отвода выделяемых газов, от грязи и пыли.</text:span></text:p>
        <text:p text:style-name="P147"><text:span text:style-name="T3">● Зарядка аккумулятора должна производиться существующим</text:span><text:span text:style-name="T3"><text:s text:c="1"/>зарядным устройством, предназначенным для заряда батарей.</text:span></text:p>
        <text:p text:style-name="P147"><text:span text:style-name="T3">Допустимое зарядное напряжение 14,1В +/- 0,3В.</text:span></text:p>
        <text:p text:style-name="P147"><text:span text:style-name="T3">Величина зарядного напряжения зависит от температуры. Корректировочный коэффициент составляет 0,03 В на 1°С. При этом предельно допустимые значения за</text:span><text:span text:style-name="T3">рядного напряжения составляют: при 10°С не более 14,4 В; 20°С не более 14,2 В; 30°С не более 14 В.</text:span></text:p>
        <text:p text:style-name="P147"><text:span text:style-name="T3">При превышении температурой значения +45°С заряд следует прекратить до снижения температуры в указанные пределы.</text:span></text:p>
        <text:p co:para-mark-style-name="T17" text:style-name="P148"/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13" text:style-name="P89"/>
        <text:p co:para-mark-style-name="T4" text:style-name="P103"/>
        <text:p co:para-mark-style-name="T4" text:style-name="P103"/>
        <text:p co:para-mark-style-name="T4" text:style-name="P103"/>
        <text:p co:para-mark-style-name="T4" text:style-name="P103"/>
        <text:p co:para-mark-style-name="T4" text:style-name="P103"/>
        <text:p co:para-mark-style-name="T4" text:style-name="P103"/>
        <text:p co:para-mark-style-name="T4" text:style-name="P103"/>
        <text:p co:para-mark-style-name="T4" text:style-name="P103"/>
        <text:p co:para-mark-style-name="T4" text:style-name="P103"/>
        <text:p co:para-mark-style-name="T4" text:style-name="P103"/>
        <text:p text:style-name="P92"><text:span text:style-name="T3">Приложение № 7</text:span></text:p>
        <text:p text:style-name="P149"><text:span text:style-name="T12">к</text:span><text:span text:style-name="T12"><text:s text:c="1"/>Техническому заданию </text:span><text:span text:style-name="T3">на оказание услуг по </text:span><text:span text:style-name="T3">эксплуатационно-техническому обслуживанию и ремонту оборудования</text:span></text:p>
        <text:p co:para-mark-style-name="T2" text:style-name="P150"/>
        <text:p text:style-name="P151"><text:span text:style-name="T1">Регламент взаимодействия Заказчика и Исполнителя в рамках технического обслуживания и аварийного ремонта комплексов фото- видеофиксации нарушений П</text:span><text:span text:style-name="T1">ДД</text:span></text:p>
        <text:p co:para-mark-style-name="T2" text:style-name="P150"/>
        <text:list text:continue-list="list_14" text:style-name="numList_8" xml:id="list_53">
          <text:list-item>
            <text:list>
              <text:list-item>
                <text:p text:style-name="P152"><text:span text:style-name="T3">Исполнитель осуществляет круглосуточный мониторинг работы комплексов фото-видеофиксации нарушений ПДД. При обнаружении проблем с получением данных от комплекса фото-видеофиксации нарушений ПДД сотрудник </text:span><text:span text:style-name="T3">Исполнителя</text:span><text:span text:style-name="T3"><text:s text:c="1"/>уведомляет Заказчика по контактным данным, указанным в пункте 6.6 Договора.</text:span></text:p>
              </text:list-item>
              <text:list-item>
                <text:p text:style-name="P153"><text:span text:style-name="T3">Передаваемые сведения должны содержать:</text:span></text:p>
              </text:list-item>
            </text:list>
          </text:list-item>
        </text:list>
        <text:p text:style-name="P154"><text:span text:style-name="T3">а) заводской номер комплекса;</text:span></text:p>
        <text:p text:style-name="P155"><text:span text:style-name="T3">б) суть возникшей проблемы: недоступность комплекса, отсутствует пинг, отсутствует гигабитный линк на камере,</text:span><text:span text:style-name="T3"><text:s text:c="1"/>сбой </text:span><text:span text:style-name="T3">GPS</text:span><text:span text:style-name="T3">-координат – данный перечень неисправностей не является исчерпывающим;</text:span></text:p>
        <text:p text:style-name="P156"><text:span text:style-name="T3">в) время обнаружения проблемы;</text:span></text:p>
        <text:p text:style-name="P156"><text:span text:style-name="T3">г) должность и ФИО передающего информацию.</text:span></text:p>
        <text:list text:continue-list="list_14" text:style-name="numList_8" xml:id="list_54">
          <text:list-item>
            <text:list>
              <text:list-item>
                <text:p text:style-name="P157"><text:span text:style-name="T3">Сведения о следующих неисправностях в работе оборудования передаются Исполнителю непосредственно специ</text:span><text:span text:style-name="T3">алистами Заказчика или ЦАФАП ОДД ГИБДД ГУ МВД России по Самарской области:</text:span></text:p>
              </text:list-item>
            </text:list>
          </text:list-item>
        </text:list>
        <text:p text:style-name="P156"><text:span text:style-name="T3">- Простой в «потоке», проблемы с выгрузкой (экспортом) данных;</text:span></text:p>
        <text:p text:style-name="P156"><text:span text:style-name="T3">- Размытые номера;</text:span></text:p>
        <text:p text:style-name="P156"><text:span text:style-name="T3">- Низкое качество фотоматериала (день/ночь);</text:span></text:p>
        <text:p text:style-name="P156"><text:span text:style-name="T3">- Периодическая перезагрузка комплекса;</text:span></text:p>
        <text:p text:style-name="P158"><text:span text:style-name="T3">- Пропускает, </text:span><text:span text:style-name="T3">не фиксирует транспортные средства, большой показатель нулевых скоростей.</text:span></text:p>
        <text:list text:continue-list="list_14" text:style-name="numList_8" xml:id="list_55">
          <text:list-item>
            <text:list>
              <text:list-item>
                <text:p text:style-name="P153"><text:span text:style-name="T3">Исполнитель осуществляет оперативное информирование Заказчика о ходе аварийно-восстановительных работ по электронной почте (с дублированием по телефону).</text:span></text:p>
              </text:list-item>
              <text:list-item>
                <text:p text:style-name="P159"><text:span text:style-name="T3">Если в процессе проведения р</text:span><text:span text:style-name="T3">абот Исполнитель выясняет, что проблема не может быть устранена по причине повреждения дорожной инфраструктуры или объектов, не относящихся к оборудованию комплексов фотовидеофиксации, а также устранения неисправности в зоне ответственности Заказчика (отсу</text:span><text:span text:style-name="T3">тствие канала связи и/или питания стационарных ТСАФ) информация об этом передаётся </text:span><text:span text:style-name="T3">Заказчику</text:span><text:span text:style-name="T3">. Контрольные сроки устранения повреждения при этом продлеваются до момента устранения вышеуказанных причин.</text:span></text:p>
              </text:list-item>
              <text:list-item>
                <text:p text:style-name="P159"><text:span text:style-name="T3">Исполнитель после завершения работ по восстановлению ра</text:span><text:span text:style-name="T3">ботоспособности комплекса передаёт информацию об устранении неисправности </text:span><text:span text:style-name="T3">Заказчику </text:span><text:span text:style-name="T3">по телефону с обязательным дублированием информации через текстовое сообщение на электронный адрес. Контактные данные указаны в пункте 6.7. Договора.</text:span></text:p>
              </text:list-item>
            </text:list>
          </text:list-item>
        </text:list>
        <text:list text:continue-list="list_17" text:style-name="numList_10" xml:id="list_56">
          <text:list-item>
            <text:p text:style-name="P160"><text:span text:style-name="T3">Передаваемые сведения </text:span><text:span text:style-name="T3">должны содержать:</text:span></text:p>
          </text:list-item>
          <text:list-item>
            <text:p text:style-name="P160"><text:span text:style-name="T3">заводской номер прибора и адрес места установки;</text:span></text:p>
          </text:list-item>
          <text:list-item>
            <text:p text:style-name="P160"><text:span text:style-name="T3">устраненная причина неисправности;</text:span></text:p>
          </text:list-item>
          <text:list-item>
            <text:p text:style-name="P160"><text:span text:style-name="T3">время устранения проблемы;</text:span></text:p>
          </text:list-item>
          <text:list-item>
            <text:p text:style-name="P160"><text:span text:style-name="T3">должность и ФИО передающего информацию.</text:span></text:p>
          </text:list-item>
        </text:list>
        <text:p co:para-mark-style-name="T4" text:style-name="P161"/>
        <text:p text:style-name="P162"><text:span text:style-name="T3">Для комплексов, фиксирующих нарушение скоростного режима, требуется убедиться в коррек</text:span><text:span text:style-name="T3">тности настроек:</text:span></text:p>
        <text:list text:continue-list="list_20" text:style-name="numList_11" xml:id="list_57">
          <text:list-item>
            <text:p text:style-name="P163"><text:span text:style-name="T3">времени;</text:span></text:p>
          </text:list-item>
          <text:list-item>
            <text:p text:style-name="P163"><text:span text:style-name="T3">порога скоростного режима;</text:span></text:p>
          </text:list-item>
          <text:list-item>
            <text:p text:style-name="P163"><text:span text:style-name="T3">наименование дислокации.</text:span></text:p>
          </text:list-item>
          <text:list-item>
            <text:p text:style-name="P163"><text:span text:style-name="T3">Для комплексов, фиксирующих нарушения на перекрестках:</text:span></text:p>
          </text:list-item>
          <text:list-item>
            <text:p text:style-name="P163"><text:span text:style-name="T3">времени;</text:span></text:p>
          </text:list-item>
          <text:list-item>
            <text:p text:style-name="P163"><text:span text:style-name="T3">положение стоп-линии;</text:span></text:p>
          </text:list-item>
          <text:list-item>
            <text:p text:style-name="P163"><text:span text:style-name="T3">наименование дислокации.</text:span></text:p>
          </text:list-item>
          <text:list-item>
            <text:p text:style-name="P163"><text:span text:style-name="T3">распознавания света сигнала светофора.</text:span></text:p>
          </text:list-item>
        </text:list>
        <text:list text:continue-list="list_14" text:style-name="numList_8" xml:id="list_58">
          <text:list-item>
            <text:list>
              <text:list-item>
                <text:p text:style-name="P159"><text:span text:style-name="T3">Сотрудник </text:span><text:span text:style-name="T3">Заказчика</text:span><text:span text:style-name="T3">, </text:span><text:span text:style-name="T3">принимающий отчет в режиме реального времени проверяет работоспособность комплекса фотовидеофиксации нарушений ПДД, подтверждает (или не подтверждает) факт устранения проблемы. Сообщает свои: должность и ФИО.</text:span></text:p>
              </text:list-item>
              <text:list-item>
                <text:p text:style-name="P159"><text:span text:style-name="T3">В случае необходимости длительного контроля кач</text:span><text:span text:style-name="T3">ества работы устройства сотрудник </text:span><text:span text:style-name="T3">Заказчика уведомляет об этом Исполнителя</text:span><text:span text:style-name="T3">. Результат проведенной проверки должен быть передан Исполнителю в течение одного рабочего дня.</text:span></text:p>
              </text:list-item>
              <text:list-item>
                <text:p text:style-name="P159"><text:span text:style-name="T3">При отрицательной оценке работ Исполнитель осуществляет дальнейшие работы по устранени</text:span><text:span text:style-name="T3">ю проблемы.</text:span></text:p>
              </text:list-item>
              <text:list-item>
                <text:p text:style-name="P159"><text:span text:style-name="T3">В случае, если срок ремонта оборудования превышает 2 суток, Исполнитель </text:span><text:span text:style-name="T3">устанавливает</text:span><text:span text:style-name="T3"><text:s text:c="1"/>оборудование из подменного фонда на период ремонта (замены) соответствующего оборудования. Исполнитель осуществляет отправку оборудования в ремонт за свой счет. Срок предоставления оборудования продолжается до момента получения Исполнителем заменённого (о</text:span><text:span text:style-name="T3">тремонтированного) оборудования.</text:span></text:p>
              </text:list-item>
              <text:list-item>
                <text:p text:style-name="P159"><text:span text:style-name="T3">По окончании проведения аварийных и регламентных работ сотрудник Исполнителя незамедлительно по телефону уведомляет Заказчика, не покидая место их проведения.</text:span></text:p>
              </text:list-item>
              <text:list-item>
                <text:p text:style-name="P159"><text:span text:style-name="T3">Общие контактные данные:</text:span></text:p>
              </text:list-item>
            </text:list>
          </text:list-item>
        </text:list>
        <text:p co:para-mark-style-name="T4" text:style-name="P164"/>
        <table:table co:columns-count="4" co:grouping-summary-below="true" co:grouping-summary-right="true" co:rows-count="2" co:show-zero-value="true" table:style-name="Table6" table:use-banding-columns-styles="false" table:use-banding-rows-styles="false" table:use-first-column-styles="false" table:use-first-row-styles="false" table:use-last-column-styles="false" table:use-last-row-styles="false">
          <table:table-column table:style-name="Col33"/>
          <table:table-column table:style-name="Col34"/>
          <table:table-column table:style-name="Col35"/>
          <table:table-column table:style-name="Col36"/>
          <table:table-row>
            <table:table-cell office:value-type="string" table:style-name="Cell25">
              <text:p text:style-name="Standard"><text:span text:style-name="T3">Организация</text:span></text:p>
            </table:table-cell>
            <table:table-cell office:value-type="string" table:style-name="Cell25">
              <text:p text:style-name="Standard"><text:span text:style-name="T3">Подразделение</text:span><text:span text:style-name="T3"><text:s text:c="1"/></text:span><text:span text:style-name="T3">(Контактное </text:span><text:span text:style-name="T3">лицо)</text:span></text:p>
            </table:table-cell>
            <table:table-cell office:value-type="string" table:style-name="Cell25">
              <text:p text:style-name="Standard"><text:span text:style-name="T3">Телефон, рабочее время</text:span></text:p>
            </table:table-cell>
            <table:table-cell office:value-type="string" table:style-name="Cell29">
              <text:p text:style-name="P165"><text:span text:style-name="T3">E-mail</text:span></text:p>
            </table:table-cell>
          </table:table-row>
          <table:table-row>
            <table:table-cell office:value-type="string" table:style-name="Cell25">
              <text:p text:style-name="Standard"><text:span text:style-name="T3">ПАО «Ростелеком»</text:span></text:p>
            </table:table-cell>
            <table:table-cell office:value-type="string" table:style-name="Cell30">
              <text:p co:para-mark-style-name="T4" text:style-name="P166"/>
            </table:table-cell>
            <table:table-cell office:value-type="string" table:style-name="Cell30">
              <text:p co:para-mark-style-name="T4" text:style-name="P166"/>
            </table:table-cell>
            <table:table-cell office:value-type="string" table:style-name="Cell30">
              <text:p co:para-mark-style-name="T4" text:style-name="P166"/>
            </table:table-cell>
          </table:table-row>
        </table:table>
        <text:list text:continue-list="list_14" text:style-name="numList_8" xml:id="list_59">
          <text:list-item>
            <text:list>
              <text:list-item>
                <text:p text:style-name="P167"><text:span text:style-name="T3">По мере необходимости, в настоящее Приложение могут вноситься изменения при согласовании всех сторон. Изменения вносятся путем подписания Сторонами дополнительного соглашения.</text:span></text:p>
              </text:list-item>
              <text:list-item>
                <text:p text:style-name="P167"><text:span text:style-name="T3">Срок устранения </text:span><text:span text:style-name="T3">неисправности:</text:span></text:p>
              </text:list-item>
            </text:list>
          </text:list-item>
        </text:list>
        <text:p co:para-mark-style-name="T4" text:style-name="P168"/>
        <table:table co:columns-count="2" co:grouping-summary-below="true" co:grouping-summary-right="true" co:rows-count="4" co:show-zero-value="true" table:style-name="Table7" table:use-banding-columns-styles="false" table:use-banding-rows-styles="false" table:use-first-column-styles="false" table:use-first-row-styles="false" table:use-last-column-styles="false" table:use-last-row-styles="false">
          <table:table-column table:style-name="Col37"/>
          <table:table-column table:style-name="Col38"/>
          <table:table-row table:style-name="Row23">
            <table:table-cell office:value-type="string" table:style-name="Cell29">
              <text:p text:style-name="P169"><text:span text:style-name="T3">Категория неисправности:</text:span></text:p>
            </table:table-cell>
            <table:table-cell office:value-type="string" table:style-name="Cell25">
              <text:p text:style-name="Standard"><text:span text:style-name="T3">Срок устранения</text:span></text:p>
            </table:table-cell>
          </table:table-row>
          <table:table-row table:style-name="Row23">
            <table:table-cell office:value-type="string" table:style-name="Cell32">
              <text:p text:style-name="P170"><text:span text:style-name="T3">Восстановление связи и электропитания в случае их повреждения</text:span></text:p>
            </table:table-cell>
            <table:table-cell office:value-type="string" table:style-name="Cell33">
              <text:p text:style-name="P171"><text:span text:style-name="T3">2 дня</text:span></text:p>
            </table:table-cell>
          </table:table-row>
          <table:table-row table:style-name="Row23">
            <table:table-cell office:value-type="string" table:style-name="Cell32">
              <text:p text:style-name="P170"><text:span text:style-name="T3">Диагностика неисправностей измерителей скорости, стационарных комплексов фотовидеофиксации</text:span></text:p>
            </table:table-cell>
            <table:table-cell office:value-type="string" table:style-name="Cell33">
              <text:p text:style-name="P171"><text:span text:style-name="T3">1 день</text:span></text:p>
            </table:table-cell>
          </table:table-row>
          <table:table-row table:style-name="Row23">
            <table:table-cell office:value-type="string" table:style-name="Cell32">
              <text:p text:style-name="P170"><text:span text:style-name="T3">Ремонт измерителей скорости, </text:span><text:span text:style-name="T3">стационарных комплексов фотовидеофиксации </text:span><text:span text:style-name="T3">(без учета необходимости ремонта комплексов в специализированном сервисном центр)</text:span></text:p>
            </table:table-cell>
            <table:table-cell office:value-type="string" table:style-name="Cell33">
              <text:p text:style-name="P171"><text:span text:style-name="T3">3 дня</text:span></text:p>
            </table:table-cell>
          </table:table-row>
        </table:table>
        <text:p co:para-mark-style-name="T2" text:style-name="P172"/>
        <text:p co:para-mark-style-name="T24" text:style-name="P173"/>
        <text:p text:style-name="P174"><text:span text:style-name="T3">Приложение № 8</text:span></text:p>
        <text:p text:style-name="P174"><text:span text:style-name="T3">к Техническому заданию на оказание услуг по эксплуатационно-техническому обслуживанию и ремонту оборудования</text:span></text:p>
        <text:p co:para-mark-style-name="T24" text:style-name="P175"/>
        <text:p text:style-name="P176"><text:span text:style-name="T25">Требования к разработке ПОДД, восстановлению знаков 6.22, 8.1.1, 8.1.3 и 8.1.4 1.</text:span></text:p>
        <text:p text:style-name="P177"><text:span text:style-name="T26">Работы по разработке ПОДД, восстановлению знаков 6.22, 8.1.1, 8.1.3 и 8.1.4, должны выполняться в соответствии с требованиями следующих нормативно-правовых актов:</text:span></text:p>
        <text:p text:style-name="P177"><text:span text:style-name="T27"></text:span><text:span text:style-name="T26"><text:s text:c="1"/>Правила</text:span><text:span text:style-name="T26"><text:s text:c="1"/>дорожного движения Российской Федерации, утвержденные постановлением Правительства РФ от 23.10.1993 № 1090 «О Правилах дорожного движения»;</text:span></text:p>
        <text:p text:style-name="P177"><text:span text:style-name="T27"></text:span><text:span text:style-name="T26"><text:s text:c="1"/>ГОСТ Р 57144-2016 «Специальные технические средства, работающие в автоматическом режиме и имеющие функции фото- и</text:span><text:span text:style-name="T26"><text:s text:c="1"/>киносъемки, видеозаписи, для обеспечения контроля за дорожным движением. Общие технические требования»;</text:span></text:p>
        <text:p text:style-name="P177"><text:span text:style-name="T27"></text:span><text:span text:style-name="T26"><text:s text:c="1"/>ГОСТ Р 57145-2016 «Специальные технические средства, работающие в автоматическом режиме и имеющие функции фото- и киносъемки, видеозаписи, для обеспе</text:span><text:span text:style-name="T26">чения контроля за дорожным движением. Правила применения»;</text:span></text:p>
        <text:p text:style-name="P177"><text:span text:style-name="T27"></text:span><text:span text:style-name="T26"><text:s text:c="1"/>ГОСТ Р 51256-2018 «Технические средства организации дорожного движения. Разметка дорожная. Классификация. Технические требования»;</text:span></text:p>
        <text:p text:style-name="P177"><text:span text:style-name="T27"></text:span><text:span text:style-name="T26"><text:s text:c="1"/>ГОСТ Р 52289-2019 «Технические средства организации дорожного движения. Правила применения дорожных знаков, разметки, свет</text:span><text:span text:style-name="T26">офоров, дорожных ограждений и направляющих устройств.»;</text:span></text:p>
        <text:p text:style-name="P177"><text:span text:style-name="T27"></text:span><text:span text:style-name="T26"><text:s text:c="1"/>ГОСТ Р 52290-2004 «Технические средства организации дорожного движения. Знаки дорожные. Общие технические требования».</text:span></text:p>
        <text:p text:style-name="P176"/>
        <text:p text:style-name="P176"/>
        <text:p text:style-name="P176"/>
        <text:p text:style-name="P176"/>
        <text:p text:style-name="P176"/>
        <text:p text:style-name="P176"/>
        <text:p text:style-name="P176"/>
        <text:p text:style-name="P176"/>
        <text:p text:style-name="P176"/>
        <text:p text:style-name="P176"/>
        <text:p text:style-name="P176"/>
        <text:p text:style-name="P176"/>
        <text:p text:style-name="P176"/>
        <text:p text:style-name="P176"/>
        <text:p text:style-name="P176"/>
        <text:p text:style-name="P176"/>
        <text:p text:style-name="P176"/>
        <text:h text:outline-level="1" text:style-name="P178"><text:span text:style-name="T1">Приложение № 9</text:span></text:h>
        <text:p text:style-name="P179"><text:span text:style-name="T1">к Техническому заданию</text:span></text:p>
        <text:p text:style-name="P171"><text:span text:style-name="T1">Адресный план выполнен</text:span><text:span text:style-name="T1">ия работ по изменению дислокаций стационарных комплексов фотовидеофиксации</text:span></text:p>
        <text:p co:para-mark-style-name="T2" text:style-name="P180"/>
        <text:p text:style-name="P181"><text:span text:style-name="T1">Выполнение работ на Существующих опорах</text:span></text:p>
        <text:p co:para-mark-style-name="T4" text:style-name="P182"/>
        <text:p text:style-name="P181"><text:span text:style-name="T3">Места выполнения работ при необходимости будут сообщены дополнительно.</text:span></text:p>
        <text:p co:para-mark-style-name="T4" text:style-name="P182"/>
        <text:p text:style-name="P171"><text:span text:style-name="T1">Выполнение работ на вновь установленных опорах</text:span></text:p>
        <text:p co:para-mark-style-name="T2" text:style-name="P183"/>
        <text:p text:style-name="P181"><text:span text:style-name="T3">Места выполнения </text:span><text:span text:style-name="T3">работ при необходимости будут сообщены дополнительно.</text:span></text:p>
        <text:p co:para-mark-style-name="T4" text:style-name="P182"/>
        <text:p text:style-name="P181"><text:span text:style-name="T1">Выполнение работ на АКФВФ фиксирующих нарушение правил проезда перекрестков</text:span></text:p>
        <text:p co:para-mark-style-name="T4" text:style-name="P182"/>
        <text:p text:style-name="P184"><text:span text:style-name="T3">Места выполнения работ при необходимости будут сообщены дополнительно.</text:span></text:p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P185">Приложение № 10</text:p>
        <text:p text:style-name="P179"><text:span text:style-name="T1">к Техническому заданию</text:span></text:p>
        <text:p co:para-mark-style-name="T2" text:style-name="P186"/>
        <text:p text:style-name="P171"><text:span text:style-name="T1">Перечень работ </text:span><text:span text:style-name="T1">по приведению <text:s text:c="1"/>аппаратного шкафа к нормативному состоянию</text:span></text:p>
        <text:p co:para-mark-style-name="T2" text:style-name="P187"/>
        <text:p text:style-name="P188">1. Выезд бригады на дислокацию установки стационарного комплекса фотовидеофиксации;</text:p>
        <text:p text:style-name="P188">2. Проведение механической зачистки поверхности наждачной бумагой или абразивной насадкой на поверхности аппаратного шкафа;</text:p>
        <text:p text:style-name="P188">3. Очистка поверхности аппаратного шкафа сжатым воздухом или ветошью;</text:p>
        <text:p text:style-name="P188">4. Обезжиривание поверхности металла обезжиривателем;</text:p>
        <text:p text:style-name="P188">5. Нанесение на поверхность аппаратного шкафа антикоррозийного грунта (грунтовка);</text:p>
        <text:p text:style-name="P188">6. Нанесение финишного покрытия краской 2-3 слоя с промежуточной сушкой;</text:p>
        <text:p text:style-name="P188">7. Замена петель крепления двери аппаратного шкафа (при необходимости);</text:p>
        <text:p text:style-name="P188">8. Замена замка/личинки замка на двери аппаратного шкафа (при необходимости);</text:p>
        <text:list text:continue-list="list_20" text:style-name="numList_11" xml:id="list_60">
          <text:list-item>
            <text:p text:style-name="P189">Подготовка фотоотчета по выполненным работам (до проведения работ и после проведения работ).</text:p>
          </text:list-item>
        </text:list>
        <text:p text:style-name="Standard"/>
        <text:p text:style-name="P190"/>
        <text:p text:style-name="P190"/>
        <text:p text:style-name="P190">Все работы производятся на высоте от 2 до 6 метров с использованием АГП.</text:p>
        <text:p co:para-mark-style-name="T2" text:style-name="P191"/>
        <text:p text:style-name="P185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Standard"/>
        <text:p text:style-name="P185">Приложение № 11</text:p>
        <text:p text:style-name="P179"><text:span text:style-name="T1">к Техническому заданию</text:span></text:p>
        <text:p co:para-mark-style-name="T2" text:style-name="P186"/>
        <text:p text:style-name="P171"><text:span text:style-name="T1">Перечень работ </text:span><text:span text:style-name="T1">по</text:span><text:span text:style-name="T1"><text:s text:c="1"/>смене вида сервиса зксплуатационно - технического обслуживания (переход вида сервиса 1 или 2 на вид сервиса 3)</text:span></text:p>
        <text:p co:para-mark-style-name="T2" text:style-name="P180"/>
        <text:p co:para-mark-style-name="T28" text:style-name="P192"/>
        <text:p text:style-name="P193"/>
        <text:p co:para-mark-style-name="T29" text:style-name="P194"><text:span text:style-name="T29">Перевод типа сервиса 1 на тип сервиса 3:</text:span></text:p>
        <text:p text:style-name="P194">1.<text:s text:c="1"/>Выезд бригады на дислокацию установки стационарного комплекса фотовидеофиксации;</text:p>
        <text:p text:style-name="P194">2. Сборка шкафа АКБ, подключение соединительных кабелей;</text:p>
        <text:p text:style-name="P194">3. Монтаж на существующей опоре шкафа АКБ; </text:p>
        <text:p text:style-name="P194">4. Установка и подключение в шкафу двух АКБ, емкостью 115 А/час каждый;</text:p>
        <text:p text:style-name="P194">5. Проверка работоспособности оборудования.</text:p>
        <text:p text:style-name="P194"/>
        <text:p text:style-name="P194"/>
        <text:p co:para-mark-style-name="T29" text:style-name="P194"><text:span text:style-name="T29">Переход сервиса 2 на вид сервиса 3:</text:span></text:p>
        <text:p co:para-mark-style-name="T29" text:style-name="P194">1.<text:s text:c="1"/>Выезд бригады на дислокацию установки стационарного комплекса фотовидеофиксации;</text:p>
        <text:p text:style-name="P194">2. Демонтаж из существующего шкафа АКБ, 1 шт. АКБ емкостью 120 А/час;</text:p>
        <text:p text:style-name="P194">3. Доукомплектование шкафа АКБ дополнительными соединительными кабелями;</text:p>
        <text:p text:style-name="P194">4. Монтаж в существующий шкаф двух АКБ емкостью 115 А/час каждый;</text:p>
        <text:p text:style-name="P194">5. Проверка работоспособности оборудования.</text:p>
        <text:section text:name="TextSection2">
          <text:p co:para-mark-style-name="T4" text:style-name="P195"/>
        </text:section>
      </text:section>
    </office:text>
  </office:body>
</office:document-content>
</file>

<file path=styles.xml><?xml version="1.0" encoding="utf-8"?>
<office:document-styles xmlns:anim="urn:oasis:names:tc:opendocument:xmlns:animation:1.0" xmlns:calcext="urn:org:documentfoundation:names:experimental:calc:xmlns:calcext:1.0" xmlns:chart="urn:oasis:names:tc:opendocument:xmlns:chart:1.0" xmlns:chartooo="http://openoffice.org/2010/chart" xmlns:co="http://ncloudtech.com" xmlns:co-calcext="https://collabio.com/calcext" xmlns:config="urn:oasis:names:tc:opendocument:xmlns:config:1.0" xmlns:css3t="http://www.w3.org/TR/css3-text/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drawooo="http://openoffice.org/2010/draw" xmlns:field="urn:openoffice:names:experimental:ooo-ms-interop:xmlns:field:1.0" xmlns:fo="urn:oasis:names:tc:opendocument:xmlns:xsl-fo-compatible:1.0" xmlns:form="urn:oasis:names:tc:opendocument:xmlns:form:1.0" xmlns:grddl="http://www.w3.org/2003/g/data-view#" xmlns:loext="urn:org:documentfoundation:names:experimental:office:xmlns:loext:1.0" xmlns:math="http://www.w3.org/1998/Math/MathML" xmlns:meta="urn:oasis:names:tc:opendocument:xmlns:meta:1.0" xmlns:msoxl="http://schemas.microsoft.com/office/excel/formula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ableooo="http://openoffice.org/2009/table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/>
    <style:font-face style:name="Liberation Sans" svg:font-family="Liberation Sans"/>
    <style:font-face style:name="Liberation Serif" svg:font-family="Liberation Serif"/>
    <style:font-face style:name="Times New Roman" svg:font-family="Times New Roman"/>
    <style:font-face style:name="XO Thames" svg:font-family="XO Thames"/>
  </office:font-face-decls>
  <office:styles>
    <style:default-style style:family="graphic">
      <style:graphic-properties draw:auto-grow-height="false" fo:padding-bottom="3.6pt" fo:padding-left="3.6pt" fo:padding-right="3.6pt" fo:padding-top="3.6pt" fo:wrap-option="wrap" style:mirror="none"/>
    </style:default-style>
    <style:default-style style:family="paragraph">
      <style:paragraph-properties fo:border-bottom="none" fo:border-left="none" fo:border-right="none" fo:border-top="none" fo:line-height="100%" fo:margin-bottom="0pt" fo:margin-left="0pt" fo:margin-right="0pt" fo:margin-top="0pt" fo:orphans="2" fo:padding-bottom="0pt" fo:padding-left="0pt" fo:padding-right="0pt" fo:padding-top="0pt" fo:text-align="start" fo:text-indent="0pt" fo:widows="2" style:tab-stop-distance="35.4456pt"/>
      <style:text-properties fo:background-color="transparent" fo:color="#000000" fo:font-family="Liberation Serif" fo:font-size="12pt" fo:font-style="normal" fo:font-variant="normal" fo:font-weight="normal" fo:letter-spacing="0pt" fo:text-transform="none" style:font-name="Liberation Serif" style:font-relief="none" style:font-size-asian="12pt" style:font-size-complex="12pt" style:font-style-asian="normal" style:font-style-complex="normal" style:font-weight-asian="normal" style:font-weight-complex="normal" style:text-line-through-style="none" style:text-line-through-type="none" style:text-position="0%">
        <co:background-theme-color>
          <value>
            <rgba>00000000</rgba>
          </value>
        </co:background-theme-color>
        <co:theme-color>
          <value>
            <rgba>000000FF</rgba>
          </value>
        </co:theme-color>
      </style:text-properties>
    </style:default-style>
    <style:default-style style:family="table">
      <style:table-properties table:border-model="collapsing"/>
    </style:default-style>
    <style:style style:display-name="WW_CharLFO78LVL7" style:family="paragraph" style:name="WW_CharLFO78LVL7"/>
    <style:style style:display-name="ListLabel 1773" style:family="paragraph" style:name="ListLabel_1773"/>
    <style:style style:display-name="ListLabel 2537" style:family="paragraph" style:name="ListLabel_2537"/>
    <style:style style:display-name="WW_CharLFO54LVL9" style:family="paragraph" style:name="WW_CharLFO54LVL9"/>
    <style:style style:display-name="ListLabel 2866" style:family="paragraph" style:name="ListLabel_2866"/>
    <style:style style:display-name="WW_CharLFO5LVL1" style:family="paragraph" style:name="WW_CharLFO5LVL1">
      <style:text-properties fo:font-family="Times New Roman" fo:font-size="12pt" style:font-name="Times New Roman" style:font-size-asian="12pt" style:font-size-complex="12pt"/>
    </style:style>
    <style:style style:display-name="ListLabel 1600" style:family="paragraph" style:name="ListLabel_1600"/>
    <style:style style:display-name="ListLabel 214" style:family="paragraph" style:name="ListLabel_214"/>
    <style:style style:display-name="WW_CharLFO125LVL1" style:family="paragraph" style:name="WW_CharLFO125LVL1"/>
    <style:style style:display-name="ListLabel 1940" style:family="paragraph" style:name="ListLabel_1940"/>
    <style:style style:display-name="ListLabel 1581" style:family="paragraph" style:name="ListLabel_1581"/>
    <style:style style:display-name="WW_CharLFO43LVL9" style:family="paragraph" style:name="WW_CharLFO43LVL9"/>
    <style:style style:display-name="ListLabel 2476" style:family="paragraph" style:name="ListLabel_2476"/>
    <style:style style:display-name="ListLabel 1589" style:family="paragraph" style:name="ListLabel_1589"/>
    <style:style style:display-name="ListLabel 2084" style:family="paragraph" style:name="ListLabel_2084"/>
    <style:style style:display-name="ListLabel 2078" style:family="paragraph" style:name="ListLabel_2078"/>
    <style:style style:display-name="WW_CharLFO44LVL2" style:family="paragraph" style:name="WW_CharLFO44LVL2"/>
    <style:style style:display-name="ListLabel 1781" style:family="paragraph" style:name="ListLabel_1781"/>
    <style:style style:display-name="WW_CharLFO88LVL1" style:family="paragraph" style:name="WW_CharLFO88LVL1"/>
    <style:style style:display-name="WW_CharLFO92LVL2" style:family="paragraph" style:name="WW_CharLFO92LVL2"/>
    <style:style style:display-name="ListLabel 2586" style:family="paragraph" style:name="ListLabel_2586"/>
    <style:style style:display-name="ListLabel 2486" style:family="paragraph" style:name="ListLabel_2486"/>
    <style:style style:display-name="ListLabel 1684" style:family="paragraph" style:name="ListLabel_1684">
      <style:text-properties fo:font-family="Calibri" style:font-name="Calibri"/>
    </style:style>
    <style:style style:display-name="ListLabel 1599" style:family="paragraph" style:name="ListLabel_1599"/>
    <style:style style:display-name="ListLabel 2558" style:family="paragraph" style:name="ListLabel_2558"/>
    <style:style style:display-name="ListLabel 2014" style:family="paragraph" style:name="ListLabel_2014"/>
    <style:style style:display-name="ListLabel 1946" style:family="paragraph" style:name="ListLabel_1946"/>
    <style:style style:display-name="WW_CharLFO56LVL4" style:family="paragraph" style:name="WW_CharLFO56LVL4"/>
    <style:style style:display-name="WW_CharLFO121LVL5" style:family="paragraph" style:name="WW_CharLFO121LVL5"/>
    <style:style style:display-name="ListLabel 2338" style:family="paragraph" style:name="ListLabel_2338"/>
    <style:style style:display-name="WW_CharLFO1LVL1" style:family="paragraph" style:name="WW_CharLFO1LVL1"/>
    <style:style style:display-name="ListLabel 2494" style:family="paragraph" style:name="ListLabel_2494"/>
    <style:style style:display-name="ListLabel 1698" style:family="paragraph" style:name="ListLabel_1698"/>
    <style:style style:display-name="ListLabel 192" style:family="paragraph" style:name="ListLabel_192"/>
    <style:style style:display-name="ListLabel 2245" style:family="paragraph" style:name="ListLabel_2245"/>
    <style:style style:display-name="ListLabel 1783" style:family="paragraph" style:name="ListLabel_1783"/>
    <style:style style:display-name="ListLabel 220" style:family="paragraph" style:name="ListLabel_220"/>
    <style:style style:display-name="WW_CharLFO52LVL6" style:family="paragraph" style:name="WW_CharLFO52LVL6"/>
    <style:style style:display-name="ListLabel 1793" style:family="paragraph" style:name="ListLabel_1793">
      <style:text-properties fo:font-weight="normal" style:font-weight-asian="normal" style:font-weight-complex="normal"/>
    </style:style>
    <style:style style:display-name="WW_CharLFO89LVL5" style:family="paragraph" style:name="WW_CharLFO89LVL5"/>
    <style:style style:display-name="ListLabel 2204" style:family="paragraph" style:name="ListLabel_2204"/>
    <style:style style:display-name="ListLabel 2460" style:family="paragraph" style:name="ListLabel_2460"/>
    <style:style style:display-name="ListLabel 2517" style:family="paragraph" style:name="ListLabel_2517"/>
    <style:style style:display-name="WW_CharLFO54LVL7" style:family="paragraph" style:name="WW_CharLFO54LVL7"/>
    <style:style style:display-name="WW_CharLFO125LVL3" style:family="paragraph" style:name="WW_CharLFO125LVL3"/>
    <style:style style:display-name="WW_CharLFO129LVL6" style:family="paragraph" style:name="WW_CharLFO129LVL6"/>
    <style:style style:display-name="ListLabel 2362" style:family="paragraph" style:name="ListLabel_2362"/>
    <style:style style:display-name="WW_CharLFO61LVL3" style:family="paragraph" style:name="WW_CharLFO61LVL3"/>
    <style:style style:display-name="ListLabel 2206" style:family="paragraph" style:name="ListLabel_2206"/>
    <style:style style:display-name="Contents 2" style:family="paragraph" style:name="Contents_2" style:next-style-name="Standard">
      <style:paragraph-properties fo:margin-left="10pt" fo:orphans="2" fo:text-align="start" fo:text-indent="0pt" fo:widows="2"/>
      <style:text-properties fo:font-family="XO Thames" fo:font-size="14pt" style:font-name="XO Thames" style:font-size-asian="14pt" style:font-size-complex="14pt"/>
    </style:style>
    <style:style style:display-name="WW_CharLFO117LVL6" style:family="paragraph" style:name="WW_CharLFO117LVL6"/>
    <style:style style:display-name="ListLabel 2822" style:family="paragraph" style:name="ListLabel_2822"/>
    <style:style style:display-name="ListLabel 1650" style:family="paragraph" style:name="ListLabel_1650"/>
    <style:style style:display-name="ListLabel 1874" style:family="paragraph" style:name="ListLabel_1874">
      <style:text-properties fo:font-weight="normal" style:font-weight-asian="normal" style:font-weight-complex="normal"/>
    </style:style>
    <style:style style:display-name="Основной шрифт абзаца" style:family="text" style:name="Основной_шрифт_абзаца_tx">
      <co:linked-style style-name="Основной_шрифт_абзаца"/>
    </style:style>
    <style:style style:display-name="Основной шрифт абзаца" style:family="paragraph" style:name="Основной_шрифт_абзаца">
      <co:linked-style style-name="Основной_шрифт_абзаца_tx"/>
    </style:style>
    <style:style style:display-name="ListLabel 1606" style:family="paragraph" style:name="ListLabel_1606"/>
    <style:style style:display-name="ListLabel 2096" style:family="paragraph" style:name="ListLabel_2096"/>
    <style:style style:display-name="WW_CharLFO54LVL2" style:family="paragraph" style:name="WW_CharLFO54LVL2"/>
    <style:style style:display-name="WW_CharLFO95LVL6" style:family="paragraph" style:name="WW_CharLFO95LVL6"/>
    <style:style style:display-name="ListLabel 2525" style:family="paragraph" style:name="ListLabel_2525"/>
    <style:style style:display-name="WW_CharLFO122LVL4" style:family="paragraph" style:name="WW_CharLFO122LVL4"/>
    <style:style style:display-name="WW_CharLFO40LVL9" style:family="paragraph" style:name="WW_CharLFO40LVL9"/>
    <style:style style:display-name="WW_CharLFO48LVL2" style:family="paragraph" style:name="WW_CharLFO48LVL2"/>
    <style:style style:display-name="ListLabel 2894" style:family="paragraph" style:name="ListLabel_2894"/>
    <style:style style:display-name="WW_CharLFO89LVL8" style:family="paragraph" style:name="WW_CharLFO89LVL8"/>
    <style:style style:display-name="ListLabel 139" style:family="paragraph" style:name="ListLabel_139"/>
    <style:style style:display-name="ListLabel 2119" style:family="paragraph" style:name="ListLabel_2119"/>
    <style:style style:display-name="WW_CharLFO66LVL5" style:family="paragraph" style:name="WW_CharLFO66LVL5"/>
    <style:style style:display-name="ListLabel 2369" style:family="paragraph" style:name="ListLabel_2369">
      <style:text-properties fo:font-weight="normal" style:font-weight-asian="normal" style:font-weight-complex="normal"/>
    </style:style>
    <style:style style:display-name="ListLabel 2436" style:family="paragraph" style:name="ListLabel_2436"/>
    <style:style style:display-name="WW_CharLFO15LVL7" style:family="paragraph" style:name="WW_CharLFO15LVL7"/>
    <style:style style:display-name="WW_CharLFO126LVL3" style:family="paragraph" style:name="WW_CharLFO126LVL3"/>
    <style:style style:display-name="WW_CharLFO129LVL4" style:family="paragraph" style:name="WW_CharLFO129LVL4"/>
    <style:style style:display-name="ListLabel 2567" style:family="paragraph" style:name="ListLabel_2567"/>
    <style:style style:display-name="WW_CharLFO100LVL2" style:family="paragraph" style:name="WW_CharLFO100LVL2">
      <style:text-properties fo:font-weight="normal" style:font-weight-asian="normal" style:font-weight-complex="normal"/>
    </style:style>
    <style:style style:display-name="ListLabel 2785" style:family="paragraph" style:name="ListLabel_2785"/>
    <style:style style:display-name="WW_CharLFO128LVL1" style:family="paragraph" style:name="WW_CharLFO128LVL1"/>
    <style:style style:display-name="ListLabel 2649" style:family="paragraph" style:name="ListLabel_2649"/>
    <style:style style:display-name="ListLabel 2424" style:family="paragraph" style:name="ListLabel_2424"/>
    <style:style style:display-name="ListLabel 2852" style:family="paragraph" style:name="ListLabel_2852"/>
    <style:style style:display-name="ListLabel 2347" style:family="paragraph" style:name="ListLabel_2347"/>
    <style:style style:display-name="ListLabel 2673" style:family="paragraph" style:name="ListLabel_2673"/>
    <style:style style:display-name="WW_CharLFO130LVL8" style:family="paragraph" style:name="WW_CharLFO130LVL8">
      <style:text-properties fo:font-family="Calibri" style:font-name="Calibri"/>
    </style:style>
    <style:style style:display-name="ListLabel 1795" style:family="paragraph" style:name="ListLabel_1795"/>
    <style:style style:display-name="ListLabel 1674" style:family="paragraph" style:name="ListLabel_1674"/>
    <style:style style:display-name="ListLabel 1722" style:family="paragraph" style:name="ListLabel_1722"/>
    <style:style style:display-name="ListLabel 2405" style:family="paragraph" style:name="ListLabel_2405">
      <style:text-properties fo:font-weight="normal" style:font-weight-asian="normal" style:font-weight-complex="normal"/>
    </style:style>
    <style:style style:display-name="ListLabel 2195" style:family="paragraph" style:name="ListLabel_2195"/>
    <style:style style:display-name="ListLabel 157" style:family="paragraph" style:name="ListLabel_157"/>
    <style:style style:display-name="ListLabel 1785" style:family="paragraph" style:name="ListLabel_1785"/>
    <style:style style:display-name="WW_CharLFO10LVL7" style:family="paragraph" style:name="WW_CharLFO10LVL7"/>
    <style:style style:display-name="ListLabel 2731" style:family="paragraph" style:name="ListLabel_2731"/>
    <style:style style:display-name="ListLabel 2226" style:family="paragraph" style:name="ListLabel_2226"/>
    <style:style style:display-name="WW_CharLFO71LVL8" style:family="paragraph" style:name="WW_CharLFO71LVL8"/>
    <style:style style:display-name="WW_CharLFO77LVL6" style:family="paragraph" style:name="WW_CharLFO77LVL6"/>
    <style:style style:display-name="ListLabel 2895" style:family="paragraph" style:name="ListLabel_2895"/>
    <style:style style:display-name="ListLabel 1598" style:family="paragraph" style:name="ListLabel_1598"/>
    <style:style style:display-name="ListLabel 2611" style:family="paragraph" style:name="ListLabel_2611"/>
    <style:style style:display-name="ListLabel 2569" style:family="paragraph" style:name="ListLabel_2569"/>
    <style:style style:display-name="ListLabel 2427" style:family="paragraph" style:name="ListLabel_2427"/>
    <style:style style:display-name="ListLabel 2042" style:family="paragraph" style:name="ListLabel_2042"/>
    <style:style style:display-name="ListLabel 2710" style:family="paragraph" style:name="ListLabel_2710"/>
    <style:style style:display-name="ListLabel 2495" style:family="paragraph" style:name="ListLabel_2495"/>
    <style:style style:display-name="ListLabel 2677" style:family="paragraph" style:name="ListLabel_2677"/>
    <style:style style:display-name="ListLabel 2658" style:family="paragraph" style:name="ListLabel_2658"/>
    <style:style style:display-name="ListLabel 2163" style:family="paragraph" style:name="ListLabel_2163"/>
    <style:style style:display-name="Contents 4" style:family="paragraph" style:name="Contents_4" style:next-style-name="Standard">
      <style:paragraph-properties fo:margin-left="30pt" fo:orphans="2" fo:text-align="start" fo:text-indent="0pt" fo:widows="2"/>
      <style:text-properties fo:font-family="XO Thames" fo:font-size="14pt" style:font-name="XO Thames" style:font-size-asian="14pt" style:font-size-complex="14pt"/>
    </style:style>
    <style:style style:display-name="ListLabel 1629" style:family="paragraph" style:name="ListLabel_1629"/>
    <style:style style:display-name="ListLabel 2065" style:family="paragraph" style:name="ListLabel_2065"/>
    <style:style style:display-name="WW_CharLFO10LVL1" style:family="paragraph" style:name="WW_CharLFO10LVL1">
      <style:text-properties fo:font-family="Calibri" style:font-name="Calibri"/>
    </style:style>
    <style:style style:display-name="WW_CharLFO79LVL3" style:family="paragraph" style:name="WW_CharLFO79LVL3"/>
    <style:style style:display-name="ListLabel 2799" style:family="paragraph" style:name="ListLabel_2799"/>
    <style:style style:display-name="ListLabel 2709" style:family="paragraph" style:name="ListLabel_2709"/>
    <style:style style:display-name="ListLabel 1683" style:family="paragraph" style:name="ListLabel_1683"/>
    <style:style style:display-name="ListLabel 1656" style:family="paragraph" style:name="ListLabel_1656"/>
    <style:style style:display-name="ListLabel 2447" style:family="paragraph" style:name="ListLabel_2447"/>
    <style:style style:display-name="ListLabel 209" style:family="paragraph" style:name="ListLabel_209"/>
    <style:style style:display-name="ListLabel 2389" style:family="paragraph" style:name="ListLabel_2389"/>
    <style:style style:display-name="ListLabel 1922" style:family="paragraph" style:name="ListLabel_1922"/>
    <style:style style:display-name="WW_CharLFO44LVL7" style:family="paragraph" style:name="WW_CharLFO44LVL7"/>
    <style:style style:display-name="ListLabel 1904" style:family="paragraph" style:name="ListLabel_1904"/>
    <style:style style:display-name="ListLabel 2662" style:family="paragraph" style:name="ListLabel_2662"/>
    <style:style style:display-name="ListLabel 1668" style:family="paragraph" style:name="ListLabel_1668"/>
    <style:style style:display-name="WW_CharLFO115LVL9" style:family="paragraph" style:name="WW_CharLFO115LVL9"/>
    <style:style style:display-name="ListLabel 2040" style:family="paragraph" style:name="ListLabel_2040"/>
    <style:style style:display-name="ListLabel 2693" style:family="paragraph" style:name="ListLabel_2693"/>
    <style:style style:display-name="WW_CharLFO72LVL1" style:family="paragraph" style:name="WW_CharLFO72LVL1"/>
    <style:style style:display-name="ListLabel 2791" style:family="paragraph" style:name="ListLabel_2791"/>
    <style:style style:display-name="ListLabel 2186" style:family="paragraph" style:name="ListLabel_2186"/>
    <style:style style:display-name="ListLabel 2763" style:family="paragraph" style:name="ListLabel_2763"/>
    <style:style style:display-name="ListLabel 2573" style:family="paragraph" style:name="ListLabel_2573"/>
    <style:style style:display-name="ListLabel 1608" style:family="paragraph" style:name="ListLabel_1608"/>
    <style:style style:display-name="ListLabel 2240" style:family="paragraph" style:name="ListLabel_2240"/>
    <style:style style:display-name="WW_CharLFO149LVL3" style:family="paragraph" style:name="WW_CharLFO149LVL3"/>
    <style:style style:display-name="ListLabel 201" style:family="paragraph" style:name="ListLabel_201"/>
    <style:style style:display-name="ListLabel 2404" style:family="paragraph" style:name="ListLabel_2404"/>
    <style:style style:display-name="ListLabel 1633" style:family="paragraph" style:name="ListLabel_1633"/>
    <style:style style:display-name="WW_CharLFO128LVL6" style:family="paragraph" style:name="WW_CharLFO128LVL6"/>
    <style:style style:display-name="WW_CharLFO76LVL5" style:family="paragraph" style:name="WW_CharLFO76LVL5"/>
    <style:style style:display-name="ListLabel 172" style:family="paragraph" style:name="ListLabel_172"/>
    <style:style style:display-name="ListLabel 2778" style:family="paragraph" style:name="ListLabel_2778"/>
    <style:style style:display-name="ListLabel 1801" style:family="paragraph" style:name="ListLabel_1801"/>
    <style:style style:display-name="ListLabel 127" style:family="paragraph" style:name="ListLabel_127"/>
    <style:style style:display-name="WW_CharLFO89LVL6" style:family="paragraph" style:name="WW_CharLFO89LVL6"/>
    <style:style style:display-name="ListLabel 2651" style:family="paragraph" style:name="ListLabel_2651"/>
    <style:style style:display-name="ListLabel 193" style:family="paragraph" style:name="ListLabel_193"/>
    <style:style style:display-name="WW_CharLFO149LVL8" style:family="paragraph" style:name="WW_CharLFO149LVL8"/>
    <style:style style:display-name="WW_CharLFO71LVL9" style:family="paragraph" style:name="WW_CharLFO71LVL9"/>
    <style:style style:display-name="ListLabel 2870" style:family="paragraph" style:name="ListLabel_2870"/>
    <style:style style:display-name="WW_CharLFO44LVL8" style:family="paragraph" style:name="WW_CharLFO44LVL8"/>
    <style:style style:display-name="WW_CharLFO3LVL2" style:family="paragraph" style:name="WW_CharLFO3LVL2"/>
    <style:style style:display-name="WW_CharLFO57LVL7" style:family="paragraph" style:name="WW_CharLFO57LVL7"/>
    <style:style style:display-name="WW_CharLFO70LVL1" style:family="paragraph" style:name="WW_CharLFO70LVL1"/>
    <style:style style:display-name="WW_CharLFO78LVL9" style:family="paragraph" style:name="WW_CharLFO78LVL9"/>
    <style:style style:display-name="ListLabel 2892" style:family="paragraph" style:name="ListLabel_2892"/>
    <style:style style:display-name="ListLabel 2223" style:family="paragraph" style:name="ListLabel_2223"/>
    <style:style style:display-name="WW_CharLFO11LVL6" style:family="paragraph" style:name="WW_CharLFO11LVL6"/>
    <style:style style:display-name="WW_CharLFO46LVL8" style:family="paragraph" style:name="WW_CharLFO46LVL8"/>
    <style:style style:display-name="Список" style:family="paragraph" style:name="Список" style:next-style-name="Text_body" style:parent-style-name="Text_body"/>
    <style:style style:display-name="WW_CharLFO39LVL5" style:family="paragraph" style:name="WW_CharLFO39LVL5"/>
    <style:style style:display-name="ListLabel 1895" style:family="paragraph" style:name="ListLabel_1895"/>
    <style:style style:display-name="ListLabel 2290" style:family="paragraph" style:name="ListLabel_2290"/>
    <style:style style:display-name="ListLabel 2136" style:family="paragraph" style:name="ListLabel_2136"/>
    <style:style style:display-name="ListLabel 2667" style:family="paragraph" style:name="ListLabel_2667"/>
    <style:style style:display-name="ListLabel 2069" style:family="paragraph" style:name="ListLabel_2069"/>
    <style:style style:display-name="Contents 6" style:family="paragraph" style:name="Contents_6" style:next-style-name="Standard">
      <style:paragraph-properties fo:margin-left="50pt" fo:orphans="2" fo:text-align="start" fo:text-indent="0pt" fo:widows="2"/>
      <style:text-properties fo:font-family="XO Thames" fo:font-size="14pt" style:font-name="XO Thames" style:font-size-asian="14pt" style:font-size-complex="14pt"/>
    </style:style>
    <style:style style:display-name="WW_CharLFO126LVL8" style:family="paragraph" style:name="WW_CharLFO126LVL8"/>
    <style:style style:display-name="WW_CharLFO157LVL3" style:family="paragraph" style:name="WW_CharLFO157LVL3"/>
    <style:style style:display-name="ListLabel 1844" style:family="paragraph" style:name="ListLabel_1844"/>
    <style:style style:display-name="WW_CharLFO151LVL5" style:family="paragraph" style:name="WW_CharLFO151LVL5"/>
    <style:style style:display-name="WW_CharLFO125LVL5" style:family="paragraph" style:name="WW_CharLFO125LVL5"/>
    <style:style style:display-name="ListLabel 1936" style:family="paragraph" style:name="ListLabel_1936"/>
    <style:style style:display-name="ListLabel 1587" style:family="paragraph" style:name="ListLabel_1587"/>
    <style:style style:display-name="WW_CharLFO122LVL2" style:family="paragraph" style:name="WW_CharLFO122LVL2"/>
    <style:style style:display-name="WW_CharLFO145LVL2" style:family="paragraph" style:name="WW_CharLFO145LVL2">
      <style:text-properties fo:font-weight="normal" style:font-weight-asian="normal" style:font-weight-complex="normal"/>
    </style:style>
    <style:style style:display-name="ListLabel 2085" style:family="paragraph" style:name="ListLabel_2085"/>
    <style:style style:display-name="ListLabel 2515" style:family="paragraph" style:name="ListLabel_2515"/>
    <style:style style:display-name="ListLabel 1569" style:family="paragraph" style:name="ListLabel_1569"/>
    <style:style style:display-name="ListLabel 1930" style:family="paragraph" style:name="ListLabel_1930"/>
    <style:style style:display-name="ListLabel 2056" style:family="paragraph" style:name="ListLabel_2056"/>
    <style:style style:display-name="ListLabel 2823" style:family="paragraph" style:name="ListLabel_2823"/>
    <style:style style:display-name="WW_CharLFO88LVL3" style:family="paragraph" style:name="WW_CharLFO88LVL3"/>
    <style:style style:display-name="ListLabel 2403" style:family="paragraph" style:name="ListLabel_2403"/>
    <style:style style:display-name="ListLabel 2058" style:family="paragraph" style:name="ListLabel_2058"/>
    <style:style style:display-name="ListLabel 2019" style:family="paragraph" style:name="ListLabel_2019"/>
    <style:style style:display-name="WW_CharLFO75LVL2" style:family="paragraph" style:name="WW_CharLFO75LVL2"/>
    <style:style style:display-name="ListLabel 2081" style:family="paragraph" style:name="ListLabel_2081"/>
    <style:style style:display-name="Contents 7" style:family="paragraph" style:name="Contents_7" style:next-style-name="Standard">
      <style:paragraph-properties fo:margin-left="60pt" fo:orphans="2" fo:text-align="start" fo:text-indent="0pt" fo:widows="2"/>
      <style:text-properties fo:font-family="XO Thames" fo:font-size="14pt" style:font-name="XO Thames" style:font-size-asian="14pt" style:font-size-complex="14pt"/>
    </style:style>
    <style:style style:display-name="WW_CharLFO93LVL5" style:family="paragraph" style:name="WW_CharLFO93LVL5"/>
    <style:style style:display-name="ListLabel 2811" style:family="paragraph" style:name="ListLabel_2811"/>
    <style:style style:display-name="WW_CharLFO48LVL5" style:family="paragraph" style:name="WW_CharLFO48LVL5"/>
    <style:style style:display-name="ListLabel 2191" style:family="paragraph" style:name="ListLabel_2191"/>
    <style:style style:display-name="ListLabel 2363" style:family="paragraph" style:name="ListLabel_2363"/>
    <style:style style:display-name="ListLabel 2547" style:family="paragraph" style:name="ListLabel_2547"/>
    <style:style style:display-name="WW_CharLFO114LVL5" style:family="paragraph" style:name="WW_CharLFO114LVL5"/>
    <style:style style:display-name="ListLabel 2439" style:family="paragraph" style:name="ListLabel_2439"/>
    <style:style style:display-name="ListLabel 1734" style:family="paragraph" style:name="ListLabel_1734"/>
    <style:style style:display-name="ListLabel 1995" style:family="paragraph" style:name="ListLabel_1995"/>
    <style:style style:display-name="WW_CharLFO78LVL4" style:family="paragraph" style:name="WW_CharLFO78LVL4"/>
    <style:style style:display-name="ListLabel 195" style:family="paragraph" style:name="ListLabel_195"/>
    <style:style style:display-name="WW_CharLFO76LVL6" style:family="paragraph" style:name="WW_CharLFO76LVL6"/>
    <style:style style:display-name="ListLabel 1898" style:family="paragraph" style:name="ListLabel_1898"/>
    <style:style style:display-name="ListLabel 2600" style:family="paragraph" style:name="ListLabel_2600"/>
    <style:style style:display-name="WW_CharLFO55LVL1" style:family="paragraph" style:name="WW_CharLFO55LVL1"/>
    <style:style style:display-name="WW_CharLFO64LVL1" style:family="paragraph" style:name="WW_CharLFO64LVL1"/>
    <style:style style:display-name="ListLabel 2010" style:family="paragraph" style:name="ListLabel_2010"/>
    <style:style style:display-name="WW_CharLFO8LVL1" style:family="paragraph" style:name="WW_CharLFO8LVL1">
      <style:text-properties fo:font-family="Times New Roman" fo:font-size="12pt" style:font-name="Times New Roman" style:font-size-asian="12pt" style:font-size-complex="12pt"/>
    </style:style>
    <style:style style:display-name="ListLabel 224" style:family="paragraph" style:name="ListLabel_224"/>
    <style:style style:display-name="ListLabel 2674" style:family="paragraph" style:name="ListLabel_2674"/>
    <style:style style:display-name="ListLabel 2079" style:family="paragraph" style:name="ListLabel_2079"/>
    <style:style style:display-name="ListLabel 1761" style:family="paragraph" style:name="ListLabel_1761"/>
    <style:style style:display-name="WW_CharLFO70LVL2" style:family="paragraph" style:name="WW_CharLFO70LVL2"/>
    <style:style style:display-name="ListLabel 1902" style:family="paragraph" style:name="ListLabel_1902"/>
    <style:style style:display-name="WW_CharLFO129LVL5" style:family="paragraph" style:name="WW_CharLFO129LVL5"/>
    <style:style style:display-name="ListLabel 2285" style:family="paragraph" style:name="ListLabel_2285"/>
    <style:style style:display-name="ListLabel 1621" style:family="paragraph" style:name="ListLabel_1621">
      <style:text-properties fo:font-family="Times New Roman" fo:font-size="12pt" style:font-name="Times New Roman" style:font-size-asian="12pt" style:font-size-complex="12pt"/>
    </style:style>
    <style:style style:display-name="ListLabel 2323" style:family="paragraph" style:name="ListLabel_2323"/>
    <style:style style:display-name="ListLabel 2411" style:family="paragraph" style:name="ListLabel_2411"/>
    <style:style style:display-name="WW_CharLFO151LVL6" style:family="paragraph" style:name="WW_CharLFO151LVL6"/>
    <style:style style:display-name="WW_CharLFO17LVL7" style:family="paragraph" style:name="WW_CharLFO17LVL7"/>
    <style:style style:display-name="ListLabel 2304" style:family="paragraph" style:name="ListLabel_2304"/>
    <style:style style:display-name="ListLabel 2584" style:family="paragraph" style:name="ListLabel_2584"/>
    <style:style style:display-name="ListLabel 2487" style:family="paragraph" style:name="ListLabel_2487"/>
    <style:style style:display-name="ListLabel 2031" style:family="paragraph" style:name="ListLabel_2031"/>
    <style:style style:display-name="ListLabel 1626" style:family="paragraph" style:name="ListLabel_1626"/>
    <style:style style:display-name="WW_CharLFO15LVL6" style:family="paragraph" style:name="WW_CharLFO15LVL6"/>
    <style:style style:display-name="ListLabel 2328" style:family="paragraph" style:name="ListLabel_2328"/>
    <style:style style:display-name="ListLabel 2783" style:family="paragraph" style:name="ListLabel_2783"/>
    <style:style style:display-name="ListLabel 2817" style:family="paragraph" style:name="ListLabel_2817"/>
    <style:style style:display-name="WW_CharLFO40LVL2" style:family="paragraph" style:name="WW_CharLFO40LVL2"/>
    <style:style style:display-name="WW_CharLFO78LVL3" style:family="paragraph" style:name="WW_CharLFO78LVL3"/>
    <style:style style:display-name="WW_CharLFO151LVL8" style:family="paragraph" style:name="WW_CharLFO151LVL8"/>
    <style:style style:display-name="ListLabel 2885" style:family="paragraph" style:name="ListLabel_2885"/>
    <style:style style:display-name="WW_CharLFO117LVL4" style:family="paragraph" style:name="WW_CharLFO117LVL4"/>
    <style:style style:display-name="ListLabel 2637" style:family="paragraph" style:name="ListLabel_2637"/>
    <style:style style:display-name="ListLabel 1819" style:family="paragraph" style:name="ListLabel_1819"/>
    <style:style style:display-name="WW_CharLFO91LVL6" style:family="paragraph" style:name="WW_CharLFO91LVL6"/>
    <style:style style:display-name="WW_CharLFO66LVL6" style:family="paragraph" style:name="WW_CharLFO66LVL6"/>
    <style:style style:display-name="WW_CharLFO2LVL1" style:family="paragraph" style:name="WW_CharLFO2LVL1"/>
    <style:style style:display-name="ListLabel 1999" style:family="paragraph" style:name="ListLabel_1999"/>
    <style:style style:display-name="WW_CharLFO130LVL4" style:family="paragraph" style:name="WW_CharLFO130LVL4">
      <style:text-properties fo:font-family="Calibri" style:font-name="Calibri"/>
    </style:style>
    <style:style style:display-name="ListLabel 2303" style:family="paragraph" style:name="ListLabel_2303"/>
    <style:style style:display-name="ListLabel 1777" style:family="paragraph" style:name="ListLabel_1777"/>
    <style:style style:display-name="ListLabel 2601" style:family="paragraph" style:name="ListLabel_2601"/>
    <style:style style:display-name="WW_CharLFO41LVL3" style:family="paragraph" style:name="WW_CharLFO41LVL3"/>
    <style:style style:display-name="ListLabel 2497" style:family="paragraph" style:name="ListLabel_2497"/>
    <style:style style:display-name="WW_CharLFO37LVL3" style:family="paragraph" style:name="WW_CharLFO37LVL3"/>
    <style:style style:display-name="ListLabel 2618" style:family="paragraph" style:name="ListLabel_2618"/>
    <style:style style:display-name="ListLabel 2847" style:family="paragraph" style:name="ListLabel_2847"/>
    <style:style style:display-name="ListLabel 2850" style:family="paragraph" style:name="ListLabel_2850"/>
    <style:style style:display-name="ListLabel 1998" style:family="paragraph" style:name="ListLabel_1998"/>
    <style:style style:display-name="WW_CharLFO71LVL4" style:family="paragraph" style:name="WW_CharLFO71LVL4"/>
    <style:style style:display-name="ListLabel 2643" style:family="paragraph" style:name="ListLabel_2643"/>
    <style:style style:display-name="WW_CharLFO42LVL9" style:family="paragraph" style:name="WW_CharLFO42LVL9"/>
    <style:style style:display-name="ListLabel 2029" style:family="paragraph" style:name="ListLabel_2029"/>
    <style:style style:display-name="ListLabel 2470" style:family="paragraph" style:name="ListLabel_2470"/>
    <style:style style:display-name="WW_CharLFO47LVL1" style:family="paragraph" style:name="WW_CharLFO47LVL1"/>
    <style:style style:display-name="ListLabel 2275" style:family="paragraph" style:name="ListLabel_2275"/>
    <style:style style:display-name="WW_CharLFO52LVL7" style:family="paragraph" style:name="WW_CharLFO52LVL7"/>
    <style:style style:display-name="ListLabel 1891" style:family="paragraph" style:name="ListLabel_1891"/>
    <style:style style:display-name="ListLabel 2092" style:family="paragraph" style:name="ListLabel_2092"/>
    <style:style style:display-name="WW_CharLFO149LVL4" style:family="paragraph" style:name="WW_CharLFO149LVL4"/>
    <style:style style:display-name="WW_CharLFO113LVL9" style:family="paragraph" style:name="WW_CharLFO113LVL9"/>
    <style:style style:display-name="ListLabel 2599" style:family="paragraph" style:name="ListLabel_2599"/>
    <style:style style:display-name="ListLabel 2193" style:family="paragraph" style:name="ListLabel_2193"/>
    <style:style style:display-name="WW_CharLFO127LVL6" style:family="paragraph" style:name="WW_CharLFO127LVL6"/>
    <style:style style:display-name="ListLabel 2699" style:family="paragraph" style:name="ListLabel_2699"/>
    <style:style style:display-name="ListLabel 1974" style:family="paragraph" style:name="ListLabel_1974"/>
    <style:style style:display-name="ListLabel 2708" style:family="paragraph" style:name="ListLabel_2708"/>
    <style:style style:display-name="ListLabel 2073" style:family="paragraph" style:name="ListLabel_2073"/>
    <style:style style:display-name="WW_CharLFO35LVL3" style:family="paragraph" style:name="WW_CharLFO35LVL3"/>
    <style:style style:display-name="Абзац списка" style:family="paragraph" style:name="Абзац_списка" style:next-style-name="Standard" style:parent-style-name="Standard">
      <style:paragraph-properties fo:margin-bottom="9.9936pt" fo:margin-left="36pt" fo:orphans="2" fo:widows="2"/>
    </style:style>
    <style:style style:display-name="ListLabel 2288" style:family="paragraph" style:name="ListLabel_2288"/>
    <style:style style:display-name="WW_CharLFO130LVL7" style:family="paragraph" style:name="WW_CharLFO130LVL7">
      <style:text-properties fo:font-family="Calibri" style:font-name="Calibri"/>
    </style:style>
    <style:style style:display-name="ListLabel 2372" style:family="paragraph" style:name="ListLabel_2372"/>
    <style:style style:display-name="ListLabel 145" style:family="paragraph" style:name="ListLabel_145"/>
    <style:style style:display-name="WW_CharLFO50LVL4" style:family="paragraph" style:name="WW_CharLFO50LVL4"/>
    <style:style style:display-name="ListLabel 2772" style:family="paragraph" style:name="ListLabel_2772"/>
    <style:style style:display-name="WW_CharLFO45LVL7" style:family="paragraph" style:name="WW_CharLFO45LVL7"/>
    <style:style style:display-name="WW_CharLFO34LVL3" style:family="paragraph" style:name="WW_CharLFO34LVL3"/>
    <style:style style:display-name="ListLabel 2824" style:family="paragraph" style:name="ListLabel_2824"/>
    <style:style style:display-name="ListLabel 1693" style:family="paragraph" style:name="ListLabel_1693"/>
    <style:style style:display-name="ListLabel 1925" style:family="paragraph" style:name="ListLabel_1925"/>
    <style:style style:display-name="ListLabel 2863" style:family="paragraph" style:name="ListLabel_2863"/>
    <style:style style:display-name="ListLabel 2358" style:family="paragraph" style:name="ListLabel_2358"/>
    <style:style style:display-name="WW_CharLFO119LVL9" style:family="paragraph" style:name="WW_CharLFO119LVL9"/>
    <style:style style:display-name="WW_CharLFO148LVL3" style:family="paragraph" style:name="WW_CharLFO148LVL3"/>
    <style:style style:display-name="WW_CharLFO77LVL8" style:family="paragraph" style:name="WW_CharLFO77LVL8"/>
    <style:style style:display-name="ListLabel 1910" style:family="paragraph" style:name="ListLabel_1910"/>
    <style:style style:display-name="ListLabel 2868" style:family="paragraph" style:name="ListLabel_2868"/>
    <style:style style:display-name="ListLabel 2113" style:family="paragraph" style:name="ListLabel_2113"/>
    <style:style style:display-name="ListLabel 2518" style:family="paragraph" style:name="ListLabel_2518"/>
    <style:style style:display-name="ListLabel 2773" style:family="paragraph" style:name="ListLabel_2773"/>
    <style:style style:display-name="ListLabel 2349" style:family="paragraph" style:name="ListLabel_2349"/>
    <style:style style:display-name="ListLabel 2754" style:family="paragraph" style:name="ListLabel_2754"/>
    <style:style style:display-name="WW_CharLFO150LVL8" style:family="paragraph" style:name="WW_CharLFO150LVL8"/>
    <style:style style:display-name="ListLabel 2449" style:family="paragraph" style:name="ListLabel_2449"/>
    <style:style style:display-name="ListLabel 1570" style:family="paragraph" style:name="ListLabel_1570"/>
    <style:style style:display-name="WW_CharLFO11LVL4" style:family="paragraph" style:name="WW_CharLFO11LVL4"/>
    <style:style style:display-name="ListLabel 1640" style:family="paragraph" style:name="ListLabel_1640">
      <style:text-properties fo:font-family="Times New Roman" style:font-name="Times New Roman"/>
    </style:style>
    <style:style co:is-default-style="true" style:display-name="Standard" style:family="paragraph" style:name="Standard"/>
    <style:style style:display-name="ListLabel 1700" style:family="paragraph" style:name="ListLabel_1700"/>
    <style:style style:display-name="WW_CharLFO66LVL4" style:family="paragraph" style:name="WW_CharLFO66LVL4"/>
    <style:style style:display-name="WW_CharLFO42LVL5" style:family="paragraph" style:name="WW_CharLFO42LVL5"/>
    <style:style style:display-name="ListLabel 1669" style:family="paragraph" style:name="ListLabel_1669"/>
    <style:style style:display-name="WW_CharLFO42LVL4" style:family="paragraph" style:name="WW_CharLFO42LVL4"/>
    <style:style style:display-name="WW_CharLFO149LVL9" style:family="paragraph" style:name="WW_CharLFO149LVL9"/>
    <style:style style:display-name="ListLabel 2459" style:family="paragraph" style:name="ListLabel_2459"/>
    <style:style style:display-name="WW_CharLFO74LVL2" style:family="paragraph" style:name="WW_CharLFO74LVL2"/>
    <style:style style:display-name="WW_CharLFO120LVL6" style:family="paragraph" style:name="WW_CharLFO120LVL6"/>
    <style:style style:display-name="ListLabel 1592" style:family="paragraph" style:name="ListLabel_1592"/>
    <style:style style:display-name="WW_CharLFO66LVL2" style:family="paragraph" style:name="WW_CharLFO66LVL2"/>
    <style:style style:display-name="ListLabel 2610" style:family="paragraph" style:name="ListLabel_2610"/>
    <style:style style:display-name="ListLabel 2100" style:family="paragraph" style:name="ListLabel_2100"/>
    <style:style style:display-name="WW_CharLFO93LVL3" style:family="paragraph" style:name="WW_CharLFO93LVL3"/>
    <style:style style:display-name="WW_CharLFO50LVL3" style:family="paragraph" style:name="WW_CharLFO50LVL3"/>
    <style:style style:display-name="WW_CharLFO71LVL1" style:family="paragraph" style:name="WW_CharLFO71LVL1"/>
    <style:style style:display-name="ListLabel 2140" style:family="paragraph" style:name="ListLabel_2140"/>
    <style:style style:display-name="ListLabel 2574" style:family="paragraph" style:name="ListLabel_2574"/>
    <style:style style:display-name="ListLabel 2176" style:family="paragraph" style:name="ListLabel_2176"/>
    <style:style style:display-name="WW_CharLFO123LVL5" style:family="paragraph" style:name="WW_CharLFO123LVL5"/>
    <style:style style:display-name="WW_CharLFO39LVL7" style:family="paragraph" style:name="WW_CharLFO39LVL7"/>
    <style:style style:display-name="ListLabel 2587" style:family="paragraph" style:name="ListLabel_2587"/>
    <style:style style:display-name="WW_CharLFO45LVL5" style:family="paragraph" style:name="WW_CharLFO45LVL5"/>
    <style:style style:display-name="WW_CharLFO50LVL5" style:family="paragraph" style:name="WW_CharLFO50LVL5"/>
    <style:style style:display-name="WW_CharLFO90LVL6" style:family="paragraph" style:name="WW_CharLFO90LVL6"/>
    <style:style style:display-name="ListLabel 2805" style:family="paragraph" style:name="ListLabel_2805"/>
    <style:style style:display-name="ListLabel 2669" style:family="paragraph" style:name="ListLabel_2669"/>
    <style:style style:display-name="WW_CharLFO65LVL3" style:family="paragraph" style:name="WW_CharLFO65LVL3"/>
    <style:style style:display-name="ListLabel 2641" style:family="paragraph" style:name="ListLabel_2641"/>
    <style:style style:display-name="ListLabel 2425" style:family="paragraph" style:name="ListLabel_2425"/>
    <style:style style:display-name="ListLabel 1724" style:family="paragraph" style:name="ListLabel_1724"/>
    <style:style style:display-name="ListLabel 2418" style:family="paragraph" style:name="ListLabel_2418"/>
    <style:style style:display-name="ListLabel 2789" style:family="paragraph" style:name="ListLabel_2789"/>
    <style:style style:display-name="WW_CharLFO67LVL2" style:family="paragraph" style:name="WW_CharLFO67LVL2"/>
    <style:style style:display-name="ListLabel 1741" style:family="paragraph" style:name="ListLabel_1741"/>
    <style:style style:display-name="ListLabel 1931" style:family="paragraph" style:name="ListLabel_1931"/>
    <style:style style:display-name="WW_CharLFO126LVL4" style:family="paragraph" style:name="WW_CharLFO126LVL4"/>
    <style:style style:display-name="ListLabel 2581" style:family="paragraph" style:name="ListLabel_2581"/>
    <style:style style:display-name="ListLabel 2776" style:family="paragraph" style:name="ListLabel_2776"/>
    <style:style style:display-name="ListLabel 1584" style:family="paragraph" style:name="ListLabel_1584"/>
    <style:style style:display-name="ListLabel 2385" style:family="paragraph" style:name="ListLabel_2385"/>
    <style:style style:display-name="ListLabel 1615" style:family="paragraph" style:name="ListLabel_1615"/>
    <style:style style:display-name="ListLabel 1908" style:family="paragraph" style:name="ListLabel_1908"/>
    <style:style style:display-name="WW_CharLFO58LVL2" style:family="paragraph" style:name="WW_CharLFO58LVL2">
      <style:text-properties fo:font-weight="normal" style:font-weight-asian="normal" style:font-weight-complex="normal"/>
    </style:style>
    <style:style style:display-name="WW_CharLFO94LVL7" style:family="paragraph" style:name="WW_CharLFO94LVL7"/>
    <style:style style:display-name="ListLabel 2744" style:family="paragraph" style:name="ListLabel_2744"/>
    <style:style style:display-name="Heading" style:family="paragraph" style:name="Heading" style:next-style-name="Standard" style:parent-style-name="Standard">
      <style:paragraph-properties fo:keep-with-next="always" fo:margin-bottom="5.9976pt" fo:margin-top="11.9952pt" fo:orphans="2" fo:widows="2"/>
      <style:text-properties fo:font-family="Liberation Sans" fo:font-size="14pt" style:font-name="Liberation Sans" style:font-size-asian="14pt" style:font-size-complex="14pt"/>
    </style:style>
    <style:style style:display-name="Endnote" style:family="paragraph" style:name="Endnote">
      <style:paragraph-properties fo:margin-left="0pt" fo:orphans="2" fo:text-align="justify" fo:text-indent="42.5448pt" fo:widows="2"/>
      <style:text-properties fo:font-family="XO Thames" fo:font-size="11pt" style:font-name="XO Thames" style:font-size-asian="11pt" style:font-size-complex="11pt"/>
    </style:style>
    <style:style style:default-outline-level="3" style:display-name="Heading 3" style:family="paragraph" style:list-style-name="" style:name="Heading_3" style:next-style-name="Standard">
      <style:paragraph-properties fo:margin-bottom="6pt" fo:margin-top="6pt" fo:orphans="2" fo:text-align="justify" fo:widows="2"/>
      <style:text-properties fo:font-family="XO Thames" fo:font-size="13pt" fo:font-weight="bold" style:font-name="XO Thames" style:font-size-asian="13pt" style:font-size-complex="13pt" style:font-weight-asian="bold" style:font-weight-complex="bold"/>
    </style:style>
    <style:style style:display-name="ListLabel 1634" style:family="paragraph" style:name="ListLabel_1634"/>
    <style:style style:display-name="ListLabel 1923" style:family="paragraph" style:name="ListLabel_1923"/>
    <style:style style:display-name="ListLabel 2064" style:family="paragraph" style:name="ListLabel_2064"/>
    <style:style style:display-name="ListLabel 1594" style:family="paragraph" style:name="ListLabel_1594">
      <style:text-properties fo:font-family="Times New Roman" fo:font-size="12pt" style:font-name="Times New Roman" style:font-size-asian="12pt" style:font-size-complex="12pt"/>
    </style:style>
    <style:style style:display-name="ListLabel 221" style:family="paragraph" style:name="ListLabel_221"/>
    <style:style style:display-name="ListLabel 2219" style:family="paragraph" style:name="ListLabel_2219"/>
    <style:style style:display-name="ListLabel 2478" style:family="paragraph" style:name="ListLabel_2478"/>
    <style:style style:display-name="ListLabel 2235" style:family="paragraph" style:name="ListLabel_2235"/>
    <style:style style:display-name="WW_CharLFO17LVL8" style:family="paragraph" style:name="WW_CharLFO17LVL8"/>
    <style:style style:display-name="WW_CharLFO57LVL6" style:family="paragraph" style:name="WW_CharLFO57LVL6"/>
    <style:style style:display-name="WW_CharLFO79LVL2" style:family="paragraph" style:name="WW_CharLFO79LVL2">
      <style:text-properties fo:font-weight="normal" style:font-weight-asian="normal" style:font-weight-complex="normal"/>
    </style:style>
    <style:style style:display-name="WW_CharLFO46LVL4" style:family="paragraph" style:name="WW_CharLFO46LVL4"/>
    <style:style style:display-name="ListLabel 2661" style:family="paragraph" style:name="ListLabel_2661"/>
    <style:style style:display-name="ListLabel 2761" style:family="paragraph" style:name="ListLabel_2761"/>
    <style:style style:display-name="WW_CharLFO115LVL1" style:family="paragraph" style:name="WW_CharLFO115LVL1"/>
    <style:style style:display-name="WW_CharLFO6LVL2" style:family="paragraph" style:name="WW_CharLFO6LVL2">
      <style:text-properties fo:font-family="Times New Roman" style:font-name="Times New Roman"/>
    </style:style>
    <style:style style:display-name="WW_CharLFO64LVL9" style:family="paragraph" style:name="WW_CharLFO64LVL9"/>
    <style:style style:display-name="ListLabel 1715" style:family="paragraph" style:name="ListLabel_1715"/>
    <style:style style:display-name="ListLabel 1975" style:family="paragraph" style:name="ListLabel_1975"/>
    <style:style style:display-name="ListLabel 1824" style:family="paragraph" style:name="ListLabel_1824"/>
    <style:style style:display-name="WW_CharLFO63LVL4" style:family="paragraph" style:name="WW_CharLFO63LVL4"/>
    <style:style style:display-name="WW_CharLFO56LVL5" style:family="paragraph" style:name="WW_CharLFO56LVL5"/>
    <style:style style:display-name="ListLabel 2690" style:family="paragraph" style:name="ListLabel_2690"/>
    <style:style style:display-name="ListLabel 1705" style:family="paragraph" style:name="ListLabel_1705"/>
    <style:style style:display-name="WW_CharLFO72LVL9" style:family="paragraph" style:name="WW_CharLFO72LVL9"/>
    <style:style style:display-name="WW_CharLFO154LVL2" style:family="paragraph" style:name="WW_CharLFO154LVL2">
      <style:text-properties fo:font-weight="normal" style:font-weight-asian="normal" style:font-weight-complex="normal"/>
    </style:style>
    <style:style style:display-name="WW_CharLFO71LVL2" style:family="paragraph" style:name="WW_CharLFO71LVL2"/>
    <style:style style:display-name="WW_CharLFO59LVL2" style:family="paragraph" style:name="WW_CharLFO59LVL2">
      <style:text-properties fo:font-weight="normal" style:font-weight-asian="normal" style:font-weight-complex="normal"/>
    </style:style>
    <style:style style:display-name="ListLabel 2102" style:family="paragraph" style:name="ListLabel_2102"/>
    <style:style style:display-name="ListLabel 162" style:family="paragraph" style:name="ListLabel_162"/>
    <style:style style:display-name="WW_CharLFO69LVL1" style:family="paragraph" style:name="WW_CharLFO69LVL1"/>
    <style:style style:display-name="ListLabel 2414" style:family="paragraph" style:name="ListLabel_2414">
      <style:text-properties fo:font-weight="normal" style:font-weight-asian="normal" style:font-weight-complex="normal"/>
    </style:style>
    <style:style style:display-name="ListLabel 1842" style:family="paragraph" style:name="ListLabel_1842"/>
    <style:style style:display-name="ListLabel 1713" style:family="paragraph" style:name="ListLabel_1713"/>
    <style:style style:display-name="ListLabel 2603" style:family="paragraph" style:name="ListLabel_2603"/>
    <style:style style:display-name="ListLabel 2095" style:family="paragraph" style:name="ListLabel_2095"/>
    <style:style style:display-name="ListLabel 1983" style:family="paragraph" style:name="ListLabel_1983"/>
    <style:style style:display-name="ListLabel 1817" style:family="paragraph" style:name="ListLabel_1817"/>
    <style:style style:display-name="ListLabel 1919" style:family="paragraph" style:name="ListLabel_1919"/>
    <style:style style:display-name="WW_CharLFO75LVL9" style:family="paragraph" style:name="WW_CharLFO75LVL9"/>
    <style:style style:display-name="WW_CharLFO76LVL2" style:family="paragraph" style:name="WW_CharLFO76LVL2"/>
    <style:style style:display-name="ListLabel 2276" style:family="paragraph" style:name="ListLabel_2276"/>
    <style:style style:display-name="ListLabel 2512" style:family="paragraph" style:name="ListLabel_2512"/>
    <style:style style:display-name="ListLabel 2582" style:family="paragraph" style:name="ListLabel_2582"/>
    <style:style style:display-name="ListLabel 1863" style:family="paragraph" style:name="ListLabel_1863"/>
    <style:style style:display-name="WW_CharLFO127LVL7" style:family="paragraph" style:name="WW_CharLFO127LVL7"/>
    <style:style style:display-name="ListLabel 2428" style:family="paragraph" style:name="ListLabel_2428"/>
    <style:style style:display-name="WW_CharLFO11LVL5" style:family="paragraph" style:name="WW_CharLFO11LVL5"/>
    <style:style style:display-name="ListLabel 2066" style:family="paragraph" style:name="ListLabel_2066"/>
    <style:style style:display-name="WW_CharLFO120LVL5" style:family="paragraph" style:name="WW_CharLFO120LVL5"/>
    <style:style style:display-name="WW_CharLFO130LVL6" style:family="paragraph" style:name="WW_CharLFO130LVL6"/>
    <style:style style:display-name="WW_CharLFO15LVL4" style:family="paragraph" style:name="WW_CharLFO15LVL4"/>
    <style:style style:display-name="ListLabel 1732" style:family="paragraph" style:name="ListLabel_1732"/>
    <style:style style:display-name="WW_CharLFO16LVL8" style:family="paragraph" style:name="WW_CharLFO16LVL8"/>
    <style:style style:display-name="ListLabel 1647" style:family="paragraph" style:name="ListLabel_1647"/>
    <style:style style:display-name="ListLabel 2344" style:family="paragraph" style:name="ListLabel_2344"/>
    <style:style style:display-name="ListLabel 131" style:family="paragraph" style:name="ListLabel_131"/>
    <style:style style:display-name="ListLabel 2528" style:family="paragraph" style:name="ListLabel_2528"/>
    <style:style style:display-name="ListLabel 2530" style:family="paragraph" style:name="ListLabel_2530"/>
    <style:style style:display-name="ListLabel 2213" style:family="paragraph" style:name="ListLabel_2213"/>
    <style:style style:display-name="WW_CharLFO69LVL5" style:family="paragraph" style:name="WW_CharLFO69LVL5"/>
    <style:style style:display-name="ListLabel 1883" style:family="paragraph" style:name="ListLabel_1883"/>
    <style:style style:display-name="WW_CharLFO150LVL9" style:family="paragraph" style:name="WW_CharLFO150LVL9"/>
    <style:style style:display-name="WW_CharLFO151LVL3" style:family="paragraph" style:name="WW_CharLFO151LVL3"/>
    <style:style style:display-name="ListLabel 2804" style:family="paragraph" style:name="ListLabel_2804"/>
    <style:style style:display-name="WW_CharLFO76LVL7" style:family="paragraph" style:name="WW_CharLFO76LVL7"/>
    <style:style style:display-name="ListLabel 2775" style:family="paragraph" style:name="ListLabel_2775"/>
    <style:style style:display-name="ListLabel 2406" style:family="paragraph" style:name="ListLabel_2406"/>
    <style:style style:display-name="ListLabel 2434" style:family="paragraph" style:name="ListLabel_2434"/>
    <style:style style:display-name="ListLabel 2124" style:family="paragraph" style:name="ListLabel_2124"/>
    <style:style style:display-name="WW_CharLFO68LVL1" style:family="paragraph" style:name="WW_CharLFO68LVL1"/>
    <style:style style:display-name="WW_CharLFO159LVL2" style:family="paragraph" style:name="WW_CharLFO159LVL2">
      <style:text-properties fo:font-weight="normal" style:font-weight-asian="normal" style:font-weight-complex="normal"/>
    </style:style>
    <style:style style:display-name="ListLabel 2634" style:family="paragraph" style:name="ListLabel_2634"/>
    <style:style style:display-name="ListLabel 1776" style:family="paragraph" style:name="ListLabel_1776"/>
    <style:style style:display-name="ListLabel 1976" style:family="paragraph" style:name="ListLabel_1976"/>
    <style:style style:display-name="WW_CharLFO7LVL2" style:family="paragraph" style:name="WW_CharLFO7LVL2">
      <style:text-properties fo:font-family="Times New Roman" style:font-name="Times New Roman"/>
    </style:style>
    <style:style style:display-name="ListLabel 2302" style:family="paragraph" style:name="ListLabel_2302"/>
    <style:style style:display-name="ListLabel 135" style:family="paragraph" style:name="ListLabel_135"/>
    <style:style style:display-name="ListLabel 1860" style:family="paragraph" style:name="ListLabel_1860"/>
    <style:style style:display-name="WW_CharLFO73LVL7" style:family="paragraph" style:name="WW_CharLFO73LVL7"/>
    <style:style style:display-name="ListLabel 1932" style:family="paragraph" style:name="ListLabel_1932"/>
    <style:style style:display-name="WW_CharLFO28LVL2" style:family="paragraph" style:name="WW_CharLFO28LVL2">
      <style:text-properties fo:font-weight="normal" style:font-weight-asian="normal" style:font-weight-complex="normal"/>
    </style:style>
    <style:style style:display-name="WW_CharLFO123LVL9" style:family="paragraph" style:name="WW_CharLFO123LVL9"/>
    <style:style style:display-name="WW_CharLFO42LVL3" style:family="paragraph" style:name="WW_CharLFO42LVL3"/>
    <style:style style:display-name="ListLabel 2164" style:family="paragraph" style:name="ListLabel_2164"/>
    <style:style style:display-name="WW_CharLFO116LVL2" style:family="paragraph" style:name="WW_CharLFO116LVL2"/>
    <style:style style:display-name="ListLabel 2723" style:family="paragraph" style:name="ListLabel_2723"/>
    <style:style style:display-name="ListLabel 2619" style:family="paragraph" style:name="ListLabel_2619"/>
    <style:style style:display-name="WW_CharLFO123LVL8" style:family="paragraph" style:name="WW_CharLFO123LVL8"/>
    <style:style style:display-name="WW_CharLFO124LVL4" style:family="paragraph" style:name="WW_CharLFO124LVL4"/>
    <style:style style:display-name="WW_CharLFO2LVL8" style:family="paragraph" style:name="WW_CharLFO2LVL8"/>
    <style:style style:display-name="WW_CharLFO130LVL1" style:family="paragraph" style:name="WW_CharLFO130LVL1">
      <style:text-properties fo:font-family="Calibri" style:font-name="Calibri"/>
    </style:style>
    <style:style style:display-name="ListLabel 1638" style:family="paragraph" style:name="ListLabel_1638"/>
    <style:style style:display-name="ListLabel 1914" style:family="paragraph" style:name="ListLabel_1914"/>
    <style:style style:display-name="ListLabel 2430" style:family="paragraph" style:name="ListLabel_2430"/>
    <style:style style:display-name="ListLabel 2679" style:family="paragraph" style:name="ListLabel_2679"/>
    <style:style style:display-name="ListLabel 2750" style:family="paragraph" style:name="ListLabel_2750"/>
    <style:style style:display-name="WW_CharLFO92LVL8" style:family="paragraph" style:name="WW_CharLFO92LVL8"/>
    <style:style style:display-name="WW_CharLFO93LVL6" style:family="paragraph" style:name="WW_CharLFO93LVL6"/>
    <style:style style:display-name="ListLabel 2456" style:family="paragraph" style:name="ListLabel_2456"/>
    <style:style style:display-name="ListLabel 1756" style:family="paragraph" style:name="ListLabel_1756"/>
    <style:style style:display-name="WW_CharLFO67LVL6" style:family="paragraph" style:name="WW_CharLFO67LVL6"/>
    <style:style style:display-name="WW_CharLFO122LVL7" style:family="paragraph" style:name="WW_CharLFO122LVL7"/>
    <style:style style:display-name="WW_CharLFO92LVL4" style:family="paragraph" style:name="WW_CharLFO92LVL4"/>
    <style:style style:display-name="ListLabel 2795" style:family="paragraph" style:name="ListLabel_2795"/>
    <style:style style:display-name="ListLabel 2037" style:family="paragraph" style:name="ListLabel_2037"/>
    <style:style style:display-name="ListLabel 2007" style:family="paragraph" style:name="ListLabel_2007"/>
    <style:style style:display-name="ListLabel 2057" style:family="paragraph" style:name="ListLabel_2057"/>
    <style:style style:display-name="ListLabel 211" style:family="paragraph" style:name="ListLabel_211"/>
    <style:style style:display-name="ListLabel 1858" style:family="paragraph" style:name="ListLabel_1858"/>
    <style:style style:display-name="WW_CharLFO45LVL3" style:family="paragraph" style:name="WW_CharLFO45LVL3"/>
    <style:style style:display-name="ListLabel 1934" style:family="paragraph" style:name="ListLabel_1934"/>
    <style:style style:display-name="ListLabel 2638" style:family="paragraph" style:name="ListLabel_2638"/>
    <style:style style:display-name="ListLabel 2044" style:family="paragraph" style:name="ListLabel_2044"/>
    <style:style style:display-name="ListLabel 1920" style:family="paragraph" style:name="ListLabel_1920"/>
    <style:style style:display-name="WW_CharLFO88LVL6" style:family="paragraph" style:name="WW_CharLFO88LVL6"/>
    <style:style style:display-name="ListLabel 1960" style:family="paragraph" style:name="ListLabel_1960"/>
    <style:style style:display-name="ListLabel 2853" style:family="paragraph" style:name="ListLabel_2853"/>
    <style:style style:display-name="WW_CharLFO93LVL8" style:family="paragraph" style:name="WW_CharLFO93LVL8"/>
    <style:style style:display-name="ListLabel 1662" style:family="paragraph" style:name="ListLabel_1662"/>
    <style:style style:display-name="ListLabel 2336" style:family="paragraph" style:name="ListLabel_2336"/>
    <style:style style:display-name="ListLabel 2080" style:family="paragraph" style:name="ListLabel_2080"/>
    <style:style style:display-name="WW_CharLFO154LVL3" style:family="paragraph" style:name="WW_CharLFO154LVL3"/>
    <style:style style:display-name="ListLabel 2707" style:family="paragraph" style:name="ListLabel_2707"/>
    <style:style style:display-name="ListLabel 2639" style:family="paragraph" style:name="ListLabel_2639"/>
    <style:style style:display-name="WW_CharLFO73LVL5" style:family="paragraph" style:name="WW_CharLFO73LVL5"/>
    <style:style style:display-name="ListLabel 2757" style:family="paragraph" style:name="ListLabel_2757"/>
    <style:style style:display-name="ListLabel 197" style:family="paragraph" style:name="ListLabel_197"/>
    <style:style style:display-name="ListLabel 2878" style:family="paragraph" style:name="ListLabel_2878"/>
    <style:style style:display-name="WW_CharLFO1LVL5" style:family="paragraph" style:name="WW_CharLFO1LVL5"/>
    <style:style style:display-name="ListLabel 2718" style:family="paragraph" style:name="ListLabel_2718"/>
    <style:style style:display-name="ListLabel 2217" style:family="paragraph" style:name="ListLabel_2217"/>
    <style:style style:display-name="ListLabel 2508" style:family="paragraph" style:name="ListLabel_2508"/>
    <style:style style:display-name="ListLabel 2769" style:family="paragraph" style:name="ListLabel_2769"/>
    <style:style style:display-name="WW_CharLFO83LVL3" style:family="paragraph" style:name="WW_CharLFO83LVL3"/>
    <style:style style:display-name="WW_CharLFO113LVL5" style:family="paragraph" style:name="WW_CharLFO113LVL5"/>
    <style:style style:display-name="ListLabel 2115" style:family="paragraph" style:name="ListLabel_2115"/>
    <style:style style:display-name="ListLabel 2544" style:family="paragraph" style:name="ListLabel_2544"/>
    <style:style style:display-name="WW_CharLFO152LVL8" style:family="paragraph" style:name="WW_CharLFO152LVL8"/>
    <style:style style:display-name="ListLabel 2224" style:family="paragraph" style:name="ListLabel_2224"/>
    <style:style style:display-name="ListLabel 1872" style:family="paragraph" style:name="ListLabel_1872"/>
    <style:style style:display-name="ListLabel 2142" style:family="paragraph" style:name="ListLabel_2142"/>
    <style:style style:display-name="ListLabel 2175" style:family="paragraph" style:name="ListLabel_2175"/>
    <style:style style:display-name="WW_CharLFO39LVL3" style:family="paragraph" style:name="WW_CharLFO39LVL3"/>
    <style:style style:display-name="ListLabel 2231" style:family="paragraph" style:name="ListLabel_2231"/>
    <style:style style:display-name="ListLabel 2865" style:family="paragraph" style:name="ListLabel_2865"/>
    <style:style style:display-name="ListLabel 1730" style:family="paragraph" style:name="ListLabel_1730"/>
    <style:style style:display-name="ListLabel 2632" style:family="paragraph" style:name="ListLabel_2632"/>
    <style:style style:display-name="ListLabel 2214" style:family="paragraph" style:name="ListLabel_2214"/>
    <style:style style:display-name="WW_CharLFO118LVL9" style:family="paragraph" style:name="WW_CharLFO118LVL9"/>
    <style:style style:display-name="ListLabel 2722" style:family="paragraph" style:name="ListLabel_2722"/>
    <style:style style:display-name="ListLabel 2183" style:family="paragraph" style:name="ListLabel_2183"/>
    <style:style style:display-name="ListLabel 2286" style:family="paragraph" style:name="ListLabel_2286"/>
    <style:style style:display-name="WW_CharLFO43LVL5" style:family="paragraph" style:name="WW_CharLFO43LVL5"/>
    <style:style style:display-name="ListLabel 1579" style:family="paragraph" style:name="ListLabel_1579"/>
    <style:style style:display-name="ListLabel 2203" style:family="paragraph" style:name="ListLabel_2203"/>
    <style:style style:display-name="ListLabel 2496" style:family="paragraph" style:name="ListLabel_2496"/>
    <style:style style:display-name="ListLabel 2622" style:family="paragraph" style:name="ListLabel_2622"/>
    <style:style style:display-name="ListLabel 2468" style:family="paragraph" style:name="ListLabel_2468"/>
    <style:style style:display-name="ListLabel 2256" style:family="paragraph" style:name="ListLabel_2256"/>
    <style:style style:display-name="WW_CharLFO119LVL2" style:family="paragraph" style:name="WW_CharLFO119LVL2"/>
    <style:style style:display-name="WW_CharLFO71LVL7" style:family="paragraph" style:name="WW_CharLFO71LVL7"/>
    <style:style style:display-name="WW_CharLFO68LVL9" style:family="paragraph" style:name="WW_CharLFO68LVL9"/>
    <style:style style:display-name="WW_CharLFO16LVL1" style:family="paragraph" style:name="WW_CharLFO16LVL1">
      <style:text-properties fo:font-family="Calibri" style:font-name="Calibri"/>
    </style:style>
    <style:style style:display-name="ListLabel 2695" style:family="paragraph" style:name="ListLabel_2695"/>
    <style:style style:display-name="ListLabel 2766" style:family="paragraph" style:name="ListLabel_2766"/>
    <style:style style:display-name="WW_CharLFO114LVL6" style:family="paragraph" style:name="WW_CharLFO114LVL6"/>
    <style:style style:display-name="ListLabel 1871" style:family="paragraph" style:name="ListLabel_1871"/>
    <style:style style:display-name="ListLabel 1964" style:family="paragraph" style:name="ListLabel_1964"/>
    <style:style style:display-name="ListLabel 160" style:family="paragraph" style:name="ListLabel_160"/>
    <style:style style:display-name="WW_CharLFO126LVL6" style:family="paragraph" style:name="WW_CharLFO126LVL6"/>
    <style:style style:display-name="ListLabel 2500" style:family="paragraph" style:name="ListLabel_2500"/>
    <style:style style:display-name="ListLabel 1639" style:family="paragraph" style:name="ListLabel_1639">
      <style:text-properties fo:font-family="Times New Roman" fo:font-size="12pt" style:font-name="Times New Roman" style:font-size-asian="12pt" style:font-size-complex="12pt"/>
    </style:style>
    <style:style style:display-name="ListLabel 1987" style:family="paragraph" style:name="ListLabel_1987"/>
    <style:style style:display-name="ListLabel 2656" style:family="paragraph" style:name="ListLabel_2656"/>
    <style:style style:display-name="WW_CharLFO43LVL2" style:family="paragraph" style:name="WW_CharLFO43LVL2"/>
    <style:style style:display-name="ListLabel 199" style:family="paragraph" style:name="ListLabel_199">
      <style:text-properties fo:font-family="Calibri" style:font-name="Calibri"/>
    </style:style>
    <style:style style:display-name="WW_CharLFO65LVL9" style:family="paragraph" style:name="WW_CharLFO65LVL9"/>
    <style:style style:display-name="ListLabel 1816" style:family="paragraph" style:name="ListLabel_1816"/>
    <style:style style:display-name="WW_CharLFO81LVL2" style:family="paragraph" style:name="WW_CharLFO81LVL2">
      <style:text-properties fo:font-weight="normal" style:font-weight-asian="normal" style:font-weight-complex="normal"/>
    </style:style>
    <style:style style:display-name="ListLabel 2809" style:family="paragraph" style:name="ListLabel_2809"/>
    <style:style style:display-name="WW_CharLFO59LVL3" style:family="paragraph" style:name="WW_CharLFO59LVL3"/>
    <style:style style:display-name="ListLabel 2717" style:family="paragraph" style:name="ListLabel_2717"/>
    <style:style style:display-name="WW_CharLFO150LVL1" style:family="paragraph" style:name="WW_CharLFO150LVL1"/>
    <style:style style:display-name="WW_CharLFO74LVL3" style:family="paragraph" style:name="WW_CharLFO74LVL3"/>
    <style:style style:display-name="ListLabel 2727" style:family="paragraph" style:name="ListLabel_2727"/>
    <style:style style:display-name="WW_CharLFO74LVL9" style:family="paragraph" style:name="WW_CharLFO74LVL9"/>
    <style:style style:display-name="ListLabel 2400" style:family="paragraph" style:name="ListLabel_2400"/>
    <style:style style:display-name="ListLabel 2272" style:family="paragraph" style:name="ListLabel_2272"/>
    <style:style style:display-name="ListLabel 1611" style:family="paragraph" style:name="ListLabel_1611"/>
    <style:style style:display-name="WW_CharLFO42LVL8" style:family="paragraph" style:name="WW_CharLFO42LVL8"/>
    <style:style style:display-name="ListLabel 2133" style:family="paragraph" style:name="ListLabel_2133"/>
    <style:style style:display-name="ListLabel 1899" style:family="paragraph" style:name="ListLabel_1899"/>
    <style:style style:display-name="ListLabel 2207" style:family="paragraph" style:name="ListLabel_2207">
      <style:text-properties fo:font-weight="normal" style:font-weight-asian="normal" style:font-weight-complex="normal"/>
    </style:style>
    <style:style style:display-name="ListLabel 1670" style:family="paragraph" style:name="ListLabel_1670"/>
    <style:style style:display-name="ListLabel 2527" style:family="paragraph" style:name="ListLabel_2527"/>
    <style:style style:display-name="ListLabel 215" style:family="paragraph" style:name="ListLabel_215"/>
    <style:style style:display-name="ListLabel 223" style:family="paragraph" style:name="ListLabel_223"/>
    <style:style style:display-name="ListLabel 2510" style:family="paragraph" style:name="ListLabel_2510"/>
    <style:style style:display-name="ListLabel 2553" style:family="paragraph" style:name="ListLabel_2553"/>
    <style:style style:display-name="WW_CharLFO55LVL9" style:family="paragraph" style:name="WW_CharLFO55LVL9"/>
    <style:style style:display-name="ListLabel 1750" style:family="paragraph" style:name="ListLabel_1750"/>
    <style:style style:display-name="ListLabel 1789" style:family="paragraph" style:name="ListLabel_1789"/>
    <style:style style:display-name="WW_CharLFO40LVL7" style:family="paragraph" style:name="WW_CharLFO40LVL7"/>
    <style:style style:display-name="WW_CharLFO69LVL4" style:family="paragraph" style:name="WW_CharLFO69LVL4"/>
    <style:style style:display-name="ListLabel 1778" style:family="paragraph" style:name="ListLabel_1778"/>
    <style:style style:display-name="ListLabel 2747" style:family="paragraph" style:name="ListLabel_2747">
      <style:text-properties fo:font-weight="normal" style:font-weight-asian="normal" style:font-weight-complex="normal"/>
    </style:style>
    <style:style style:display-name="ListLabel 2232" style:family="paragraph" style:name="ListLabel_2232"/>
    <style:style style:display-name="ListLabel 2831" style:family="paragraph" style:name="ListLabel_2831"/>
    <style:style style:display-name="ListLabel 2394" style:family="paragraph" style:name="ListLabel_2394"/>
    <style:style style:display-name="WW_CharLFO91LVL7" style:family="paragraph" style:name="WW_CharLFO91LVL7"/>
    <style:style style:display-name="ListLabel 2039" style:family="paragraph" style:name="ListLabel_2039"/>
    <style:style style:display-name="ListLabel 2728" style:family="paragraph" style:name="ListLabel_2728"/>
    <style:style style:display-name="ListLabel 2392" style:family="paragraph" style:name="ListLabel_2392"/>
    <style:style style:display-name="ListLabel 207" style:family="paragraph" style:name="ListLabel_207"/>
    <style:style style:display-name="ListLabel 123" style:family="paragraph" style:name="ListLabel_123"/>
    <style:style style:display-name="Название объекта" style:family="paragraph" style:name="Название_объекта" style:next-style-name="Standard" style:parent-style-name="Standard">
      <style:paragraph-properties fo:margin-bottom="5.9976pt" fo:margin-top="5.9976pt" fo:orphans="2" fo:widows="2"/>
      <style:text-properties fo:font-style="italic" style:font-style-asian="italic" style:font-style-complex="italic"/>
    </style:style>
    <style:style style:display-name="WW_CharLFO26LVL3" style:family="paragraph" style:name="WW_CharLFO26LVL3"/>
    <style:style style:display-name="ListLabel 2499" style:family="paragraph" style:name="ListLabel_2499"/>
    <style:style style:display-name="ListLabel 1870" style:family="paragraph" style:name="ListLabel_1870"/>
    <style:style style:display-name="ListLabel 1644" style:family="paragraph" style:name="ListLabel_1644"/>
    <style:style style:display-name="ListLabel 2301" style:family="paragraph" style:name="ListLabel_2301"/>
    <style:style style:display-name="ListLabel 1963" style:family="paragraph" style:name="ListLabel_1963"/>
    <style:style style:display-name="WW_CharLFO117LVL8" style:family="paragraph" style:name="WW_CharLFO117LVL8"/>
    <style:style style:display-name="ListLabel 2813" style:family="paragraph" style:name="ListLabel_2813"/>
    <style:style style:display-name="ListLabel 2762" style:family="paragraph" style:name="ListLabel_2762"/>
    <style:style style:display-name="ListLabel 2692" style:family="paragraph" style:name="ListLabel_2692"/>
    <style:style style:display-name="ListLabel 2128" style:family="paragraph" style:name="ListLabel_2128"/>
    <style:style style:display-name="WW_CharLFO114LVL4" style:family="paragraph" style:name="WW_CharLFO114LVL4"/>
    <style:style style:display-name="WW_CharLFO89LVL4" style:family="paragraph" style:name="WW_CharLFO89LVL4"/>
    <style:style style:display-name="WW_CharLFO85LVL2" style:family="paragraph" style:name="WW_CharLFO85LVL2">
      <style:text-properties fo:font-weight="normal" style:font-weight-asian="normal" style:font-weight-complex="normal"/>
    </style:style>
    <style:style style:display-name="ListLabel 2491" style:family="paragraph" style:name="ListLabel_2491"/>
    <style:style style:display-name="WW_CharLFO70LVL6" style:family="paragraph" style:name="WW_CharLFO70LVL6"/>
    <style:style style:display-name="ListLabel 1572" style:family="paragraph" style:name="ListLabel_1572"/>
    <style:style style:display-name="ListLabel 1675" style:family="paragraph" style:name="ListLabel_1675">
      <style:text-properties fo:font-family="Calibri" style:font-name="Calibri"/>
    </style:style>
    <style:style style:display-name="WW_CharLFO2LVL9" style:family="paragraph" style:name="WW_CharLFO2LVL9"/>
    <style:style style:display-name="ListLabel 2408" style:family="paragraph" style:name="ListLabel_2408"/>
    <style:style style:display-name="WW_CharLFO66LVL8" style:family="paragraph" style:name="WW_CharLFO66LVL8"/>
    <style:style style:display-name="ListLabel 1762" style:family="paragraph" style:name="ListLabel_1762"/>
    <style:style style:display-name="ListLabel 2879" style:family="paragraph" style:name="ListLabel_2879"/>
    <style:style style:display-name="WW_CharLFO152LVL9" style:family="paragraph" style:name="WW_CharLFO152LVL9"/>
    <style:style style:display-name="ListLabel 2298" style:family="paragraph" style:name="ListLabel_2298"/>
    <style:style style:display-name="WW_CharLFO56LVL9" style:family="paragraph" style:name="WW_CharLFO56LVL9"/>
    <style:style style:display-name="ListLabel 156" style:family="paragraph" style:name="ListLabel_156"/>
    <style:style style:display-name="ListLabel 1676" style:family="paragraph" style:name="ListLabel_1676"/>
    <style:style style:display-name="ListLabel 1957" style:family="paragraph" style:name="ListLabel_1957"/>
    <style:style style:display-name="ListLabel 1771" style:family="paragraph" style:name="ListLabel_1771"/>
    <style:style style:display-name="ListLabel 2741" style:family="paragraph" style:name="ListLabel_2741"/>
    <style:style style:display-name="ListLabel 2645" style:family="paragraph" style:name="ListLabel_2645"/>
    <style:style style:display-name="ListLabel 2483" style:family="paragraph" style:name="ListLabel_2483"/>
    <style:style style:display-name="ListLabel 2282" style:family="paragraph" style:name="ListLabel_2282"/>
    <style:style style:display-name="ListLabel 1885" style:family="paragraph" style:name="ListLabel_1885"/>
    <style:style style:display-name="WW_CharLFO114LVL8" style:family="paragraph" style:name="WW_CharLFO114LVL8"/>
    <style:style style:display-name="ListLabel 2861" style:family="paragraph" style:name="ListLabel_2861"/>
    <style:style style:display-name="ListLabel 2437" style:family="paragraph" style:name="ListLabel_2437"/>
    <style:style style:display-name="ListLabel 2028" style:family="paragraph" style:name="ListLabel_2028"/>
    <style:style style:display-name="ListLabel 2169" style:family="paragraph" style:name="ListLabel_2169"/>
    <style:style style:display-name="ListLabel 2594" style:family="paragraph" style:name="ListLabel_2594"/>
    <style:style style:display-name="ListLabel 1763" style:family="paragraph" style:name="ListLabel_1763"/>
    <style:style style:display-name="WW_CharLFO124LVL8" style:family="paragraph" style:name="WW_CharLFO124LVL8"/>
    <style:style style:display-name="WW_CharLFO146LVL2" style:family="paragraph" style:name="WW_CharLFO146LVL2">
      <style:text-properties fo:font-weight="normal" style:font-weight-asian="normal" style:font-weight-complex="normal"/>
    </style:style>
    <style:style style:display-name="ListLabel 1938" style:family="paragraph" style:name="ListLabel_1938"/>
    <style:style style:display-name="WW_CharLFO32LVL3" style:family="paragraph" style:name="WW_CharLFO32LVL3"/>
    <style:style style:display-name="ListLabel 1853" style:family="paragraph" style:name="ListLabel_1853"/>
    <style:style style:display-name="ListLabel 2179" style:family="paragraph" style:name="ListLabel_2179"/>
    <style:style style:display-name="ListLabel 2535" style:family="paragraph" style:name="ListLabel_2535"/>
    <style:style style:display-name="WW_CharLFO27LVL2" style:family="paragraph" style:name="WW_CharLFO27LVL2">
      <style:text-properties fo:font-weight="normal" style:font-weight-asian="normal" style:font-weight-complex="normal"/>
    </style:style>
    <style:style style:display-name="ListLabel 1894" style:family="paragraph" style:name="ListLabel_1894"/>
    <style:style style:display-name="ListLabel 190" style:family="paragraph" style:name="ListLabel_190"/>
    <style:style style:display-name="ListLabel 158" style:family="paragraph" style:name="ListLabel_158"/>
    <style:style style:display-name="ListLabel 1945" style:family="paragraph" style:name="ListLabel_1945"/>
    <style:style style:display-name="WW_CharLFO63LVL5" style:family="paragraph" style:name="WW_CharLFO63LVL5"/>
    <style:style style:display-name="WW_CharLFO10LVL5" style:family="paragraph" style:name="WW_CharLFO10LVL5"/>
    <style:style style:display-name="ListLabel 2380" style:family="paragraph" style:name="ListLabel_2380"/>
    <style:style style:display-name="ListLabel 2694" style:family="paragraph" style:name="ListLabel_2694"/>
    <style:style style:display-name="WW_CharLFO15LVL5" style:family="paragraph" style:name="WW_CharLFO15LVL5"/>
    <style:style style:display-name="ListLabel 1832" style:family="paragraph" style:name="ListLabel_1832"/>
    <style:style style:display-name="WW_CharLFO118LVL7" style:family="paragraph" style:name="WW_CharLFO118LVL7"/>
    <style:style style:display-name="ListLabel 208" style:family="paragraph" style:name="ListLabel_208">
      <style:text-properties fo:font-family="Times New Roman" style:font-name="Times New Roman"/>
    </style:style>
    <style:style style:display-name="ListLabel 2222" style:family="paragraph" style:name="ListLabel_2222"/>
    <style:style style:display-name="WW_CharLFO55LVL8" style:family="paragraph" style:name="WW_CharLFO55LVL8"/>
    <style:style style:display-name="WW_CharLFO151LVL4" style:family="paragraph" style:name="WW_CharLFO151LVL4"/>
    <style:style style:display-name="ListLabel 1918" style:family="paragraph" style:name="ListLabel_1918"/>
    <style:style style:display-name="ListLabel 1886" style:family="paragraph" style:name="ListLabel_1886"/>
    <style:style style:display-name="ListLabel 2627" style:family="paragraph" style:name="ListLabel_2627"/>
    <style:style style:display-name="WW_CharLFO126LVL7" style:family="paragraph" style:name="WW_CharLFO126LVL7"/>
    <style:style style:display-name="ListLabel 124" style:family="paragraph" style:name="ListLabel_124"/>
    <style:style style:display-name="ListLabel 2160" style:family="paragraph" style:name="ListLabel_2160"/>
    <style:style style:display-name="ListLabel 2258" style:family="paragraph" style:name="ListLabel_2258"/>
    <style:style style:display-name="WW_CharLFO63LVL7" style:family="paragraph" style:name="WW_CharLFO63LVL7"/>
    <style:style style:display-name="WW_CharLFO103LVL2" style:family="paragraph" style:name="WW_CharLFO103LVL2">
      <style:text-properties fo:font-weight="normal" style:font-weight-asian="normal" style:font-weight-complex="normal"/>
    </style:style>
    <style:style style:display-name="ListLabel 2135" style:family="paragraph" style:name="ListLabel_2135"/>
    <style:style style:display-name="ListLabel 2041" style:family="paragraph" style:name="ListLabel_2041"/>
    <style:style style:display-name="WW_CharLFO55LVL5" style:family="paragraph" style:name="WW_CharLFO55LVL5"/>
    <style:style style:display-name="ListLabel 1696" style:family="paragraph" style:name="ListLabel_1696"/>
    <style:style style:display-name="ListLabel 2648" style:family="paragraph" style:name="ListLabel_2648"/>
    <style:style style:display-name="ListLabel 2319" style:family="paragraph" style:name="ListLabel_2319"/>
    <style:style style:display-name="WW_CharLFO54LVL6" style:family="paragraph" style:name="WW_CharLFO54LVL6"/>
    <style:style style:display-name="ListLabel 2320" style:family="paragraph" style:name="ListLabel_2320"/>
    <style:style style:display-name="WW_CharLFO52LVL5" style:family="paragraph" style:name="WW_CharLFO52LVL5"/>
    <style:style style:display-name="ListLabel 1916" style:family="paragraph" style:name="ListLabel_1916"/>
    <style:style style:display-name="ListLabel 2342" style:family="paragraph" style:name="ListLabel_2342">
      <style:text-properties fo:font-weight="normal" style:font-weight-asian="normal" style:font-weight-complex="normal"/>
    </style:style>
    <style:style style:display-name="ListLabel 2463" style:family="paragraph" style:name="ListLabel_2463"/>
    <style:style style:display-name="WW_CharLFO95LVL7" style:family="paragraph" style:name="WW_CharLFO95LVL7"/>
    <style:style style:display-name="ListLabel 188" style:family="paragraph" style:name="ListLabel_188"/>
    <style:style style:display-name="ListLabel 2672" style:family="paragraph" style:name="ListLabel_2672"/>
    <style:style style:display-name="ListLabel 2590" style:family="paragraph" style:name="ListLabel_2590"/>
    <style:style style:display-name="WW_CharLFO75LVL3" style:family="paragraph" style:name="WW_CharLFO75LVL3"/>
    <style:style style:display-name="ListLabel 1892" style:family="paragraph" style:name="ListLabel_1892"/>
    <style:style style:display-name="ListLabel 1747" style:family="paragraph" style:name="ListLabel_1747"/>
    <style:style style:display-name="ListLabel 1745" style:family="paragraph" style:name="ListLabel_1745"/>
    <style:style style:display-name="ListLabel 2393" style:family="paragraph" style:name="ListLabel_2393"/>
    <style:style style:display-name="ListLabel 2467" style:family="paragraph" style:name="ListLabel_2467"/>
    <style:style style:display-name="WW_CharLFO77LVL5" style:family="paragraph" style:name="WW_CharLFO77LVL5"/>
    <style:style style:display-name="ListLabel 2555" style:family="paragraph" style:name="ListLabel_2555"/>
    <style:style style:display-name="ListLabel 2121" style:family="paragraph" style:name="ListLabel_2121"/>
    <style:style style:display-name="ListLabel 2314" style:family="paragraph" style:name="ListLabel_2314"/>
    <style:style style:display-name="WW_CharLFO1LVL4" style:family="paragraph" style:name="WW_CharLFO1LVL4"/>
    <style:style style:display-name="ListLabel 2194" style:family="paragraph" style:name="ListLabel_2194"/>
    <style:style style:display-name="ListLabel 140" style:family="paragraph" style:name="ListLabel_140"/>
    <style:style style:display-name="ListLabel 2417" style:family="paragraph" style:name="ListLabel_2417"/>
    <style:style style:display-name="WW_CharLFO94LVL2" style:family="paragraph" style:name="WW_CharLFO94LVL2"/>
    <style:style style:display-name="WW_CharLFO153LVL3" style:family="paragraph" style:name="WW_CharLFO153LVL3"/>
    <style:style style:display-name="WW_CharLFO91LVL3" style:family="paragraph" style:name="WW_CharLFO91LVL3"/>
    <style:style style:display-name="ListLabel 2374" style:family="paragraph" style:name="ListLabel_2374"/>
    <style:style style:display-name="WW_CharLFO39LVL9" style:family="paragraph" style:name="WW_CharLFO39LVL9"/>
    <style:style style:display-name="ListLabel 204" style:family="paragraph" style:name="ListLabel_204"/>
    <style:style style:display-name="ListLabel 1841" style:family="paragraph" style:name="ListLabel_1841"/>
    <style:style style:display-name="ListLabel 2134" style:family="paragraph" style:name="ListLabel_2134"/>
    <style:style style:display-name="ListLabel 2554" style:family="paragraph" style:name="ListLabel_2554"/>
    <style:style style:display-name="ListLabel 2625" style:family="paragraph" style:name="ListLabel_2625"/>
    <style:style style:display-name="ListLabel 1929" style:family="paragraph" style:name="ListLabel_1929"/>
    <style:style style:display-name="ListLabel 219" style:family="paragraph" style:name="ListLabel_219"/>
    <style:style style:display-name="ListLabel 1821" style:family="paragraph" style:name="ListLabel_1821"/>
    <style:style style:display-name="ListLabel 1726" style:family="paragraph" style:name="ListLabel_1726"/>
    <style:style style:display-name="ListLabel 1573" style:family="paragraph" style:name="ListLabel_1573"/>
    <style:style style:display-name="WW_CharLFO151LVL9" style:family="paragraph" style:name="WW_CharLFO151LVL9"/>
    <style:style style:display-name="WW_CharLFO50LVL8" style:family="paragraph" style:name="WW_CharLFO50LVL8"/>
    <style:style style:display-name="ListLabel 2859" style:family="paragraph" style:name="ListLabel_2859"/>
    <style:style style:display-name="ListLabel 2188" style:family="paragraph" style:name="ListLabel_2188"/>
    <style:style style:display-name="WW_CharLFO76LVL9" style:family="paragraph" style:name="WW_CharLFO76LVL9"/>
    <style:style style:display-name="ListLabel 2120" style:family="paragraph" style:name="ListLabel_2120"/>
    <style:style style:display-name="ListLabel 212" style:family="paragraph" style:name="ListLabel_212"/>
    <style:style style:display-name="ListLabel 2281" style:family="paragraph" style:name="ListLabel_2281"/>
    <style:style style:display-name="WW_CharLFO86LVL3" style:family="paragraph" style:name="WW_CharLFO86LVL3"/>
    <style:style style:display-name="ListLabel 2172" style:family="paragraph" style:name="ListLabel_2172"/>
    <style:style style:display-name="ListLabel 1907" style:family="paragraph" style:name="ListLabel_1907"/>
    <style:style style:display-name="ListLabel 2570" style:family="paragraph" style:name="ListLabel_2570"/>
    <style:style style:display-name="ListLabel 1707" style:family="paragraph" style:name="ListLabel_1707"/>
    <style:style style:display-name="ListLabel 2025" style:family="paragraph" style:name="ListLabel_2025"/>
    <style:style style:display-name="WW_CharLFO83LVL2" style:family="paragraph" style:name="WW_CharLFO83LVL2">
      <style:text-properties fo:font-weight="normal" style:font-weight-asian="normal" style:font-weight-complex="normal"/>
    </style:style>
    <style:style style:display-name="ListLabel 1992" style:family="paragraph" style:name="ListLabel_1992"/>
    <style:style style:display-name="WW_CharLFO11LVL9" style:family="paragraph" style:name="WW_CharLFO11LVL9"/>
    <style:style style:display-name="WW_CharLFO39LVL4" style:family="paragraph" style:name="WW_CharLFO39LVL4"/>
    <style:style style:display-name="WW_CharLFO12LVL1" style:family="paragraph" style:name="WW_CharLFO12LVL1">
      <style:text-properties fo:font-family="Times New Roman" fo:font-size="12pt" style:font-name="Times New Roman" style:font-size-asian="12pt" style:font-size-complex="12pt"/>
    </style:style>
    <style:style style:display-name="ListLabel 2353" style:family="paragraph" style:name="ListLabel_2353"/>
    <style:style style:display-name="ListLabel 2296" style:family="paragraph" style:name="ListLabel_2296"/>
    <style:style style:display-name="ListLabel 1959" style:family="paragraph" style:name="ListLabel_1959"/>
    <style:style style:display-name="ListLabel 2008" style:family="paragraph" style:name="ListLabel_2008"/>
    <style:style style:display-name="ListLabel 2345" style:family="paragraph" style:name="ListLabel_2345"/>
    <style:style style:display-name="ListLabel 2088" style:family="paragraph" style:name="ListLabel_2088"/>
    <style:style style:display-name="ListLabel 2244" style:family="paragraph" style:name="ListLabel_2244"/>
    <style:style style:display-name="WW_CharLFO118LVL2" style:family="paragraph" style:name="WW_CharLFO118LVL2"/>
    <style:style style:display-name="WW_CharLFO149LVL1" style:family="paragraph" style:name="WW_CharLFO149LVL1"/>
    <style:style style:display-name="WW_CharLFO39LVL2" style:family="paragraph" style:name="WW_CharLFO39LVL2"/>
    <style:style style:display-name="WW_CharLFO54LVL4" style:family="paragraph" style:name="WW_CharLFO54LVL4"/>
    <style:style style:display-name="ListLabel 164" style:family="paragraph" style:name="ListLabel_164"/>
    <style:style style:display-name="ListLabel 1752" style:family="paragraph" style:name="ListLabel_1752"/>
    <style:style style:display-name="ListLabel 2743" style:family="paragraph" style:name="ListLabel_2743"/>
    <style:style style:display-name="ListLabel 2572" style:family="paragraph" style:name="ListLabel_2572"/>
    <style:style style:display-name="ListLabel 1890" style:family="paragraph" style:name="ListLabel_1890"/>
    <style:style style:display-name="ListLabel 133" style:family="paragraph" style:name="ListLabel_133"/>
    <style:style style:display-name="ListLabel 2168" style:family="paragraph" style:name="ListLabel_2168"/>
    <style:style style:display-name="WW_CharLFO2LVL7" style:family="paragraph" style:name="WW_CharLFO2LVL7"/>
    <style:style style:display-name="WW_CharLFO6LVL1" style:family="paragraph" style:name="WW_CharLFO6LVL1">
      <style:text-properties fo:font-family="Times New Roman" fo:font-size="12pt" style:font-name="Times New Roman" style:font-size-asian="12pt" style:font-size-complex="12pt"/>
    </style:style>
    <style:style style:display-name="ListLabel 2767" style:family="paragraph" style:name="ListLabel_2767"/>
    <style:style style:display-name="ListLabel 2246" style:family="paragraph" style:name="ListLabel_2246"/>
    <style:style style:display-name="WW_CharLFO68LVL6" style:family="paragraph" style:name="WW_CharLFO68LVL6"/>
    <style:style style:display-name="WW_CharLFO67LVL1" style:family="paragraph" style:name="WW_CharLFO67LVL1"/>
    <style:style style:display-name="WW_CharLFO53LVL5" style:family="paragraph" style:name="WW_CharLFO53LVL5"/>
    <style:style style:display-name="ListLabel 203" style:family="paragraph" style:name="ListLabel_203">
      <style:text-properties fo:font-family="Calibri" style:font-name="Calibri"/>
    </style:style>
    <style:style style:display-name="ListLabel 2399" style:family="paragraph" style:name="ListLabel_2399"/>
    <style:style style:display-name="WW_CharLFO114LVL7" style:family="paragraph" style:name="WW_CharLFO114LVL7"/>
    <style:style style:display-name="WW_CharLFO88LVL4" style:family="paragraph" style:name="WW_CharLFO88LVL4"/>
    <style:style style:display-name="ListLabel 2294" style:family="paragraph" style:name="ListLabel_2294"/>
    <style:style style:display-name="WW_CharLFO41LVL1" style:family="paragraph" style:name="WW_CharLFO41LVL1"/>
    <style:style style:display-name="ListLabel 2780" style:family="paragraph" style:name="ListLabel_2780"/>
    <style:style style:display-name="ListLabel 1660" style:family="paragraph" style:name="ListLabel_1660"/>
    <style:style style:display-name="WW_CharLFO87LVL8" style:family="paragraph" style:name="WW_CharLFO87LVL8"/>
    <style:style style:display-name="ListLabel 2506" style:family="paragraph" style:name="ListLabel_2506"/>
    <style:style style:display-name="ListLabel 2371" style:family="paragraph" style:name="ListLabel_2371"/>
    <style:style style:display-name="ListLabel 148" style:family="paragraph" style:name="ListLabel_148"/>
    <style:style style:display-name="ListLabel 2122" style:family="paragraph" style:name="ListLabel_2122"/>
    <style:style style:display-name="WW_CharLFO3LVL5" style:family="paragraph" style:name="WW_CharLFO3LVL5"/>
    <style:style style:display-name="ListLabel 2138" style:family="paragraph" style:name="ListLabel_2138"/>
    <style:style style:display-name="ListLabel 2048" style:family="paragraph" style:name="ListLabel_2048"/>
    <style:style style:display-name="WW_CharLFO45LVL1" style:family="paragraph" style:name="WW_CharLFO45LVL1"/>
    <style:style style:display-name="ListLabel 2118" style:family="paragraph" style:name="ListLabel_2118"/>
    <style:style style:display-name="ListLabel 128" style:family="paragraph" style:name="ListLabel_128">
      <style:text-properties fo:font-weight="normal" style:font-weight-asian="normal" style:font-weight-complex="normal"/>
    </style:style>
    <style:style style:display-name="ListLabel 202" style:family="paragraph" style:name="ListLabel_202">
      <style:text-properties fo:font-family="Calibri" style:font-name="Calibri"/>
    </style:style>
    <style:style style:display-name="ListLabel 1970" style:family="paragraph" style:name="ListLabel_1970"/>
    <style:style style:display-name="WW_CharLFO75LVL5" style:family="paragraph" style:name="WW_CharLFO75LVL5"/>
    <style:style style:display-name="WW_CharLFO91LVL8" style:family="paragraph" style:name="WW_CharLFO91LVL8"/>
    <style:style style:display-name="WW_CharLFO4LVL4" style:family="paragraph" style:name="WW_CharLFO4LVL4"/>
    <style:style style:display-name="WW_CharLFO77LVL1" style:family="paragraph" style:name="WW_CharLFO77LVL1"/>
    <style:style style:display-name="ListLabel 2629" style:family="paragraph" style:name="ListLabel_2629"/>
    <style:style style:display-name="ListLabel 2359" style:family="paragraph" style:name="ListLabel_2359"/>
    <style:style style:display-name="ListLabel 1753" style:family="paragraph" style:name="ListLabel_1753"/>
    <style:style style:display-name="ListLabel 2144" style:family="paragraph" style:name="ListLabel_2144"/>
    <style:style style:display-name="WW_CharLFO93LVL2" style:family="paragraph" style:name="WW_CharLFO93LVL2"/>
    <style:style style:display-name="ListLabel 2423" style:family="paragraph" style:name="ListLabel_2423">
      <style:text-properties fo:font-weight="normal" style:font-weight-asian="normal" style:font-weight-complex="normal"/>
    </style:style>
    <style:style style:display-name="WW_CharLFO30LVL3" style:family="paragraph" style:name="WW_CharLFO30LVL3"/>
    <style:style style:display-name="ListLabel 2818" style:family="paragraph" style:name="ListLabel_2818"/>
    <style:style style:display-name="WW_CharLFO54LVL3" style:family="paragraph" style:name="WW_CharLFO54LVL3"/>
    <style:style style:display-name="ListLabel 2565" style:family="paragraph" style:name="ListLabel_2565"/>
    <style:style style:display-name="WW_CharLFO82LVL3" style:family="paragraph" style:name="WW_CharLFO82LVL3"/>
    <style:style style:display-name="ListLabel 169" style:family="paragraph" style:name="ListLabel_169"/>
    <style:style style:display-name="ListLabel 2740" style:family="paragraph" style:name="ListLabel_2740"/>
    <style:style style:display-name="WW_CharLFO72LVL4" style:family="paragraph" style:name="WW_CharLFO72LVL4"/>
    <style:style style:display-name="ListLabel 2650" style:family="paragraph" style:name="ListLabel_2650"/>
    <style:style style:display-name="WW_CharLFO127LVL9" style:family="paragraph" style:name="WW_CharLFO127LVL9"/>
    <style:style style:display-name="ListLabel 1605" style:family="paragraph" style:name="ListLabel_1605"/>
    <style:style style:display-name="ListLabel 2221" style:family="paragraph" style:name="ListLabel_2221"/>
    <style:style style:display-name="ListLabel 2173" style:family="paragraph" style:name="ListLabel_2173"/>
    <style:style style:display-name="ListLabel 1583" style:family="paragraph" style:name="ListLabel_1583"/>
    <style:style style:display-name="WW_CharLFO17LVL5" style:family="paragraph" style:name="WW_CharLFO17LVL5"/>
    <style:style style:display-name="WW_CharLFO115LVL2" style:family="paragraph" style:name="WW_CharLFO115LVL2"/>
    <style:style style:display-name="ListLabel 1792" style:family="paragraph" style:name="ListLabel_1792"/>
    <style:style style:display-name="ListLabel 1731" style:family="paragraph" style:name="ListLabel_1731"/>
    <style:style style:display-name="WW_CharLFO84LVL3" style:family="paragraph" style:name="WW_CharLFO84LVL3"/>
    <style:style style:display-name="ListLabel 2526" style:family="paragraph" style:name="ListLabel_2526"/>
    <style:style style:display-name="WW_CharLFO7LVL1" style:family="paragraph" style:name="WW_CharLFO7LVL1">
      <style:text-properties fo:font-family="Times New Roman" fo:font-size="12pt" style:font-name="Times New Roman" style:font-size-asian="12pt" style:font-size-complex="12pt"/>
    </style:style>
    <style:style style:display-name="ListLabel 2267" style:family="paragraph" style:name="ListLabel_2267"/>
    <style:style style:display-name="WW_CharLFO65LVL7" style:family="paragraph" style:name="WW_CharLFO65LVL7"/>
    <style:style style:display-name="ListLabel 2524" style:family="paragraph" style:name="ListLabel_2524"/>
    <style:style style:display-name="ListLabel 1991" style:family="paragraph" style:name="ListLabel_1991"/>
    <style:style style:display-name="ListLabel 2013" style:family="paragraph" style:name="ListLabel_2013"/>
    <style:style style:display-name="ListLabel 1913" style:family="paragraph" style:name="ListLabel_1913"/>
    <style:style style:display-name="WW_CharLFO149LVL7" style:family="paragraph" style:name="WW_CharLFO149LVL7"/>
    <style:style style:display-name="ListLabel 1666" style:family="paragraph" style:name="ListLabel_1666">
      <style:text-properties fo:font-family="Calibri" style:font-name="Calibri"/>
    </style:style>
    <style:style style:display-name="ListLabel 1803" style:family="paragraph" style:name="ListLabel_1803"/>
    <style:style style:display-name="WW_CharLFO27LVL3" style:family="paragraph" style:name="WW_CharLFO27LVL3"/>
    <style:style style:display-name="WW_CharLFO41LVL8" style:family="paragraph" style:name="WW_CharLFO41LVL8"/>
    <style:style style:display-name="ListLabel 144" style:family="paragraph" style:name="ListLabel_144"/>
    <style:style style:display-name="ListLabel 2055" style:family="paragraph" style:name="ListLabel_2055"/>
    <style:style style:display-name="WW_CharLFO87LVL1" style:family="paragraph" style:name="WW_CharLFO87LVL1"/>
    <style:style style:display-name="ListLabel 2197" style:family="paragraph" style:name="ListLabel_2197"/>
    <style:style style:display-name="ListLabel 2016" style:family="paragraph" style:name="ListLabel_2016"/>
    <style:style style:display-name="WW_CharLFO44LVL3" style:family="paragraph" style:name="WW_CharLFO44LVL3"/>
    <style:style style:display-name="WW_CharLFO125LVL9" style:family="paragraph" style:name="WW_CharLFO125LVL9"/>
    <style:style style:display-name="WW_CharLFO93LVL9" style:family="paragraph" style:name="WW_CharLFO93LVL9"/>
    <style:style style:display-name="ListLabel 1901" style:family="paragraph" style:name="ListLabel_1901"/>
    <style:style style:display-name="ListLabel 2877" style:family="paragraph" style:name="ListLabel_2877"/>
    <style:style style:display-name="ListLabel 2072" style:family="paragraph" style:name="ListLabel_2072"/>
    <style:style style:display-name="ListLabel 2588" style:family="paragraph" style:name="ListLabel_2588"/>
    <style:style style:display-name="ListLabel 1746" style:family="paragraph" style:name="ListLabel_1746"/>
    <style:style style:display-name="WW_CharLFO119LVL5" style:family="paragraph" style:name="WW_CharLFO119LVL5"/>
    <style:style style:display-name="ListLabel 1643" style:family="paragraph" style:name="ListLabel_1643"/>
    <style:style style:display-name="ListLabel 2377" style:family="paragraph" style:name="ListLabel_2377"/>
    <style:style style:display-name="ListLabel 1854" style:family="paragraph" style:name="ListLabel_1854"/>
    <style:style style:display-name="ListLabel 2541" style:family="paragraph" style:name="ListLabel_2541"/>
    <style:style style:display-name="WW_CharLFO53LVL1" style:family="paragraph" style:name="WW_CharLFO53LVL1"/>
    <style:style style:display-name="ListLabel 2189" style:family="paragraph" style:name="ListLabel_2189"/>
    <style:style style:display-name="WW_CharLFO2LVL5" style:family="paragraph" style:name="WW_CharLFO2LVL5"/>
    <style:style style:display-name="WW_CharLFO105LVL3" style:family="paragraph" style:name="WW_CharLFO105LVL3"/>
    <style:style style:display-name="ListLabel 2888" style:family="paragraph" style:name="ListLabel_2888"/>
    <style:style style:display-name="ListLabel 1718" style:family="paragraph" style:name="ListLabel_1718"/>
    <style:style style:display-name="ListLabel 1822" style:family="paragraph" style:name="ListLabel_1822"/>
    <style:style style:display-name="ListLabel 1742" style:family="paragraph" style:name="ListLabel_1742"/>
    <style:style style:display-name="WW_CharLFO130LVL3" style:family="paragraph" style:name="WW_CharLFO130LVL3"/>
    <style:style style:display-name="ListLabel 1665" style:family="paragraph" style:name="ListLabel_1665"/>
    <style:style style:display-name="ListLabel 2123" style:family="paragraph" style:name="ListLabel_2123"/>
    <style:style style:display-name="WW_CharLFO68LVL3" style:family="paragraph" style:name="WW_CharLFO68LVL3"/>
    <style:style style:display-name="ListLabel 1706" style:family="paragraph" style:name="ListLabel_1706"/>
    <style:style style:display-name="WW_CharLFO46LVL3" style:family="paragraph" style:name="WW_CharLFO46LVL3"/>
    <style:style style:display-name="WW_CharLFO55LVL6" style:family="paragraph" style:name="WW_CharLFO55LVL6"/>
    <style:style style:display-name="ListLabel 1993" style:family="paragraph" style:name="ListLabel_1993"/>
    <style:style style:display-name="ListLabel 1617" style:family="paragraph" style:name="ListLabel_1617"/>
    <style:style style:display-name="ListLabel 2033" style:family="paragraph" style:name="ListLabel_2033"/>
    <style:style style:display-name="ListLabel 1725" style:family="paragraph" style:name="ListLabel_1725"/>
    <style:style style:display-name="WW_CharLFO117LVL2" style:family="paragraph" style:name="WW_CharLFO117LVL2"/>
    <style:style style:display-name="WW_CharLFO15LVL8" style:family="paragraph" style:name="WW_CharLFO15LVL8"/>
    <style:style style:display-name="WW_CharLFO52LVL8" style:family="paragraph" style:name="WW_CharLFO52LVL8"/>
    <style:style style:display-name="ListLabel 1659" style:family="paragraph" style:name="ListLabel_1659"/>
    <style:style style:display-name="WW_CharLFO144LVL2" style:family="paragraph" style:name="WW_CharLFO144LVL2">
      <style:text-properties fo:font-weight="normal" style:font-weight-asian="normal" style:font-weight-complex="normal"/>
    </style:style>
    <style:style style:display-name="WW_CharLFO129LVL7" style:family="paragraph" style:name="WW_CharLFO129LVL7"/>
    <style:style style:display-name="ListLabel 2503" style:family="paragraph" style:name="ListLabel_2503"/>
    <style:style style:display-name="ListLabel 2501" style:family="paragraph" style:name="ListLabel_2501"/>
    <style:style style:display-name="WW_CharLFO40LVL8" style:family="paragraph" style:name="WW_CharLFO40LVL8"/>
    <style:style style:display-name="WW_CharLFO57LVL5" style:family="paragraph" style:name="WW_CharLFO57LVL5"/>
    <style:style style:display-name="ListLabel 1645" style:family="paragraph" style:name="ListLabel_1645"/>
    <style:style style:display-name="ListLabel 2676" style:family="paragraph" style:name="ListLabel_2676"/>
    <style:style style:display-name="ListLabel 2636" style:family="paragraph" style:name="ListLabel_2636"/>
    <style:style style:display-name="WW_CharLFO68LVL5" style:family="paragraph" style:name="WW_CharLFO68LVL5"/>
    <style:style style:display-name="WW_CharLFO92LVL3" style:family="paragraph" style:name="WW_CharLFO92LVL3"/>
    <style:style style:display-name="ListLabel 2190" style:family="paragraph" style:name="ListLabel_2190"/>
    <style:style style:display-name="ListLabel 2249" style:family="paragraph" style:name="ListLabel_2249"/>
    <style:style style:display-name="ListLabel 2842" style:family="paragraph" style:name="ListLabel_2842"/>
    <style:style style:display-name="WW_CharLFO37LVL2" style:family="paragraph" style:name="WW_CharLFO37LVL2">
      <style:text-properties fo:font-weight="normal" style:font-weight-asian="normal" style:font-weight-complex="normal"/>
    </style:style>
    <style:style style:display-name="ListLabel 194" style:family="paragraph" style:name="ListLabel_194"/>
    <style:style style:display-name="ListLabel 2177" style:family="paragraph" style:name="ListLabel_2177"/>
    <style:style style:display-name="WW_CharLFO57LVL1" style:family="paragraph" style:name="WW_CharLFO57LVL1"/>
    <style:style style:display-name="WW_CharLFO50LVL2" style:family="paragraph" style:name="WW_CharLFO50LVL2"/>
    <style:style style:display-name="WW_CharLFO118LVL1" style:family="paragraph" style:name="WW_CharLFO118LVL1"/>
    <style:style style:display-name="WW_CharLFO125LVL8" style:family="paragraph" style:name="WW_CharLFO125LVL8"/>
    <style:style style:display-name="ListLabel 2060" style:family="paragraph" style:name="ListLabel_2060"/>
    <style:style style:display-name="ListLabel 2589" style:family="paragraph" style:name="ListLabel_2589"/>
    <style:style style:display-name="ListLabel 2755" style:family="paragraph" style:name="ListLabel_2755"/>
    <style:style style:display-name="ListLabel 2702" style:family="paragraph" style:name="ListLabel_2702"/>
    <style:style style:display-name="WW_CharLFO152LVL4" style:family="paragraph" style:name="WW_CharLFO152LVL4"/>
    <style:style style:display-name="ListLabel 2469" style:family="paragraph" style:name="ListLabel_2469"/>
    <style:style style:display-name="ListLabel 2046" style:family="paragraph" style:name="ListLabel_2046"/>
    <style:style style:display-name="WW_CharLFO75LVL7" style:family="paragraph" style:name="WW_CharLFO75LVL7"/>
    <style:style style:display-name="WW_CharLFO48LVL1" style:family="paragraph" style:name="WW_CharLFO48LVL1"/>
    <style:style style:display-name="WW_CharLFO16LVL3" style:family="paragraph" style:name="WW_CharLFO16LVL3"/>
    <style:style style:display-name="ListLabel 2220" style:family="paragraph" style:name="ListLabel_2220"/>
    <style:style style:display-name="WW_CharLFO148LVL7" style:family="paragraph" style:name="WW_CharLFO148LVL7"/>
    <style:style style:display-name="ListLabel 2513" style:family="paragraph" style:name="ListLabel_2513"/>
    <style:style style:display-name="WW_CharLFO69LVL8" style:family="paragraph" style:name="WW_CharLFO69LVL8"/>
    <style:style style:display-name="ListLabel 1614" style:family="paragraph" style:name="ListLabel_1614"/>
    <style:style style:display-name="ListLabel 1807" style:family="paragraph" style:name="ListLabel_1807"/>
    <style:style style:display-name="WW_CharLFO143LVL2" style:family="paragraph" style:name="WW_CharLFO143LVL2">
      <style:text-properties fo:font-weight="normal" style:font-weight-asian="normal" style:font-weight-complex="normal"/>
    </style:style>
    <style:style style:display-name="ListLabel 2779" style:family="paragraph" style:name="ListLabel_2779"/>
    <style:style style:display-name="ListLabel 2720" style:family="paragraph" style:name="ListLabel_2720"/>
    <style:style style:display-name="WW_CharLFO160LVL3" style:family="paragraph" style:name="WW_CharLFO160LVL3"/>
    <style:style style:display-name="WW_CharLFO73LVL9" style:family="paragraph" style:name="WW_CharLFO73LVL9"/>
    <style:style style:display-name="WW_CharLFO56LVL6" style:family="paragraph" style:name="WW_CharLFO56LVL6"/>
    <style:style style:display-name="WW_CharLFO73LVL4" style:family="paragraph" style:name="WW_CharLFO73LVL4"/>
    <style:style style:display-name="ListLabel 1971" style:family="paragraph" style:name="ListLabel_1971"/>
    <style:style style:display-name="ListLabel 1866" style:family="paragraph" style:name="ListLabel_1866"/>
    <style:style style:display-name="ListLabel 1720" style:family="paragraph" style:name="ListLabel_1720"/>
    <style:style style:display-name="WW_CharLFO9LVL1" style:family="paragraph" style:name="WW_CharLFO9LVL1">
      <style:text-properties fo:font-family="Times New Roman" fo:font-size="12pt" style:font-name="Times New Roman" style:font-size-asian="12pt" style:font-size-complex="12pt"/>
    </style:style>
    <style:style style:display-name="ListLabel 119" style:family="paragraph" style:name="ListLabel_119">
      <style:text-properties fo:font-weight="normal" style:font-weight-asian="normal" style:font-weight-complex="normal"/>
    </style:style>
    <style:style style:display-name="ListLabel 2815" style:family="paragraph" style:name="ListLabel_2815"/>
    <style:style style:display-name="ListLabel 163" style:family="paragraph" style:name="ListLabel_163">
      <style:text-properties fo:font-family="Calibri" style:font-name="Calibri"/>
    </style:style>
    <style:style style:display-name="ListLabel 2889" style:family="paragraph" style:name="ListLabel_2889"/>
    <style:style style:display-name="ListLabel 2621" style:family="paragraph" style:name="ListLabel_2621"/>
    <style:style style:display-name="WW_CharLFO53LVL4" style:family="paragraph" style:name="WW_CharLFO53LVL4"/>
    <style:style style:display-name="WW_CharLFO64LVL3" style:family="paragraph" style:name="WW_CharLFO64LVL3"/>
    <style:style style:display-name="ListLabel 2812" style:family="paragraph" style:name="ListLabel_2812"/>
    <style:style style:display-name="ListLabel 1729" style:family="paragraph" style:name="ListLabel_1729"/>
    <style:style style:display-name="WW_CharLFO77LVL7" style:family="paragraph" style:name="WW_CharLFO77LVL7"/>
    <style:style style:display-name="WW_CharLFO78LVL2" style:family="paragraph" style:name="WW_CharLFO78LVL2"/>
    <style:style style:display-name="ListLabel 2174" style:family="paragraph" style:name="ListLabel_2174"/>
    <style:style style:display-name="WW_CharLFO44LVL1" style:family="paragraph" style:name="WW_CharLFO44LVL1"/>
    <style:style style:display-name="ListLabel 2127" style:family="paragraph" style:name="ListLabel_2127"/>
    <style:style style:display-name="WW_CharLFO128LVL2" style:family="paragraph" style:name="WW_CharLFO128LVL2"/>
    <style:style style:display-name="ListLabel 1979" style:family="paragraph" style:name="ListLabel_1979"/>
    <style:style style:display-name="ListLabel 2479" style:family="paragraph" style:name="ListLabel_2479"/>
    <style:style style:display-name="ListLabel 2592" style:family="paragraph" style:name="ListLabel_2592"/>
    <style:style style:display-name="ListLabel 2630" style:family="paragraph" style:name="ListLabel_2630"/>
    <style:style style:display-name="WW_CharLFO41LVL7" style:family="paragraph" style:name="WW_CharLFO41LVL7"/>
    <style:style style:display-name="Contents 3" style:family="paragraph" style:name="Contents_3" style:next-style-name="Standard">
      <style:paragraph-properties fo:margin-left="20pt" fo:orphans="2" fo:text-align="start" fo:text-indent="0pt" fo:widows="2"/>
      <style:text-properties fo:font-family="XO Thames" fo:font-size="14pt" style:font-name="XO Thames" style:font-size-asian="14pt" style:font-size-complex="14pt"/>
    </style:style>
    <style:style style:display-name="ListLabel 2664" style:family="paragraph" style:name="ListLabel_2664"/>
    <style:style style:display-name="ListLabel 2045" style:family="paragraph" style:name="ListLabel_2045">
      <style:text-properties fo:font-weight="normal" style:font-weight-asian="normal" style:font-weight-complex="normal"/>
    </style:style>
    <style:style style:display-name="ListLabel 1709" style:family="paragraph" style:name="ListLabel_1709"/>
    <style:style style:display-name="ListLabel 1956" style:family="paragraph" style:name="ListLabel_1956"/>
    <style:style style:display-name="ListLabel 2376" style:family="paragraph" style:name="ListLabel_2376"/>
    <style:style style:display-name="ListLabel 2350" style:family="paragraph" style:name="ListLabel_2350"/>
    <style:style style:display-name="WW_CharLFO16LVL4" style:family="paragraph" style:name="WW_CharLFO16LVL4"/>
    <style:style style:display-name="WW_CharLFO117LVL7" style:family="paragraph" style:name="WW_CharLFO117LVL7"/>
    <style:style style:display-name="ListLabel 2277" style:family="paragraph" style:name="ListLabel_2277"/>
    <style:style style:display-name="WW_CharLFO124LVL2" style:family="paragraph" style:name="WW_CharLFO124LVL2"/>
    <style:style style:display-name="ListLabel 1695" style:family="paragraph" style:name="ListLabel_1695"/>
    <style:style style:display-name="ListLabel 2829" style:family="paragraph" style:name="ListLabel_2829"/>
    <style:style style:display-name="ListLabel 1667" style:family="paragraph" style:name="ListLabel_1667"/>
    <style:style style:display-name="ListLabel 132" style:family="paragraph" style:name="ListLabel_132"/>
    <style:style style:display-name="ListLabel 1607" style:family="paragraph" style:name="ListLabel_1607"/>
    <style:style style:display-name="ListLabel 1637" style:family="paragraph" style:name="ListLabel_1637"/>
    <style:style style:display-name="ListLabel 2520" style:family="paragraph" style:name="ListLabel_2520"/>
    <style:style style:display-name="ListLabel 187" style:family="paragraph" style:name="ListLabel_187"/>
    <style:style style:display-name="ListLabel 1779" style:family="paragraph" style:name="ListLabel_1779"/>
    <style:style style:display-name="ListLabel 1677" style:family="paragraph" style:name="ListLabel_1677"/>
    <style:style style:display-name="ListLabel 1772" style:family="paragraph" style:name="ListLabel_1772"/>
    <style:style style:display-name="WW_CharLFO48LVL8" style:family="paragraph" style:name="WW_CharLFO48LVL8"/>
    <style:style style:display-name="ListLabel 2020" style:family="paragraph" style:name="ListLabel_2020"/>
    <style:style style:display-name="ListLabel 1862" style:family="paragraph" style:name="ListLabel_1862"/>
    <style:style style:display-name="WW_CharLFO128LVL3" style:family="paragraph" style:name="WW_CharLFO128LVL3"/>
    <style:style style:display-name="ListLabel 2837" style:family="paragraph" style:name="ListLabel_2837">
      <style:text-properties fo:font-weight="normal" style:font-weight-asian="normal" style:font-weight-complex="normal"/>
    </style:style>
    <style:style style:display-name="ListLabel 2230" style:family="paragraph" style:name="ListLabel_2230"/>
    <style:style style:display-name="ListLabel 2671" style:family="paragraph" style:name="ListLabel_2671"/>
    <style:style style:display-name="ListLabel 2802" style:family="paragraph" style:name="ListLabel_2802"/>
    <style:style style:display-name="WW_CharLFO65LVL1" style:family="paragraph" style:name="WW_CharLFO65LVL1"/>
    <style:style style:display-name="WW_CharLFO122LVL8" style:family="paragraph" style:name="WW_CharLFO122LVL8"/>
    <style:style style:display-name="ListLabel 1849" style:family="paragraph" style:name="ListLabel_1849"/>
    <style:style style:display-name="ListLabel 153" style:family="paragraph" style:name="ListLabel_153"/>
    <style:style style:display-name="ListLabel 1673" style:family="paragraph" style:name="ListLabel_1673"/>
    <style:style style:display-name="WW_CharLFO114LVL3" style:family="paragraph" style:name="WW_CharLFO114LVL3"/>
    <style:style style:display-name="ListLabel 2005" style:family="paragraph" style:name="ListLabel_2005"/>
    <style:style style:display-name="ListLabel 2678" style:family="paragraph" style:name="ListLabel_2678"/>
    <style:style style:display-name="ListLabel 1588" style:family="paragraph" style:name="ListLabel_1588"/>
    <style:style style:display-name="WW_CharLFO15LVL2" style:family="paragraph" style:name="WW_CharLFO15LVL2"/>
    <style:style style:display-name="ListLabel 2108" style:family="paragraph" style:name="ListLabel_2108"/>
    <style:style style:display-name="ListLabel 2283" style:family="paragraph" style:name="ListLabel_2283"/>
    <style:style style:display-name="WW_CharLFO75LVL6" style:family="paragraph" style:name="WW_CharLFO75LVL6"/>
    <style:style style:display-name="ListLabel 2375" style:family="paragraph" style:name="ListLabel_2375"/>
    <style:style style:display-name="ListLabel 2239" style:family="paragraph" style:name="ListLabel_2239"/>
    <style:style style:display-name="WW_CharLFO119LVL4" style:family="paragraph" style:name="WW_CharLFO119LVL4"/>
    <style:style style:display-name="ListLabel 2043" style:family="paragraph" style:name="ListLabel_2043"/>
    <style:style style:display-name="ListLabel 2833" style:family="paragraph" style:name="ListLabel_2833"/>
    <style:style style:display-name="WW_CharLFO89LVL2" style:family="paragraph" style:name="WW_CharLFO89LVL2"/>
    <style:style style:display-name="ListLabel 2151" style:family="paragraph" style:name="ListLabel_2151"/>
    <style:style style:display-name="ListLabel 2198" style:family="paragraph" style:name="ListLabel_2198">
      <style:text-properties fo:font-weight="normal" style:font-weight-asian="normal" style:font-weight-complex="normal"/>
    </style:style>
    <style:style style:display-name="ListLabel 154" style:family="paragraph" style:name="ListLabel_154"/>
    <style:style style:display-name="ListLabel 1897" style:family="paragraph" style:name="ListLabel_1897"/>
    <style:style style:display-name="WW_CharLFO3LVL9" style:family="paragraph" style:name="WW_CharLFO3LVL9"/>
    <style:style style:display-name="WW_CharLFO47LVL7" style:family="paragraph" style:name="WW_CharLFO47LVL7"/>
    <style:style style:display-name="ListLabel 1962" style:family="paragraph" style:name="ListLabel_1962"/>
    <style:style style:display-name="ListLabel 165" style:family="paragraph" style:name="ListLabel_165"/>
    <style:style style:display-name="ListLabel 2652" style:family="paragraph" style:name="ListLabel_2652"/>
    <style:style style:display-name="WW_CharLFO57LVL8" style:family="paragraph" style:name="WW_CharLFO57LVL8"/>
    <style:style style:display-name="ListLabel 2071" style:family="paragraph" style:name="ListLabel_2071"/>
    <style:style style:display-name="WW_CharLFO127LVL1" style:family="paragraph" style:name="WW_CharLFO127LVL1"/>
    <style:style style:display-name="WW_CharLFO72LVL3" style:family="paragraph" style:name="WW_CharLFO72LVL3"/>
    <style:style style:display-name="ListLabel 2883" style:family="paragraph" style:name="ListLabel_2883"/>
    <style:style style:display-name="ListLabel 2334" style:family="paragraph" style:name="ListLabel_2334"/>
    <style:style style:display-name="ListLabel 1965" style:family="paragraph" style:name="ListLabel_1965"/>
    <style:style style:display-name="ListLabel 2498" style:family="paragraph" style:name="ListLabel_2498"/>
    <style:style style:display-name="WW_CharLFO90LVL1" style:family="paragraph" style:name="WW_CharLFO90LVL1"/>
    <style:style style:display-name="ListLabel 2545" style:family="paragraph" style:name="ListLabel_2545"/>
    <style:style style:display-name="ListLabel 1648" style:family="paragraph" style:name="ListLabel_1648"/>
    <style:style style:display-name="ListLabel 2009" style:family="paragraph" style:name="ListLabel_2009"/>
    <style:style style:display-name="ListLabel 2236" style:family="paragraph" style:name="ListLabel_2236"/>
    <style:style style:display-name="ListLabel 1609" style:family="paragraph" style:name="ListLabel_1609"/>
    <style:style style:display-name="ListLabel 1749" style:family="paragraph" style:name="ListLabel_1749"/>
    <style:style style:display-name="WW_CharLFO66LVL7" style:family="paragraph" style:name="WW_CharLFO66LVL7"/>
    <style:style style:display-name="WW_CharLFO148LVL4" style:family="paragraph" style:name="WW_CharLFO148LVL4"/>
    <style:style style:display-name="ListLabel 182" style:family="paragraph" style:name="ListLabel_182"/>
    <style:style style:display-name="ListLabel 1585" style:family="paragraph" style:name="ListLabel_1585">
      <style:text-properties fo:font-family="Times New Roman" fo:font-size="12pt" style:font-name="Times New Roman" style:font-size-asian="12pt" style:font-size-complex="12pt"/>
    </style:style>
    <style:style style:display-name="ListLabel 2771" style:family="paragraph" style:name="ListLabel_2771"/>
    <style:style style:display-name="WW_CharLFO124LVL6" style:family="paragraph" style:name="WW_CharLFO124LVL6"/>
    <style:style style:display-name="WW_CharLFO64LVL7" style:family="paragraph" style:name="WW_CharLFO64LVL7"/>
    <style:style style:display-name="ListLabel 2732" style:family="paragraph" style:name="ListLabel_2732"/>
    <style:style style:display-name="ListLabel 1949" style:family="paragraph" style:name="ListLabel_1949"/>
    <style:style style:display-name="ListLabel 2790" style:family="paragraph" style:name="ListLabel_2790"/>
    <style:style style:display-name="WW_CharLFO8LVL2" style:family="paragraph" style:name="WW_CharLFO8LVL2">
      <style:text-properties fo:font-family="Times New Roman" style:font-name="Times New Roman"/>
    </style:style>
    <style:style style:display-name="WW_CharLFO46LVL7" style:family="paragraph" style:name="WW_CharLFO46LVL7"/>
    <style:style style:display-name="ListLabel 2146" style:family="paragraph" style:name="ListLabel_2146"/>
    <style:style style:display-name="WW_CharLFO74LVL8" style:family="paragraph" style:name="WW_CharLFO74LVL8"/>
    <style:style style:display-name="ListLabel 1948" style:family="paragraph" style:name="ListLabel_1948"/>
    <style:style style:display-name="WW_CharLFO116LVL9" style:family="paragraph" style:name="WW_CharLFO116LVL9"/>
    <style:style style:display-name="WW_CharLFO96LVL3" style:family="paragraph" style:name="WW_CharLFO96LVL3"/>
    <style:style style:display-name="WW_CharLFO43LVL8" style:family="paragraph" style:name="WW_CharLFO43LVL8"/>
    <style:style style:display-name="ListLabel 2266" style:family="paragraph" style:name="ListLabel_2266"/>
    <style:style style:display-name="ListLabel 2268" style:family="paragraph" style:name="ListLabel_2268"/>
    <style:style style:display-name="ListLabel 2141" style:family="paragraph" style:name="ListLabel_2141"/>
    <style:style style:display-name="ListLabel 1868" style:family="paragraph" style:name="ListLabel_1868"/>
    <style:style style:display-name="ListLabel 2325" style:family="paragraph" style:name="ListLabel_2325"/>
    <style:style style:display-name="WW_CharLFO93LVL7" style:family="paragraph" style:name="WW_CharLFO93LVL7"/>
    <style:style style:display-name="ListLabel 210" style:family="paragraph" style:name="ListLabel_210"/>
    <style:style style:display-name="WW_CharLFO2LVL6" style:family="paragraph" style:name="WW_CharLFO2LVL6"/>
    <style:style style:display-name="ListLabel 2265" style:family="paragraph" style:name="ListLabel_2265"/>
    <style:style style:display-name="WW_CharLFO142LVL2" style:family="paragraph" style:name="WW_CharLFO142LVL2">
      <style:text-properties fo:font-weight="normal" style:font-weight-asian="normal" style:font-weight-complex="normal"/>
    </style:style>
    <style:style style:display-name="WW_CharLFO95LVL3" style:family="paragraph" style:name="WW_CharLFO95LVL3"/>
    <style:style style:display-name="ListLabel 2093" style:family="paragraph" style:name="ListLabel_2093"/>
    <style:style style:display-name="ListLabel 2786" style:family="paragraph" style:name="ListLabel_2786"/>
    <style:style style:display-name="ListLabel 2759" style:family="paragraph" style:name="ListLabel_2759"/>
    <style:style style:display-name="ListLabel 2704" style:family="paragraph" style:name="ListLabel_2704"/>
    <style:style style:display-name="ListLabel 2546" style:family="paragraph" style:name="ListLabel_2546"/>
    <style:style style:display-name="ListLabel 2557" style:family="paragraph" style:name="ListLabel_2557"/>
    <style:style style:display-name="ListLabel 177" style:family="paragraph" style:name="ListLabel_177"/>
    <style:style style:display-name="ListLabel 2742" style:family="paragraph" style:name="ListLabel_2742"/>
    <style:style style:display-name="WW_CharLFO84LVL2" style:family="paragraph" style:name="WW_CharLFO84LVL2">
      <style:text-properties fo:font-weight="normal" style:font-weight-asian="normal" style:font-weight-complex="normal"/>
    </style:style>
    <style:style style:display-name="ListLabel 2125" style:family="paragraph" style:name="ListLabel_2125"/>
    <style:style style:display-name="ListLabel 1774" style:family="paragraph" style:name="ListLabel_1774"/>
    <style:style style:display-name="WW_CharLFO38LVL2" style:family="paragraph" style:name="WW_CharLFO38LVL2">
      <style:text-properties fo:font-weight="normal" style:font-weight-asian="normal" style:font-weight-complex="normal"/>
    </style:style>
    <style:style style:display-name="WW_CharLFO142LVL3" style:family="paragraph" style:name="WW_CharLFO142LVL3"/>
    <style:style style:display-name="ListLabel 2475" style:family="paragraph" style:name="ListLabel_2475"/>
    <style:style style:display-name="ListLabel 2026" style:family="paragraph" style:name="ListLabel_2026"/>
    <style:style style:display-name="ListLabel 2443" style:family="paragraph" style:name="ListLabel_2443"/>
    <style:style style:display-name="WW_CharLFO44LVL5" style:family="paragraph" style:name="WW_CharLFO44LVL5"/>
    <style:style style:display-name="ListLabel 2697" style:family="paragraph" style:name="ListLabel_2697"/>
    <style:style style:display-name="ListLabel 2083" style:family="paragraph" style:name="ListLabel_2083"/>
    <style:style style:display-name="ListLabel 2733" style:family="paragraph" style:name="ListLabel_2733"/>
    <style:style style:display-name="ListLabel 2182" style:family="paragraph" style:name="ListLabel_2182"/>
    <style:style style:display-name="ListLabel 2038" style:family="paragraph" style:name="ListLabel_2038"/>
    <style:style style:display-name="ListLabel 1994" style:family="paragraph" style:name="ListLabel_1994"/>
    <style:style style:display-name="WW_CharLFO16LVL2" style:family="paragraph" style:name="WW_CharLFO16LVL2"/>
    <style:style style:display-name="ListLabel 2607" style:family="paragraph" style:name="ListLabel_2607"/>
    <style:style style:display-name="WW_CharLFO122LVL3" style:family="paragraph" style:name="WW_CharLFO122LVL3"/>
    <style:style style:display-name="WW_CharLFO150LVL5" style:family="paragraph" style:name="WW_CharLFO150LVL5"/>
    <style:style style:display-name="ListLabel 173" style:family="paragraph" style:name="ListLabel_173"/>
    <style:style style:display-name="ListLabel 1787" style:family="paragraph" style:name="ListLabel_1787"/>
    <style:style style:display-name="ListLabel 1671" style:family="paragraph" style:name="ListLabel_1671"/>
    <style:style style:display-name="ListLabel 1601" style:family="paragraph" style:name="ListLabel_1601"/>
    <style:style style:display-name="ListLabel 2355" style:family="paragraph" style:name="ListLabel_2355"/>
    <style:style style:display-name="ListLabel 2262" style:family="paragraph" style:name="ListLabel_2262"/>
    <style:style style:display-name="WW_CharLFO65LVL8" style:family="paragraph" style:name="WW_CharLFO65LVL8"/>
    <style:style style:display-name="WW_CharLFO41LVL5" style:family="paragraph" style:name="WW_CharLFO41LVL5"/>
    <style:style style:display-name="ListLabel 1717" style:family="paragraph" style:name="ListLabel_1717"/>
    <style:style style:display-name="ListLabel 146" style:family="paragraph" style:name="ListLabel_146"/>
    <style:style style:display-name="WW_CharLFO62LVL2" style:family="paragraph" style:name="WW_CharLFO62LVL2">
      <style:text-properties fo:font-weight="normal" style:font-weight-asian="normal" style:font-weight-complex="normal"/>
    </style:style>
    <style:style style:display-name="ListLabel 1766" style:family="paragraph" style:name="ListLabel_1766">
      <style:text-properties fo:font-weight="normal" style:font-weight-asian="normal" style:font-weight-complex="normal"/>
    </style:style>
    <style:style style:display-name="ListLabel 191" style:family="paragraph" style:name="ListLabel_191"/>
    <style:style style:display-name="WW_CharLFO89LVL3" style:family="paragraph" style:name="WW_CharLFO89LVL3"/>
    <style:style style:display-name="ListLabel 2696" style:family="paragraph" style:name="ListLabel_2696"/>
    <style:style style:display-name="WW_CharLFO42LVL7" style:family="paragraph" style:name="WW_CharLFO42LVL7"/>
    <style:style style:display-name="WW_CharLFO129LVL9" style:family="paragraph" style:name="WW_CharLFO129LVL9"/>
    <style:style style:display-name="ListLabel 1716" style:family="paragraph" style:name="ListLabel_1716"/>
    <style:style style:display-name="ListLabel 1635" style:family="paragraph" style:name="ListLabel_1635"/>
    <style:style style:display-name="ListLabel 2798" style:family="paragraph" style:name="ListLabel_2798"/>
    <style:style style:display-name="ListLabel 1780" style:family="paragraph" style:name="ListLabel_1780"/>
    <style:style style:display-name="ListLabel 2150" style:family="paragraph" style:name="ListLabel_2150"/>
    <style:style style:display-name="ListLabel 2165" style:family="paragraph" style:name="ListLabel_2165"/>
    <style:style style:display-name="WW_CharLFO152LVL1" style:family="paragraph" style:name="WW_CharLFO152LVL1"/>
    <style:style style:display-name="WW_CharLFO10LVL9" style:family="paragraph" style:name="WW_CharLFO10LVL9"/>
    <style:style style:display-name="ListLabel 2388" style:family="paragraph" style:name="ListLabel_2388"/>
    <style:style style:display-name="ListLabel 1764" style:family="paragraph" style:name="ListLabel_1764"/>
    <style:style style:display-name="WW_CharLFO118LVL6" style:family="paragraph" style:name="WW_CharLFO118LVL6"/>
    <style:style style:display-name="ListLabel 2851" style:family="paragraph" style:name="ListLabel_2851"/>
    <style:style style:display-name="ListLabel 2550" style:family="paragraph" style:name="ListLabel_2550"/>
    <style:style style:display-name="ListLabel 2018" style:family="paragraph" style:name="ListLabel_2018"/>
    <style:style style:display-name="WW_CharLFO75LVL1" style:family="paragraph" style:name="WW_CharLFO75LVL1"/>
    <style:style style:display-name="WW_CharLFO4LVL8" style:family="paragraph" style:name="WW_CharLFO4LVL8"/>
    <style:style style:display-name="ListLabel 2260" style:family="paragraph" style:name="ListLabel_2260"/>
    <style:style style:display-name="ListLabel 1954" style:family="paragraph" style:name="ListLabel_1954"/>
    <style:style style:display-name="ListLabel 1867" style:family="paragraph" style:name="ListLabel_1867"/>
    <style:style style:display-name="WW_CharLFO47LVL3" style:family="paragraph" style:name="WW_CharLFO47LVL3"/>
    <style:style style:display-name="ListLabel 2869" style:family="paragraph" style:name="ListLabel_2869"/>
    <style:style style:display-name="WW_CharLFO128LVL7" style:family="paragraph" style:name="WW_CharLFO128LVL7"/>
    <style:style style:display-name="ListLabel 2086" style:family="paragraph" style:name="ListLabel_2086"/>
    <style:style style:display-name="WW_CharLFO74LVL7" style:family="paragraph" style:name="WW_CharLFO74LVL7"/>
    <style:style style:display-name="ListLabel 2482" style:family="paragraph" style:name="ListLabel_2482"/>
    <style:style style:display-name="ListLabel 2370" style:family="paragraph" style:name="ListLabel_2370"/>
    <style:style style:display-name="WW_CharLFO42LVL6" style:family="paragraph" style:name="WW_CharLFO42LVL6"/>
    <style:style style:display-name="ListLabel 2659" style:family="paragraph" style:name="ListLabel_2659"/>
    <style:style style:display-name="WW_CharLFO122LVL5" style:family="paragraph" style:name="WW_CharLFO122LVL5"/>
    <style:style style:display-name="ListLabel 2017" style:family="paragraph" style:name="ListLabel_2017"/>
    <style:style style:display-name="ListLabel 1798" style:family="paragraph" style:name="ListLabel_1798"/>
    <style:style style:display-name="ListLabel 205" style:family="paragraph" style:name="ListLabel_205">
      <style:text-properties fo:font-family="Calibri" style:font-name="Calibri"/>
    </style:style>
    <style:style style:display-name="WW_CharLFO49LVL5" style:family="paragraph" style:name="WW_CharLFO49LVL5"/>
    <style:style style:display-name="ListLabel 2488" style:family="paragraph" style:name="ListLabel_2488"/>
    <style:style style:display-name="ListLabel 2431" style:family="paragraph" style:name="ListLabel_2431"/>
    <style:style style:display-name="ListLabel 1699" style:family="paragraph" style:name="ListLabel_1699"/>
    <style:style style:display-name="WW_CharLFO56LVL1" style:family="paragraph" style:name="WW_CharLFO56LVL1"/>
    <style:style style:display-name="WW_CharLFO52LVL3" style:family="paragraph" style:name="WW_CharLFO52LVL3"/>
    <style:style style:display-name="WW_CharLFO45LVL9" style:family="paragraph" style:name="WW_CharLFO45LVL9"/>
    <style:style style:display-name="ListLabel 2145" style:family="paragraph" style:name="ListLabel_2145"/>
    <style:style style:display-name="ListLabel 1836" style:family="paragraph" style:name="ListLabel_1836"/>
    <style:style style:display-name="ListLabel 2810" style:family="paragraph" style:name="ListLabel_2810"/>
    <style:style style:display-name="ListLabel 2836" style:family="paragraph" style:name="ListLabel_2836"/>
    <style:style style:display-name="ListLabel 2312" style:family="paragraph" style:name="ListLabel_2312"/>
    <style:style style:display-name="WW_CharLFO87LVL6" style:family="paragraph" style:name="WW_CharLFO87LVL6"/>
    <style:style style:display-name="ListLabel 2257" style:family="paragraph" style:name="ListLabel_2257"/>
    <style:style style:display-name="WW_CharLFO70LVL5" style:family="paragraph" style:name="WW_CharLFO70LVL5"/>
    <style:style style:display-name="ListLabel 2828" style:family="paragraph" style:name="ListLabel_2828">
      <style:text-properties fo:font-weight="normal" style:font-weight-asian="normal" style:font-weight-complex="normal"/>
    </style:style>
    <style:style style:display-name="ListLabel 2104" style:family="paragraph" style:name="ListLabel_2104"/>
    <style:style style:display-name="ListLabel 1958" style:family="paragraph" style:name="ListLabel_1958"/>
    <style:style style:display-name="WW_CharLFO41LVL6" style:family="paragraph" style:name="WW_CharLFO41LVL6"/>
    <style:style style:display-name="ListLabel 2821" style:family="paragraph" style:name="ListLabel_2821"/>
    <style:style style:display-name="WW_CharLFO87LVL2" style:family="paragraph" style:name="WW_CharLFO87LVL2"/>
    <style:style style:display-name="ListLabel 2326" style:family="paragraph" style:name="ListLabel_2326"/>
    <style:style style:display-name="ListLabel 2205" style:family="paragraph" style:name="ListLabel_2205"/>
    <style:style style:display-name="ListLabel 1939" style:family="paragraph" style:name="ListLabel_1939"/>
    <style:style style:display-name="ListLabel 2816" style:family="paragraph" style:name="ListLabel_2816"/>
    <style:style style:display-name="WW_CharLFO9LVL2" style:family="paragraph" style:name="WW_CharLFO9LVL2">
      <style:text-properties fo:font-family="Times New Roman" style:font-name="Times New Roman"/>
    </style:style>
    <style:style style:display-name="WW_CharLFO51LVL7" style:family="paragraph" style:name="WW_CharLFO51LVL7"/>
    <style:style style:display-name="WW_CharLFO132LVL1" style:family="paragraph" style:name="WW_CharLFO132LVL1">
      <style:text-properties fo:font-family="Times New Roman" style:font-name="Times New Roman"/>
    </style:style>
    <style:style style:display-name="ListLabel 1567" style:family="paragraph" style:name="ListLabel_1567"/>
    <style:style style:display-name="ListLabel 2457" style:family="paragraph" style:name="ListLabel_2457"/>
    <style:style style:display-name="ListLabel 2000" style:family="paragraph" style:name="ListLabel_2000"/>
    <style:style style:display-name="ListLabel 2052" style:family="paragraph" style:name="ListLabel_2052"/>
    <style:style style:display-name="WW_CharLFO113LVL4" style:family="paragraph" style:name="WW_CharLFO113LVL4"/>
    <style:style style:display-name="WW_CharLFO93LVL1" style:family="paragraph" style:name="WW_CharLFO93LVL1"/>
    <style:style style:display-name="ListLabel 2006" style:family="paragraph" style:name="ListLabel_2006"/>
    <style:style style:display-name="WW_CharLFO46LVL1" style:family="paragraph" style:name="WW_CharLFO46LVL1"/>
    <style:style style:display-name="WW_CharLFO119LVL7" style:family="paragraph" style:name="WW_CharLFO119LVL7"/>
    <style:style style:display-name="ListLabel 2826" style:family="paragraph" style:name="ListLabel_2826"/>
    <style:style style:display-name="ListLabel 2665" style:family="paragraph" style:name="ListLabel_2665"/>
    <style:style style:display-name="WW_CharLFO60LVL2" style:family="paragraph" style:name="WW_CharLFO60LVL2">
      <style:text-properties fo:font-weight="normal" style:font-weight-asian="normal" style:font-weight-complex="normal"/>
    </style:style>
    <style:style style:display-name="ListLabel 1829" style:family="paragraph" style:name="ListLabel_1829">
      <style:text-properties fo:font-weight="normal" style:font-weight-asian="normal" style:font-weight-complex="normal"/>
    </style:style>
    <style:style style:display-name="WW_CharLFO119LVL8" style:family="paragraph" style:name="WW_CharLFO119LVL8"/>
    <style:style style:display-name="ListLabel 2835" style:family="paragraph" style:name="ListLabel_2835"/>
    <style:style style:display-name="ListLabel 2316" style:family="paragraph" style:name="ListLabel_2316"/>
    <style:style style:display-name="WW_CharLFO88LVL8" style:family="paragraph" style:name="WW_CharLFO88LVL8"/>
    <style:style style:display-name="WW_CharLFO117LVL3" style:family="paragraph" style:name="WW_CharLFO117LVL3"/>
    <style:style style:display-name="ListLabel 1710" style:family="paragraph" style:name="ListLabel_1710"/>
    <style:style style:display-name="WW_CharLFO120LVL2" style:family="paragraph" style:name="WW_CharLFO120LVL2"/>
    <style:style style:display-name="ListLabel 2893" style:family="paragraph" style:name="ListLabel_2893"/>
    <style:style style:display-name="WW_CharLFO3LVL7" style:family="paragraph" style:name="WW_CharLFO3LVL7"/>
    <style:style style:display-name="ListLabel 2002" style:family="paragraph" style:name="ListLabel_2002"/>
    <style:style style:display-name="ListLabel 2734" style:family="paragraph" style:name="ListLabel_2734"/>
    <style:style style:display-name="ListLabel 2884" style:family="paragraph" style:name="ListLabel_2884"/>
    <style:style style:display-name="ListLabel 2492" style:family="paragraph" style:name="ListLabel_2492"/>
    <style:style style:display-name="ListLabel 2844" style:family="paragraph" style:name="ListLabel_2844"/>
    <style:style style:display-name="ListLabel 2075" style:family="paragraph" style:name="ListLabel_2075"/>
    <style:style style:display-name="WW_CharLFO63LVL9" style:family="paragraph" style:name="WW_CharLFO63LVL9"/>
    <style:style style:display-name="WW_CharLFO55LVL2" style:family="paragraph" style:name="WW_CharLFO55LVL2"/>
    <style:style style:display-name="ListLabel 1711" style:family="paragraph" style:name="ListLabel_1711"/>
    <style:style style:display-name="ListLabel 1838" style:family="paragraph" style:name="ListLabel_1838">
      <style:text-properties fo:font-weight="normal" style:font-weight-asian="normal" style:font-weight-complex="normal"/>
    </style:style>
    <style:style style:display-name="ListLabel 2706" style:family="paragraph" style:name="ListLabel_2706"/>
    <style:style style:display-name="ListLabel 2106" style:family="paragraph" style:name="ListLabel_2106"/>
    <style:style style:display-name="WW_CharLFO116LVL7" style:family="paragraph" style:name="WW_CharLFO116LVL7"/>
    <style:style style:display-name="WW_CharLFO88LVL7" style:family="paragraph" style:name="WW_CharLFO88LVL7"/>
    <style:style style:display-name="ListLabel 2462" style:family="paragraph" style:name="ListLabel_2462"/>
    <style:style style:display-name="ListLabel 2152" style:family="paragraph" style:name="ListLabel_2152"/>
    <style:style style:display-name="ListLabel 2233" style:family="paragraph" style:name="ListLabel_2233"/>
    <style:style style:display-name="WW_CharLFO158LVL2" style:family="paragraph" style:name="WW_CharLFO158LVL2">
      <style:text-properties fo:font-weight="normal" style:font-weight-asian="normal" style:font-weight-complex="normal"/>
    </style:style>
    <style:style style:display-name="WW_CharLFO66LVL1" style:family="paragraph" style:name="WW_CharLFO66LVL1"/>
    <style:style style:display-name="ListLabel 2089" style:family="paragraph" style:name="ListLabel_2089"/>
    <style:style style:display-name="ListLabel 1876" style:family="paragraph" style:name="ListLabel_1876"/>
    <style:style style:display-name="ListLabel 1811" style:family="paragraph" style:name="ListLabel_1811">
      <style:text-properties fo:font-weight="normal" style:font-weight-asian="normal" style:font-weight-complex="normal"/>
    </style:style>
    <style:style style:display-name="WW_CharLFO68LVL2" style:family="paragraph" style:name="WW_CharLFO68LVL2"/>
    <style:style style:display-name="ListLabel 1808" style:family="paragraph" style:name="ListLabel_1808"/>
    <style:style style:display-name="WW_CharLFO152LVL3" style:family="paragraph" style:name="WW_CharLFO152LVL3"/>
    <style:style style:display-name="ListLabel 2185" style:family="paragraph" style:name="ListLabel_2185"/>
    <style:style style:display-name="ListLabel 2519" style:family="paragraph" style:name="ListLabel_2519"/>
    <style:style style:display-name="WW_CharLFO94LVL5" style:family="paragraph" style:name="WW_CharLFO94LVL5"/>
    <style:style style:display-name="ListLabel 2287" style:family="paragraph" style:name="ListLabel_2287"/>
    <style:style style:display-name="WW_CharLFO101LVL3" style:family="paragraph" style:name="WW_CharLFO101LVL3"/>
    <style:style style:display-name="ListLabel 1616" style:family="paragraph" style:name="ListLabel_1616"/>
    <style:style style:display-name="ListLabel 2310" style:family="paragraph" style:name="ListLabel_2310"/>
    <style:style style:display-name="ListLabel 2843" style:family="paragraph" style:name="ListLabel_2843"/>
    <style:style style:display-name="ListLabel 1951" style:family="paragraph" style:name="ListLabel_1951"/>
    <style:style style:display-name="ListLabel 2255" style:family="paragraph" style:name="ListLabel_2255"/>
    <style:style style:display-name="WW_CharLFO70LVL9" style:family="paragraph" style:name="WW_CharLFO70LVL9"/>
    <style:style style:display-name="WW_CharLFO74LVL1" style:family="paragraph" style:name="WW_CharLFO74LVL1"/>
    <style:style style:display-name="WW_CharLFO123LVL7" style:family="paragraph" style:name="WW_CharLFO123LVL7"/>
    <style:style style:default-outline-level="5" style:display-name="Heading 5" style:family="paragraph" style:list-style-name="" style:name="Heading_5" style:next-style-name="Standard">
      <style:paragraph-properties fo:margin-bottom="6pt" fo:margin-top="6pt" fo:orphans="2" fo:text-align="justify" fo:widows="2"/>
      <style:text-properties fo:font-family="XO Thames" fo:font-size="11pt" fo:font-weight="bold" style:font-name="XO Thames" style:font-size-asian="11pt" style:font-size-complex="11pt" style:font-weight-asian="bold" style:font-weight-complex="bold"/>
    </style:style>
    <style:style style:display-name="WW_CharLFO122LVL6" style:family="paragraph" style:name="WW_CharLFO122LVL6"/>
    <style:style style:display-name="WW_CharLFO34LVL2" style:family="paragraph" style:name="WW_CharLFO34LVL2">
      <style:text-properties fo:font-weight="normal" style:font-weight-asian="normal" style:font-weight-complex="normal"/>
    </style:style>
    <style:style style:display-name="ListLabel 1653" style:family="paragraph" style:name="ListLabel_1653"/>
    <style:style style:display-name="ListLabel 2864" style:family="paragraph" style:name="ListLabel_2864">
      <style:text-properties fo:font-weight="normal" style:font-weight-asian="normal" style:font-weight-complex="normal"/>
    </style:style>
    <style:style style:display-name="WW_CharLFO148LVL8" style:family="paragraph" style:name="WW_CharLFO148LVL8"/>
    <style:style style:display-name="ListLabel 2620" style:family="paragraph" style:name="ListLabel_2620"/>
    <style:style style:display-name="WW_CharLFO10LVL2" style:family="paragraph" style:name="WW_CharLFO10LVL2"/>
    <style:style style:display-name="ListLabel 2181" style:family="paragraph" style:name="ListLabel_2181"/>
    <style:style style:display-name="ListLabel 2797" style:family="paragraph" style:name="ListLabel_2797"/>
    <style:style style:display-name="ListLabel 1790" style:family="paragraph" style:name="ListLabel_1790"/>
    <style:style style:display-name="ListLabel 198" style:family="paragraph" style:name="ListLabel_198"/>
    <style:style style:display-name="ListLabel 1845" style:family="paragraph" style:name="ListLabel_1845"/>
    <style:style style:display-name="ListLabel 2614" style:family="paragraph" style:name="ListLabel_2614"/>
    <style:style style:display-name="ListLabel 2613" style:family="paragraph" style:name="ListLabel_2613"/>
    <style:style style:display-name="ListLabel 1944" style:family="paragraph" style:name="ListLabel_1944"/>
    <style:style style:display-name="WW_CharLFO115LVL6" style:family="paragraph" style:name="WW_CharLFO115LVL6"/>
    <style:style style:display-name="ListLabel 2608" style:family="paragraph" style:name="ListLabel_2608"/>
    <style:style style:display-name="WW_CharLFO92LVL5" style:family="paragraph" style:name="WW_CharLFO92LVL5"/>
    <style:style style:display-name="ListLabel 2623" style:family="paragraph" style:name="ListLabel_2623"/>
    <style:style style:display-name="ListLabel 149" style:family="paragraph" style:name="ListLabel_149"/>
    <style:style style:display-name="ListLabel 1577" style:family="paragraph" style:name="ListLabel_1577"/>
    <style:style style:display-name="ListLabel 2764" style:family="paragraph" style:name="ListLabel_2764"/>
    <style:style style:display-name="ListLabel 2793" style:family="paragraph" style:name="ListLabel_2793"/>
    <style:style style:display-name="WW_CharLFO4LVL6" style:family="paragraph" style:name="WW_CharLFO4LVL6"/>
    <style:style style:display-name="WW_CharLFO65LVL2" style:family="paragraph" style:name="WW_CharLFO65LVL2"/>
    <style:style style:display-name="ListLabel 1843" style:family="paragraph" style:name="ListLabel_1843"/>
    <style:style style:display-name="WW_CharLFO41LVL2" style:family="paragraph" style:name="WW_CharLFO41LVL2"/>
    <style:style style:display-name="ListLabel 2143" style:family="paragraph" style:name="ListLabel_2143"/>
    <style:style style:display-name="ListLabel 1784" style:family="paragraph" style:name="ListLabel_1784">
      <style:text-properties fo:font-weight="normal" style:font-weight-asian="normal" style:font-weight-complex="normal"/>
    </style:style>
    <style:style style:display-name="ListLabel 2109" style:family="paragraph" style:name="ListLabel_2109"/>
    <style:style style:display-name="WW_CharLFO113LVL3" style:family="paragraph" style:name="WW_CharLFO113LVL3"/>
    <style:style style:display-name="WW_CharLFO118LVL4" style:family="paragraph" style:name="WW_CharLFO118LVL4"/>
    <style:style style:display-name="ListLabel 1714" style:family="paragraph" style:name="ListLabel_1714"/>
    <style:style style:display-name="WW_CharLFO51LVL3" style:family="paragraph" style:name="WW_CharLFO51LVL3"/>
    <style:style style:display-name="ListLabel 2373" style:family="paragraph" style:name="ListLabel_2373"/>
    <style:style style:display-name="ListLabel 2819" style:family="paragraph" style:name="ListLabel_2819"/>
    <style:style style:display-name="ListLabel 2751" style:family="paragraph" style:name="ListLabel_2751"/>
    <style:style style:display-name="ListLabel 1743" style:family="paragraph" style:name="ListLabel_1743"/>
    <style:style style:display-name="WW_CharLFO49LVL8" style:family="paragraph" style:name="WW_CharLFO49LVL8"/>
    <style:style style:display-name="WW_CharLFO115LVL7" style:family="paragraph" style:name="WW_CharLFO115LVL7"/>
    <style:style style:display-name="WW_CharLFO89LVL9" style:family="paragraph" style:name="WW_CharLFO89LVL9"/>
    <style:style style:display-name="WW_CharLFO130LVL5" style:family="paragraph" style:name="WW_CharLFO130LVL5">
      <style:text-properties fo:font-family="Calibri" style:font-name="Calibri"/>
    </style:style>
    <style:style style:display-name="WW_CharLFO152LVL2" style:family="paragraph" style:name="WW_CharLFO152LVL2"/>
    <style:style style:display-name="ListLabel 2291" style:family="paragraph" style:name="ListLabel_2291"/>
    <style:style style:display-name="ListLabel 2130" style:family="paragraph" style:name="ListLabel_2130"/>
    <style:style style:display-name="ListLabel 1935" style:family="paragraph" style:name="ListLabel_1935"/>
    <style:style style:display-name="WW_CharLFO113LVL6" style:family="paragraph" style:name="WW_CharLFO113LVL6"/>
    <style:style style:display-name="ListLabel 2585" style:family="paragraph" style:name="ListLabel_2585"/>
    <style:style style:display-name="ListLabel 2617" style:family="paragraph" style:name="ListLabel_2617"/>
    <style:style style:display-name="ListLabel 1786" style:family="paragraph" style:name="ListLabel_1786"/>
    <style:style style:display-name="ListLabel 1857" style:family="paragraph" style:name="ListLabel_1857"/>
    <style:style style:display-name="WW_CharLFO28LVL3" style:family="paragraph" style:name="WW_CharLFO28LVL3"/>
    <style:style style:display-name="WW_CharLFO56LVL7" style:family="paragraph" style:name="WW_CharLFO56LVL7"/>
    <style:style style:display-name="ListLabel 1852" style:family="paragraph" style:name="ListLabel_1852"/>
    <style:style style:display-name="WW_CharLFO60LVL3" style:family="paragraph" style:name="WW_CharLFO60LVL3"/>
    <style:style style:display-name="ListLabel 1942" style:family="paragraph" style:name="ListLabel_1942"/>
    <style:style style:display-name="ListLabel 1802" style:family="paragraph" style:name="ListLabel_1802">
      <style:text-properties fo:font-weight="normal" style:font-weight-asian="normal" style:font-weight-complex="normal"/>
    </style:style>
    <style:style style:display-name="ListLabel 2201" style:family="paragraph" style:name="ListLabel_2201"/>
    <style:style style:display-name="WW_CharLFO117LVL5" style:family="paragraph" style:name="WW_CharLFO117LVL5"/>
    <style:style style:display-name="ListLabel 2705" style:family="paragraph" style:name="ListLabel_2705"/>
    <style:style style:display-name="ListLabel 1627" style:family="paragraph" style:name="ListLabel_1627"/>
    <style:style style:display-name="WW_CharLFO118LVL3" style:family="paragraph" style:name="WW_CharLFO118LVL3"/>
    <style:style style:display-name="ListLabel 1878" style:family="paragraph" style:name="ListLabel_1878"/>
    <style:style style:display-name="ListLabel 2200" style:family="paragraph" style:name="ListLabel_2200"/>
    <style:style style:display-name="WW_CharLFO57LVL9" style:family="paragraph" style:name="WW_CharLFO57LVL9"/>
    <style:style style:display-name="ListLabel 2752" style:family="paragraph" style:name="ListLabel_2752"/>
    <style:style style:display-name="WW_CharLFO121LVL6" style:family="paragraph" style:name="WW_CharLFO121LVL6"/>
    <style:style style:display-name="ListLabel 2542" style:family="paragraph" style:name="ListLabel_2542"/>
    <style:style style:display-name="ListLabel 2295" style:family="paragraph" style:name="ListLabel_2295"/>
    <style:style style:display-name="WW_CharLFO70LVL8" style:family="paragraph" style:name="WW_CharLFO70LVL8"/>
    <style:style style:display-name="ListLabel 2027" style:family="paragraph" style:name="ListLabel_2027"/>
    <style:style style:display-name="WW_CharLFO121LVL2" style:family="paragraph" style:name="WW_CharLFO121LVL2"/>
    <style:style style:display-name="ListLabel 1924" style:family="paragraph" style:name="ListLabel_1924"/>
    <style:style style:display-name="ListLabel 2556" style:family="paragraph" style:name="ListLabel_2556"/>
    <style:style style:display-name="WW_CharLFO123LVL3" style:family="paragraph" style:name="WW_CharLFO123LVL3"/>
    <style:style style:display-name="WW_CharLFO4LVL7" style:family="paragraph" style:name="WW_CharLFO4LVL7"/>
    <style:style style:display-name="WW_CharLFO90LVL3" style:family="paragraph" style:name="WW_CharLFO90LVL3"/>
    <style:style style:display-name="WW_CharLFO1LVL8" style:family="paragraph" style:name="WW_CharLFO1LVL8"/>
    <style:style style:display-name="WW_CharLFO61LVL2" style:family="paragraph" style:name="WW_CharLFO61LVL2">
      <style:text-properties fo:font-weight="normal" style:font-weight-asian="normal" style:font-weight-complex="normal"/>
    </style:style>
    <style:style style:default-outline-level="1" style:display-name="Heading 1" style:family="paragraph" style:list-style-name="" style:name="Heading_1" style:next-style-name="Standard">
      <style:paragraph-properties fo:margin-bottom="6pt" fo:margin-top="6pt" fo:orphans="2" fo:text-align="justify" fo:widows="2"/>
      <style:text-properties fo:font-family="XO Thames" fo:font-size="16pt" fo:font-weight="bold" style:font-name="XO Thames" style:font-size-asian="16pt" style:font-size-complex="16pt" style:font-weight-asian="bold" style:font-weight-complex="bold"/>
    </style:style>
    <style:style style:display-name="WW_CharLFO88LVL2" style:family="paragraph" style:name="WW_CharLFO88LVL2"/>
    <style:style style:display-name="WW_CharLFO46LVL2" style:family="paragraph" style:name="WW_CharLFO46LVL2"/>
    <style:style style:display-name="ListLabel 2481" style:family="paragraph" style:name="ListLabel_2481"/>
    <style:style style:display-name="WW_CharLFO46LVL5" style:family="paragraph" style:name="WW_CharLFO46LVL5"/>
    <style:style style:display-name="ListLabel 2452" style:family="paragraph" style:name="ListLabel_2452"/>
    <style:style style:display-name="ListLabel 2714" style:family="paragraph" style:name="ListLabel_2714"/>
    <style:style style:display-name="ListLabel 2845" style:family="paragraph" style:name="ListLabel_2845"/>
    <style:style style:display-name="ListLabel 1663" style:family="paragraph" style:name="ListLabel_1663"/>
    <style:style style:display-name="ListLabel 2229" style:family="paragraph" style:name="ListLabel_2229"/>
    <style:style style:display-name="ListLabel 2484" style:family="paragraph" style:name="ListLabel_2484"/>
    <style:style style:display-name="ListLabel 1911" style:family="paragraph" style:name="ListLabel_1911"/>
    <style:style style:display-name="ListLabel 2777" style:family="paragraph" style:name="ListLabel_2777"/>
    <style:style style:display-name="ListLabel 1996" style:family="paragraph" style:name="ListLabel_1996"/>
    <style:style style:display-name="ListLabel 2412" style:family="paragraph" style:name="ListLabel_2412"/>
    <style:style style:display-name="WW_CharLFO147LVL2" style:family="paragraph" style:name="WW_CharLFO147LVL2">
      <style:text-properties fo:font-weight="normal" style:font-weight-asian="normal" style:font-weight-complex="normal"/>
    </style:style>
    <style:style style:display-name="ListLabel 2440" style:family="paragraph" style:name="ListLabel_2440"/>
    <style:style style:display-name="WW_CharLFO114LVL9" style:family="paragraph" style:name="WW_CharLFO114LVL9"/>
    <style:style style:display-name="ListLabel 2446" style:family="paragraph" style:name="ListLabel_2446"/>
    <style:style style:display-name="ListLabel 2238" style:family="paragraph" style:name="ListLabel_2238"/>
    <style:style style:display-name="ListLabel 1628" style:family="paragraph" style:name="ListLabel_1628"/>
    <style:style style:display-name="ListLabel 2867" style:family="paragraph" style:name="ListLabel_2867"/>
    <style:style style:display-name="ListLabel 2309" style:family="paragraph" style:name="ListLabel_2309"/>
    <style:style style:display-name="WW_CharLFO36LVL2" style:family="paragraph" style:name="WW_CharLFO36LVL2">
      <style:text-properties fo:font-weight="normal" style:font-weight-asian="normal" style:font-weight-complex="normal"/>
    </style:style>
    <style:style style:display-name="ListLabel 2242" style:family="paragraph" style:name="ListLabel_2242"/>
    <style:style style:display-name="ListLabel 2609" style:family="paragraph" style:name="ListLabel_2609"/>
    <style:style style:display-name="WW_CharLFO45LVL2" style:family="paragraph" style:name="WW_CharLFO45LVL2"/>
    <style:style style:display-name="WW_CharLFO95LVL1" style:family="paragraph" style:name="WW_CharLFO95LVL1"/>
    <style:style style:display-name="ListLabel 1642" style:family="paragraph" style:name="ListLabel_1642"/>
    <style:style style:display-name="ListLabel 2024" style:family="paragraph" style:name="ListLabel_2024"/>
    <style:style style:display-name="ListLabel 1947" style:family="paragraph" style:name="ListLabel_1947"/>
    <style:style style:display-name="ListLabel 1610" style:family="paragraph" style:name="ListLabel_1610"/>
    <style:style style:display-name="WW_CharLFO10LVL3" style:family="paragraph" style:name="WW_CharLFO10LVL3"/>
    <style:style style:display-name="ListLabel 1928" style:family="paragraph" style:name="ListLabel_1928"/>
    <style:style style:display-name="ListLabel 2716" style:family="paragraph" style:name="ListLabel_2716"/>
    <style:style style:display-name="WW_CharLFO33LVL3" style:family="paragraph" style:name="WW_CharLFO33LVL3"/>
    <style:style style:display-name="ListLabel 2395" style:family="paragraph" style:name="ListLabel_2395"/>
    <style:style style:display-name="WW_CharLFO78LVL5" style:family="paragraph" style:name="WW_CharLFO78LVL5"/>
    <style:style style:display-name="ListLabel 1754" style:family="paragraph" style:name="ListLabel_1754"/>
    <style:style style:display-name="WW_CharLFO26LVL2" style:family="paragraph" style:name="WW_CharLFO26LVL2">
      <style:text-properties fo:font-weight="normal" style:font-weight-asian="normal" style:font-weight-complex="normal"/>
    </style:style>
    <style:style style:display-name="ListLabel 1905" style:family="paragraph" style:name="ListLabel_1905"/>
    <style:style style:display-name="ListLabel 2838" style:family="paragraph" style:name="ListLabel_2838"/>
    <style:style style:display-name="ListLabel 2691" style:family="paragraph" style:name="ListLabel_2691"/>
    <style:style style:display-name="WW_CharLFO127LVL2" style:family="paragraph" style:name="WW_CharLFO127LVL2"/>
    <style:style style:display-name="WW_CharLFO71LVL6" style:family="paragraph" style:name="WW_CharLFO71LVL6"/>
    <style:style style:display-name="ListLabel 2087" style:family="paragraph" style:name="ListLabel_2087"/>
    <style:style style:display-name="WW_CharLFO148LVL2" style:family="paragraph" style:name="WW_CharLFO148LVL2"/>
    <style:style style:display-name="ListLabel 1619" style:family="paragraph" style:name="ListLabel_1619"/>
    <style:style style:display-name="ListLabel 2307" style:family="paragraph" style:name="ListLabel_2307"/>
    <style:style style:display-name="ListLabel 2116" style:family="paragraph" style:name="ListLabel_2116"/>
    <style:style style:display-name="ListLabel 2254" style:family="paragraph" style:name="ListLabel_2254"/>
    <style:style style:display-name="Index" style:family="paragraph" style:name="Index" style:next-style-name="Standard" style:parent-style-name="Standard"/>
    <style:style style:display-name="WW_CharLFO5LVL2" style:family="paragraph" style:name="WW_CharLFO5LVL2">
      <style:text-properties fo:font-family="Times New Roman" style:font-name="Times New Roman"/>
    </style:style>
    <style:style style:display-name="ListLabel 2640" style:family="paragraph" style:name="ListLabel_2640"/>
    <style:style style:display-name="ListLabel 1646" style:family="paragraph" style:name="ListLabel_1646"/>
    <style:style style:display-name="ListLabel 126" style:family="paragraph" style:name="ListLabel_126"/>
    <style:style style:display-name="ListLabel 2324" style:family="paragraph" style:name="ListLabel_2324"/>
    <style:style style:display-name="ListLabel 1678" style:family="paragraph" style:name="ListLabel_1678"/>
    <style:style style:display-name="ListLabel 2049" style:family="paragraph" style:name="ListLabel_2049"/>
    <style:style style:display-name="ListLabel 1655" style:family="paragraph" style:name="ListLabel_1655"/>
    <style:style style:display-name="ListLabel 2329" style:family="paragraph" style:name="ListLabel_2329"/>
    <style:style style:display-name="ListLabel 2753" style:family="paragraph" style:name="ListLabel_2753"/>
    <style:style style:display-name="ListLabel 2101" style:family="paragraph" style:name="ListLabel_2101"/>
    <style:style style:display-name="WW_CharLFO15LVL3" style:family="paragraph" style:name="WW_CharLFO15LVL3"/>
    <style:style style:display-name="WW_CharLFO48LVL4" style:family="paragraph" style:name="WW_CharLFO48LVL4"/>
    <style:style style:display-name="ListLabel 2381" style:family="paragraph" style:name="ListLabel_2381"/>
    <style:style style:display-name="WW_CharLFO43LVL1" style:family="paragraph" style:name="WW_CharLFO43LVL1"/>
    <style:style style:display-name="ListLabel 1990" style:family="paragraph" style:name="ListLabel_1990"/>
    <style:style style:display-name="ListLabel 2703" style:family="paragraph" style:name="ListLabel_2703"/>
    <style:style style:display-name="WW_CharLFO113LVL1" style:family="paragraph" style:name="WW_CharLFO113LVL1"/>
    <style:style style:display-name="ListLabel 2327" style:family="paragraph" style:name="ListLabel_2327"/>
    <style:style style:display-name="WW_CharLFO120LVL9" style:family="paragraph" style:name="WW_CharLFO120LVL9"/>
    <style:style style:display-name="ListLabel 1631" style:family="paragraph" style:name="ListLabel_1631"/>
    <style:style style:display-name="ListLabel 2862" style:family="paragraph" style:name="ListLabel_2862"/>
    <style:style style:display-name="WW_CharLFO2LVL3" style:family="paragraph" style:name="WW_CharLFO2LVL3"/>
    <style:style style:display-name="ListLabel 213" style:family="paragraph" style:name="ListLabel_213"/>
    <style:style style:display-name="ListLabel 1782" style:family="paragraph" style:name="ListLabel_1782"/>
    <style:style style:display-name="ListLabel 1618" style:family="paragraph" style:name="ListLabel_1618"/>
    <style:style style:display-name="ListLabel 2635" style:family="paragraph" style:name="ListLabel_2635"/>
    <style:style style:display-name="ListLabel 2068" style:family="paragraph" style:name="ListLabel_2068"/>
    <style:style style:display-name="WW_CharLFO127LVL4" style:family="paragraph" style:name="WW_CharLFO127LVL4"/>
    <style:style style:display-name="WW_CharLFO124LVL9" style:family="paragraph" style:name="WW_CharLFO124LVL9"/>
    <style:style style:display-name="ListLabel 2782" style:family="paragraph" style:name="ListLabel_2782"/>
    <style:style style:display-name="ListLabel 2576" style:family="paragraph" style:name="ListLabel_2576"/>
    <style:style style:display-name="ListLabel 2538" style:family="paragraph" style:name="ListLabel_2538"/>
    <style:style style:display-name="WW_CharLFO88LVL9" style:family="paragraph" style:name="WW_CharLFO88LVL9"/>
    <style:style style:display-name="ListLabel 2062" style:family="paragraph" style:name="ListLabel_2062"/>
    <style:style style:display-name="ListLabel 2846" style:family="paragraph" style:name="ListLabel_2846">
      <style:text-properties fo:font-weight="normal" style:font-weight-asian="normal" style:font-weight-complex="normal"/>
    </style:style>
    <style:style style:display-name="Internet link" style:family="paragraph" style:name="Internet_link">
      <style:text-properties fo:color="#0000FF" style:text-underline-style="solid">
        <co:theme-color>
          <value>
            <rgba>0000FFFF</rgba>
          </value>
        </co:theme-color>
      </style:text-properties>
    </style:style>
    <style:style style:display-name="Footnote" style:family="paragraph" style:name="Footnote">
      <style:paragraph-properties fo:margin-left="0pt" fo:orphans="2" fo:text-align="justify" fo:text-indent="42.5448pt" fo:widows="2"/>
      <style:text-properties fo:font-family="XO Thames" fo:font-size="11pt" style:font-name="XO Thames" style:font-size-asian="11pt" style:font-size-complex="11pt"/>
    </style:style>
    <style:style style:display-name="WW_CharLFO115LVL4" style:family="paragraph" style:name="WW_CharLFO115LVL4"/>
    <style:style style:display-name="ListLabel 155" style:family="paragraph" style:name="ListLabel_155"/>
    <style:style style:display-name="ListLabel 2464" style:family="paragraph" style:name="ListLabel_2464"/>
    <style:style style:display-name="ListLabel 1708" style:family="paragraph" style:name="ListLabel_1708"/>
    <style:style style:display-name="WW_CharLFO78LVL8" style:family="paragraph" style:name="WW_CharLFO78LVL8"/>
    <style:style style:display-name="ListLabel 2578" style:family="paragraph" style:name="ListLabel_2578"/>
    <style:style style:display-name="WW_CharLFO65LVL4" style:family="paragraph" style:name="WW_CharLFO65LVL4"/>
    <style:style style:display-name="ListLabel 2368" style:family="paragraph" style:name="ListLabel_2368"/>
    <style:style style:display-name="Text body" style:family="paragraph" style:name="Text_body" style:next-style-name="Standard" style:parent-style-name="Standard">
      <style:paragraph-properties fo:line-height="115%" fo:margin-bottom="6.9984pt" fo:orphans="2" fo:widows="2"/>
    </style:style>
    <style:style style:display-name="WW_CharLFO129LVL2" style:family="paragraph" style:name="WW_CharLFO129LVL2"/>
    <style:style style:display-name="ListLabel 2114" style:family="paragraph" style:name="ListLabel_2114"/>
    <style:style style:display-name="WW_CharLFO76LVL4" style:family="paragraph" style:name="WW_CharLFO76LVL4"/>
    <style:style style:display-name="WW_CharLFO160LVL2" style:family="paragraph" style:name="WW_CharLFO160LVL2">
      <style:text-properties fo:font-weight="normal" style:font-weight-asian="normal" style:font-weight-complex="normal"/>
    </style:style>
    <style:style style:display-name="ListLabel 2333" style:family="paragraph" style:name="ListLabel_2333"/>
    <style:style style:display-name="ListLabel 2445" style:family="paragraph" style:name="ListLabel_2445"/>
    <style:style style:display-name="WW_CharLFO87LVL4" style:family="paragraph" style:name="WW_CharLFO87LVL4"/>
    <style:style style:display-name="ListLabel 2357" style:family="paragraph" style:name="ListLabel_2357"/>
    <style:style style:display-name="Contents 1" style:family="paragraph" style:name="Contents_1" style:next-style-name="Standard">
      <style:paragraph-properties fo:margin-left="0pt" fo:orphans="2" fo:text-align="start" fo:text-indent="0pt" fo:widows="2"/>
      <style:text-properties fo:font-family="XO Thames" fo:font-size="14pt" fo:font-weight="bold" style:font-name="XO Thames" style:font-size-asian="14pt" style:font-size-complex="14pt" style:font-weight-asian="bold" style:font-weight-complex="bold"/>
    </style:style>
    <style:style style:display-name="WW_CharLFO53LVL8" style:family="paragraph" style:name="WW_CharLFO53LVL8"/>
    <style:style style:display-name="ListLabel 129" style:family="paragraph" style:name="ListLabel_129"/>
    <style:style style:display-name="ListLabel 2792" style:family="paragraph" style:name="ListLabel_2792"/>
    <style:style style:display-name="ListLabel 2654" style:family="paragraph" style:name="ListLabel_2654"/>
    <style:style style:display-name="ListLabel 2453" style:family="paragraph" style:name="ListLabel_2453"/>
    <style:style style:display-name="ListLabel 1859" style:family="paragraph" style:name="ListLabel_1859"/>
    <style:style style:display-name="ListLabel 2247" style:family="paragraph" style:name="ListLabel_2247"/>
    <style:style style:display-name="WW_CharLFO56LVL2" style:family="paragraph" style:name="WW_CharLFO56LVL2"/>
    <style:style style:display-name="ListLabel 2571" style:family="paragraph" style:name="ListLabel_2571"/>
    <style:style style:display-name="WW_CharLFO75LVL4" style:family="paragraph" style:name="WW_CharLFO75LVL4"/>
    <style:style style:display-name="WW_CharLFO115LVL8" style:family="paragraph" style:name="WW_CharLFO115LVL8"/>
    <style:style style:display-name="WW_CharLFO44LVL9" style:family="paragraph" style:name="WW_CharLFO44LVL9"/>
    <style:style style:display-name="WW_CharLFO68LVL7" style:family="paragraph" style:name="WW_CharLFO68LVL7"/>
    <style:style style:display-name="ListLabel 2330" style:family="paragraph" style:name="ListLabel_2330"/>
    <style:style style:display-name="ListLabel 1879" style:family="paragraph" style:name="ListLabel_1879"/>
    <style:style style:display-name="ListLabel 2872" style:family="paragraph" style:name="ListLabel_2872"/>
    <style:style style:display-name="WW_CharLFO93LVL4" style:family="paragraph" style:name="WW_CharLFO93LVL4"/>
    <style:style style:display-name="ListLabel 2577" style:family="paragraph" style:name="ListLabel_2577"/>
    <style:style style:display-name="ListLabel 2280" style:family="paragraph" style:name="ListLabel_2280"/>
    <style:style style:display-name="ListLabel 2688" style:family="paragraph" style:name="ListLabel_2688"/>
    <style:style style:display-name="ListLabel 1888" style:family="paragraph" style:name="ListLabel_1888"/>
    <style:style style:display-name="ListLabel 2532" style:family="paragraph" style:name="ListLabel_2532"/>
    <style:style style:display-name="ListLabel 2253" style:family="paragraph" style:name="ListLabel_2253"/>
    <style:style style:display-name="ListLabel 1967" style:family="paragraph" style:name="ListLabel_1967"/>
    <style:style style:display-name="WW_CharLFO128LVL4" style:family="paragraph" style:name="WW_CharLFO128LVL4"/>
    <style:style style:display-name="ListLabel 2250" style:family="paragraph" style:name="ListLabel_2250"/>
    <style:style style:display-name="WW_CharLFO125LVL7" style:family="paragraph" style:name="WW_CharLFO125LVL7"/>
    <style:style style:display-name="WW_CharLFO87LVL7" style:family="paragraph" style:name="WW_CharLFO87LVL7"/>
    <style:style style:display-name="WW_CharLFO43LVL6" style:family="paragraph" style:name="WW_CharLFO43LVL6"/>
    <style:style style:display-name="ListLabel 2788" style:family="paragraph" style:name="ListLabel_2788"/>
    <style:style style:display-name="WW_CharLFO11LVL7" style:family="paragraph" style:name="WW_CharLFO11LVL7"/>
    <style:style style:display-name="WW_CharLFO45LVL8" style:family="paragraph" style:name="WW_CharLFO45LVL8"/>
    <style:style style:display-name="ListLabel 2509" style:family="paragraph" style:name="ListLabel_2509"/>
    <style:style style:display-name="ListLabel 147" style:family="paragraph" style:name="ListLabel_147"/>
    <style:style style:display-name="ListLabel 1586" style:family="paragraph" style:name="ListLabel_1586">
      <style:text-properties fo:font-family="Times New Roman" style:font-name="Times New Roman"/>
    </style:style>
    <style:style style:display-name="ListLabel 2378" style:family="paragraph" style:name="ListLabel_2378">
      <style:text-properties fo:font-weight="normal" style:font-weight-asian="normal" style:font-weight-complex="normal"/>
    </style:style>
    <style:style style:display-name="WW_CharLFO92LVL9" style:family="paragraph" style:name="WW_CharLFO92LVL9"/>
    <style:style style:display-name="WW_CharLFO128LVL8" style:family="paragraph" style:name="WW_CharLFO128LVL8"/>
    <style:style style:display-name="WW_CharLFO1LVL3" style:family="paragraph" style:name="WW_CharLFO1LVL3"/>
    <style:style style:display-name="ListLabel 1794" style:family="paragraph" style:name="ListLabel_1794"/>
    <style:style style:display-name="ListLabel 2158" style:family="paragraph" style:name="ListLabel_2158"/>
    <style:style style:display-name="ListLabel 2455" style:family="paragraph" style:name="ListLabel_2455"/>
    <style:style style:display-name="WW_CharLFO148LVL5" style:family="paragraph" style:name="WW_CharLFO148LVL5"/>
    <style:style style:display-name="WW_CharLFO98LVL3" style:family="paragraph" style:name="WW_CharLFO98LVL3"/>
    <style:style style:display-name="Header and Footer" style:family="paragraph" style:name="Header_and_Footer" style:next-style-name="Standard" style:parent-style-name="Standard">
      <style:paragraph-properties>
        <style:tab-stops>
          <style:tab-stop style:leader-style="none" style:position="240.948pt" style:type="center"/>
          <style:tab-stop style:leader-style="none" style:position="481.896pt" style:type="right"/>
        </style:tab-stops>
      </style:paragraph-properties>
    </style:style>
    <style:style style:display-name="WW_CharLFO123LVL2" style:family="paragraph" style:name="WW_CharLFO123LVL2"/>
    <style:style style:display-name="WW_CharLFO155LVL3" style:family="paragraph" style:name="WW_CharLFO155LVL3"/>
    <style:style style:display-name="ListLabel 2522" style:family="paragraph" style:name="ListLabel_2522"/>
    <style:style style:display-name="ListLabel 184" style:family="paragraph" style:name="ListLabel_184"/>
    <style:style style:display-name="ListLabel 1689" style:family="paragraph" style:name="ListLabel_1689"/>
    <style:style style:display-name="ListLabel 2293" style:family="paragraph" style:name="ListLabel_2293"/>
    <style:style style:display-name="ListLabel 2030" style:family="paragraph" style:name="ListLabel_2030"/>
    <style:style style:display-name="ListLabel 2604" style:family="paragraph" style:name="ListLabel_2604"/>
    <style:style style:display-name="WW_CharLFO76LVL3" style:family="paragraph" style:name="WW_CharLFO76LVL3"/>
    <style:style style:display-name="ListLabel 2758" style:family="paragraph" style:name="ListLabel_2758"/>
    <style:style style:display-name="WW_CharLFO3LVL1" style:family="paragraph" style:name="WW_CharLFO3LVL1"/>
    <style:style style:display-name="ListLabel 2668" style:family="paragraph" style:name="ListLabel_2668"/>
    <style:style style:display-name="ListLabel 2687" style:family="paragraph" style:name="ListLabel_2687"/>
    <style:style style:display-name="ListLabel 1738" style:family="paragraph" style:name="ListLabel_1738"/>
    <style:style style:display-name="WW_CharLFO64LVL6" style:family="paragraph" style:name="WW_CharLFO64LVL6"/>
    <style:style style:display-name="WW_CharLFO80LVL2" style:family="paragraph" style:name="WW_CharLFO80LVL2">
      <style:text-properties fo:font-weight="normal" style:font-weight-asian="normal" style:font-weight-complex="normal"/>
    </style:style>
    <style:style style:display-name="ListLabel 1968" style:family="paragraph" style:name="ListLabel_1968"/>
    <style:style style:display-name="ListLabel 1692" style:family="paragraph" style:name="ListLabel_1692"/>
    <style:style style:display-name="WW_CharLFO31LVL3" style:family="paragraph" style:name="WW_CharLFO31LVL3"/>
    <style:style style:display-name="WW_CharLFO91LVL5" style:family="paragraph" style:name="WW_CharLFO91LVL5"/>
    <style:style style:display-name="ListLabel 2090" style:family="paragraph" style:name="ListLabel_2090"/>
    <style:style style:display-name="ListLabel 1679" style:family="paragraph" style:name="ListLabel_1679"/>
    <style:style style:display-name="ListLabel 2097" style:family="paragraph" style:name="ListLabel_2097"/>
    <style:style style:display-name="ListLabel 2784" style:family="paragraph" style:name="ListLabel_2784"/>
    <style:style style:display-name="ListLabel 2568" style:family="paragraph" style:name="ListLabel_2568"/>
    <style:style style:display-name="ListLabel 1856" style:family="paragraph" style:name="ListLabel_1856">
      <style:text-properties fo:font-weight="normal" style:font-weight-asian="normal" style:font-weight-complex="normal"/>
    </style:style>
    <style:style style:display-name="ListLabel 2269" style:family="paragraph" style:name="ListLabel_2269"/>
    <style:style style:display-name="ListLabel 183" style:family="paragraph" style:name="ListLabel_183"/>
    <style:style style:display-name="ListLabel 1767" style:family="paragraph" style:name="ListLabel_1767"/>
    <style:style style:display-name="ListLabel 2300" style:family="paragraph" style:name="ListLabel_2300"/>
    <style:style style:display-name="ListLabel 176" style:family="paragraph" style:name="ListLabel_176"/>
    <style:style style:display-name="WW_CharLFO117LVL9" style:family="paragraph" style:name="WW_CharLFO117LVL9"/>
    <style:style style:display-name="ListLabel 2602" style:family="paragraph" style:name="ListLabel_2602"/>
    <style:style style:display-name="Table Heading" style:family="paragraph" style:name="Table_Heading" style:next-style-name="Table_Contents" style:parent-style-name="Table_Contents">
      <style:paragraph-properties fo:orphans="2" fo:text-align="center" fo:widows="2"/>
      <style:text-properties fo:font-weight="bold" style:font-weight-asian="bold" style:font-weight-complex="bold"/>
    </style:style>
    <style:style style:display-name="WW_CharLFO95LVL5" style:family="paragraph" style:name="WW_CharLFO95LVL5"/>
    <style:style style:display-name="WW_CharLFO55LVL4" style:family="paragraph" style:name="WW_CharLFO55LVL4"/>
    <style:style style:display-name="ListLabel 2054" style:family="paragraph" style:name="ListLabel_2054">
      <style:text-properties fo:font-weight="normal" style:font-weight-asian="normal" style:font-weight-complex="normal"/>
    </style:style>
    <style:style style:display-name="ListLabel 2738" style:family="paragraph" style:name="ListLabel_2738">
      <style:text-properties fo:font-weight="normal" style:font-weight-asian="normal" style:font-weight-complex="normal"/>
    </style:style>
    <style:style style:display-name="WW_CharLFO4LVL9" style:family="paragraph" style:name="WW_CharLFO4LVL9"/>
    <style:style style:display-name="ListLabel 171" style:family="paragraph" style:name="ListLabel_171"/>
    <style:style style:display-name="WW_CharLFO118LVL5" style:family="paragraph" style:name="WW_CharLFO118LVL5"/>
    <style:style style:display-name="ListLabel 1978" style:family="paragraph" style:name="ListLabel_1978"/>
    <style:style style:display-name="ListLabel 1721" style:family="paragraph" style:name="ListLabel_1721"/>
    <style:style style:display-name="WW_CharLFO40LVL3" style:family="paragraph" style:name="WW_CharLFO40LVL3"/>
    <style:style style:display-name="ListLabel 2429" style:family="paragraph" style:name="ListLabel_2429"/>
    <style:style style:display-name="WW_CharLFO51LVL5" style:family="paragraph" style:name="WW_CharLFO51LVL5"/>
    <style:style style:display-name="WW_CharLFO47LVL6" style:family="paragraph" style:name="WW_CharLFO47LVL6"/>
    <style:style style:display-name="ListLabel 1723" style:family="paragraph" style:name="ListLabel_1723"/>
    <style:style style:display-name="ListLabel 2297" style:family="paragraph" style:name="ListLabel_2297"/>
    <style:style style:display-name="ListLabel 2270" style:family="paragraph" style:name="ListLabel_2270"/>
    <style:style style:display-name="ListLabel 2337" style:family="paragraph" style:name="ListLabel_2337"/>
    <style:style style:display-name="ListLabel 2209" style:family="paragraph" style:name="ListLabel_2209"/>
    <style:style style:display-name="WW_CharLFO81LVL3" style:family="paragraph" style:name="WW_CharLFO81LVL3"/>
    <style:style style:display-name="WW_CharLFO145LVL3" style:family="paragraph" style:name="WW_CharLFO145LVL3"/>
    <style:style style:display-name="WW_CharLFO50LVL1" style:family="paragraph" style:name="WW_CharLFO50LVL1"/>
    <style:style style:display-name="ListLabel 2107" style:family="paragraph" style:name="ListLabel_2107"/>
    <style:style style:display-name="ListLabel 1921" style:family="paragraph" style:name="ListLabel_1921"/>
    <style:style style:display-name="ListLabel 2511" style:family="paragraph" style:name="ListLabel_2511"/>
    <style:style style:display-name="WW_CharLFO89LVL7" style:family="paragraph" style:name="WW_CharLFO89LVL7"/>
    <style:style style:display-name="ListLabel 2624" style:family="paragraph" style:name="ListLabel_2624"/>
    <style:style style:display-name="WW_CharLFO88LVL5" style:family="paragraph" style:name="WW_CharLFO88LVL5"/>
    <style:style style:display-name="ListLabel 2390" style:family="paragraph" style:name="ListLabel_2390"/>
    <style:style style:display-name="ListLabel 2139" style:family="paragraph" style:name="ListLabel_2139"/>
    <style:style style:display-name="WW_CharLFO58LVL3" style:family="paragraph" style:name="WW_CharLFO58LVL3"/>
    <style:style style:display-name="ListLabel 2523" style:family="paragraph" style:name="ListLabel_2523"/>
    <style:style style:display-name="ListLabel 2628" style:family="paragraph" style:name="ListLabel_2628"/>
    <style:style style:display-name="ListLabel 2409" style:family="paragraph" style:name="ListLabel_2409"/>
    <style:style style:display-name="WW_CharLFO67LVL3" style:family="paragraph" style:name="WW_CharLFO67LVL3"/>
    <style:style style:display-name="WW_CharLFO120LVL1" style:family="paragraph" style:name="WW_CharLFO120LVL1"/>
    <style:style style:display-name="WW_CharLFO47LVL5" style:family="paragraph" style:name="WW_CharLFO47LVL5"/>
    <style:style style:display-name="WW_CharLFO151LVL2" style:family="paragraph" style:name="WW_CharLFO151LVL2"/>
    <style:style style:display-name="WW_CharLFO47LVL9" style:family="paragraph" style:name="WW_CharLFO47LVL9"/>
    <style:style style:display-name="WW_CharLFO31LVL2" style:family="paragraph" style:name="WW_CharLFO31LVL2">
      <style:text-properties fo:font-weight="normal" style:font-weight-asian="normal" style:font-weight-complex="normal"/>
    </style:style>
    <style:style style:display-name="ListLabel 2841" style:family="paragraph" style:name="ListLabel_2841"/>
    <style:style style:display-name="ListLabel 2094" style:family="paragraph" style:name="ListLabel_2094"/>
    <style:style style:display-name="WW_CharLFO1LVL9" style:family="paragraph" style:name="WW_CharLFO1LVL9"/>
    <style:style style:display-name="WW_CharLFO72LVL8" style:family="paragraph" style:name="WW_CharLFO72LVL8"/>
    <style:style style:display-name="WW_CharLFO115LVL3" style:family="paragraph" style:name="WW_CharLFO115LVL3"/>
    <style:style style:display-name="ListLabel 2216" style:family="paragraph" style:name="ListLabel_2216">
      <style:text-properties fo:font-weight="normal" style:font-weight-asian="normal" style:font-weight-complex="normal"/>
    </style:style>
    <style:style style:display-name="ListLabel 1602" style:family="paragraph" style:name="ListLabel_1602"/>
    <style:style style:display-name="ListLabel 1630" style:family="paragraph" style:name="ListLabel_1630">
      <style:text-properties fo:font-family="Calibri" style:font-name="Calibri"/>
    </style:style>
    <style:style style:display-name="ListLabel 2379" style:family="paragraph" style:name="ListLabel_2379"/>
    <style:style style:display-name="ListLabel 1661" style:family="paragraph" style:name="ListLabel_1661"/>
    <style:style style:display-name="WW_CharLFO114LVL1" style:family="paragraph" style:name="WW_CharLFO114LVL1"/>
    <style:style style:display-name="ListLabel 2289" style:family="paragraph" style:name="ListLabel_2289"/>
    <style:style style:display-name="WW_CharLFO159LVL3" style:family="paragraph" style:name="WW_CharLFO159LVL3"/>
    <style:style style:display-name="ListLabel 1702" style:family="paragraph" style:name="ListLabel_1702"/>
    <style:style style:display-name="ListLabel 2830" style:family="paragraph" style:name="ListLabel_2830"/>
    <style:style style:display-name="ListLabel 1571" style:family="paragraph" style:name="ListLabel_1571"/>
    <style:style style:display-name="ListLabel 2566" style:family="paragraph" style:name="ListLabel_2566"/>
    <style:style style:display-name="ListLabel 1736" style:family="paragraph" style:name="ListLabel_1736"/>
    <style:style style:display-name="ListLabel 2796" style:family="paragraph" style:name="ListLabel_2796"/>
    <style:style style:display-name="ListLabel 1624" style:family="paragraph" style:name="ListLabel_1624"/>
    <style:style style:display-name="WW_CharLFO74LVL4" style:family="paragraph" style:name="WW_CharLFO74LVL4"/>
    <style:style style:display-name="ListLabel 2441" style:family="paragraph" style:name="ListLabel_2441">
      <style:text-properties fo:font-weight="normal" style:font-weight-asian="normal" style:font-weight-complex="normal"/>
    </style:style>
    <style:style style:display-name="ListLabel 1765" style:family="paragraph" style:name="ListLabel_1765"/>
    <style:style style:display-name="WW_CharLFO151LVL1" style:family="paragraph" style:name="WW_CharLFO151LVL1"/>
    <style:style style:display-name="ListLabel 1685" style:family="paragraph" style:name="ListLabel_1685"/>
    <style:style style:display-name="WW_CharLFO75LVL8" style:family="paragraph" style:name="WW_CharLFO75LVL8"/>
    <style:style style:display-name="WW_CharLFO123LVL4" style:family="paragraph" style:name="WW_CharLFO123LVL4"/>
    <style:style style:display-name="WW_CharLFO63LVL2" style:family="paragraph" style:name="WW_CharLFO63LVL2"/>
    <style:style style:display-name="ListLabel 2063" style:family="paragraph" style:name="ListLabel_2063">
      <style:text-properties fo:font-weight="normal" style:font-weight-asian="normal" style:font-weight-complex="normal"/>
    </style:style>
    <style:style style:display-name="ListLabel 2642" style:family="paragraph" style:name="ListLabel_2642"/>
    <style:style style:display-name="ListLabel 2480" style:family="paragraph" style:name="ListLabel_2480"/>
    <style:style style:display-name="ListLabel 1593" style:family="paragraph" style:name="ListLabel_1593"/>
    <style:style style:display-name="ListLabel 1805" style:family="paragraph" style:name="ListLabel_1805"/>
    <style:style style:display-name="ListLabel 2536" style:family="paragraph" style:name="ListLabel_2536"/>
    <style:style style:display-name="ListLabel 2666" style:family="paragraph" style:name="ListLabel_2666"/>
    <style:style style:display-name="ListLabel 2153" style:family="paragraph" style:name="ListLabel_2153"/>
    <style:style style:display-name="ListLabel 1632" style:family="paragraph" style:name="ListLabel_1632"/>
    <style:style style:display-name="WW_CharLFO125LVL4" style:family="paragraph" style:name="WW_CharLFO125LVL4"/>
    <style:style style:display-name="ListLabel 218" style:family="paragraph" style:name="ListLabel_218"/>
    <style:style style:display-name="WW_CharLFO35LVL2" style:family="paragraph" style:name="WW_CharLFO35LVL2">
      <style:text-properties fo:font-weight="normal" style:font-weight-asian="normal" style:font-weight-complex="normal"/>
    </style:style>
    <style:style style:display-name="WW_CharLFO126LVL1" style:family="paragraph" style:name="WW_CharLFO126LVL1"/>
    <style:style style:display-name="ListLabel 189" style:family="paragraph" style:name="ListLabel_189"/>
    <style:style style:display-name="WW_CharLFO51LVL9" style:family="paragraph" style:name="WW_CharLFO51LVL9"/>
    <style:style style:display-name="WW_CharLFO150LVL4" style:family="paragraph" style:name="WW_CharLFO150LVL4"/>
    <style:style style:display-name="ListLabel 2105" style:family="paragraph" style:name="ListLabel_2105"/>
    <style:style style:display-name="ListLabel 2451" style:family="paragraph" style:name="ListLabel_2451"/>
    <style:style style:display-name="WW_CharLFO43LVL7" style:family="paragraph" style:name="WW_CharLFO43LVL7"/>
    <style:style style:display-name="WW_CharLFO153LVL2" style:family="paragraph" style:name="WW_CharLFO153LVL2">
      <style:text-properties fo:font-weight="normal" style:font-weight-asian="normal" style:font-weight-complex="normal"/>
    </style:style>
    <style:style style:display-name="Contents 9" style:family="paragraph" style:name="Contents_9" style:next-style-name="Standard">
      <style:paragraph-properties fo:margin-left="80pt" fo:orphans="2" fo:text-align="start" fo:text-indent="0pt" fo:widows="2"/>
      <style:text-properties fo:font-family="XO Thames" fo:font-size="14pt" style:font-name="XO Thames" style:font-size-asian="14pt" style:font-size-complex="14pt"/>
    </style:style>
    <style:style style:display-name="ListLabel 2003" style:family="paragraph" style:name="ListLabel_2003"/>
    <style:style style:display-name="WW_CharLFO95LVL9" style:family="paragraph" style:name="WW_CharLFO95LVL9"/>
    <style:style style:display-name="WW_CharLFO43LVL3" style:family="paragraph" style:name="WW_CharLFO43LVL3"/>
    <style:style style:display-name="WW_CharLFO73LVL2" style:family="paragraph" style:name="WW_CharLFO73LVL2"/>
    <style:style style:display-name="ListLabel 2311" style:family="paragraph" style:name="ListLabel_2311"/>
    <style:style style:display-name="ListLabel 2416" style:family="paragraph" style:name="ListLabel_2416"/>
    <style:style style:display-name="ListLabel 1775" style:family="paragraph" style:name="ListLabel_1775">
      <style:text-properties fo:font-weight="normal" style:font-weight-asian="normal" style:font-weight-complex="normal"/>
    </style:style>
    <style:style style:display-name="ListLabel 2317" style:family="paragraph" style:name="ListLabel_2317"/>
    <style:style style:display-name="ListLabel 2490" style:family="paragraph" style:name="ListLabel_2490"/>
    <style:style style:display-name="ListLabel 1977" style:family="paragraph" style:name="ListLabel_1977"/>
    <style:style style:display-name="ListLabel 217" style:family="paragraph" style:name="ListLabel_217">
      <style:text-properties fo:font-family="Times New Roman" style:font-name="Times New Roman"/>
    </style:style>
    <style:style style:display-name="ListLabel 2646" style:family="paragraph" style:name="ListLabel_2646"/>
    <style:style style:display-name="WW_CharLFO116LVL8" style:family="paragraph" style:name="WW_CharLFO116LVL8"/>
    <style:style style:display-name="WW_CharLFO41LVL4" style:family="paragraph" style:name="WW_CharLFO41LVL4"/>
    <style:style style:display-name="ListLabel 1893" style:family="paragraph" style:name="ListLabel_1893"/>
    <style:style style:display-name="WW_CharLFO12LVL2" style:family="paragraph" style:name="WW_CharLFO12LVL2">
      <style:text-properties fo:font-family="Times New Roman" style:font-name="Times New Roman"/>
    </style:style>
    <style:style style:display-name="WW_CharLFO50LVL9" style:family="paragraph" style:name="WW_CharLFO50LVL9"/>
    <style:style style:display-name="WW_CharLFO54LVL1" style:family="paragraph" style:name="WW_CharLFO54LVL1"/>
    <style:style style:display-name="WW_CharLFO148LVL1" style:family="paragraph" style:name="WW_CharLFO148LVL1"/>
    <style:style style:display-name="ListLabel 2218" style:family="paragraph" style:name="ListLabel_2218"/>
    <style:style style:display-name="ListLabel 2683" style:family="paragraph" style:name="ListLabel_2683"/>
    <style:style style:display-name="ListLabel 2493" style:family="paragraph" style:name="ListLabel_2493"/>
    <style:style style:display-name="ListLabel 2653" style:family="paragraph" style:name="ListLabel_2653"/>
    <style:style style:display-name="WW_CharLFO77LVL4" style:family="paragraph" style:name="WW_CharLFO77LVL4"/>
    <style:style style:display-name="WW_CharLFO53LVL3" style:family="paragraph" style:name="WW_CharLFO53LVL3"/>
    <style:style style:display-name="ListLabel 2489" style:family="paragraph" style:name="ListLabel_2489"/>
    <style:style style:display-name="ListLabel 121" style:family="paragraph" style:name="ListLabel_121"/>
    <style:style style:display-name="ListLabel 2187" style:family="paragraph" style:name="ListLabel_2187"/>
    <style:style style:display-name="ListLabel 1952" style:family="paragraph" style:name="ListLabel_1952"/>
    <style:style style:display-name="ListLabel 2794" style:family="paragraph" style:name="ListLabel_2794"/>
    <style:style style:display-name="WW_CharLFO46LVL9" style:family="paragraph" style:name="WW_CharLFO46LVL9"/>
    <style:style style:display-name="ListLabel 161" style:family="paragraph" style:name="ListLabel_161"/>
    <style:style style:display-name="ListLabel 1973" style:family="paragraph" style:name="ListLabel_1973"/>
    <style:style style:display-name="ListLabel 2533" style:family="paragraph" style:name="ListLabel_2533"/>
    <style:style style:display-name="WW_CharLFO119LVL6" style:family="paragraph" style:name="WW_CharLFO119LVL6"/>
    <style:style style:display-name="ListLabel 2781" style:family="paragraph" style:name="ListLabel_2781"/>
    <style:style style:display-name="ListLabel 1882" style:family="paragraph" style:name="ListLabel_1882"/>
    <style:style style:display-name="ListLabel 1834" style:family="paragraph" style:name="ListLabel_1834"/>
    <style:style style:display-name="WW_CharLFO49LVL6" style:family="paragraph" style:name="WW_CharLFO49LVL6"/>
    <style:style style:display-name="ListLabel 2595" style:family="paragraph" style:name="ListLabel_2595"/>
    <style:style style:display-name="WW_CharLFO11LVL1" style:family="paragraph" style:name="WW_CharLFO11LVL1">
      <style:text-properties fo:font-family="Calibri" style:font-name="Calibri"/>
    </style:style>
    <style:style style:display-name="WW_CharLFO57LVL2" style:family="paragraph" style:name="WW_CharLFO57LVL2"/>
    <style:style style:display-name="WW_CharLFO64LVL2" style:family="paragraph" style:name="WW_CharLFO64LVL2"/>
    <style:style style:display-name="ListLabel 2825" style:family="paragraph" style:name="ListLabel_2825"/>
    <style:style style:display-name="ListLabel 2149" style:family="paragraph" style:name="ListLabel_2149"/>
    <style:style style:display-name="WW_CharLFO74LVL6" style:family="paragraph" style:name="WW_CharLFO74LVL6"/>
    <style:style style:display-name="ListLabel 2433" style:family="paragraph" style:name="ListLabel_2433"/>
    <style:style style:display-name="ListLabel 1830" style:family="paragraph" style:name="ListLabel_1830"/>
    <style:style style:display-name="WW_CharLFO67LVL4" style:family="paragraph" style:name="WW_CharLFO67LVL4"/>
    <style:style style:display-name="ListLabel 2739" style:family="paragraph" style:name="ListLabel_2739"/>
    <style:style style:display-name="ListLabel 1636" style:family="paragraph" style:name="ListLabel_1636"/>
    <style:style style:display-name="ListLabel 1620" style:family="paragraph" style:name="ListLabel_1620"/>
    <style:style style:display-name="ListLabel 1941" style:family="paragraph" style:name="ListLabel_1941"/>
    <style:style style:display-name="ListLabel 2529" style:family="paragraph" style:name="ListLabel_2529"/>
    <style:style style:display-name="WW_CharLFO51LVL6" style:family="paragraph" style:name="WW_CharLFO51LVL6"/>
    <style:style style:display-name="WW_CharLFO127LVL8" style:family="paragraph" style:name="WW_CharLFO127LVL8"/>
    <style:style style:display-name="ListLabel 1735" style:family="paragraph" style:name="ListLabel_1735"/>
    <style:style style:display-name="ListLabel 1997" style:family="paragraph" style:name="ListLabel_1997"/>
    <style:style style:display-name="ListLabel 2849" style:family="paragraph" style:name="ListLabel_2849"/>
    <style:style style:display-name="WW_CharLFO49LVL4" style:family="paragraph" style:name="WW_CharLFO49LVL4"/>
    <style:style style:display-name="ListLabel 2398" style:family="paragraph" style:name="ListLabel_2398"/>
    <style:style style:display-name="WW_CharLFO106LVL2" style:family="paragraph" style:name="WW_CharLFO106LVL2">
      <style:text-properties fo:font-weight="normal" style:font-weight-asian="normal" style:font-weight-complex="normal"/>
    </style:style>
    <style:style style:display-name="ListLabel 1682" style:family="paragraph" style:name="ListLabel_1682"/>
    <style:style style:display-name="ListLabel 2814" style:family="paragraph" style:name="ListLabel_2814"/>
    <style:style style:display-name="ListLabel 2248" style:family="paragraph" style:name="ListLabel_2248"/>
    <style:style style:display-name="WW_CharLFO11LVL3" style:family="paragraph" style:name="WW_CharLFO11LVL3"/>
    <style:style style:display-name="WW_CharLFO1LVL6" style:family="paragraph" style:name="WW_CharLFO1LVL6"/>
    <style:style style:display-name="ListLabel 1926" style:family="paragraph" style:name="ListLabel_1926"/>
    <style:style style:display-name="WW_CharLFO118LVL8" style:family="paragraph" style:name="WW_CharLFO118LVL8"/>
    <style:style style:display-name="WW_CharLFO4LVL5" style:family="paragraph" style:name="WW_CharLFO4LVL5"/>
    <style:style style:display-name="ListLabel 2339" style:family="paragraph" style:name="ListLabel_2339"/>
    <style:style style:display-name="WW_CharLFO57LVL4" style:family="paragraph" style:name="WW_CharLFO57LVL4"/>
    <style:style style:display-name="ListLabel 1909" style:family="paragraph" style:name="ListLabel_1909"/>
    <style:style style:display-name="WW_CharLFO67LVL8" style:family="paragraph" style:name="WW_CharLFO67LVL8"/>
    <style:style style:display-name="ListLabel 2077" style:family="paragraph" style:name="ListLabel_2077"/>
    <style:style style:display-name="ListLabel 1578" style:family="paragraph" style:name="ListLabel_1578"/>
    <style:style style:display-name="WW_CharLFO3LVL6" style:family="paragraph" style:name="WW_CharLFO3LVL6"/>
    <style:style style:display-name="ListLabel 1875" style:family="paragraph" style:name="ListLabel_1875"/>
    <style:style style:display-name="WW_CharLFO116LVL4" style:family="paragraph" style:name="WW_CharLFO116LVL4"/>
    <style:style style:display-name="WW_CharLFO48LVL7" style:family="paragraph" style:name="WW_CharLFO48LVL7"/>
    <style:style style:display-name="ListLabel 118" style:family="paragraph" style:name="ListLabel_118"/>
    <style:style style:display-name="ListLabel 1597" style:family="paragraph" style:name="ListLabel_1597"/>
    <style:style style:display-name="ListLabel 2898" style:family="paragraph" style:name="ListLabel_2898"/>
    <style:style style:display-name="WW_CharLFO99LVL2" style:family="paragraph" style:name="WW_CharLFO99LVL2">
      <style:text-properties fo:font-weight="normal" style:font-weight-asian="normal" style:font-weight-complex="normal"/>
    </style:style>
    <style:style style:display-name="WW_CharLFO51LVL2" style:family="paragraph" style:name="WW_CharLFO51LVL2"/>
    <style:style style:display-name="ListLabel 2132" style:family="paragraph" style:name="ListLabel_2132"/>
    <style:style style:display-name="ListLabel 143" style:family="paragraph" style:name="ListLabel_143"/>
    <style:style style:display-name="ListLabel 1955" style:family="paragraph" style:name="ListLabel_1955"/>
    <style:style style:display-name="WW_CharLFO15LVL9" style:family="paragraph" style:name="WW_CharLFO15LVL9"/>
    <style:style style:display-name="ListLabel 1596" style:family="paragraph" style:name="ListLabel_1596"/>
    <style:style style:display-name="ListLabel 1873" style:family="paragraph" style:name="ListLabel_1873"/>
    <style:style style:display-name="ListLabel 2580" style:family="paragraph" style:name="ListLabel_2580"/>
    <style:style style:display-name="WW_CharLFO147LVL3" style:family="paragraph" style:name="WW_CharLFO147LVL3"/>
    <style:style style:display-name="ListLabel 200" style:family="paragraph" style:name="ListLabel_200">
      <style:text-properties fo:font-family="Calibri" style:font-name="Calibri"/>
    </style:style>
    <style:style style:display-name="WW_CharLFO120LVL7" style:family="paragraph" style:name="WW_CharLFO120LVL7"/>
    <style:style style:display-name="ListLabel 1887" style:family="paragraph" style:name="ListLabel_1887"/>
    <style:style style:display-name="ListLabel 2159" style:family="paragraph" style:name="ListLabel_2159"/>
    <style:style style:display-name="ListLabel 2675" style:family="paragraph" style:name="ListLabel_2675"/>
    <style:style style:display-name="WW_CharLFO149LVL6" style:family="paragraph" style:name="WW_CharLFO149LVL6"/>
    <style:style style:display-name="ListLabel 2736" style:family="paragraph" style:name="ListLabel_2736"/>
    <style:style style:display-name="ListLabel 1580" style:family="paragraph" style:name="ListLabel_1580"/>
    <style:style style:display-name="WW_CharLFO89LVL1" style:family="paragraph" style:name="WW_CharLFO89LVL1"/>
    <style:style style:display-name="ListLabel 2514" style:family="paragraph" style:name="ListLabel_2514"/>
    <style:style style:display-name="WW_CharLFO39LVL8" style:family="paragraph" style:name="WW_CharLFO39LVL8"/>
    <style:style style:display-name="ListLabel 2473" style:family="paragraph" style:name="ListLabel_2473"/>
    <style:style style:display-name="ListLabel 2264" style:family="paragraph" style:name="ListLabel_2264"/>
    <style:style style:display-name="ListLabel 181" style:family="paragraph" style:name="ListLabel_181"/>
    <style:style style:display-name="ListLabel 2354" style:family="paragraph" style:name="ListLabel_2354"/>
    <style:style style:display-name="WW_CharLFO129LVL3" style:family="paragraph" style:name="WW_CharLFO129LVL3"/>
    <style:style style:display-name="ListLabel 2887" style:family="paragraph" style:name="ListLabel_2887"/>
    <style:style style:display-name="ListLabel 2234" style:family="paragraph" style:name="ListLabel_2234">
      <style:text-properties fo:font-weight="normal" style:font-weight-asian="normal" style:font-weight-complex="normal"/>
    </style:style>
    <style:style style:display-name="ListLabel 2391" style:family="paragraph" style:name="ListLabel_2391"/>
    <style:style style:display-name="ListLabel 1797" style:family="paragraph" style:name="ListLabel_1797"/>
    <style:style style:display-name="ListLabel 2874" style:family="paragraph" style:name="ListLabel_2874"/>
    <style:style style:display-name="ListLabel 196" style:family="paragraph" style:name="ListLabel_196"/>
    <style:style style:display-name="WW_CharLFO29LVL3" style:family="paragraph" style:name="WW_CharLFO29LVL3"/>
    <style:style style:display-name="WW_CharLFO72LVL6" style:family="paragraph" style:name="WW_CharLFO72LVL6"/>
    <style:style style:display-name="ListLabel 2726" style:family="paragraph" style:name="ListLabel_2726"/>
    <style:style style:display-name="ListLabel 2682" style:family="paragraph" style:name="ListLabel_2682"/>
    <style:style style:display-name="ListLabel 2700" style:family="paragraph" style:name="ListLabel_2700"/>
    <style:style style:display-name="WW_CharLFO65LVL6" style:family="paragraph" style:name="WW_CharLFO65LVL6"/>
    <style:style style:display-name="ListLabel 2721" style:family="paragraph" style:name="ListLabel_2721"/>
    <style:style style:display-name="ListLabel 1595" style:family="paragraph" style:name="ListLabel_1595">
      <style:text-properties fo:font-family="Times New Roman" style:font-name="Times New Roman"/>
    </style:style>
    <style:style style:display-name="WW_CharLFO64LVL5" style:family="paragraph" style:name="WW_CharLFO64LVL5"/>
    <style:style style:display-name="WW_CharLFO125LVL6" style:family="paragraph" style:name="WW_CharLFO125LVL6"/>
    <style:style style:display-name="ListLabel 2839" style:family="paragraph" style:name="ListLabel_2839"/>
    <style:style style:display-name="ListLabel 2162" style:family="paragraph" style:name="ListLabel_2162"/>
    <style:style style:display-name="ListLabel 2420" style:family="paragraph" style:name="ListLabel_2420"/>
    <style:style style:display-name="WW_CharLFO128LVL5" style:family="paragraph" style:name="WW_CharLFO128LVL5"/>
    <style:style style:display-name="WW_CharLFO30LVL2" style:family="paragraph" style:name="WW_CharLFO30LVL2">
      <style:text-properties fo:font-weight="normal" style:font-weight-asian="normal" style:font-weight-complex="normal"/>
    </style:style>
    <style:style style:display-name="WW_CharLFO66LVL9" style:family="paragraph" style:name="WW_CharLFO66LVL9"/>
    <style:style style:display-name="WW_CharLFO94LVL4" style:family="paragraph" style:name="WW_CharLFO94LVL4"/>
    <style:style style:display-name="ListLabel 2322" style:family="paragraph" style:name="ListLabel_2322"/>
    <style:style style:display-name="ListLabel 2419" style:family="paragraph" style:name="ListLabel_2419"/>
    <style:style style:display-name="WW_CharLFO87LVL9" style:family="paragraph" style:name="WW_CharLFO87LVL9"/>
    <style:style style:display-name="ListLabel 2305" style:family="paragraph" style:name="ListLabel_2305"/>
    <style:style style:display-name="Contents 8" style:family="paragraph" style:name="Contents_8" style:next-style-name="Standard">
      <style:paragraph-properties fo:margin-left="70pt" fo:orphans="2" fo:text-align="start" fo:text-indent="0pt" fo:widows="2"/>
      <style:text-properties fo:font-family="XO Thames" fo:font-size="14pt" style:font-name="XO Thames" style:font-size-asian="14pt" style:font-size-complex="14pt"/>
    </style:style>
    <style:style style:display-name="ListLabel 2070" style:family="paragraph" style:name="ListLabel_2070"/>
    <style:style style:display-name="ListLabel 2053" style:family="paragraph" style:name="ListLabel_2053"/>
    <style:style style:display-name="WW_CharLFO121LVL3" style:family="paragraph" style:name="WW_CharLFO121LVL3"/>
    <style:style style:display-name="ListLabel 2834" style:family="paragraph" style:name="ListLabel_2834"/>
    <style:style style:display-name="ListLabel 2808" style:family="paragraph" style:name="ListLabel_2808"/>
    <style:style style:display-name="ListLabel 1623" style:family="paragraph" style:name="ListLabel_1623"/>
    <style:style style:display-name="ListLabel 1815" style:family="paragraph" style:name="ListLabel_1815"/>
    <style:style style:display-name="WW_CharLFO101LVL2" style:family="paragraph" style:name="WW_CharLFO101LVL2">
      <style:text-properties fo:font-weight="normal" style:font-weight-asian="normal" style:font-weight-complex="normal"/>
    </style:style>
    <style:style style:display-name="WW_CharLFO50LVL7" style:family="paragraph" style:name="WW_CharLFO50LVL7"/>
    <style:style style:display-name="ListLabel 2364" style:family="paragraph" style:name="ListLabel_2364"/>
    <style:style style:display-name="ListLabel 2882" style:family="paragraph" style:name="ListLabel_2882">
      <style:text-properties fo:font-weight="normal" style:font-weight-asian="normal" style:font-weight-complex="normal"/>
    </style:style>
    <style:style style:display-name="ListLabel 2626" style:family="paragraph" style:name="ListLabel_2626"/>
    <style:style style:display-name="WW_CharLFO69LVL9" style:family="paragraph" style:name="WW_CharLFO69LVL9"/>
    <style:style style:display-name="WW_CharLFO48LVL3" style:family="paragraph" style:name="WW_CharLFO48LVL3"/>
    <style:style style:display-name="ListLabel 2184" style:family="paragraph" style:name="ListLabel_2184"/>
    <style:style style:display-name="WW_CharLFO157LVL2" style:family="paragraph" style:name="WW_CharLFO157LVL2">
      <style:text-properties fo:font-weight="normal" style:font-weight-asian="normal" style:font-weight-complex="normal"/>
    </style:style>
    <style:style style:display-name="ListLabel 2876" style:family="paragraph" style:name="ListLabel_2876"/>
    <style:style style:display-name="ListLabel 1770" style:family="paragraph" style:name="ListLabel_1770"/>
    <style:style style:display-name="WW_CharLFO76LVL8" style:family="paragraph" style:name="WW_CharLFO76LVL8"/>
    <style:style style:display-name="ListLabel 1900" style:family="paragraph" style:name="ListLabel_1900"/>
    <style:style style:display-name="WW_CharLFO63LVL1" style:family="paragraph" style:name="WW_CharLFO63LVL1"/>
    <style:style style:display-name="ListLabel 1704" style:family="paragraph" style:name="ListLabel_1704"/>
    <style:style style:display-name="ListLabel 2413" style:family="paragraph" style:name="ListLabel_2413"/>
    <style:style style:display-name="ListLabel 166" style:family="paragraph" style:name="ListLabel_166"/>
    <style:style style:display-name="ListLabel 2386" style:family="paragraph" style:name="ListLabel_2386"/>
    <style:style style:display-name="ListLabel 180" style:family="paragraph" style:name="ListLabel_180"/>
    <style:style style:display-name="ListLabel 1694" style:family="paragraph" style:name="ListLabel_1694"/>
    <style:style style:display-name="WW_CharLFO62LVL3" style:family="paragraph" style:name="WW_CharLFO62LVL3"/>
    <style:style style:display-name="ListLabel 2228" style:family="paragraph" style:name="ListLabel_2228"/>
    <style:style style:display-name="ListLabel 1686" style:family="paragraph" style:name="ListLabel_1686"/>
    <style:style style:display-name="WW_CharLFO121LVL1" style:family="paragraph" style:name="WW_CharLFO121LVL1"/>
    <style:style style:display-name="ListLabel 2454" style:family="paragraph" style:name="ListLabel_2454"/>
    <style:style style:display-name="WW_CharLFO116LVL1" style:family="paragraph" style:name="WW_CharLFO116LVL1"/>
    <style:style style:display-name="WW_CharLFO127LVL3" style:family="paragraph" style:name="WW_CharLFO127LVL3"/>
    <style:style style:display-name="ListLabel 2507" style:family="paragraph" style:name="ListLabel_2507"/>
    <style:style style:display-name="ListLabel 1603" style:family="paragraph" style:name="ListLabel_1603">
      <style:text-properties fo:font-family="Times New Roman" fo:font-size="12pt" style:font-name="Times New Roman" style:font-size-asian="12pt" style:font-size-complex="12pt"/>
    </style:style>
    <style:style style:display-name="ListLabel 136" style:family="paragraph" style:name="ListLabel_136"/>
    <style:style style:display-name="ListLabel 2857" style:family="paragraph" style:name="ListLabel_2857"/>
    <style:style style:display-name="ListLabel 125" style:family="paragraph" style:name="ListLabel_125"/>
    <style:style style:display-name="ListLabel 1759" style:family="paragraph" style:name="ListLabel_1759"/>
    <style:style style:display-name="ListLabel 1622" style:family="paragraph" style:name="ListLabel_1622">
      <style:text-properties fo:font-family="Times New Roman" style:font-name="Times New Roman"/>
    </style:style>
    <style:style style:display-name="ListLabel 1846" style:family="paragraph" style:name="ListLabel_1846"/>
    <style:style style:display-name="WW_CharLFO10LVL8" style:family="paragraph" style:name="WW_CharLFO10LVL8"/>
    <style:style style:display-name="WW_CharLFO78LVL1" style:family="paragraph" style:name="WW_CharLFO78LVL1"/>
    <style:style style:display-name="WW_CharLFO96LVL2" style:family="paragraph" style:name="WW_CharLFO96LVL2">
      <style:text-properties fo:font-weight="normal" style:font-weight-asian="normal" style:font-weight-complex="normal"/>
    </style:style>
    <style:style style:display-name="WW_CharLFO15LVL1" style:family="paragraph" style:name="WW_CharLFO15LVL1">
      <style:text-properties fo:font-family="Calibri" style:font-name="Calibri"/>
    </style:style>
    <style:style style:display-name="ListLabel 1985" style:family="paragraph" style:name="ListLabel_1985"/>
    <style:style style:display-name="ListLabel 2729" style:family="paragraph" style:name="ListLabel_2729">
      <style:text-properties fo:font-weight="normal" style:font-weight-asian="normal" style:font-weight-complex="normal"/>
    </style:style>
    <style:style style:display-name="ListLabel 2801" style:family="paragraph" style:name="ListLabel_2801"/>
    <style:style style:display-name="ListLabel 2591" style:family="paragraph" style:name="ListLabel_2591"/>
    <style:style style:display-name="ListLabel 2438" style:family="paragraph" style:name="ListLabel_2438"/>
    <style:style style:display-name="ListLabel 1865" style:family="paragraph" style:name="ListLabel_1865">
      <style:text-properties fo:font-weight="normal" style:font-weight-asian="normal" style:font-weight-complex="normal"/>
    </style:style>
    <style:style style:display-name="ListLabel 2871" style:family="paragraph" style:name="ListLabel_2871"/>
    <style:style style:display-name="ListLabel 2271" style:family="paragraph" style:name="ListLabel_2271"/>
    <style:style style:display-name="WW_CharLFO66LVL3" style:family="paragraph" style:name="WW_CharLFO66LVL3"/>
    <style:style style:display-name="WW_CharLFO90LVL9" style:family="paragraph" style:name="WW_CharLFO90LVL9"/>
    <style:style style:display-name="ListLabel 2112" style:family="paragraph" style:name="ListLabel_2112"/>
    <style:style style:display-name="ListLabel 2686" style:family="paragraph" style:name="ListLabel_2686"/>
    <style:style style:display-name="ListLabel 2178" style:family="paragraph" style:name="ListLabel_2178"/>
    <style:style style:display-name="ListLabel 1654" style:family="paragraph" style:name="ListLabel_1654"/>
    <style:style style:display-name="WW_CharLFO64LVL8" style:family="paragraph" style:name="WW_CharLFO64LVL8"/>
    <style:style style:display-name="ListLabel 185" style:family="paragraph" style:name="ListLabel_185"/>
    <style:style style:display-name="ListLabel 150" style:family="paragraph" style:name="ListLabel_150"/>
    <style:style style:display-name="WW_CharLFO73LVL1" style:family="paragraph" style:name="WW_CharLFO73LVL1"/>
    <style:style style:display-name="ListLabel 2035" style:family="paragraph" style:name="ListLabel_2035"/>
    <style:style style:display-name="ListLabel 2596" style:family="paragraph" style:name="ListLabel_2596"/>
    <style:style style:display-name="ListLabel 2444" style:family="paragraph" style:name="ListLabel_2444"/>
    <style:style style:display-name="WW_CharLFO68LVL8" style:family="paragraph" style:name="WW_CharLFO68LVL8"/>
    <style:style style:display-name="ListLabel 2715" style:family="paragraph" style:name="ListLabel_2715"/>
    <style:style style:display-name="ListLabel 2382" style:family="paragraph" style:name="ListLabel_2382"/>
    <style:style style:display-name="WW_CharLFO119LVL1" style:family="paragraph" style:name="WW_CharLFO119LVL1"/>
    <style:style style:display-name="ListLabel 2332" style:family="paragraph" style:name="ListLabel_2332"/>
    <style:style style:display-name="ListLabel 2082" style:family="paragraph" style:name="ListLabel_2082"/>
    <style:style style:display-name="WW_CharLFO97LVL2" style:family="paragraph" style:name="WW_CharLFO97LVL2">
      <style:text-properties fo:font-weight="normal" style:font-weight-asian="normal" style:font-weight-complex="normal"/>
    </style:style>
    <style:style style:display-name="WW_CharLFO150LVL2" style:family="paragraph" style:name="WW_CharLFO150LVL2"/>
    <style:style style:display-name="WW_CharLFO49LVL1" style:family="paragraph" style:name="WW_CharLFO49LVL1"/>
    <style:style style:display-name="WW_CharLFO122LVL9" style:family="paragraph" style:name="WW_CharLFO122LVL9"/>
    <style:style style:display-name="ListLabel 1712" style:family="paragraph" style:name="ListLabel_1712"/>
    <style:style style:display-name="WW_CharLFO45LVL6" style:family="paragraph" style:name="WW_CharLFO45LVL6"/>
    <style:style style:display-name="ListLabel 1839" style:family="paragraph" style:name="ListLabel_1839"/>
    <style:style style:display-name="ListLabel 2689" style:family="paragraph" style:name="ListLabel_2689"/>
    <style:style style:display-name="WW_CharLFO146LVL3" style:family="paragraph" style:name="WW_CharLFO146LVL3"/>
    <style:style style:display-name="WW_CharLFO104LVL3" style:family="paragraph" style:name="WW_CharLFO104LVL3"/>
    <style:style style:display-name="WW_CharLFO17LVL3" style:family="paragraph" style:name="WW_CharLFO17LVL3"/>
    <style:style style:display-name="ListLabel 2278" style:family="paragraph" style:name="ListLabel_2278"/>
    <style:style style:display-name="ListLabel 2615" style:family="paragraph" style:name="ListLabel_2615"/>
    <style:style style:display-name="ListLabel 2684" style:family="paragraph" style:name="ListLabel_2684"/>
    <style:style style:display-name="ListLabel 2579" style:family="paragraph" style:name="ListLabel_2579"/>
    <style:style style:display-name="ListLabel 2111" style:family="paragraph" style:name="ListLabel_2111"/>
    <style:style style:display-name="ListLabel 2856" style:family="paragraph" style:name="ListLabel_2856"/>
    <style:style style:display-name="WW_CharLFO85LVL3" style:family="paragraph" style:name="WW_CharLFO85LVL3"/>
    <style:style style:display-name="ListLabel 2840" style:family="paragraph" style:name="ListLabel_2840"/>
    <style:style style:display-name="ListLabel 1625" style:family="paragraph" style:name="ListLabel_1625"/>
    <style:style style:display-name="ListLabel 2157" style:family="paragraph" style:name="ListLabel_2157"/>
    <style:style style:display-name="ListLabel 2531" style:family="paragraph" style:name="ListLabel_2531"/>
    <style:style style:display-name="ListLabel 1884" style:family="paragraph" style:name="ListLabel_1884"/>
    <style:style style:display-name="ListLabel 2346" style:family="paragraph" style:name="ListLabel_2346"/>
    <style:style style:display-name="WW_CharLFO54LVL8" style:family="paragraph" style:name="WW_CharLFO54LVL8"/>
    <style:style style:display-name="WW_CharLFO102LVL3" style:family="paragraph" style:name="WW_CharLFO102LVL3"/>
    <style:style style:display-name="ListLabel 1953" style:family="paragraph" style:name="ListLabel_1953"/>
    <style:style style:display-name="ListLabel 1937" style:family="paragraph" style:name="ListLabel_1937"/>
    <style:style style:display-name="ListLabel 1651" style:family="paragraph" style:name="ListLabel_1651"/>
    <style:style style:display-name="ListLabel 1812" style:family="paragraph" style:name="ListLabel_1812"/>
    <style:style style:display-name="WW_CharLFO3LVL4" style:family="paragraph" style:name="WW_CharLFO3LVL4"/>
    <style:style style:display-name="ListLabel 1835" style:family="paragraph" style:name="ListLabel_1835"/>
    <style:style style:display-name="ListLabel 2711" style:family="paragraph" style:name="ListLabel_2711"/>
    <style:style style:display-name="WW_CharLFO52LVL4" style:family="paragraph" style:name="WW_CharLFO52LVL4"/>
    <style:style style:display-name="ListLabel 216" style:family="paragraph" style:name="ListLabel_216"/>
    <style:style style:display-name="ListLabel 2730" style:family="paragraph" style:name="ListLabel_2730"/>
    <style:style style:display-name="ListLabel 2442" style:family="paragraph" style:name="ListLabel_2442"/>
    <style:style style:display-name="ListLabel 2422" style:family="paragraph" style:name="ListLabel_2422"/>
    <style:style style:display-name="ListLabel 2331" style:family="paragraph" style:name="ListLabel_2331"/>
    <style:style style:display-name="WW_CharLFO1LVL2" style:family="paragraph" style:name="WW_CharLFO1LVL2"/>
    <style:style style:display-name="ListLabel 2351" style:family="paragraph" style:name="ListLabel_2351">
      <style:text-properties fo:font-weight="normal" style:font-weight-asian="normal" style:font-weight-complex="normal"/>
    </style:style>
    <style:style style:display-name="WW_CharLFO90LVL8" style:family="paragraph" style:name="WW_CharLFO90LVL8"/>
    <style:style style:display-name="ListLabel 2315" style:family="paragraph" style:name="ListLabel_2315"/>
    <style:style style:display-name="ListLabel 2724" style:family="paragraph" style:name="ListLabel_2724"/>
    <style:style style:display-name="ListLabel 2117" style:family="paragraph" style:name="ListLabel_2117"/>
    <style:style style:display-name="WW_CharLFO17LVL6" style:family="paragraph" style:name="WW_CharLFO17LVL6"/>
    <style:style style:display-name="WW_CharLFO82LVL2" style:family="paragraph" style:name="WW_CharLFO82LVL2">
      <style:text-properties fo:font-weight="normal" style:font-weight-asian="normal" style:font-weight-complex="normal"/>
    </style:style>
    <style:style style:display-name="ListLabel 1972" style:family="paragraph" style:name="ListLabel_1972"/>
    <style:style style:display-name="ListLabel 2243" style:family="paragraph" style:name="ListLabel_2243">
      <style:text-properties fo:font-weight="normal" style:font-weight-asian="normal" style:font-weight-complex="normal"/>
    </style:style>
    <style:style style:display-name="WW_CharLFO144LVL3" style:family="paragraph" style:name="WW_CharLFO144LVL3"/>
    <style:style style:display-name="ListLabel 1969" style:family="paragraph" style:name="ListLabel_1969"/>
    <style:style style:display-name="ListLabel 120" style:family="paragraph" style:name="ListLabel_120"/>
    <style:style style:display-name="ListLabel 2521" style:family="paragraph" style:name="ListLabel_2521"/>
    <style:style style:display-name="ListLabel 2335" style:family="paragraph" style:name="ListLabel_2335"/>
    <style:style style:display-name="ListLabel 2564" style:family="paragraph" style:name="ListLabel_2564"/>
    <style:style style:display-name="WW_CharLFO3LVL8" style:family="paragraph" style:name="WW_CharLFO3LVL8"/>
    <style:style style:display-name="WW_CharLFO50LVL6" style:family="paragraph" style:name="WW_CharLFO50LVL6"/>
    <style:style style:display-name="ListLabel 1575" style:family="paragraph" style:name="ListLabel_1575"/>
    <style:style style:display-name="ListLabel 1799" style:family="paragraph" style:name="ListLabel_1799"/>
    <style:style style:display-name="ListLabel 2367" style:family="paragraph" style:name="ListLabel_2367"/>
    <style:style style:display-name="ListLabel 2292" style:family="paragraph" style:name="ListLabel_2292"/>
    <style:style style:display-name="WW_CharLFO51LVL1" style:family="paragraph" style:name="WW_CharLFO51LVL1"/>
    <style:style style:display-name="ListLabel 2737" style:family="paragraph" style:name="ListLabel_2737"/>
    <style:style style:display-name="WW_CharLFO102LVL2" style:family="paragraph" style:name="WW_CharLFO102LVL2">
      <style:text-properties fo:font-weight="normal" style:font-weight-asian="normal" style:font-weight-complex="normal"/>
    </style:style>
    <style:style style:display-name="WW_CharLFO48LVL9" style:family="paragraph" style:name="WW_CharLFO48LVL9"/>
    <style:style style:display-name="WW_CharLFO114LVL2" style:family="paragraph" style:name="WW_CharLFO114LVL2"/>
    <style:style style:display-name="ListLabel 2147" style:family="paragraph" style:name="ListLabel_2147"/>
    <style:style style:display-name="ListLabel 2155" style:family="paragraph" style:name="ListLabel_2155"/>
    <style:style style:display-name="WW_CharLFO17LVL1" style:family="paragraph" style:name="WW_CharLFO17LVL1">
      <style:text-properties fo:font-family="Calibri" style:font-name="Calibri"/>
    </style:style>
    <style:style style:display-name="ListLabel 2631" style:family="paragraph" style:name="ListLabel_2631"/>
    <style:style style:display-name="WW_CharLFO113LVL7" style:family="paragraph" style:name="WW_CharLFO113LVL7"/>
    <style:style style:display-name="ListLabel 2450" style:family="paragraph" style:name="ListLabel_2450"/>
    <style:style style:display-name="ListLabel 2340" style:family="paragraph" style:name="ListLabel_2340"/>
    <style:style style:display-name="WW_CharLFO55LVL3" style:family="paragraph" style:name="WW_CharLFO55LVL3"/>
    <style:style style:display-name="ListLabel 2421" style:family="paragraph" style:name="ListLabel_2421"/>
    <style:style style:display-name="ListLabel 1757" style:family="paragraph" style:name="ListLabel_1757"/>
    <style:style style:display-name="ListLabel 2562" style:family="paragraph" style:name="ListLabel_2562"/>
    <style:style style:display-name="ListLabel 1806" style:family="paragraph" style:name="ListLabel_1806"/>
    <style:style style:display-name="ListLabel 2166" style:family="paragraph" style:name="ListLabel_2166"/>
    <style:style style:display-name="ListLabel 2561" style:family="paragraph" style:name="ListLabel_2561"/>
    <style:style style:display-name="ListLabel 2458" style:family="paragraph" style:name="ListLabel_2458"/>
    <style:style style:display-name="ListLabel 2770" style:family="paragraph" style:name="ListLabel_2770"/>
    <style:style style:display-name="WW_CharLFO98LVL2" style:family="paragraph" style:name="WW_CharLFO98LVL2">
      <style:text-properties fo:font-weight="normal" style:font-weight-asian="normal" style:font-weight-complex="normal"/>
    </style:style>
    <style:style style:display-name="ListLabel 1604" style:family="paragraph" style:name="ListLabel_1604">
      <style:text-properties fo:font-family="Times New Roman" style:font-name="Times New Roman"/>
    </style:style>
    <style:style style:display-name="WW_CharLFO124LVL1" style:family="paragraph" style:name="WW_CharLFO124LVL1"/>
    <style:style style:display-name="WW_CharLFO29LVL2" style:family="paragraph" style:name="WW_CharLFO29LVL2">
      <style:text-properties fo:font-weight="normal" style:font-weight-asian="normal" style:font-weight-complex="normal"/>
    </style:style>
    <style:style style:display-name="WW_CharLFO1LVL7" style:family="paragraph" style:name="WW_CharLFO1LVL7"/>
    <style:style style:display-name="WW_CharLFO43LVL4" style:family="paragraph" style:name="WW_CharLFO43LVL4"/>
    <style:style style:display-name="ListLabel 2605" style:family="paragraph" style:name="ListLabel_2605"/>
    <style:style style:display-name="ListLabel 2051" style:family="paragraph" style:name="ListLabel_2051"/>
    <style:style style:display-name="Обычный" style:family="paragraph" style:name="Обычный"/>
    <style:style style:display-name="WW_CharLFO49LVL2" style:family="paragraph" style:name="WW_CharLFO49LVL2"/>
    <style:style style:display-name="ListLabel 2663" style:family="paragraph" style:name="ListLabel_2663"/>
    <style:style style:display-name="ListLabel 1701" style:family="paragraph" style:name="ListLabel_1701"/>
    <style:style style:display-name="ListLabel 1861" style:family="paragraph" style:name="ListLabel_1861"/>
    <style:style style:display-name="WW_CharLFO113LVL2" style:family="paragraph" style:name="WW_CharLFO113LVL2"/>
    <style:style style:display-name="ListLabel 1889" style:family="paragraph" style:name="ListLabel_1889"/>
    <style:style style:display-name="ListLabel 2432" style:family="paragraph" style:name="ListLabel_2432">
      <style:text-properties fo:font-weight="normal" style:font-weight-asian="normal" style:font-weight-complex="normal"/>
    </style:style>
    <style:style style:display-name="WW_CharLFO116LVL3" style:family="paragraph" style:name="WW_CharLFO116LVL3"/>
    <style:style style:display-name="ListLabel 2348" style:family="paragraph" style:name="ListLabel_2348"/>
    <style:style style:display-name="ListLabel 2004" style:family="paragraph" style:name="ListLabel_2004"/>
    <style:style style:display-name="WW_CharLFO49LVL3" style:family="paragraph" style:name="WW_CharLFO49LVL3"/>
    <style:style style:display-name="ListLabel 2472" style:family="paragraph" style:name="ListLabel_2472"/>
    <style:style style:display-name="ListLabel 2559" style:family="paragraph" style:name="ListLabel_2559"/>
    <style:style style:display-name="ListLabel 2644" style:family="paragraph" style:name="ListLabel_2644"/>
    <style:style style:display-name="WW_CharLFO77LVL2" style:family="paragraph" style:name="WW_CharLFO77LVL2"/>
    <style:style style:display-name="WW_CharLFO46LVL6" style:family="paragraph" style:name="WW_CharLFO46LVL6"/>
    <style:style style:display-name="ListLabel 170" style:family="paragraph" style:name="ListLabel_170"/>
    <style:style style:display-name="ListLabel 2616" style:family="paragraph" style:name="ListLabel_2616"/>
    <style:style style:display-name="WW_CharLFO123LVL6" style:family="paragraph" style:name="WW_CharLFO123LVL6"/>
    <style:style style:display-name="ListLabel 1703" style:family="paragraph" style:name="ListLabel_1703"/>
    <style:style style:display-name="WW_CharLFO44LVL4" style:family="paragraph" style:name="WW_CharLFO44LVL4"/>
    <style:style style:display-name="WW_CharLFO69LVL3" style:family="paragraph" style:name="WW_CharLFO69LVL3"/>
    <style:style style:display-name="ListLabel 2803" style:family="paragraph" style:name="ListLabel_2803"/>
    <style:style style:display-name="ListLabel 2873" style:family="paragraph" style:name="ListLabel_2873">
      <style:text-properties fo:font-weight="normal" style:font-weight-asian="normal" style:font-weight-complex="normal"/>
    </style:style>
    <style:style style:display-name="Contents 5" style:family="paragraph" style:name="Contents_5" style:next-style-name="Standard">
      <style:paragraph-properties fo:margin-left="40pt" fo:orphans="2" fo:text-align="start" fo:text-indent="0pt" fo:widows="2"/>
      <style:text-properties fo:font-family="XO Thames" fo:font-size="14pt" style:font-name="XO Thames" style:font-size-asian="14pt" style:font-size-complex="14pt"/>
    </style:style>
    <style:style style:display-name="ListLabel 1760" style:family="paragraph" style:name="ListLabel_1760"/>
    <style:style style:display-name="ListLabel 2171" style:family="paragraph" style:name="ListLabel_2171"/>
    <style:style style:display-name="ListLabel 1877" style:family="paragraph" style:name="ListLabel_1877"/>
    <style:style style:display-name="WW_CharLFO16LVL6" style:family="paragraph" style:name="WW_CharLFO16LVL6"/>
    <style:style style:display-name="ListLabel 2855" style:family="paragraph" style:name="ListLabel_2855">
      <style:text-properties fo:font-weight="normal" style:font-weight-asian="normal" style:font-weight-complex="normal"/>
    </style:style>
    <style:style style:display-name="ListLabel 2034" style:family="paragraph" style:name="ListLabel_2034"/>
    <style:style style:display-name="ListLabel 2415" style:family="paragraph" style:name="ListLabel_2415"/>
    <style:style style:display-name="ListLabel 2505" style:family="paragraph" style:name="ListLabel_2505"/>
    <style:style style:display-name="ListLabel 2343" style:family="paragraph" style:name="ListLabel_2343"/>
    <style:style style:display-name="WW_CharLFO155LVL2" style:family="paragraph" style:name="WW_CharLFO155LVL2">
      <style:text-properties fo:font-weight="normal" style:font-weight-asian="normal" style:font-weight-complex="normal"/>
    </style:style>
    <style:style style:display-name="ListLabel 2858" style:family="paragraph" style:name="ListLabel_2858"/>
    <style:style style:display-name="WW_CharLFO10LVL6" style:family="paragraph" style:name="WW_CharLFO10LVL6"/>
    <style:style style:display-name="WW_CharLFO95LVL8" style:family="paragraph" style:name="WW_CharLFO95LVL8"/>
    <style:style style:display-name="WW_CharLFO92LVL6" style:family="paragraph" style:name="WW_CharLFO92LVL6"/>
    <style:style style:display-name="ListLabel 2540" style:family="paragraph" style:name="ListLabel_2540"/>
    <style:style style:display-name="ListLabel 2485" style:family="paragraph" style:name="ListLabel_2485"/>
    <style:style style:display-name="WW_CharLFO52LVL2" style:family="paragraph" style:name="WW_CharLFO52LVL2"/>
    <style:style style:display-name="WW_CharLFO149LVL5" style:family="paragraph" style:name="WW_CharLFO149LVL5"/>
    <style:style style:display-name="WW_CharLFO40LVL5" style:family="paragraph" style:name="WW_CharLFO40LVL5"/>
    <style:style style:display-name="WW_CharLFO126LVL5" style:family="paragraph" style:name="WW_CharLFO126LVL5"/>
    <style:style style:display-name="ListLabel 2647" style:family="paragraph" style:name="ListLabel_2647"/>
    <style:style style:display-name="ListLabel 2886" style:family="paragraph" style:name="ListLabel_2886"/>
    <style:style style:display-name="ListLabel 1796" style:family="paragraph" style:name="ListLabel_1796"/>
    <style:style style:display-name="ListLabel 2593" style:family="paragraph" style:name="ListLabel_2593"/>
    <style:style style:display-name="ListLabel 1672" style:family="paragraph" style:name="ListLabel_1672"/>
    <style:style style:display-name="ListLabel 1823" style:family="paragraph" style:name="ListLabel_1823"/>
    <style:style style:display-name="ListLabel 2606" style:family="paragraph" style:name="ListLabel_2606"/>
    <style:style style:display-name="WW_CharLFO90LVL2" style:family="paragraph" style:name="WW_CharLFO90LVL2"/>
    <style:style style:display-name="WW_CharLFO78LVL6" style:family="paragraph" style:name="WW_CharLFO78LVL6"/>
    <style:style style:display-name="ListLabel 1740" style:family="paragraph" style:name="ListLabel_1740"/>
    <style:style style:display-name="WW_CharLFO72LVL2" style:family="paragraph" style:name="WW_CharLFO72LVL2"/>
    <style:style style:display-name="WW_CharLFO69LVL6" style:family="paragraph" style:name="WW_CharLFO69LVL6"/>
    <style:style style:display-name="WW_CharLFO17LVL4" style:family="paragraph" style:name="WW_CharLFO17LVL4"/>
    <style:style style:display-name="ListLabel 2126" style:family="paragraph" style:name="ListLabel_2126"/>
    <style:style style:display-name="WW_CharLFO73LVL6" style:family="paragraph" style:name="WW_CharLFO73LVL6"/>
    <style:style style:display-name="ListLabel 1943" style:family="paragraph" style:name="ListLabel_1943"/>
    <style:style style:display-name="ListLabel 1825" style:family="paragraph" style:name="ListLabel_1825"/>
    <style:style style:display-name="ListLabel 2241" style:family="paragraph" style:name="ListLabel_2241"/>
    <style:style style:display-name="ListLabel 1768" style:family="paragraph" style:name="ListLabel_1768"/>
    <style:style style:display-name="ListLabel 2748" style:family="paragraph" style:name="ListLabel_2748"/>
    <style:style style:display-name="WW_CharLFO87LVL3" style:family="paragraph" style:name="WW_CharLFO87LVL3"/>
    <style:style style:display-name="WW_CharLFO74LVL5" style:family="paragraph" style:name="WW_CharLFO74LVL5"/>
    <style:style style:display-name="ListLabel 174" style:family="paragraph" style:name="ListLabel_174"/>
    <style:style style:display-name="ListLabel 2366" style:family="paragraph" style:name="ListLabel_2366"/>
    <style:style style:display-name="ListLabel 1847" style:family="paragraph" style:name="ListLabel_1847">
      <style:text-properties fo:font-weight="normal" style:font-weight-asian="normal" style:font-weight-complex="normal"/>
    </style:style>
    <style:style style:display-name="ListLabel 2251" style:family="paragraph" style:name="ListLabel_2251"/>
    <style:style style:display-name="ListLabel 1915" style:family="paragraph" style:name="ListLabel_1915"/>
    <style:style style:display-name="ListLabel 2612" style:family="paragraph" style:name="ListLabel_2612"/>
    <style:style style:display-name="ListLabel 2154" style:family="paragraph" style:name="ListLabel_2154"/>
    <style:style style:display-name="ListLabel 2701" style:family="paragraph" style:name="ListLabel_2701"/>
    <style:style style:display-name="ListLabel 2543" style:family="paragraph" style:name="ListLabel_2543"/>
    <style:style style:display-name="ListLabel 1664" style:family="paragraph" style:name="ListLabel_1664"/>
    <style:style style:display-name="WW_CharLFO92LVL7" style:family="paragraph" style:name="WW_CharLFO92LVL7"/>
    <style:style style:display-name="WW_CharLFO120LVL4" style:family="paragraph" style:name="WW_CharLFO120LVL4"/>
    <style:style style:display-name="WW_CharLFO41LVL9" style:family="paragraph" style:name="WW_CharLFO41LVL9"/>
    <style:style style:display-name="WW_CharLFO38LVL3" style:family="paragraph" style:name="WW_CharLFO38LVL3"/>
    <style:style style:display-name="ListLabel 1840" style:family="paragraph" style:name="ListLabel_1840"/>
    <style:style style:display-name="ListLabel 2448" style:family="paragraph" style:name="ListLabel_2448"/>
    <style:style style:display-name="ListLabel 2225" style:family="paragraph" style:name="ListLabel_2225">
      <style:text-properties fo:font-weight="normal" style:font-weight-asian="normal" style:font-weight-complex="normal"/>
    </style:style>
    <style:style style:display-name="ListLabel 2196" style:family="paragraph" style:name="ListLabel_2196"/>
    <style:style style:display-name="ListLabel 2633" style:family="paragraph" style:name="ListLabel_2633"/>
    <style:style style:display-name="WW_CharLFO47LVL8" style:family="paragraph" style:name="WW_CharLFO47LVL8"/>
    <style:style style:display-name="WW_CharLFO152LVL6" style:family="paragraph" style:name="WW_CharLFO152LVL6"/>
    <style:style style:display-name="ListLabel 1737" style:family="paragraph" style:name="ListLabel_1737"/>
    <style:style style:display-name="ListLabel 2735" style:family="paragraph" style:name="ListLabel_2735"/>
    <style:style style:display-name="ListLabel 2891" style:family="paragraph" style:name="ListLabel_2891">
      <style:text-properties fo:font-weight="normal" style:font-weight-asian="normal" style:font-weight-complex="normal"/>
    </style:style>
    <style:style style:display-name="WW_CharLFO121LVL4" style:family="paragraph" style:name="WW_CharLFO121LVL4"/>
    <style:style style:display-name="WW_CharLFO127LVL5" style:family="paragraph" style:name="WW_CharLFO127LVL5"/>
    <style:style style:display-name="WW_CharLFO97LVL3" style:family="paragraph" style:name="WW_CharLFO97LVL3"/>
    <style:style style:display-name="WW_CharLFO67LVL5" style:family="paragraph" style:name="WW_CharLFO67LVL5"/>
    <style:style style:display-name="WW_CharLFO143LVL3" style:family="paragraph" style:name="WW_CharLFO143LVL3"/>
    <style:style style:display-name="ListLabel 1820" style:family="paragraph" style:name="ListLabel_1820">
      <style:text-properties fo:font-weight="normal" style:font-weight-asian="normal" style:font-weight-complex="normal"/>
    </style:style>
    <style:style style:display-name="WW_CharLFO55LVL7" style:family="paragraph" style:name="WW_CharLFO55LVL7"/>
    <style:style style:display-name="WW_CharLFO124LVL3" style:family="paragraph" style:name="WW_CharLFO124LVL3"/>
    <style:style style:display-name="ListLabel 2774" style:family="paragraph" style:name="ListLabel_2774">
      <style:text-properties fo:font-weight="normal" style:font-weight-asian="normal" style:font-weight-complex="normal"/>
    </style:style>
    <style:style style:display-name="ListLabel 1869" style:family="paragraph" style:name="ListLabel_1869"/>
    <style:style style:display-name="ListLabel 1590" style:family="paragraph" style:name="ListLabel_1590"/>
    <style:style style:display-name="ListLabel 1657" style:family="paragraph" style:name="ListLabel_1657"/>
    <style:style style:display-name="ListLabel 1728" style:family="paragraph" style:name="ListLabel_1728"/>
    <style:style style:display-name="ListLabel 2011" style:family="paragraph" style:name="ListLabel_2011"/>
    <style:style style:display-name="ListLabel 2832" style:family="paragraph" style:name="ListLabel_2832"/>
    <style:style style:display-name="ListLabel 2461" style:family="paragraph" style:name="ListLabel_2461"/>
    <style:style style:display-name="WW_CharLFO72LVL5" style:family="paragraph" style:name="WW_CharLFO72LVL5"/>
    <style:style style:display-name="ListLabel 1800" style:family="paragraph" style:name="ListLabel_1800"/>
    <style:style style:display-name="ListLabel 2156" style:family="paragraph" style:name="ListLabel_2156"/>
    <style:style style:display-name="ListLabel 1814" style:family="paragraph" style:name="ListLabel_1814"/>
    <style:style style:display-name="WW_CharLFO113LVL8" style:family="paragraph" style:name="WW_CharLFO113LVL8"/>
    <style:style style:display-name="ListLabel 1755" style:family="paragraph" style:name="ListLabel_1755"/>
    <style:style style:display-name="WW_CharLFO11LVL2" style:family="paragraph" style:name="WW_CharLFO11LVL2"/>
    <style:style style:display-name="ListLabel 130" style:family="paragraph" style:name="ListLabel_130"/>
    <style:style style:display-name="ListLabel 2360" style:family="paragraph" style:name="ListLabel_2360">
      <style:text-properties fo:font-weight="normal" style:font-weight-asian="normal" style:font-weight-complex="normal"/>
    </style:style>
    <style:style style:display-name="ListLabel 1837" style:family="paragraph" style:name="ListLabel_1837"/>
    <style:style style:display-name="ListLabel 2407" style:family="paragraph" style:name="ListLabel_2407"/>
    <style:style style:display-name="WW_CharLFO69LVL2" style:family="paragraph" style:name="WW_CharLFO69LVL2"/>
    <style:style style:display-name="ListLabel 206" style:family="paragraph" style:name="ListLabel_206">
      <style:text-properties fo:font-family="Calibri" style:font-name="Calibri"/>
    </style:style>
    <style:style style:display-name="WW_CharLFO54LVL5" style:family="paragraph" style:name="WW_CharLFO54LVL5"/>
    <style:style style:display-name="WW_CharLFO32LVL2" style:family="paragraph" style:name="WW_CharLFO32LVL2">
      <style:text-properties fo:font-weight="normal" style:font-weight-asian="normal" style:font-weight-complex="normal"/>
    </style:style>
    <style:style style:display-name="ListLabel 1687" style:family="paragraph" style:name="ListLabel_1687"/>
    <style:style style:display-name="ListLabel 1988" style:family="paragraph" style:name="ListLabel_1988"/>
    <style:style style:display-name="WW_CharLFO121LVL8" style:family="paragraph" style:name="WW_CharLFO121LVL8"/>
    <style:style style:display-name="ListLabel 2548" style:family="paragraph" style:name="ListLabel_2548"/>
    <style:style style:display-name="WW_CharLFO115LVL5" style:family="paragraph" style:name="WW_CharLFO115LVL5"/>
    <style:style style:display-name="ListLabel 2284" style:family="paragraph" style:name="ListLabel_2284"/>
    <style:style style:display-name="WW_CharLFO65LVL5" style:family="paragraph" style:name="WW_CharLFO65LVL5"/>
    <style:style style:display-name="WW_CharLFO42LVL1" style:family="paragraph" style:name="WW_CharLFO42LVL1"/>
    <style:style style:display-name="ListLabel 1788" style:family="paragraph" style:name="ListLabel_1788"/>
    <style:style style:display-name="ListLabel 2551" style:family="paragraph" style:name="ListLabel_2551"/>
    <style:style style:display-name="ListLabel 186" style:family="paragraph" style:name="ListLabel_186"/>
    <style:style style:display-name="ListLabel 1881" style:family="paragraph" style:name="ListLabel_1881"/>
    <style:style style:display-name="ListLabel 2896" style:family="paragraph" style:name="ListLabel_2896"/>
    <style:style style:display-name="WW_CharLFO156LVL2" style:family="paragraph" style:name="WW_CharLFO156LVL2">
      <style:text-properties fo:font-weight="normal" style:font-weight-asian="normal" style:font-weight-complex="normal"/>
    </style:style>
    <style:style style:display-name="WW_CharLFO131LVL1" style:family="paragraph" style:name="WW_CharLFO131LVL1">
      <style:text-properties fo:font-family="Times New Roman" style:font-name="Times New Roman"/>
    </style:style>
    <style:style style:display-name="ListLabel 2670" style:family="paragraph" style:name="ListLabel_2670"/>
    <style:style style:display-name="ListLabel 1748" style:family="paragraph" style:name="ListLabel_1748"/>
    <style:style style:display-name="ListLabel 2306" style:family="paragraph" style:name="ListLabel_2306"/>
    <style:style style:display-name="WW_CharLFO40LVL1" style:family="paragraph" style:name="WW_CharLFO40LVL1"/>
    <style:style style:display-name="WW_CharLFO107LVL2" style:family="paragraph" style:name="WW_CharLFO107LVL2">
      <style:text-properties fo:font-weight="normal" style:font-weight-asian="normal" style:font-weight-complex="normal"/>
    </style:style>
    <style:style style:display-name="WW_CharLFO126LVL2" style:family="paragraph" style:name="WW_CharLFO126LVL2"/>
    <style:style style:display-name="WW_CharLFO72LVL7" style:family="paragraph" style:name="WW_CharLFO72LVL7"/>
    <style:style style:display-name="ListLabel 1751" style:family="paragraph" style:name="ListLabel_1751"/>
    <style:style style:display-name="ListLabel 168" style:family="paragraph" style:name="ListLabel_168"/>
    <style:style style:display-name="ListLabel 2061" style:family="paragraph" style:name="ListLabel_2061"/>
    <style:style style:display-name="ListLabel 2465" style:family="paragraph" style:name="ListLabel_2465"/>
    <style:style style:display-name="WW_CharLFO91LVL4" style:family="paragraph" style:name="WW_CharLFO91LVL4"/>
    <style:style style:display-name="ListLabel 2074" style:family="paragraph" style:name="ListLabel_2074"/>
    <style:style style:display-name="ListLabel 1880" style:family="paragraph" style:name="ListLabel_1880"/>
    <style:style style:display-name="ListLabel 2050" style:family="paragraph" style:name="ListLabel_2050"/>
    <style:style style:display-name="WW_CharLFO95LVL2" style:family="paragraph" style:name="WW_CharLFO95LVL2"/>
    <style:style style:display-name="ListLabel 2227" style:family="paragraph" style:name="ListLabel_2227"/>
    <style:style style:display-name="ListLabel 152" style:family="paragraph" style:name="ListLabel_152"/>
    <style:style style:display-name="WW_CharLFO116LVL5" style:family="paragraph" style:name="WW_CharLFO116LVL5"/>
    <style:style style:display-name="ListLabel 2749" style:family="paragraph" style:name="ListLabel_2749"/>
    <style:style style:display-name="ListLabel 2099" style:family="paragraph" style:name="ListLabel_2099"/>
    <style:style style:display-name="WW_CharLFO123LVL1" style:family="paragraph" style:name="WW_CharLFO123LVL1"/>
    <style:style style:display-name="WW_CharLFO16LVL5" style:family="paragraph" style:name="WW_CharLFO16LVL5"/>
    <style:style style:display-name="ListLabel 2192" style:family="paragraph" style:name="ListLabel_2192"/>
    <style:style style:display-name="ListLabel 2680" style:family="paragraph" style:name="ListLabel_2680"/>
    <style:style style:display-name="ListLabel 1966" style:family="paragraph" style:name="ListLabel_1966"/>
    <style:style style:display-name="ListLabel 1681" style:family="paragraph" style:name="ListLabel_1681"/>
    <style:style style:display-name="WW_CharLFO67LVL7" style:family="paragraph" style:name="WW_CharLFO67LVL7"/>
    <style:style style:display-name="ListLabel 2021" style:family="paragraph" style:name="ListLabel_2021"/>
    <style:style style:display-name="ListLabel 225" style:family="paragraph" style:name="ListLabel_225"/>
    <style:style style:display-name="ListLabel 2180" style:family="paragraph" style:name="ListLabel_2180"/>
    <style:style style:display-name="ListLabel 1591" style:family="paragraph" style:name="ListLabel_1591"/>
    <style:style style:display-name="WW_CharLFO117LVL1" style:family="paragraph" style:name="WW_CharLFO117LVL1"/>
    <style:style style:display-name="ListLabel 2756" style:family="paragraph" style:name="ListLabel_2756">
      <style:text-properties fo:font-weight="normal" style:font-weight-asian="normal" style:font-weight-complex="normal"/>
    </style:style>
    <style:style style:display-name="WW_CharLFO129LVL1" style:family="paragraph" style:name="WW_CharLFO129LVL1"/>
    <style:style style:display-name="WW_CharLFO130LVL9" style:family="paragraph" style:name="WW_CharLFO130LVL9"/>
    <style:style style:display-name="WW_CharLFO90LVL4" style:family="paragraph" style:name="WW_CharLFO90LVL4"/>
    <style:style style:display-name="ListLabel 1989" style:family="paragraph" style:name="ListLabel_1989"/>
    <style:style style:display-name="WW_CharLFO91LVL9" style:family="paragraph" style:name="WW_CharLFO91LVL9"/>
    <style:style style:display-name="ListLabel 1688" style:family="paragraph" style:name="ListLabel_1688"/>
    <style:style style:display-name="WW_CharLFO2LVL2" style:family="paragraph" style:name="WW_CharLFO2LVL2"/>
    <style:style style:display-name="ListLabel 2199" style:family="paragraph" style:name="ListLabel_2199"/>
    <style:style style:display-name="ListLabel 2583" style:family="paragraph" style:name="ListLabel_2583"/>
    <style:style style:display-name="ListLabel 2356" style:family="paragraph" style:name="ListLabel_2356"/>
    <style:style style:display-name="ListLabel 2502" style:family="paragraph" style:name="ListLabel_2502"/>
    <style:style style:display-name="WW_CharLFO86LVL2" style:family="paragraph" style:name="WW_CharLFO86LVL2">
      <style:text-properties fo:font-weight="normal" style:font-weight-asian="normal" style:font-weight-complex="normal"/>
    </style:style>
    <style:style style:display-name="ListLabel 2274" style:family="paragraph" style:name="ListLabel_2274"/>
    <style:style style:display-name="ListLabel 1984" style:family="paragraph" style:name="ListLabel_1984"/>
    <style:style style:display-name="WW_CharLFO80LVL3" style:family="paragraph" style:name="WW_CharLFO80LVL3"/>
    <style:style style:display-name="ListLabel 2131" style:family="paragraph" style:name="ListLabel_2131"/>
    <style:style style:display-name="ListLabel 1809" style:family="paragraph" style:name="ListLabel_1809"/>
    <style:style style:display-name="ListLabel 2685" style:family="paragraph" style:name="ListLabel_2685"/>
    <style:style style:display-name="ListLabel 2202" style:family="paragraph" style:name="ListLabel_2202"/>
    <style:style style:display-name="ListLabel 2091" style:family="paragraph" style:name="ListLabel_2091"/>
    <style:style style:display-name="WW_CharLFO121LVL9" style:family="paragraph" style:name="WW_CharLFO121LVL9"/>
    <style:style style:display-name="ListLabel 2549" style:family="paragraph" style:name="ListLabel_2549"/>
    <style:style style:display-name="ListLabel 2098" style:family="paragraph" style:name="ListLabel_2098"/>
    <style:style style:display-name="ListLabel 2103" style:family="paragraph" style:name="ListLabel_2103"/>
    <style:style style:display-name="ListLabel 1582" style:family="paragraph" style:name="ListLabel_1582"/>
    <style:style style:display-name="ListLabel 2361" style:family="paragraph" style:name="ListLabel_2361"/>
    <style:style style:display-name="ListLabel 2897" style:family="paragraph" style:name="ListLabel_2897"/>
    <style:style style:display-name="WW_CharLFO129LVL8" style:family="paragraph" style:name="WW_CharLFO129LVL8"/>
    <style:style style:display-name="ListLabel 1691" style:family="paragraph" style:name="ListLabel_1691"/>
    <style:style style:display-name="ListLabel 2563" style:family="paragraph" style:name="ListLabel_2563"/>
    <style:style style:display-name="ListLabel 2263" style:family="paragraph" style:name="ListLabel_2263"/>
    <style:style style:display-name="ListLabel 2170" style:family="paragraph" style:name="ListLabel_2170"/>
    <style:style style:display-name="WW_CharLFO17LVL2" style:family="paragraph" style:name="WW_CharLFO17LVL2"/>
    <style:style style:display-name="ListLabel 2466" style:family="paragraph" style:name="ListLabel_2466"/>
    <style:style style:display-name="ListLabel 2076" style:family="paragraph" style:name="ListLabel_2076"/>
    <style:style style:display-name="ListLabel 1810" style:family="paragraph" style:name="ListLabel_1810"/>
    <style:style style:display-name="ListLabel 2397" style:family="paragraph" style:name="ListLabel_2397"/>
    <style:style style:display-name="WW_CharLFO149LVL2" style:family="paragraph" style:name="WW_CharLFO149LVL2"/>
    <style:style style:display-name="ListLabel 1733" style:family="paragraph" style:name="ListLabel_1733"/>
    <style:style style:display-name="Table Contents" style:family="paragraph" style:name="Table_Contents" style:next-style-name="Standard" style:parent-style-name="Standard">
      <style:paragraph-properties fo:orphans="0" fo:widows="0"/>
    </style:style>
    <style:style style:display-name="ListLabel 2657" style:family="paragraph" style:name="ListLabel_2657"/>
    <style:style style:display-name="Subtitle" style:family="paragraph" style:name="Subtitle" style:next-style-name="Standard">
      <style:paragraph-properties fo:orphans="2" fo:text-align="justify" fo:widows="2"/>
      <style:text-properties fo:font-family="XO Thames" fo:font-size="12pt" fo:font-style="italic" style:font-name="XO Thames" style:font-size-asian="12pt" style:font-size-complex="12pt" style:font-style-asian="italic" style:font-style-complex="italic"/>
    </style:style>
    <style:style style:display-name="WW_CharLFO40LVL6" style:family="paragraph" style:name="WW_CharLFO40LVL6"/>
    <style:style style:display-name="ListLabel 2365" style:family="paragraph" style:name="ListLabel_2365"/>
    <style:style style:display-name="ListLabel 1831" style:family="paragraph" style:name="ListLabel_1831"/>
    <style:style style:display-name="ListLabel 2313" style:family="paragraph" style:name="ListLabel_2313"/>
    <style:style style:display-name="ListLabel 1813" style:family="paragraph" style:name="ListLabel_1813"/>
    <style:style style:display-name="WW_CharLFO94LVL1" style:family="paragraph" style:name="WW_CharLFO94LVL1"/>
    <style:style style:display-name="WW_CharLFO122LVL1" style:family="paragraph" style:name="WW_CharLFO122LVL1"/>
    <style:style style:display-name="ListLabel 2129" style:family="paragraph" style:name="ListLabel_2129"/>
    <style:style style:display-name="WW_CharLFO77LVL9" style:family="paragraph" style:name="WW_CharLFO77LVL9"/>
    <style:style style:display-name="WW_CharLFO16LVL9" style:family="paragraph" style:name="WW_CharLFO16LVL9"/>
    <style:style style:display-name="WW_CharLFO152LVL5" style:family="paragraph" style:name="WW_CharLFO152LVL5"/>
    <style:style style:display-name="ListLabel 167" style:family="paragraph" style:name="ListLabel_167"/>
    <style:style style:display-name="ListLabel 2036" style:family="paragraph" style:name="ListLabel_2036"/>
    <style:style style:display-name="ListLabel 2534" style:family="paragraph" style:name="ListLabel_2534"/>
    <style:style style:display-name="WW_CharLFO107LVL3" style:family="paragraph" style:name="WW_CharLFO107LVL3"/>
    <style:style style:display-name="ListLabel 2211" style:family="paragraph" style:name="ListLabel_2211"/>
    <style:style style:display-name="WW_CharLFO152LVL7" style:family="paragraph" style:name="WW_CharLFO152LVL7"/>
    <style:style style:display-name="WW_CharLFO52LVL9" style:family="paragraph" style:name="WW_CharLFO52LVL9"/>
    <style:style style:display-name="ListLabel 1804" style:family="paragraph" style:name="ListLabel_1804"/>
    <style:style style:display-name="WW_CharLFO73LVL8" style:family="paragraph" style:name="WW_CharLFO73LVL8"/>
    <style:style style:display-name="ListLabel 2022" style:family="paragraph" style:name="ListLabel_2022"/>
    <style:style style:display-name="ListLabel 2015" style:family="paragraph" style:name="ListLabel_2015"/>
    <style:style style:display-name="ListLabel 1850" style:family="paragraph" style:name="ListLabel_1850"/>
    <style:style style:display-name="WW_CharLFO57LVL3" style:family="paragraph" style:name="WW_CharLFO57LVL3"/>
    <style:style style:display-name="ListLabel 1739" style:family="paragraph" style:name="ListLabel_1739"/>
    <style:style style:display-name="WW_CharLFO67LVL9" style:family="paragraph" style:name="WW_CharLFO67LVL9"/>
    <style:style style:display-name="WW_CharLFO128LVL9" style:family="paragraph" style:name="WW_CharLFO128LVL9"/>
    <style:style style:display-name="WW_CharLFO36LVL3" style:family="paragraph" style:name="WW_CharLFO36LVL3"/>
    <style:style style:display-name="ListLabel 2760" style:family="paragraph" style:name="ListLabel_2760"/>
    <style:style style:display-name="WW_CharLFO2LVL4" style:family="paragraph" style:name="WW_CharLFO2LVL4"/>
    <style:style style:display-name="ListLabel 2341" style:family="paragraph" style:name="ListLabel_2341"/>
    <style:style style:display-name="ListLabel 2820" style:family="paragraph" style:name="ListLabel_2820"/>
    <style:style style:display-name="WW_CharLFO44LVL6" style:family="paragraph" style:name="WW_CharLFO44LVL6"/>
    <style:style style:display-name="WW_CharLFO63LVL8" style:family="paragraph" style:name="WW_CharLFO63LVL8"/>
    <style:style style:display-name="ListLabel 1826" style:family="paragraph" style:name="ListLabel_1826"/>
    <style:style style:display-name="ListLabel 1690" style:family="paragraph" style:name="ListLabel_1690"/>
    <style:style style:display-name="WW_CharLFO70LVL7" style:family="paragraph" style:name="WW_CharLFO70LVL7"/>
    <style:style style:display-name="ListLabel 2471" style:family="paragraph" style:name="ListLabel_2471"/>
    <style:style style:display-name="ListLabel 2768" style:family="paragraph" style:name="ListLabel_2768"/>
    <style:style style:display-name="ListLabel 2299" style:family="paragraph" style:name="ListLabel_2299"/>
    <style:style style:display-name="ListLabel 1848" style:family="paragraph" style:name="ListLabel_1848"/>
    <style:style style:display-name="ListLabel 2279" style:family="paragraph" style:name="ListLabel_2279"/>
    <style:style style:display-name="WW_CharLFO116LVL6" style:family="paragraph" style:name="WW_CharLFO116LVL6"/>
    <style:style style:display-name="WW_CharLFO94LVL6" style:family="paragraph" style:name="WW_CharLFO94LVL6"/>
    <style:style style:display-name="ListLabel 2800" style:family="paragraph" style:name="ListLabel_2800"/>
    <style:style style:display-name="ListLabel 2598" style:family="paragraph" style:name="ListLabel_2598"/>
    <style:style style:display-name="ListLabel 2875" style:family="paragraph" style:name="ListLabel_2875"/>
    <style:style style:display-name="ListLabel 2410" style:family="paragraph" style:name="ListLabel_2410"/>
    <style:style style:display-name="ListLabel 2787" style:family="paragraph" style:name="ListLabel_2787"/>
    <style:style style:display-name="WW_CharLFO156LVL3" style:family="paragraph" style:name="WW_CharLFO156LVL3"/>
    <style:style style:display-name="WW_CharLFO120LVL3" style:family="paragraph" style:name="WW_CharLFO120LVL3"/>
    <style:style style:display-name="ListLabel 1917" style:family="paragraph" style:name="ListLabel_1917"/>
    <style:style style:display-name="ListLabel 222" style:family="paragraph" style:name="ListLabel_222"/>
    <style:style style:display-name="ListLabel 1903" style:family="paragraph" style:name="ListLabel_1903"/>
    <style:style style:display-name="WW_CharLFO94LVL8" style:family="paragraph" style:name="WW_CharLFO94LVL8"/>
    <style:style style:display-name="ListLabel 1980" style:family="paragraph" style:name="ListLabel_1980"/>
    <style:style style:display-name="ListLabel 1791" style:family="paragraph" style:name="ListLabel_1791"/>
    <style:style style:display-name="ListLabel 2259" style:family="paragraph" style:name="ListLabel_2259"/>
    <style:style style:display-name="WW_CharLFO53LVL9" style:family="paragraph" style:name="WW_CharLFO53LVL9"/>
    <style:style style:display-name="ListLabel 159" style:family="paragraph" style:name="ListLabel_159"/>
    <style:style style:display-name="WW_CharLFO150LVL7" style:family="paragraph" style:name="WW_CharLFO150LVL7"/>
    <style:style style:display-name="ListLabel 151" style:family="paragraph" style:name="ListLabel_151"/>
    <style:style style:display-name="WW_CharLFO91LVL2" style:family="paragraph" style:name="WW_CharLFO91LVL2"/>
    <style:style style:display-name="ListLabel 1658" style:family="paragraph" style:name="ListLabel_1658"/>
    <style:style style:display-name="ListLabel 2698" style:family="paragraph" style:name="ListLabel_2698"/>
    <style:style style:display-name="ListLabel 2401" style:family="paragraph" style:name="ListLabel_2401"/>
    <style:style style:display-name="ListLabel 2321" style:family="paragraph" style:name="ListLabel_2321"/>
    <style:style style:display-name="ListLabel 2681" style:family="paragraph" style:name="ListLabel_2681"/>
    <style:style style:display-name="ListLabel 2477" style:family="paragraph" style:name="ListLabel_2477"/>
    <style:style style:display-name="WW_CharLFO39LVL1" style:family="paragraph" style:name="WW_CharLFO39LVL1"/>
    <style:style style:display-name="ListLabel 1613" style:family="paragraph" style:name="ListLabel_1613">
      <style:text-properties fo:font-family="Times New Roman" style:font-name="Times New Roman"/>
    </style:style>
    <style:style style:display-name="ListLabel 2746" style:family="paragraph" style:name="ListLabel_2746"/>
    <style:style style:display-name="WW_CharLFO87LVL5" style:family="paragraph" style:name="WW_CharLFO87LVL5"/>
    <style:style style:display-name="ListLabel 2880" style:family="paragraph" style:name="ListLabel_2880"/>
    <style:style style:display-name="WW_CharLFO49LVL7" style:family="paragraph" style:name="WW_CharLFO49LVL7"/>
    <style:style style:display-name="WW_CharLFO119LVL3" style:family="paragraph" style:name="WW_CharLFO119LVL3"/>
    <style:style style:display-name="ListLabel 1769" style:family="paragraph" style:name="ListLabel_1769"/>
    <style:style style:display-name="ListLabel 2273" style:family="paragraph" style:name="ListLabel_2273"/>
    <style:style style:display-name="WW_CharLFO68LVL4" style:family="paragraph" style:name="WW_CharLFO68LVL4"/>
    <style:style style:display-name="ListLabel 137" style:family="paragraph" style:name="ListLabel_137"/>
    <style:style style:display-name="WW_CharLFO105LVL2" style:family="paragraph" style:name="WW_CharLFO105LVL2">
      <style:text-properties fo:font-weight="normal" style:font-weight-asian="normal" style:font-weight-complex="normal"/>
    </style:style>
    <style:style style:display-name="ListLabel 2660" style:family="paragraph" style:name="ListLabel_2660"/>
    <style:style style:display-name="ListLabel 2597" style:family="paragraph" style:name="ListLabel_2597"/>
    <style:style style:display-name="ListLabel 2047" style:family="paragraph" style:name="ListLabel_2047"/>
    <style:style style:display-name="ListLabel 1612" style:family="paragraph" style:name="ListLabel_1612">
      <style:text-properties fo:font-family="Times New Roman" fo:font-size="12pt" style:font-name="Times New Roman" style:font-size-asian="12pt" style:font-size-complex="12pt"/>
    </style:style>
    <style:style style:display-name="Title" style:family="paragraph" style:name="Title" style:next-style-name="Standard">
      <style:paragraph-properties fo:margin-bottom="28.35pt" fo:margin-top="28.35pt" fo:orphans="2" fo:text-align="center" fo:widows="2"/>
      <style:text-properties fo:font-family="XO Thames" fo:font-size="20pt" fo:font-weight="bold" fo:text-transform="uppercase" style:font-name="XO Thames" style:font-size-asian="20pt" style:font-size-complex="20pt" style:font-weight-asian="bold" style:font-weight-complex="bold"/>
    </style:style>
    <style:style style:display-name="WW_CharLFO76LVL1" style:family="paragraph" style:name="WW_CharLFO76LVL1"/>
    <style:style style:display-name="ListLabel 2032" style:family="paragraph" style:name="ListLabel_2032"/>
    <style:style style:display-name="ListLabel 134" style:family="paragraph" style:name="ListLabel_134"/>
    <style:style style:default-outline-level="4" style:display-name="Heading 4" style:family="paragraph" style:list-style-name="" style:name="Heading_4" style:next-style-name="Standard">
      <style:paragraph-properties fo:margin-bottom="6pt" fo:margin-top="6pt" fo:orphans="2" fo:text-align="justify" fo:widows="2"/>
      <style:text-properties fo:font-family="XO Thames" fo:font-size="12pt" fo:font-weight="bold" style:font-name="XO Thames" style:font-size-asian="12pt" style:font-size-complex="12pt" style:font-weight-asian="bold" style:font-weight-complex="bold"/>
    </style:style>
    <style:style style:display-name="ListLabel 2012" style:family="paragraph" style:name="ListLabel_2012"/>
    <style:style style:display-name="WW_CharLFO106LVL3" style:family="paragraph" style:name="WW_CharLFO106LVL3"/>
    <style:style style:display-name="ListLabel 2806" style:family="paragraph" style:name="ListLabel_2806"/>
    <style:style style:display-name="ListLabel 1818" style:family="paragraph" style:name="ListLabel_1818"/>
    <style:style style:display-name="ListLabel 2001" style:family="paragraph" style:name="ListLabel_2001"/>
    <style:style style:display-name="WW_CharLFO150LVL6" style:family="paragraph" style:name="WW_CharLFO150LVL6"/>
    <style:style style:display-name="ListLabel 1697" style:family="paragraph" style:name="ListLabel_1697"/>
    <style:style style:display-name="ListLabel 2212" style:family="paragraph" style:name="ListLabel_2212"/>
    <style:style style:display-name="Standard (WW)" style:family="paragraph" style:name="Standard__WW_"/>
    <style:style style:display-name="ListLabel 1982" style:family="paragraph" style:name="ListLabel_1982"/>
    <style:style style:display-name="ListLabel 2387" style:family="paragraph" style:name="ListLabel_2387">
      <style:text-properties fo:font-weight="normal" style:font-weight-asian="normal" style:font-weight-complex="normal"/>
    </style:style>
    <style:style style:display-name="ListLabel 2860" style:family="paragraph" style:name="ListLabel_2860"/>
    <style:style style:display-name="ListLabel 1719" style:family="paragraph" style:name="ListLabel_1719"/>
    <style:style style:display-name="ListLabel 2725" style:family="paragraph" style:name="ListLabel_2725"/>
    <style:style style:display-name="Нижний колонтитул" style:family="paragraph" style:name="Нижний_колонтитул" style:next-style-name="Header_and_Footer" style:parent-style-name="Header_and_Footer"/>
    <style:style style:display-name="WW_CharLFO126LVL9" style:family="paragraph" style:name="WW_CharLFO126LVL9"/>
    <style:style style:display-name="ListLabel 1981" style:family="paragraph" style:name="ListLabel_1981"/>
    <style:style style:display-name="WW_CharLFO42LVL2" style:family="paragraph" style:name="WW_CharLFO42LVL2"/>
    <style:style style:display-name="WW_CharLFO56LVL3" style:family="paragraph" style:name="WW_CharLFO56LVL3"/>
    <style:style style:display-name="WW_CharLFO45LVL4" style:family="paragraph" style:name="WW_CharLFO45LVL4"/>
    <style:style style:display-name="WW_CharLFO64LVL4" style:family="paragraph" style:name="WW_CharLFO64LVL4"/>
    <style:style style:display-name="WW_CharLFO71LVL3" style:family="paragraph" style:name="WW_CharLFO71LVL3"/>
    <style:style style:display-name="WW_CharLFO130LVL2" style:family="paragraph" style:name="WW_CharLFO130LVL2">
      <style:text-properties fo:font-family="Calibri" style:font-name="Calibri"/>
    </style:style>
    <style:style style:display-name="ListLabel 2552" style:family="paragraph" style:name="ListLabel_2552"/>
    <style:style style:display-name="ListLabel 2402" style:family="paragraph" style:name="ListLabel_2402"/>
    <style:style style:display-name="WW_CharLFO49LVL9" style:family="paragraph" style:name="WW_CharLFO49LVL9"/>
    <style:style style:display-name="WW_CharLFO47LVL4" style:family="paragraph" style:name="WW_CharLFO47LVL4"/>
    <style:style style:display-name="ListLabel 2881" style:family="paragraph" style:name="ListLabel_2881"/>
    <style:style style:display-name="WW_CharLFO39LVL6" style:family="paragraph" style:name="WW_CharLFO39LVL6"/>
    <style:style style:display-name="ListLabel 1933" style:family="paragraph" style:name="ListLabel_1933"/>
    <style:style style:display-name="WW_CharLFO73LVL3" style:family="paragraph" style:name="WW_CharLFO73LVL3"/>
    <style:style style:display-name="ListLabel 2655" style:family="paragraph" style:name="ListLabel_2655"/>
    <style:style style:display-name="ListLabel 2719" style:family="paragraph" style:name="ListLabel_2719"/>
    <style:style style:display-name="ListLabel 2383" style:family="paragraph" style:name="ListLabel_2383"/>
    <style:style style:display-name="WW_CharLFO53LVL2" style:family="paragraph" style:name="WW_CharLFO53LVL2"/>
    <style:style style:display-name="WW_CharLFO3LVL3" style:family="paragraph" style:name="WW_CharLFO3LVL3"/>
    <style:style style:display-name="ListLabel 122" style:family="paragraph" style:name="ListLabel_122"/>
    <style:style style:display-name="ListLabel 2161" style:family="paragraph" style:name="ListLabel_2161"/>
    <style:style style:display-name="ListLabel 1744" style:family="paragraph" style:name="ListLabel_1744"/>
    <style:style style:display-name="ListLabel 1758" style:family="paragraph" style:name="ListLabel_1758"/>
    <style:style style:display-name="ListLabel 2167" style:family="paragraph" style:name="ListLabel_2167"/>
    <style:style style:display-name="ListLabel 2023" style:family="paragraph" style:name="ListLabel_2023"/>
    <style:style style:display-name="ListLabel 1641" style:family="paragraph" style:name="ListLabel_1641"/>
    <style:style style:display-name="ListLabel 1828" style:family="paragraph" style:name="ListLabel_1828"/>
    <style:style style:display-name="ListLabel 2215" style:family="paragraph" style:name="ListLabel_2215"/>
    <style:style style:display-name="WW_CharLFO77LVL3" style:family="paragraph" style:name="WW_CharLFO77LVL3"/>
    <style:style style:display-name="ListLabel 1680" style:family="paragraph" style:name="ListLabel_1680"/>
    <style:style style:display-name="WW_CharLFO94LVL3" style:family="paragraph" style:name="WW_CharLFO94LVL3"/>
    <style:style style:display-name="ListLabel 1649" style:family="paragraph" style:name="ListLabel_1649"/>
    <style:style style:display-name="ListLabel 1652" style:family="paragraph" style:name="ListLabel_1652"/>
    <style:style style:display-name="ListLabel 175" style:family="paragraph" style:name="ListLabel_175"/>
    <style:style style:display-name="ListLabel 1576" style:family="paragraph" style:name="ListLabel_1576"/>
    <style:style style:display-name="ListLabel 1833" style:family="paragraph" style:name="ListLabel_1833"/>
    <style:style style:display-name="WW_CharLFO63LVL6" style:family="paragraph" style:name="WW_CharLFO63LVL6"/>
    <style:style style:display-name="ListLabel 2435" style:family="paragraph" style:name="ListLabel_2435"/>
    <style:style style:display-name="ListLabel 1864" style:family="paragraph" style:name="ListLabel_1864"/>
    <style:style style:display-name="ListLabel 2827" style:family="paragraph" style:name="ListLabel_2827"/>
    <style:style style:display-name="WW_CharLFO121LVL7" style:family="paragraph" style:name="WW_CharLFO121LVL7"/>
    <style:style style:display-name="ListLabel 2713" style:family="paragraph" style:name="ListLabel_2713"/>
    <style:style style:display-name="WW_CharLFO47LVL2" style:family="paragraph" style:name="WW_CharLFO47LVL2"/>
    <style:style style:display-name="WW_CharLFO4LVL2" style:family="paragraph" style:name="WW_CharLFO4LVL2"/>
    <style:style style:display-name="ListLabel 1727" style:family="paragraph" style:name="ListLabel_1727"/>
    <style:style style:display-name="ListLabel 2560" style:family="paragraph" style:name="ListLabel_2560"/>
    <style:style style:display-name="ListLabel 2308" style:family="paragraph" style:name="ListLabel_2308"/>
    <style:style style:display-name="WW_CharLFO158LVL3" style:family="paragraph" style:name="WW_CharLFO158LVL3"/>
    <style:style style:default-outline-level="2" style:display-name="Heading 2" style:family="paragraph" style:list-style-name="" style:name="Heading_2" style:next-style-name="Standard">
      <style:paragraph-properties fo:margin-bottom="6pt" fo:margin-top="6pt" fo:orphans="2" fo:text-align="justify" fo:widows="2"/>
      <style:text-properties fo:font-family="XO Thames" fo:font-size="14pt" fo:font-weight="bold" style:font-name="XO Thames" style:font-size-asian="14pt" style:font-size-complex="14pt" style:font-weight-asian="bold" style:font-weight-complex="bold"/>
    </style:style>
    <style:style style:display-name="WW_CharLFO10LVL4" style:family="paragraph" style:name="WW_CharLFO10LVL4"/>
    <style:style style:display-name="WW_CharLFO91LVL1" style:family="paragraph" style:name="WW_CharLFO91LVL1"/>
    <style:style style:display-name="ListLabel 1855" style:family="paragraph" style:name="ListLabel_1855"/>
    <style:style style:display-name="WW_CharLFO148LVL6" style:family="paragraph" style:name="WW_CharLFO148LVL6"/>
    <style:style style:display-name="WW_CharLFO70LVL4" style:family="paragraph" style:name="WW_CharLFO70LVL4"/>
    <style:style style:display-name="WW_CharLFO90LVL5" style:family="paragraph" style:name="WW_CharLFO90LVL5"/>
    <style:style style:display-name="WW_CharLFO94LVL9" style:family="paragraph" style:name="WW_CharLFO94LVL9"/>
    <style:style style:display-name="ListLabel 2237" style:family="paragraph" style:name="ListLabel_2237"/>
    <style:style style:display-name="ListLabel 2745" style:family="paragraph" style:name="ListLabel_2745"/>
    <style:style style:display-name="ListLabel 2712" style:family="paragraph" style:name="ListLabel_2712"/>
    <style:style style:display-name="WW_CharLFO104LVL2" style:family="paragraph" style:name="WW_CharLFO104LVL2">
      <style:text-properties fo:font-weight="normal" style:font-weight-asian="normal" style:font-weight-complex="normal"/>
    </style:style>
    <style:style style:display-name="ListLabel 142" style:family="paragraph" style:name="ListLabel_142"/>
    <style:style style:display-name="WW_CharLFO48LVL6" style:family="paragraph" style:name="WW_CharLFO48LVL6"/>
    <style:style style:display-name="ListLabel 2854" style:family="paragraph" style:name="ListLabel_2854"/>
    <style:style style:display-name="ListLabel 2059" style:family="paragraph" style:name="ListLabel_2059"/>
    <style:style style:display-name="ListLabel 1568" style:family="paragraph" style:name="ListLabel_1568"/>
    <style:style style:display-name="ListLabel 1574" style:family="paragraph" style:name="ListLabel_1574"/>
    <style:style style:display-name="WW_CharLFO120LVL8" style:family="paragraph" style:name="WW_CharLFO120LVL8"/>
    <style:style style:display-name="WW_CharLFO11LVL8" style:family="paragraph" style:name="WW_CharLFO11LVL8"/>
    <style:style style:display-name="ListLabel 2067" style:family="paragraph" style:name="ListLabel_2067"/>
    <style:style style:display-name="ListLabel 2210" style:family="paragraph" style:name="ListLabel_2210"/>
    <style:style style:display-name="ListLabel 2504" style:family="paragraph" style:name="ListLabel_2504"/>
    <style:style style:display-name="WW_CharLFO51LVL8" style:family="paragraph" style:name="WW_CharLFO51LVL8"/>
    <style:style style:display-name="WW_CharLFO100LVL3" style:family="paragraph" style:name="WW_CharLFO100LVL3"/>
    <style:style style:display-name="ListLabel 2396" style:family="paragraph" style:name="ListLabel_2396">
      <style:text-properties fo:font-weight="normal" style:font-weight-asian="normal" style:font-weight-complex="normal"/>
    </style:style>
    <style:style style:display-name="WW_CharLFO99LVL3" style:family="paragraph" style:name="WW_CharLFO99LVL3"/>
    <style:style style:display-name="ListLabel 2384" style:family="paragraph" style:name="ListLabel_2384"/>
    <style:style style:display-name="ListLabel 2137" style:family="paragraph" style:name="ListLabel_2137"/>
    <style:style style:display-name="ListLabel 2575" style:family="paragraph" style:name="ListLabel_2575"/>
    <style:style style:display-name="ListLabel 1827" style:family="paragraph" style:name="ListLabel_1827"/>
    <style:style style:display-name="WW_CharLFO71LVL5" style:family="paragraph" style:name="WW_CharLFO71LVL5"/>
    <style:style style:display-name="WW_CharLFO151LVL7" style:family="paragraph" style:name="WW_CharLFO151LVL7"/>
    <style:style style:display-name="WW_CharLFO69LVL7" style:family="paragraph" style:name="WW_CharLFO69LVL7"/>
    <style:style style:display-name="ListLabel 2426" style:family="paragraph" style:name="ListLabel_2426"/>
    <style:style style:display-name="ListLabel 2807" style:family="paragraph" style:name="ListLabel_2807"/>
    <style:style style:display-name="WW_CharLFO63LVL3" style:family="paragraph" style:name="WW_CharLFO63LVL3"/>
    <style:style style:display-name="WW_CharLFO148LVL9" style:family="paragraph" style:name="WW_CharLFO148LVL9"/>
    <style:style style:display-name="WW_CharLFO70LVL3" style:family="paragraph" style:name="WW_CharLFO70LVL3"/>
    <style:style style:display-name="ListLabel 2208" style:family="paragraph" style:name="ListLabel_2208"/>
    <style:style style:display-name="ListLabel 2110" style:family="paragraph" style:name="ListLabel_2110"/>
    <style:style style:display-name="ListLabel 2352" style:family="paragraph" style:name="ListLabel_2352"/>
    <style:style style:display-name="WW_CharLFO52LVL1" style:family="paragraph" style:name="WW_CharLFO52LVL1"/>
    <style:style style:display-name="WW_CharLFO4LVL1" style:family="paragraph" style:name="WW_CharLFO4LVL1"/>
    <style:style style:display-name="WW_CharLFO103LVL3" style:family="paragraph" style:name="WW_CharLFO103LVL3"/>
    <style:style style:display-name="WW_CharLFO53LVL7" style:family="paragraph" style:name="WW_CharLFO53LVL7"/>
    <style:style style:display-name="WW_CharLFO95LVL4" style:family="paragraph" style:name="WW_CharLFO95LVL4"/>
    <style:style style:display-name="ListLabel 1950" style:family="paragraph" style:name="ListLabel_1950"/>
    <style:style style:display-name="WW_CharLFO124LVL5" style:family="paragraph" style:name="WW_CharLFO124LVL5"/>
    <style:style style:display-name="ListLabel 138" style:family="paragraph" style:name="ListLabel_138"/>
    <style:style style:display-name="ListLabel 141" style:family="paragraph" style:name="ListLabel_141"/>
    <style:style style:display-name="ListLabel 2765" style:family="paragraph" style:name="ListLabel_2765">
      <style:text-properties fo:font-weight="normal" style:font-weight-asian="normal" style:font-weight-complex="normal"/>
    </style:style>
    <style:style style:display-name="ListLabel 2318" style:family="paragraph" style:name="ListLabel_2318"/>
    <style:style style:display-name="WW_CharLFO150LVL3" style:family="paragraph" style:name="WW_CharLFO150LVL3"/>
    <style:style style:display-name="WW_CharLFO56LVL8" style:family="paragraph" style:name="WW_CharLFO56LVL8"/>
    <style:style style:display-name="WW_CharLFO51LVL4" style:family="paragraph" style:name="WW_CharLFO51LVL4"/>
    <style:style style:display-name="ListLabel 178" style:family="paragraph" style:name="ListLabel_178"/>
    <style:style style:display-name="ListLabel 2261" style:family="paragraph" style:name="ListLabel_2261">
      <style:text-properties fo:font-weight="normal" style:font-weight-asian="normal" style:font-weight-complex="normal"/>
    </style:style>
    <style:style style:display-name="WW_CharLFO124LVL7" style:family="paragraph" style:name="WW_CharLFO124LVL7"/>
    <style:style style:display-name="ListLabel 1986" style:family="paragraph" style:name="ListLabel_1986"/>
    <style:style style:display-name="WW_CharLFO125LVL2" style:family="paragraph" style:name="WW_CharLFO125LVL2"/>
    <style:style style:display-name="ListLabel 179" style:family="paragraph" style:name="ListLabel_179"/>
    <style:style style:display-name="WW_CharLFO33LVL2" style:family="paragraph" style:name="WW_CharLFO33LVL2">
      <style:text-properties fo:font-weight="normal" style:font-weight-asian="normal" style:font-weight-complex="normal"/>
    </style:style>
    <style:style style:display-name="ListLabel 1851" style:family="paragraph" style:name="ListLabel_1851"/>
    <style:style style:display-name="ListLabel 1927" style:family="paragraph" style:name="ListLabel_1927"/>
    <style:style style:display-name="ListLabel 1896" style:family="paragraph" style:name="ListLabel_1896"/>
    <style:style style:display-name="WW_CharLFO4LVL3" style:family="paragraph" style:name="WW_CharLFO4LVL3"/>
    <style:style style:display-name="ListLabel 1906" style:family="paragraph" style:name="ListLabel_1906"/>
    <style:style style:display-name="WW_CharLFO16LVL7" style:family="paragraph" style:name="WW_CharLFO16LVL7"/>
    <style:style style:display-name="ListLabel 2890" style:family="paragraph" style:name="ListLabel_2890"/>
    <style:style style:display-name="WW_CharLFO92LVL1" style:family="paragraph" style:name="WW_CharLFO92LVL1"/>
    <style:style style:display-name="WW_CharLFO53LVL6" style:family="paragraph" style:name="WW_CharLFO53LVL6"/>
    <style:style style:display-name="ListLabel 2539" style:family="paragraph" style:name="ListLabel_2539"/>
    <style:style style:display-name="ListLabel 2148" style:family="paragraph" style:name="ListLabel_2148"/>
    <style:style style:display-name="ListLabel 1961" style:family="paragraph" style:name="ListLabel_1961"/>
    <style:style style:display-name="WW_CharLFO40LVL4" style:family="paragraph" style:name="WW_CharLFO40LVL4"/>
    <style:style style:display-name="ListLabel 1912" style:family="paragraph" style:name="ListLabel_1912"/>
    <style:style style:display-name="ListLabel 2474" style:family="paragraph" style:name="ListLabel_2474"/>
    <style:style style:display-name="ListLabel 2848" style:family="paragraph" style:name="ListLabel_2848"/>
    <style:style style:display-name="WW_CharLFO90LVL7" style:family="paragraph" style:name="WW_CharLFO90LVL7"/>
    <style:style style:display-name="ListLabel 2516" style:family="paragraph" style:name="ListLabel_2516"/>
    <style:style style:display-name="ListLabel 2252" style:family="paragraph" style:name="ListLabel_2252">
      <style:text-properties fo:font-weight="normal" style:font-weight-asian="normal" style:font-weight-complex="normal"/>
    </style:style>
    <style:style style:display-name="WW_CharLFO17LVL9" style:family="paragraph" style:name="WW_CharLFO17LVL9"/>
    <text:list-style style:name="numList_4">
      <text:list-level-style-number style:num-format="1" style:num-prefix="" style:num-suffix="." text:level="1" text:start-value="1">
        <style:list-level-properties text:list-level-position-and-space-mode="label-alignment">
          <style:list-level-label-alignment fo:margin-left="0pt" fo:text-indent="-24.7464pt" text:label-followed-by="listtab"/>
        </style:list-level-properties>
        <style:text-properties fo:font-family="Times New Roman" fo:font-size="12pt" style:font-name="Times New Roman" style:font-size-asian="12pt" style:font-size-complex="12pt"/>
      </text:list-level-style-number>
      <text:list-level-style-number style:num-format="1" style:num-prefix="" style:num-suffix="" text:display-levels="2" text:level="2" text:start-value="1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number>
      <text:list-level-style-number style:num-format="1" style:num-prefix="" style:num-suffix="" text:display-levels="3" text:level="3" text:start-value="1">
        <style:list-level-properties text:list-level-position-and-space-mode="label-alignment">
          <style:list-level-label-alignment fo:margin-left="0pt" fo:text-indent="-36pt" text:label-followed-by="listtab"/>
        </style:list-level-properties>
      </text:list-level-style-number>
      <text:list-level-style-number style:num-format="1" style:num-prefix="" style:num-suffix="" text:display-levels="4" text:level="4" text:start-value="1">
        <style:list-level-properties text:list-level-position-and-space-mode="label-alignment">
          <style:list-level-label-alignment fo:margin-left="0pt" fo:text-indent="-36pt" text:label-followed-by="listtab"/>
        </style:list-level-properties>
      </text:list-level-style-number>
      <text:list-level-style-number style:num-format="1" style:num-prefix="" style:num-suffix="" text:display-levels="5" text:level="5" text:start-value="1">
        <style:list-level-properties text:list-level-position-and-space-mode="label-alignment">
          <style:list-level-label-alignment fo:margin-left="0pt" fo:text-indent="-54pt" text:label-followed-by="listtab"/>
        </style:list-level-properties>
      </text:list-level-style-number>
      <text:list-level-style-number style:num-format="1" style:num-prefix="" style:num-suffix="" text:display-levels="6" text:level="6" text:start-value="1">
        <style:list-level-properties text:list-level-position-and-space-mode="label-alignment">
          <style:list-level-label-alignment fo:margin-left="0pt" fo:text-indent="-54pt" text:label-followed-by="listtab"/>
        </style:list-level-properties>
      </text:list-level-style-number>
      <text:list-level-style-number style:num-format="1" style:num-prefix="" style:num-suffix="" text:display-levels="7" text:level="7" text:start-value="1">
        <style:list-level-properties text:list-level-position-and-space-mode="label-alignment">
          <style:list-level-label-alignment fo:margin-left="0pt" fo:text-indent="-72pt" text:label-followed-by="listtab"/>
        </style:list-level-properties>
      </text:list-level-style-number>
      <text:list-level-style-number style:num-format="1" style:num-prefix="" style:num-suffix="" text:display-levels="8" text:level="8" text:start-value="1">
        <style:list-level-properties text:list-level-position-and-space-mode="label-alignment">
          <style:list-level-label-alignment fo:margin-left="0pt" fo:text-indent="-72pt" text:label-followed-by="listtab"/>
        </style:list-level-properties>
      </text:list-level-style-number>
      <text:list-level-style-number style:num-format="1" style:num-prefix="" style:num-suffix="" text:display-levels="9" text:level="9" text:start-value="1">
        <style:list-level-properties text:list-level-position-and-space-mode="label-alignment">
          <style:list-level-label-alignment fo:margin-left="0pt" fo:text-indent="-90pt" text:label-followed-by="listtab"/>
        </style:list-level-properties>
      </text:list-level-style-number>
    </text:list-style>
    <text:list-style style:name="numList_17">
      <text:list-level-style-bullet text:bullet-char="l" text:level="1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o" text:level="2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l" text:level="3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l" text:level="4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o" text:level="5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l" text:level="6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l" text:level="7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o" text:level="8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l" text:level="9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</text:list-style>
    <text:list-style style:name="numList_20">
      <text:list-level-style-number style:num-format="1" style:num-prefix="" style:num-suffix="." text:level="1" text:start-value="2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style:num-format="1" style:num-prefix="" style:num-suffix="." text:display-levels="2" text:level="2" text:start-value="1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style:num-format="1" style:num-prefix="" style:num-suffix="." text:display-levels="3" text:level="3" text:start-value="1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style:num-format="1" style:num-prefix="" style:num-suffix="." text:display-levels="4" text:level="4" text:start-value="1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style:num-format="1" style:num-prefix="" style:num-suffix="." text:display-levels="5" text:level="5" text:start-value="1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style:num-format="1" style:num-prefix="" style:num-suffix="." text:display-levels="6" text:level="6" text:start-value="1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style:num-format="1" style:num-prefix="" style:num-suffix="." text:display-levels="7" text:level="7" text:start-value="1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style:num-format="1" style:num-prefix="" style:num-suffix="." text:display-levels="8" text:level="8" text:start-value="1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style:num-format="1" style:num-prefix="" style:num-suffix="." text:display-levels="9" text:level="9" text:start-value="1">
        <style:list-level-properties text:list-level-position-and-space-mode="label-alignment">
          <style:list-level-label-alignment text:label-followed-by="space"/>
        </style:list-level-properties>
      </text:list-level-style-number>
    </text:list-style>
    <text:list-style style:name="numList_22">
      <text:list-level-style-bullet text:bullet-char="-" text:level="1">
        <style:list-level-properties text:list-level-position-and-space-mode="label-alignment">
          <style:list-level-label-alignment fo:margin-left="46.3464pt" fo:text-indent="-18pt" text:label-followed-by="listtab"/>
        </style:list-level-properties>
        <style:text-properties fo:font-family="Calibri" style:font-name="Calibri"/>
      </text:list-level-style-bullet>
      <text:list-level-style-bullet text:bullet-char="o" text:level="2">
        <style:list-level-properties text:list-level-position-and-space-mode="label-alignment">
          <style:list-level-label-alignment fo:margin-left="82.3464pt" fo:text-indent="-18pt" text:label-followed-by="listtab"/>
        </style:list-level-properties>
        <style:text-properties fo:font-family="Calibri" style:font-name="Calibri"/>
      </text:list-level-style-bullet>
      <text:list-level-style-bullet text:bullet-char="" text:level="3">
        <style:list-level-properties text:list-level-position-and-space-mode="label-alignment">
          <style:list-level-label-alignment fo:margin-left="118.3464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" text:level="4">
        <style:list-level-properties text:list-level-position-and-space-mode="label-alignment">
          <style:list-level-label-alignment fo:margin-left="154.3464pt" fo:text-indent="-18pt" text:label-followed-by="listtab"/>
        </style:list-level-properties>
        <style:text-properties fo:font-family="Calibri" style:font-name="Calibri"/>
      </text:list-level-style-bullet>
      <text:list-level-style-bullet text:bullet-char="o" text:level="5">
        <style:list-level-properties text:list-level-position-and-space-mode="label-alignment">
          <style:list-level-label-alignment fo:margin-left="190.3464pt" fo:text-indent="-18pt" text:label-followed-by="listtab"/>
        </style:list-level-properties>
        <style:text-properties fo:font-family="Calibri" style:font-name="Calibri"/>
      </text:list-level-style-bullet>
      <text:list-level-style-bullet text:bullet-char="" text:level="6">
        <style:list-level-properties text:list-level-position-and-space-mode="label-alignment">
          <style:list-level-label-alignment fo:margin-left="226.3464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" text:level="7">
        <style:list-level-properties text:list-level-position-and-space-mode="label-alignment">
          <style:list-level-label-alignment fo:margin-left="262.3464pt" fo:text-indent="-18pt" text:label-followed-by="listtab"/>
        </style:list-level-properties>
        <style:text-properties fo:font-family="Calibri" style:font-name="Calibri"/>
      </text:list-level-style-bullet>
      <text:list-level-style-bullet text:bullet-char="o" text:level="8">
        <style:list-level-properties text:list-level-position-and-space-mode="label-alignment">
          <style:list-level-label-alignment fo:margin-left="298.3464pt" fo:text-indent="-18pt" text:label-followed-by="listtab"/>
        </style:list-level-properties>
        <style:text-properties fo:font-family="Calibri" style:font-name="Calibri"/>
      </text:list-level-style-bullet>
      <text:list-level-style-bullet text:bullet-char="" text:level="9">
        <style:list-level-properties text:list-level-position-and-space-mode="label-alignment">
          <style:list-level-label-alignment fo:margin-left="334.3464pt" fo:text-indent="-18pt" text:label-followed-by="listtab"/>
        </style:list-level-properties>
        <style:text-properties fo:font-family="Times New Roman" style:font-name="Times New Roman"/>
      </text:list-level-style-bullet>
    </text:list-style>
    <text:list-style style:name="numList_19">
      <text:list-level-style-number style:num-format="1" style:num-prefix="" style:num-suffix="." text:level="1" text:start-value="1">
        <style:list-level-properties text:list-level-position-and-space-mode="label-alignment">
          <style:list-level-label-alignment fo:margin-left="0pt" fo:text-indent="-18pt" text:label-followed-by="listtab"/>
        </style:list-level-properties>
      </text:list-level-style-number>
      <text:list-level-style-number style:num-format="1" style:num-prefix="" style:num-suffix="." text:display-levels="2" text:level="2" text:start-value="1">
        <style:list-level-properties text:list-level-position-and-space-mode="label-alignment">
          <style:list-level-label-alignment fo:margin-left="0pt" fo:text-indent="-21.6pt" text:label-followed-by="listtab"/>
        </style:list-level-properties>
        <style:text-properties fo:font-weight="normal" style:font-weight-asian="normal" style:font-weight-complex="normal"/>
      </text:list-level-style-number>
      <text:list-level-style-bullet text:bullet-char="l" text:level="3">
        <style:list-level-properties text:list-level-position-and-space-mode="label-alignment">
          <style:list-level-label-alignment fo:margin-left="0pt" fo:text-indent="-25.2pt" text:label-followed-by="listtab"/>
        </style:list-level-properties>
        <style:text-properties fo:font-family="Times New Roman" style:font-name="Times New Roman"/>
      </text:list-level-style-bullet>
      <text:list-level-style-number style:num-format="1" style:num-prefix="" style:num-suffix="." text:display-levels="4" text:level="4" text:start-value="1">
        <style:list-level-properties text:list-level-position-and-space-mode="label-alignment">
          <style:list-level-label-alignment fo:margin-left="0pt" fo:text-indent="-32.4pt" text:label-followed-by="listtab"/>
        </style:list-level-properties>
      </text:list-level-style-number>
      <text:list-level-style-number style:num-format="1" style:num-prefix="" style:num-suffix="." text:display-levels="5" text:level="5" text:start-value="1">
        <style:list-level-properties text:list-level-position-and-space-mode="label-alignment">
          <style:list-level-label-alignment fo:margin-left="0pt" fo:text-indent="-39.6pt" text:label-followed-by="listtab"/>
        </style:list-level-properties>
      </text:list-level-style-number>
      <text:list-level-style-number style:num-format="1" style:num-prefix="" style:num-suffix="." text:display-levels="6" text:level="6" text:start-value="1">
        <style:list-level-properties text:list-level-position-and-space-mode="label-alignment">
          <style:list-level-label-alignment fo:margin-left="0pt" fo:text-indent="-46.8pt" text:label-followed-by="listtab"/>
        </style:list-level-properties>
      </text:list-level-style-number>
      <text:list-level-style-number style:num-format="1" style:num-prefix="" style:num-suffix="." text:display-levels="7" text:level="7" text:start-value="1">
        <style:list-level-properties text:list-level-position-and-space-mode="label-alignment">
          <style:list-level-label-alignment fo:margin-left="0pt" fo:text-indent="-54pt" text:label-followed-by="listtab"/>
        </style:list-level-properties>
      </text:list-level-style-number>
      <text:list-level-style-number style:num-format="1" style:num-prefix="" style:num-suffix="." text:display-levels="8" text:level="8" text:start-value="1">
        <style:list-level-properties text:list-level-position-and-space-mode="label-alignment">
          <style:list-level-label-alignment fo:margin-left="0pt" fo:text-indent="-61.2pt" text:label-followed-by="listtab"/>
        </style:list-level-properties>
      </text:list-level-style-number>
      <text:list-level-style-number style:num-format="1" style:num-prefix="" style:num-suffix="." text:display-levels="9" text:level="9" text:start-value="1">
        <style:list-level-properties text:list-level-position-and-space-mode="label-alignment">
          <style:list-level-label-alignment fo:margin-left="0pt" fo:text-indent="-72pt" text:label-followed-by="listtab"/>
        </style:list-level-properties>
      </text:list-level-style-number>
    </text:list-style>
    <text:list-style style:name="numList_1">
      <text:list-level-style-bullet text:bullet-char="l" text:level="1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o" text:level="2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l" text:level="3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l" text:level="4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o" text:level="5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l" text:level="6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l" text:level="7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o" text:level="8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l" text:level="9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</text:list-style>
    <text:list-style style:name="numList_9">
      <text:list-level-style-number style:num-format="1" style:num-prefix="" style:num-suffix="." text:level="1" text:start-value="1">
        <style:list-level-properties text:list-level-position-and-space-mode="label-alignment">
          <style:list-level-label-alignment fo:margin-left="0pt" fo:text-indent="-18pt" text:label-followed-by="listtab"/>
        </style:list-level-properties>
      </text:list-level-style-number>
      <text:list-level-style-number style:num-format="1" style:num-prefix="" style:num-suffix="." text:display-levels="2" text:level="2" text:start-value="1">
        <style:list-level-properties text:list-level-position-and-space-mode="label-alignment">
          <style:list-level-label-alignment fo:margin-left="0pt" fo:text-indent="-21.6pt" text:label-followed-by="listtab"/>
        </style:list-level-properties>
        <style:text-properties fo:font-weight="normal" style:font-weight-asian="normal" style:font-weight-complex="normal"/>
      </text:list-level-style-number>
      <text:list-level-style-bullet text:bullet-char="l" text:level="3">
        <style:list-level-properties text:list-level-position-and-space-mode="label-alignment">
          <style:list-level-label-alignment fo:margin-left="0pt" fo:text-indent="-25.2pt" text:label-followed-by="listtab"/>
        </style:list-level-properties>
        <style:text-properties fo:font-family="Times New Roman" style:font-name="Times New Roman"/>
      </text:list-level-style-bullet>
      <text:list-level-style-number style:num-format="1" style:num-prefix="" style:num-suffix="." text:display-levels="4" text:level="4" text:start-value="1">
        <style:list-level-properties text:list-level-position-and-space-mode="label-alignment">
          <style:list-level-label-alignment fo:margin-left="0pt" fo:text-indent="-32.4pt" text:label-followed-by="listtab"/>
        </style:list-level-properties>
      </text:list-level-style-number>
      <text:list-level-style-number style:num-format="1" style:num-prefix="" style:num-suffix="." text:display-levels="5" text:level="5" text:start-value="1">
        <style:list-level-properties text:list-level-position-and-space-mode="label-alignment">
          <style:list-level-label-alignment fo:margin-left="0pt" fo:text-indent="-39.6pt" text:label-followed-by="listtab"/>
        </style:list-level-properties>
      </text:list-level-style-number>
      <text:list-level-style-number style:num-format="1" style:num-prefix="" style:num-suffix="." text:display-levels="6" text:level="6" text:start-value="1">
        <style:list-level-properties text:list-level-position-and-space-mode="label-alignment">
          <style:list-level-label-alignment fo:margin-left="0pt" fo:text-indent="-46.8pt" text:label-followed-by="listtab"/>
        </style:list-level-properties>
      </text:list-level-style-number>
      <text:list-level-style-number style:num-format="1" style:num-prefix="" style:num-suffix="." text:display-levels="7" text:level="7" text:start-value="1">
        <style:list-level-properties text:list-level-position-and-space-mode="label-alignment">
          <style:list-level-label-alignment fo:margin-left="0pt" fo:text-indent="-54pt" text:label-followed-by="listtab"/>
        </style:list-level-properties>
      </text:list-level-style-number>
      <text:list-level-style-number style:num-format="1" style:num-prefix="" style:num-suffix="." text:display-levels="8" text:level="8" text:start-value="1">
        <style:list-level-properties text:list-level-position-and-space-mode="label-alignment">
          <style:list-level-label-alignment fo:margin-left="0pt" fo:text-indent="-61.2pt" text:label-followed-by="listtab"/>
        </style:list-level-properties>
      </text:list-level-style-number>
      <text:list-level-style-number style:num-format="1" style:num-prefix="" style:num-suffix="." text:display-levels="9" text:level="9" text:start-value="1">
        <style:list-level-properties text:list-level-position-and-space-mode="label-alignment">
          <style:list-level-label-alignment fo:margin-left="0pt" fo:text-indent="-72pt" text:label-followed-by="listtab"/>
        </style:list-level-properties>
      </text:list-level-style-number>
    </text:list-style>
    <text:list-style style:name="numList_14">
      <text:list-level-style-bullet text:bullet-char="l" text:level="1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o" text:level="2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l" text:level="3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l" text:level="4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o" text:level="5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l" text:level="6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l" text:level="7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o" text:level="8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l" text:level="9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</text:list-style>
    <text:list-style style:name="numList_7">
      <text:list-level-style-number style:num-format="1" style:num-prefix="" style:num-suffix="." text:level="1" text:start-value="5">
        <style:list-level-properties text:list-level-position-and-space-mode="label-alignment">
          <style:list-level-label-alignment fo:margin-left="0pt" fo:text-indent="-18pt" text:label-followed-by="listtab"/>
        </style:list-level-properties>
      </text:list-level-style-number>
      <text:list-level-style-number style:num-format="a" style:num-prefix="" style:num-suffix="." text:level="2" text:start-value="1">
        <style:list-level-properties text:list-level-position-and-space-mode="label-alignment">
          <style:list-level-label-alignment fo:margin-left="0pt" fo:text-indent="-18pt" text:label-followed-by="listtab"/>
        </style:list-level-properties>
      </text:list-level-style-number>
      <text:list-level-style-number style:num-format="i" style:num-prefix="" style:num-suffix="." text:level="3" text:start-value="1">
        <style:list-level-properties fo:text-align="end" text:list-level-position-and-space-mode="label-alignment">
          <style:list-level-label-alignment fo:margin-left="0pt" fo:text-indent="-9pt" text:label-followed-by="listtab"/>
        </style:list-level-properties>
      </text:list-level-style-number>
      <text:list-level-style-number style:num-format="1" style:num-prefix="" style:num-suffix="." text:level="4" text:start-value="1">
        <style:list-level-properties text:list-level-position-and-space-mode="label-alignment">
          <style:list-level-label-alignment fo:margin-left="0pt" fo:text-indent="-18pt" text:label-followed-by="listtab"/>
        </style:list-level-properties>
      </text:list-level-style-number>
      <text:list-level-style-number style:num-format="a" style:num-prefix="" style:num-suffix="." text:level="5" text:start-value="1">
        <style:list-level-properties text:list-level-position-and-space-mode="label-alignment">
          <style:list-level-label-alignment fo:margin-left="0pt" fo:text-indent="-18pt" text:label-followed-by="listtab"/>
        </style:list-level-properties>
      </text:list-level-style-number>
      <text:list-level-style-number style:num-format="i" style:num-prefix="" style:num-suffix="." text:level="6" text:start-value="1">
        <style:list-level-properties fo:text-align="end" text:list-level-position-and-space-mode="label-alignment">
          <style:list-level-label-alignment fo:margin-left="0pt" fo:text-indent="-9pt" text:label-followed-by="listtab"/>
        </style:list-level-properties>
      </text:list-level-style-number>
      <text:list-level-style-number style:num-format="1" style:num-prefix="" style:num-suffix="." text:level="7" text:start-value="1">
        <style:list-level-properties text:list-level-position-and-space-mode="label-alignment">
          <style:list-level-label-alignment fo:margin-left="0pt" fo:text-indent="-18pt" text:label-followed-by="listtab"/>
        </style:list-level-properties>
      </text:list-level-style-number>
      <text:list-level-style-number style:num-format="a" style:num-prefix="" style:num-suffix="." text:level="8" text:start-value="1">
        <style:list-level-properties text:list-level-position-and-space-mode="label-alignment">
          <style:list-level-label-alignment fo:margin-left="0pt" fo:text-indent="-18pt" text:label-followed-by="listtab"/>
        </style:list-level-properties>
      </text:list-level-style-number>
      <text:list-level-style-number style:num-format="i" style:num-prefix="" style:num-suffix="." text:level="9" text:start-value="1">
        <style:list-level-properties fo:text-align="end" text:list-level-position-and-space-mode="label-alignment">
          <style:list-level-label-alignment fo:margin-left="0pt" fo:text-indent="-9pt" text:label-followed-by="listtab"/>
        </style:list-level-properties>
      </text:list-level-style-number>
    </text:list-style>
    <text:list-style style:name="numList_6">
      <text:list-level-style-bullet text:bullet-char="" text:level="1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Calibri" style:font-name="Calibri"/>
      </text:list-level-style-bullet>
      <text:list-level-style-bullet text:bullet-char="o" text:level="2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l" text:level="3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l" text:level="4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o" text:level="5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l" text:level="6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l" text:level="7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o" text:level="8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l" text:level="9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</text:list-style>
    <text:list-style style:name="numList_11">
      <text:list-level-style-number style:num-format="1" style:num-prefix="" style:num-suffix="." text:level="1" text:start-value="1">
        <style:list-level-properties text:list-level-position-and-space-mode="label-alignment">
          <style:list-level-label-alignment fo:margin-left="0pt" fo:text-indent="-18pt" text:label-followed-by="listtab"/>
        </style:list-level-properties>
      </text:list-level-style-number>
      <text:list-level-style-number style:num-format="1" style:num-prefix="" style:num-suffix="." text:display-levels="2" text:level="2" text:start-value="1">
        <style:list-level-properties text:list-level-position-and-space-mode="label-alignment">
          <style:list-level-label-alignment fo:margin-left="0pt" fo:text-indent="-21.6pt" text:label-followed-by="listtab"/>
        </style:list-level-properties>
        <style:text-properties fo:font-weight="normal" style:font-weight-asian="normal" style:font-weight-complex="normal"/>
      </text:list-level-style-number>
      <text:list-level-style-bullet text:bullet-char="l" text:level="3">
        <style:list-level-properties text:list-level-position-and-space-mode="label-alignment">
          <style:list-level-label-alignment fo:margin-left="0pt" fo:text-indent="-25.2pt" text:label-followed-by="listtab"/>
        </style:list-level-properties>
        <style:text-properties fo:font-family="Times New Roman" style:font-name="Times New Roman"/>
      </text:list-level-style-bullet>
      <text:list-level-style-number style:num-format="1" style:num-prefix="" style:num-suffix="." text:display-levels="4" text:level="4" text:start-value="1">
        <style:list-level-properties text:list-level-position-and-space-mode="label-alignment">
          <style:list-level-label-alignment fo:margin-left="0pt" fo:text-indent="-32.4pt" text:label-followed-by="listtab"/>
        </style:list-level-properties>
      </text:list-level-style-number>
      <text:list-level-style-number style:num-format="1" style:num-prefix="" style:num-suffix="." text:display-levels="5" text:level="5" text:start-value="1">
        <style:list-level-properties text:list-level-position-and-space-mode="label-alignment">
          <style:list-level-label-alignment fo:margin-left="0pt" fo:text-indent="-39.6pt" text:label-followed-by="listtab"/>
        </style:list-level-properties>
      </text:list-level-style-number>
      <text:list-level-style-number style:num-format="1" style:num-prefix="" style:num-suffix="." text:display-levels="6" text:level="6" text:start-value="1">
        <style:list-level-properties text:list-level-position-and-space-mode="label-alignment">
          <style:list-level-label-alignment fo:margin-left="0pt" fo:text-indent="-46.8pt" text:label-followed-by="listtab"/>
        </style:list-level-properties>
      </text:list-level-style-number>
      <text:list-level-style-number style:num-format="1" style:num-prefix="" style:num-suffix="." text:display-levels="7" text:level="7" text:start-value="1">
        <style:list-level-properties text:list-level-position-and-space-mode="label-alignment">
          <style:list-level-label-alignment fo:margin-left="0pt" fo:text-indent="-54pt" text:label-followed-by="listtab"/>
        </style:list-level-properties>
      </text:list-level-style-number>
      <text:list-level-style-number style:num-format="1" style:num-prefix="" style:num-suffix="." text:display-levels="8" text:level="8" text:start-value="1">
        <style:list-level-properties text:list-level-position-and-space-mode="label-alignment">
          <style:list-level-label-alignment fo:margin-left="0pt" fo:text-indent="-61.2pt" text:label-followed-by="listtab"/>
        </style:list-level-properties>
      </text:list-level-style-number>
      <text:list-level-style-number style:num-format="1" style:num-prefix="" style:num-suffix="." text:display-levels="9" text:level="9" text:start-value="1">
        <style:list-level-properties text:list-level-position-and-space-mode="label-alignment">
          <style:list-level-label-alignment fo:margin-left="0pt" fo:text-indent="-72pt" text:label-followed-by="listtab"/>
        </style:list-level-properties>
      </text:list-level-style-number>
    </text:list-style>
    <text:list-style style:name="numList_2">
      <text:list-level-style-bullet text:bullet-char="l" text:level="1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o" text:level="2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l" text:level="3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l" text:level="4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o" text:level="5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l" text:level="6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l" text:level="7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o" text:level="8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l" text:level="9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</text:list-style>
    <text:list-style style:name="numList_16">
      <text:list-level-style-number style:num-format="1" style:num-prefix="" style:num-suffix="." text:level="1" text:start-value="1">
        <style:list-level-properties text:list-level-position-and-space-mode="label-alignment">
          <style:list-level-label-alignment fo:margin-left="0pt" fo:text-indent="-18pt" text:label-followed-by="listtab"/>
        </style:list-level-properties>
      </text:list-level-style-number>
      <text:list-level-style-number style:num-format="1" style:num-prefix="" style:num-suffix="." text:display-levels="2" text:level="2" text:start-value="1">
        <style:list-level-properties text:list-level-position-and-space-mode="label-alignment">
          <style:list-level-label-alignment fo:margin-left="0pt" fo:text-indent="-21.6pt" text:label-followed-by="listtab"/>
        </style:list-level-properties>
        <style:text-properties fo:font-weight="normal" style:font-weight-asian="normal" style:font-weight-complex="normal"/>
      </text:list-level-style-number>
      <text:list-level-style-bullet text:bullet-char="l" text:level="3">
        <style:list-level-properties text:list-level-position-and-space-mode="label-alignment">
          <style:list-level-label-alignment fo:margin-left="0pt" fo:text-indent="-25.2pt" text:label-followed-by="listtab"/>
        </style:list-level-properties>
        <style:text-properties fo:font-family="Times New Roman" style:font-name="Times New Roman"/>
      </text:list-level-style-bullet>
      <text:list-level-style-number style:num-format="1" style:num-prefix="" style:num-suffix="." text:display-levels="4" text:level="4" text:start-value="1">
        <style:list-level-properties text:list-level-position-and-space-mode="label-alignment">
          <style:list-level-label-alignment fo:margin-left="0pt" fo:text-indent="-32.4pt" text:label-followed-by="listtab"/>
        </style:list-level-properties>
      </text:list-level-style-number>
      <text:list-level-style-number style:num-format="1" style:num-prefix="" style:num-suffix="." text:display-levels="5" text:level="5" text:start-value="1">
        <style:list-level-properties text:list-level-position-and-space-mode="label-alignment">
          <style:list-level-label-alignment fo:margin-left="0pt" fo:text-indent="-39.6pt" text:label-followed-by="listtab"/>
        </style:list-level-properties>
      </text:list-level-style-number>
      <text:list-level-style-number style:num-format="1" style:num-prefix="" style:num-suffix="." text:display-levels="6" text:level="6" text:start-value="1">
        <style:list-level-properties text:list-level-position-and-space-mode="label-alignment">
          <style:list-level-label-alignment fo:margin-left="0pt" fo:text-indent="-46.8pt" text:label-followed-by="listtab"/>
        </style:list-level-properties>
      </text:list-level-style-number>
      <text:list-level-style-number style:num-format="1" style:num-prefix="" style:num-suffix="." text:display-levels="7" text:level="7" text:start-value="1">
        <style:list-level-properties text:list-level-position-and-space-mode="label-alignment">
          <style:list-level-label-alignment fo:margin-left="0pt" fo:text-indent="-54pt" text:label-followed-by="listtab"/>
        </style:list-level-properties>
      </text:list-level-style-number>
      <text:list-level-style-number style:num-format="1" style:num-prefix="" style:num-suffix="." text:display-levels="8" text:level="8" text:start-value="1">
        <style:list-level-properties text:list-level-position-and-space-mode="label-alignment">
          <style:list-level-label-alignment fo:margin-left="0pt" fo:text-indent="-61.2pt" text:label-followed-by="listtab"/>
        </style:list-level-properties>
      </text:list-level-style-number>
      <text:list-level-style-number style:num-format="1" style:num-prefix="" style:num-suffix="." text:display-levels="9" text:level="9" text:start-value="1">
        <style:list-level-properties text:list-level-position-and-space-mode="label-alignment">
          <style:list-level-label-alignment fo:margin-left="0pt" fo:text-indent="-72pt" text:label-followed-by="listtab"/>
        </style:list-level-properties>
      </text:list-level-style-number>
    </text:list-style>
    <text:list-style style:name="numList_24">
      <text:list-level-style-number style:num-format="1" style:num-prefix="" style:num-suffix="" text:level="1" text:start-value="14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number>
      <text:list-level-style-number style:num-format="a" style:num-prefix="" style:num-suffix="." text:level="2" text:start-value="1">
        <style:list-level-properties text:list-level-position-and-space-mode="label-alignment">
          <style:list-level-label-alignment fo:margin-left="36pt" fo:text-indent="-18pt" text:label-followed-by="listtab"/>
        </style:list-level-properties>
      </text:list-level-style-number>
      <text:list-level-style-number style:num-format="i" style:num-prefix="" style:num-suffix="." text:level="3" text:start-value="1">
        <style:list-level-properties fo:text-align="end" text:list-level-position-and-space-mode="label-alignment">
          <style:list-level-label-alignment fo:margin-left="72pt" fo:text-indent="-9pt" text:label-followed-by="listtab"/>
        </style:list-level-properties>
      </text:list-level-style-number>
      <text:list-level-style-number style:num-format="1" style:num-prefix="" style:num-suffix="." text:level="4" text:start-value="1">
        <style:list-level-properties text:list-level-position-and-space-mode="label-alignment">
          <style:list-level-label-alignment fo:margin-left="108pt" fo:text-indent="-18pt" text:label-followed-by="listtab"/>
        </style:list-level-properties>
      </text:list-level-style-number>
      <text:list-level-style-number style:num-format="a" style:num-prefix="" style:num-suffix="." text:level="5" text:start-value="1">
        <style:list-level-properties text:list-level-position-and-space-mode="label-alignment">
          <style:list-level-label-alignment fo:margin-left="144pt" fo:text-indent="-18pt" text:label-followed-by="listtab"/>
        </style:list-level-properties>
      </text:list-level-style-number>
      <text:list-level-style-number style:num-format="i" style:num-prefix="" style:num-suffix="." text:level="6" text:start-value="1">
        <style:list-level-properties fo:text-align="end" text:list-level-position-and-space-mode="label-alignment">
          <style:list-level-label-alignment fo:margin-left="180pt" fo:text-indent="-9pt" text:label-followed-by="listtab"/>
        </style:list-level-properties>
      </text:list-level-style-number>
      <text:list-level-style-number style:num-format="1" style:num-prefix="" style:num-suffix="." text:level="7" text:start-value="1">
        <style:list-level-properties text:list-level-position-and-space-mode="label-alignment">
          <style:list-level-label-alignment fo:margin-left="216pt" fo:text-indent="-18pt" text:label-followed-by="listtab"/>
        </style:list-level-properties>
      </text:list-level-style-number>
      <text:list-level-style-number style:num-format="a" style:num-prefix="" style:num-suffix="." text:level="8" text:start-value="1">
        <style:list-level-properties text:list-level-position-and-space-mode="label-alignment">
          <style:list-level-label-alignment fo:margin-left="252pt" fo:text-indent="-18pt" text:label-followed-by="listtab"/>
        </style:list-level-properties>
      </text:list-level-style-number>
      <text:list-level-style-number style:num-format="i" style:num-prefix="" style:num-suffix="." text:level="9" text:start-value="1">
        <style:list-level-properties fo:text-align="end" text:list-level-position-and-space-mode="label-alignment">
          <style:list-level-label-alignment fo:margin-left="288pt" fo:text-indent="-9pt" text:label-followed-by="listtab"/>
        </style:list-level-properties>
      </text:list-level-style-number>
    </text:list-style>
    <text:list-style style:name="numList_12">
      <text:list-level-style-number style:num-format="1" style:num-prefix="" style:num-suffix="." text:level="1" text:start-value="1">
        <style:list-level-properties text:list-level-position-and-space-mode="label-alignment">
          <style:list-level-label-alignment fo:margin-left="0pt" fo:text-indent="-18pt" text:label-followed-by="listtab"/>
        </style:list-level-properties>
      </text:list-level-style-number>
      <text:list-level-style-number style:num-format="1" style:num-prefix="" style:num-suffix="." text:display-levels="2" text:level="2" text:start-value="1">
        <style:list-level-properties text:list-level-position-and-space-mode="label-alignment">
          <style:list-level-label-alignment fo:margin-left="0pt" fo:text-indent="-21.6pt" text:label-followed-by="listtab"/>
        </style:list-level-properties>
        <style:text-properties fo:font-weight="normal" style:font-weight-asian="normal" style:font-weight-complex="normal"/>
      </text:list-level-style-number>
      <text:list-level-style-bullet text:bullet-char="l" text:level="3">
        <style:list-level-properties text:list-level-position-and-space-mode="label-alignment">
          <style:list-level-label-alignment fo:margin-left="0pt" fo:text-indent="-25.2pt" text:label-followed-by="listtab"/>
        </style:list-level-properties>
        <style:text-properties fo:font-family="Times New Roman" style:font-name="Times New Roman"/>
      </text:list-level-style-bullet>
      <text:list-level-style-number style:num-format="1" style:num-prefix="" style:num-suffix="." text:display-levels="4" text:level="4" text:start-value="1">
        <style:list-level-properties text:list-level-position-and-space-mode="label-alignment">
          <style:list-level-label-alignment fo:margin-left="0pt" fo:text-indent="-32.4pt" text:label-followed-by="listtab"/>
        </style:list-level-properties>
      </text:list-level-style-number>
      <text:list-level-style-number style:num-format="1" style:num-prefix="" style:num-suffix="." text:display-levels="5" text:level="5" text:start-value="1">
        <style:list-level-properties text:list-level-position-and-space-mode="label-alignment">
          <style:list-level-label-alignment fo:margin-left="0pt" fo:text-indent="-39.6pt" text:label-followed-by="listtab"/>
        </style:list-level-properties>
      </text:list-level-style-number>
      <text:list-level-style-number style:num-format="1" style:num-prefix="" style:num-suffix="." text:display-levels="6" text:level="6" text:start-value="1">
        <style:list-level-properties text:list-level-position-and-space-mode="label-alignment">
          <style:list-level-label-alignment fo:margin-left="0pt" fo:text-indent="-46.8pt" text:label-followed-by="listtab"/>
        </style:list-level-properties>
      </text:list-level-style-number>
      <text:list-level-style-number style:num-format="1" style:num-prefix="" style:num-suffix="." text:display-levels="7" text:level="7" text:start-value="1">
        <style:list-level-properties text:list-level-position-and-space-mode="label-alignment">
          <style:list-level-label-alignment fo:margin-left="0pt" fo:text-indent="-54pt" text:label-followed-by="listtab"/>
        </style:list-level-properties>
      </text:list-level-style-number>
      <text:list-level-style-number style:num-format="1" style:num-prefix="" style:num-suffix="." text:display-levels="8" text:level="8" text:start-value="1">
        <style:list-level-properties text:list-level-position-and-space-mode="label-alignment">
          <style:list-level-label-alignment fo:margin-left="0pt" fo:text-indent="-61.2pt" text:label-followed-by="listtab"/>
        </style:list-level-properties>
      </text:list-level-style-number>
      <text:list-level-style-number style:num-format="1" style:num-prefix="" style:num-suffix="." text:display-levels="9" text:level="9" text:start-value="1">
        <style:list-level-properties text:list-level-position-and-space-mode="label-alignment">
          <style:list-level-label-alignment fo:margin-left="0pt" fo:text-indent="-72pt" text:label-followed-by="listtab"/>
        </style:list-level-properties>
      </text:list-level-style-number>
    </text:list-style>
    <text:list-style style:name="numList_15">
      <text:list-level-style-number style:num-format="1" style:num-prefix="" style:num-suffix="." text:level="1" text:start-value="1">
        <style:list-level-properties text:list-level-position-and-space-mode="label-alignment">
          <style:list-level-label-alignment fo:margin-left="0pt" fo:text-indent="-18pt" text:label-followed-by="listtab"/>
        </style:list-level-properties>
      </text:list-level-style-number>
      <text:list-level-style-number style:num-format="1" style:num-prefix="" style:num-suffix="." text:display-levels="2" text:level="2" text:start-value="1">
        <style:list-level-properties text:list-level-position-and-space-mode="label-alignment">
          <style:list-level-label-alignment fo:margin-left="0pt" fo:text-indent="-21.6pt" text:label-followed-by="listtab"/>
        </style:list-level-properties>
        <style:text-properties fo:font-weight="normal" style:font-weight-asian="normal" style:font-weight-complex="normal"/>
      </text:list-level-style-number>
      <text:list-level-style-bullet text:bullet-char="l" text:level="3">
        <style:list-level-properties text:list-level-position-and-space-mode="label-alignment">
          <style:list-level-label-alignment fo:margin-left="0pt" fo:text-indent="-25.2pt" text:label-followed-by="listtab"/>
        </style:list-level-properties>
        <style:text-properties fo:font-family="Times New Roman" style:font-name="Times New Roman"/>
      </text:list-level-style-bullet>
      <text:list-level-style-number style:num-format="1" style:num-prefix="" style:num-suffix="." text:display-levels="4" text:level="4" text:start-value="1">
        <style:list-level-properties text:list-level-position-and-space-mode="label-alignment">
          <style:list-level-label-alignment fo:margin-left="0pt" fo:text-indent="-32.4pt" text:label-followed-by="listtab"/>
        </style:list-level-properties>
      </text:list-level-style-number>
      <text:list-level-style-number style:num-format="1" style:num-prefix="" style:num-suffix="." text:display-levels="5" text:level="5" text:start-value="1">
        <style:list-level-properties text:list-level-position-and-space-mode="label-alignment">
          <style:list-level-label-alignment fo:margin-left="0pt" fo:text-indent="-39.6pt" text:label-followed-by="listtab"/>
        </style:list-level-properties>
      </text:list-level-style-number>
      <text:list-level-style-number style:num-format="1" style:num-prefix="" style:num-suffix="." text:display-levels="6" text:level="6" text:start-value="1">
        <style:list-level-properties text:list-level-position-and-space-mode="label-alignment">
          <style:list-level-label-alignment fo:margin-left="0pt" fo:text-indent="-46.8pt" text:label-followed-by="listtab"/>
        </style:list-level-properties>
      </text:list-level-style-number>
      <text:list-level-style-number style:num-format="1" style:num-prefix="" style:num-suffix="." text:display-levels="7" text:level="7" text:start-value="1">
        <style:list-level-properties text:list-level-position-and-space-mode="label-alignment">
          <style:list-level-label-alignment fo:margin-left="0pt" fo:text-indent="-54pt" text:label-followed-by="listtab"/>
        </style:list-level-properties>
      </text:list-level-style-number>
      <text:list-level-style-number style:num-format="1" style:num-prefix="" style:num-suffix="." text:display-levels="8" text:level="8" text:start-value="1">
        <style:list-level-properties text:list-level-position-and-space-mode="label-alignment">
          <style:list-level-label-alignment fo:margin-left="0pt" fo:text-indent="-61.2pt" text:label-followed-by="listtab"/>
        </style:list-level-properties>
      </text:list-level-style-number>
      <text:list-level-style-number style:num-format="1" style:num-prefix="" style:num-suffix="." text:display-levels="9" text:level="9" text:start-value="1">
        <style:list-level-properties text:list-level-position-and-space-mode="label-alignment">
          <style:list-level-label-alignment fo:margin-left="0pt" fo:text-indent="-72pt" text:label-followed-by="listtab"/>
        </style:list-level-properties>
      </text:list-level-style-number>
    </text:list-style>
    <text:list-style style:name="numList_10">
      <text:list-level-style-bullet text:bullet-char="l" text:level="1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o" text:level="2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l" text:level="3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l" text:level="4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o" text:level="5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l" text:level="6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l" text:level="7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o" text:level="8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l" text:level="9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</text:list-style>
    <text:list-style style:name="numList_5">
      <text:list-level-style-number style:num-format="1" style:num-prefix="" style:num-suffix="." text:level="1" text:start-value="1">
        <style:list-level-properties text:list-level-position-and-space-mode="label-alignment">
          <style:list-level-label-alignment fo:margin-left="0pt" fo:text-indent="-24.7464pt" text:label-followed-by="listtab"/>
        </style:list-level-properties>
        <style:text-properties fo:font-family="Times New Roman" fo:font-size="12pt" style:font-name="Times New Roman" style:font-size-asian="12pt" style:font-size-complex="12pt"/>
      </text:list-level-style-number>
      <text:list-level-style-number style:num-format="1" style:num-prefix="" style:num-suffix="" text:display-levels="2" text:level="2" text:start-value="1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number>
      <text:list-level-style-number style:num-format="1" style:num-prefix="" style:num-suffix="" text:display-levels="3" text:level="3" text:start-value="1">
        <style:list-level-properties text:list-level-position-and-space-mode="label-alignment">
          <style:list-level-label-alignment fo:margin-left="0pt" fo:text-indent="-36pt" text:label-followed-by="listtab"/>
        </style:list-level-properties>
      </text:list-level-style-number>
      <text:list-level-style-number style:num-format="1" style:num-prefix="" style:num-suffix="" text:display-levels="4" text:level="4" text:start-value="1">
        <style:list-level-properties text:list-level-position-and-space-mode="label-alignment">
          <style:list-level-label-alignment fo:margin-left="0pt" fo:text-indent="-36pt" text:label-followed-by="listtab"/>
        </style:list-level-properties>
      </text:list-level-style-number>
      <text:list-level-style-number style:num-format="1" style:num-prefix="" style:num-suffix="" text:display-levels="5" text:level="5" text:start-value="1">
        <style:list-level-properties text:list-level-position-and-space-mode="label-alignment">
          <style:list-level-label-alignment fo:margin-left="0pt" fo:text-indent="-54pt" text:label-followed-by="listtab"/>
        </style:list-level-properties>
      </text:list-level-style-number>
      <text:list-level-style-number style:num-format="1" style:num-prefix="" style:num-suffix="" text:display-levels="6" text:level="6" text:start-value="1">
        <style:list-level-properties text:list-level-position-and-space-mode="label-alignment">
          <style:list-level-label-alignment fo:margin-left="0pt" fo:text-indent="-54pt" text:label-followed-by="listtab"/>
        </style:list-level-properties>
      </text:list-level-style-number>
      <text:list-level-style-number style:num-format="1" style:num-prefix="" style:num-suffix="" text:display-levels="7" text:level="7" text:start-value="1">
        <style:list-level-properties text:list-level-position-and-space-mode="label-alignment">
          <style:list-level-label-alignment fo:margin-left="0pt" fo:text-indent="-72pt" text:label-followed-by="listtab"/>
        </style:list-level-properties>
      </text:list-level-style-number>
      <text:list-level-style-number style:num-format="1" style:num-prefix="" style:num-suffix="" text:display-levels="8" text:level="8" text:start-value="1">
        <style:list-level-properties text:list-level-position-and-space-mode="label-alignment">
          <style:list-level-label-alignment fo:margin-left="0pt" fo:text-indent="-72pt" text:label-followed-by="listtab"/>
        </style:list-level-properties>
      </text:list-level-style-number>
      <text:list-level-style-number style:num-format="1" style:num-prefix="" style:num-suffix="" text:display-levels="9" text:level="9" text:start-value="1">
        <style:list-level-properties text:list-level-position-and-space-mode="label-alignment">
          <style:list-level-label-alignment fo:margin-left="0pt" fo:text-indent="-90pt" text:label-followed-by="listtab"/>
        </style:list-level-properties>
      </text:list-level-style-number>
    </text:list-style>
    <text:list-style style:name="numList_3">
      <text:list-level-style-number style:num-format="1" style:num-prefix="" style:num-suffix="." text:level="1" text:start-value="1">
        <style:list-level-properties text:list-level-position-and-space-mode="label-alignment">
          <style:list-level-label-alignment fo:margin-left="0pt" fo:text-indent="-24.7464pt" text:label-followed-by="listtab"/>
        </style:list-level-properties>
        <style:text-properties fo:font-family="Times New Roman" fo:font-size="12pt" style:font-name="Times New Roman" style:font-size-asian="12pt" style:font-size-complex="12pt"/>
      </text:list-level-style-number>
      <text:list-level-style-number style:num-format="1" style:num-prefix="" style:num-suffix="" text:display-levels="2" text:level="2" text:start-value="1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number>
      <text:list-level-style-number style:num-format="1" style:num-prefix="" style:num-suffix="" text:display-levels="3" text:level="3" text:start-value="1">
        <style:list-level-properties text:list-level-position-and-space-mode="label-alignment">
          <style:list-level-label-alignment fo:margin-left="0pt" fo:text-indent="-36pt" text:label-followed-by="listtab"/>
        </style:list-level-properties>
      </text:list-level-style-number>
      <text:list-level-style-number style:num-format="1" style:num-prefix="" style:num-suffix="" text:display-levels="4" text:level="4" text:start-value="1">
        <style:list-level-properties text:list-level-position-and-space-mode="label-alignment">
          <style:list-level-label-alignment fo:margin-left="0pt" fo:text-indent="-36pt" text:label-followed-by="listtab"/>
        </style:list-level-properties>
      </text:list-level-style-number>
      <text:list-level-style-number style:num-format="1" style:num-prefix="" style:num-suffix="" text:display-levels="5" text:level="5" text:start-value="1">
        <style:list-level-properties text:list-level-position-and-space-mode="label-alignment">
          <style:list-level-label-alignment fo:margin-left="0pt" fo:text-indent="-54pt" text:label-followed-by="listtab"/>
        </style:list-level-properties>
      </text:list-level-style-number>
      <text:list-level-style-number style:num-format="1" style:num-prefix="" style:num-suffix="" text:display-levels="6" text:level="6" text:start-value="1">
        <style:list-level-properties text:list-level-position-and-space-mode="label-alignment">
          <style:list-level-label-alignment fo:margin-left="0pt" fo:text-indent="-54pt" text:label-followed-by="listtab"/>
        </style:list-level-properties>
      </text:list-level-style-number>
      <text:list-level-style-number style:num-format="1" style:num-prefix="" style:num-suffix="" text:display-levels="7" text:level="7" text:start-value="1">
        <style:list-level-properties text:list-level-position-and-space-mode="label-alignment">
          <style:list-level-label-alignment fo:margin-left="0pt" fo:text-indent="-72pt" text:label-followed-by="listtab"/>
        </style:list-level-properties>
      </text:list-level-style-number>
      <text:list-level-style-number style:num-format="1" style:num-prefix="" style:num-suffix="" text:display-levels="8" text:level="8" text:start-value="1">
        <style:list-level-properties text:list-level-position-and-space-mode="label-alignment">
          <style:list-level-label-alignment fo:margin-left="0pt" fo:text-indent="-72pt" text:label-followed-by="listtab"/>
        </style:list-level-properties>
      </text:list-level-style-number>
      <text:list-level-style-number style:num-format="1" style:num-prefix="" style:num-suffix="" text:display-levels="9" text:level="9" text:start-value="1">
        <style:list-level-properties text:list-level-position-and-space-mode="label-alignment">
          <style:list-level-label-alignment fo:margin-left="0pt" fo:text-indent="-90pt" text:label-followed-by="listtab"/>
        </style:list-level-properties>
      </text:list-level-style-number>
    </text:list-style>
    <text:list-style style:name="numList_13">
      <text:list-level-style-bullet text:bullet-char="l" text:level="1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o" text:level="2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l" text:level="3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l" text:level="4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o" text:level="5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l" text:level="6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l" text:level="7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o" text:level="8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  <text:list-level-style-bullet text:bullet-char="l" text:level="9">
        <style:list-level-properties text:list-level-position-and-space-mode="label-alignment">
          <style:list-level-label-alignment fo:margin-left="0pt" fo:text-indent="-18pt" text:label-followed-by="listtab"/>
        </style:list-level-properties>
        <style:text-properties fo:font-family="Times New Roman" style:font-name="Times New Roman"/>
      </text:list-level-style-bullet>
    </text:list-style>
    <text:list-style style:name="numList_18">
      <text:list-level-style-number style:num-format="1" style:num-prefix="" style:num-suffix="." text:level="1" text:start-value="1">
        <style:list-level-properties text:list-level-position-and-space-mode="label-alignment">
          <style:list-level-label-alignment fo:margin-left="0pt" fo:text-indent="-18pt" text:label-followed-by="listtab"/>
        </style:list-level-properties>
      </text:list-level-style-number>
      <text:list-level-style-number style:num-format="1" style:num-prefix="" style:num-suffix="." text:display-levels="2" text:level="2" text:start-value="1">
        <style:list-level-properties text:list-level-position-and-space-mode="label-alignment">
          <style:list-level-label-alignment fo:margin-left="0pt" fo:text-indent="-21.6pt" text:label-followed-by="listtab"/>
        </style:list-level-properties>
        <style:text-properties fo:font-weight="normal" style:font-weight-asian="normal" style:font-weight-complex="normal"/>
      </text:list-level-style-number>
      <text:list-level-style-bullet text:bullet-char="l" text:level="3">
        <style:list-level-properties text:list-level-position-and-space-mode="label-alignment">
          <style:list-level-label-alignment fo:margin-left="0pt" fo:text-indent="-25.2pt" text:label-followed-by="listtab"/>
        </style:list-level-properties>
        <style:text-properties fo:font-family="Times New Roman" style:font-name="Times New Roman"/>
      </text:list-level-style-bullet>
      <text:list-level-style-number style:num-format="1" style:num-prefix="" style:num-suffix="." text:display-levels="4" text:level="4" text:start-value="1">
        <style:list-level-properties text:list-level-position-and-space-mode="label-alignment">
          <style:list-level-label-alignment fo:margin-left="0pt" fo:text-indent="-32.4pt" text:label-followed-by="listtab"/>
        </style:list-level-properties>
      </text:list-level-style-number>
      <text:list-level-style-number style:num-format="1" style:num-prefix="" style:num-suffix="." text:display-levels="5" text:level="5" text:start-value="1">
        <style:list-level-properties text:list-level-position-and-space-mode="label-alignment">
          <style:list-level-label-alignment fo:margin-left="0pt" fo:text-indent="-39.6pt" text:label-followed-by="listtab"/>
        </style:list-level-properties>
      </text:list-level-style-number>
      <text:list-level-style-number style:num-format="1" style:num-prefix="" style:num-suffix="." text:display-levels="6" text:level="6" text:start-value="1">
        <style:list-level-properties text:list-level-position-and-space-mode="label-alignment">
          <style:list-level-label-alignment fo:margin-left="0pt" fo:text-indent="-46.8pt" text:label-followed-by="listtab"/>
        </style:list-level-properties>
      </text:list-level-style-number>
      <text:list-level-style-number style:num-format="1" style:num-prefix="" style:num-suffix="." text:display-levels="7" text:level="7" text:start-value="1">
        <style:list-level-properties text:list-level-position-and-space-mode="label-alignment">
          <style:list-level-label-alignment fo:margin-left="0pt" fo:text-indent="-54pt" text:label-followed-by="listtab"/>
        </style:list-level-properties>
      </text:list-level-style-number>
      <text:list-level-style-number style:num-format="1" style:num-prefix="" style:num-suffix="." text:display-levels="8" text:level="8" text:start-value="1">
        <style:list-level-properties text:list-level-position-and-space-mode="label-alignment">
          <style:list-level-label-alignment fo:margin-left="0pt" fo:text-indent="-61.2pt" text:label-followed-by="listtab"/>
        </style:list-level-properties>
      </text:list-level-style-number>
      <text:list-level-style-number style:num-format="1" style:num-prefix="" style:num-suffix="." text:display-levels="9" text:level="9" text:start-value="1">
        <style:list-level-properties text:list-level-position-and-space-mode="label-alignment">
          <style:list-level-label-alignment fo:margin-left="0pt" fo:text-indent="-72pt" text:label-followed-by="listtab"/>
        </style:list-level-properties>
      </text:list-level-style-number>
    </text:list-style>
    <text:list-style style:name="numList_23">
      <text:list-level-style-number style:num-format="1" style:num-prefix="" style:num-suffix="." text:level="1" text:start-value="12">
        <style:list-level-properties text:list-level-position-and-space-mode="label-alignment">
          <style:list-level-label-alignment fo:margin-left="74.7pt" fo:text-indent="-18pt" text:label-followed-by="listtab"/>
        </style:list-level-properties>
        <style:text-properties fo:font-family="Times New Roman" style:font-name="Times New Roman"/>
      </text:list-level-style-number>
      <text:list-level-style-number style:num-format="a" style:num-prefix="" style:num-suffix="." text:level="2" text:start-value="1">
        <style:list-level-properties text:list-level-position-and-space-mode="label-alignment">
          <style:list-level-label-alignment fo:margin-left="110.7pt" fo:text-indent="-18pt" text:label-followed-by="listtab"/>
        </style:list-level-properties>
      </text:list-level-style-number>
      <text:list-level-style-number style:num-format="i" style:num-prefix="" style:num-suffix="." text:level="3" text:start-value="1">
        <style:list-level-properties fo:text-align="end" text:list-level-position-and-space-mode="label-alignment">
          <style:list-level-label-alignment fo:margin-left="146.7pt" fo:text-indent="-9pt" text:label-followed-by="listtab"/>
        </style:list-level-properties>
      </text:list-level-style-number>
      <text:list-level-style-number style:num-format="1" style:num-prefix="" style:num-suffix="." text:level="4" text:start-value="1">
        <style:list-level-properties text:list-level-position-and-space-mode="label-alignment">
          <style:list-level-label-alignment fo:margin-left="182.7pt" fo:text-indent="-18pt" text:label-followed-by="listtab"/>
        </style:list-level-properties>
      </text:list-level-style-number>
      <text:list-level-style-number style:num-format="a" style:num-prefix="" style:num-suffix="." text:level="5" text:start-value="1">
        <style:list-level-properties text:list-level-position-and-space-mode="label-alignment">
          <style:list-level-label-alignment fo:margin-left="218.7pt" fo:text-indent="-18pt" text:label-followed-by="listtab"/>
        </style:list-level-properties>
      </text:list-level-style-number>
      <text:list-level-style-number style:num-format="i" style:num-prefix="" style:num-suffix="." text:level="6" text:start-value="1">
        <style:list-level-properties fo:text-align="end" text:list-level-position-and-space-mode="label-alignment">
          <style:list-level-label-alignment fo:margin-left="254.7pt" fo:text-indent="-9pt" text:label-followed-by="listtab"/>
        </style:list-level-properties>
      </text:list-level-style-number>
      <text:list-level-style-number style:num-format="1" style:num-prefix="" style:num-suffix="." text:level="7" text:start-value="1">
        <style:list-level-properties text:list-level-position-and-space-mode="label-alignment">
          <style:list-level-label-alignment fo:margin-left="290.7pt" fo:text-indent="-18pt" text:label-followed-by="listtab"/>
        </style:list-level-properties>
      </text:list-level-style-number>
      <text:list-level-style-number style:num-format="a" style:num-prefix="" style:num-suffix="." text:level="8" text:start-value="1">
        <style:list-level-properties text:list-level-position-and-space-mode="label-alignment">
          <style:list-level-label-alignment fo:margin-left="326.7pt" fo:text-indent="-18pt" text:label-followed-by="listtab"/>
        </style:list-level-properties>
      </text:list-level-style-number>
      <text:list-level-style-number style:num-format="i" style:num-prefix="" style:num-suffix="." text:level="9" text:start-value="1">
        <style:list-level-properties fo:text-align="end" text:list-level-position-and-space-mode="label-alignment">
          <style:list-level-label-alignment fo:margin-left="362.7pt" fo:text-indent="-9pt" text:label-followed-by="listtab"/>
        </style:list-level-properties>
      </text:list-level-style-number>
    </text:list-style>
    <text:list-style style:name="numList_21">
      <text:list-level-style-number style:num-format="1" style:num-prefix="" style:num-suffix="." text:level="1" text:start-value="2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style:num-format="1" style:num-prefix="" style:num-suffix="." text:display-levels="2" text:level="2" text:start-value="1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style:num-format="1" style:num-prefix="" style:num-suffix="." text:display-levels="3" text:level="3" text:start-value="1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style:num-format="1" style:num-prefix="" style:num-suffix="." text:display-levels="4" text:level="4" text:start-value="1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style:num-format="1" style:num-prefix="" style:num-suffix="." text:display-levels="5" text:level="5" text:start-value="1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style:num-format="1" style:num-prefix="" style:num-suffix="." text:display-levels="6" text:level="6" text:start-value="1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style:num-format="1" style:num-prefix="" style:num-suffix="." text:display-levels="7" text:level="7" text:start-value="1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style:num-format="1" style:num-prefix="" style:num-suffix="." text:display-levels="8" text:level="8" text:start-value="1">
        <style:list-level-properties text:list-level-position-and-space-mode="label-alignment">
          <style:list-level-label-alignment text:label-followed-by="space"/>
        </style:list-level-properties>
      </text:list-level-style-number>
      <text:list-level-style-number style:num-format="1" style:num-prefix="" style:num-suffix="." text:display-levels="9" text:level="9" text:start-value="1">
        <style:list-level-properties text:list-level-position-and-space-mode="label-alignment">
          <style:list-level-label-alignment text:label-followed-by="space"/>
        </style:list-level-properties>
      </text:list-level-style-number>
    </text:list-style>
    <text:list-style style:name="numList_8">
      <text:list-level-style-number style:num-format="1" style:num-prefix="" style:num-suffix="." text:level="1" text:start-value="1">
        <style:list-level-properties text:list-level-position-and-space-mode="label-alignment">
          <style:list-level-label-alignment fo:margin-left="0pt" fo:text-indent="-18pt" text:label-followed-by="listtab"/>
        </style:list-level-properties>
      </text:list-level-style-number>
      <text:list-level-style-number style:num-format="1" style:num-prefix="" style:num-suffix="." text:display-levels="2" text:level="2" text:start-value="1">
        <style:list-level-properties text:list-level-position-and-space-mode="label-alignment">
          <style:list-level-label-alignment fo:margin-left="0pt" fo:text-indent="-21.6pt" text:label-followed-by="listtab"/>
        </style:list-level-properties>
        <style:text-properties fo:font-weight="normal" style:font-weight-asian="normal" style:font-weight-complex="normal"/>
      </text:list-level-style-number>
      <text:list-level-style-bullet text:bullet-char="l" text:level="3">
        <style:list-level-properties text:list-level-position-and-space-mode="label-alignment">
          <style:list-level-label-alignment fo:margin-left="0pt" fo:text-indent="-25.2pt" text:label-followed-by="listtab"/>
        </style:list-level-properties>
        <style:text-properties fo:font-family="Times New Roman" style:font-name="Times New Roman"/>
      </text:list-level-style-bullet>
      <text:list-level-style-number style:num-format="1" style:num-prefix="" style:num-suffix="." text:display-levels="4" text:level="4" text:start-value="1">
        <style:list-level-properties text:list-level-position-and-space-mode="label-alignment">
          <style:list-level-label-alignment fo:margin-left="0pt" fo:text-indent="-32.4pt" text:label-followed-by="listtab"/>
        </style:list-level-properties>
      </text:list-level-style-number>
      <text:list-level-style-number style:num-format="1" style:num-prefix="" style:num-suffix="." text:display-levels="5" text:level="5" text:start-value="1">
        <style:list-level-properties text:list-level-position-and-space-mode="label-alignment">
          <style:list-level-label-alignment fo:margin-left="0pt" fo:text-indent="-39.6pt" text:label-followed-by="listtab"/>
        </style:list-level-properties>
      </text:list-level-style-number>
      <text:list-level-style-number style:num-format="1" style:num-prefix="" style:num-suffix="." text:display-levels="6" text:level="6" text:start-value="1">
        <style:list-level-properties text:list-level-position-and-space-mode="label-alignment">
          <style:list-level-label-alignment fo:margin-left="0pt" fo:text-indent="-46.8pt" text:label-followed-by="listtab"/>
        </style:list-level-properties>
      </text:list-level-style-number>
      <text:list-level-style-number style:num-format="1" style:num-prefix="" style:num-suffix="." text:display-levels="7" text:level="7" text:start-value="1">
        <style:list-level-properties text:list-level-position-and-space-mode="label-alignment">
          <style:list-level-label-alignment fo:margin-left="0pt" fo:text-indent="-54pt" text:label-followed-by="listtab"/>
        </style:list-level-properties>
      </text:list-level-style-number>
      <text:list-level-style-number style:num-format="1" style:num-prefix="" style:num-suffix="." text:display-levels="8" text:level="8" text:start-value="1">
        <style:list-level-properties text:list-level-position-and-space-mode="label-alignment">
          <style:list-level-label-alignment fo:margin-left="0pt" fo:text-indent="-61.2pt" text:label-followed-by="listtab"/>
        </style:list-level-properties>
      </text:list-level-style-number>
      <text:list-level-style-number style:num-format="1" style:num-prefix="" style:num-suffix="." text:display-levels="9" text:level="9" text:start-value="1">
        <style:list-level-properties text:list-level-position-and-space-mode="label-alignment">
          <style:list-level-label-alignment fo:margin-left="0pt" fo:text-indent="-72pt" text:label-followed-by="listtab"/>
        </style:list-level-properties>
      </text:list-level-style-number>
    </text:list-style>
    <text:notes-configuration co:endnotes-position="document-end" style:num-format="i" text:note-class="endnote" text:start-numbering-at="document"/>
  </office:styles>
  <office:automatic-styles>
    <style:style style:family="paragraph" style:name="P197" style:parent-style-name="Standard">
      <style:paragraph-properties fo:line-height="115%" fo:margin-bottom="9.9936pt" fo:orphans="2" fo:widows="2"/>
    </style:style>
    <style:style style:family="paragraph" style:name="P196" style:parent-style-name="Нижний_колонтитул">
      <style:paragraph-properties fo:orphans="2" fo:text-align="center" fo:widows="2"/>
    </style:style>
    <style:page-layout style:name="PM2">
      <style:page-layout-properties fo:margin-bottom="36pt" fo:margin-left="35.4456pt" fo:margin-right="42.5952pt" fo:margin-top="36pt" fo:page-height="841.896pt" fo:page-width="595.296pt" style:num-format="1">
        <style:footnote-sep style:adjustment="left" style:color="#000000" style:line-style="solid" style:rel-width="25%" style:width="0.018cm"/>
      </style:page-layout-properties>
      <style:header-style>
        <style:header-footer-properties fo:margin-bottom="0pt" fo:min-height="-0.2041in"/>
      </style:header-style>
      <style:footer-style>
        <style:header-footer-properties fo:margin-top="0pt" fo:min-height="0.1895in"/>
      </style:footer-style>
    </style:page-layout>
    <style:page-layout style:name="PM1">
      <style:page-layout-properties fo:margin-bottom="36pt" fo:margin-left="56.7pt" fo:margin-right="56.7pt" fo:margin-top="36pt" fo:page-height="841.896pt" fo:page-width="595.296pt" style:num-format="1">
        <style:footnote-sep style:adjustment="left" style:color="#000000" style:line-style="solid" style:rel-width="25%" style:width="0.018cm"/>
      </style:page-layout-properties>
      <style:header-style>
        <style:header-footer-properties fo:margin-bottom="0pt" fo:min-height="0.2875in"/>
      </style:header-style>
      <style:footer-style>
        <style:header-footer-properties fo:margin-top="0pt" fo:min-height="0.2875in"/>
      </style:footer-style>
    </style:page-layout>
    <style:page-layout style:name="PM3">
      <style:page-layout-properties fo:margin-bottom="0pt" fo:margin-left="21.2976pt" fo:margin-right="21.2976pt" fo:margin-top="36pt" fo:page-height="595.296pt" fo:page-width="841.896pt" style:num-format="1" style:print-orientation="landscape">
        <style:footnote-sep style:adjustment="left" style:color="#000000" style:line-style="solid" style:rel-width="25%" style:width="0.018cm"/>
      </style:page-layout-properties>
      <style:header-style>
        <style:header-footer-properties fo:margin-bottom="0pt" fo:min-height="0.0909in"/>
      </style:header-style>
      <style:footer-style>
        <style:header-footer-properties fo:margin-top="0pt" fo:min-height="0.3958in"/>
      </style:footer-style>
    </style:page-layout>
  </office:automatic-styles>
  <office:master-styles>
    <style:master-page co:use-title-header-footer="false" style:name="Standard" style:page-layout-name="PM1">
      <style:header style:display="false"/>
      <style:footer>
        <text:tracked-changes text:track-changes="false"/>
        <text:p text:style-name="P196"><text:bookmark-start text:name="PageNumWizard_FOOTER_Базовый16"/><text:page-number/><text:bookmark-end text:name="PageNumWizard_FOOTER_Базовый16"/></text:p>
      </style:footer>
    </style:master-page>
    <style:master-page co:use-title-header-footer="false" style:name="MP1" style:page-layout-name="PM2">
      <style:header style:display="false"/>
      <style:footer>
        <text:tracked-changes text:track-changes="false"/>
        <text:p text:style-name="P196"><text:page-number/></text:p>
        <text:p text:style-name="Нижний_колонтитул"/>
        <text:p text:style-name="Standard"/>
        <text:p text:style-name="P197"/>
      </style:footer>
    </style:master-page>
    <style:master-page co:use-title-header-footer="false" style:name="MP2" style:page-layout-name="PM3">
      <style:header style:display="false"/>
      <style:footer>
        <text:tracked-changes text:track-changes="false"/>
        <text:p text:style-name="P196"/>
        <text:p text:style-name="Нижний_колонтитул"/>
        <text:p text:style-name="Standard__WW_"/>
        <text:p text:style-name="Standard__WW_"/>
      </style:footer>
    </style:master-page>
  </office:master-styles>
</office:document-styles>
</file>

<file path=meta.xml><?xml version="1.0" encoding="utf-8"?>
<office:document-meta xmlns:dc="http://purl.org/dc/elements/1.1/" xmlns:grddl="http://www.w3.org/2003/g/data-view#" xmlns:meta="urn:oasis:names:tc:opendocument:xmlns:meta:1.0" xmlns:office="urn:oasis:names:tc:opendocument:xmlns:office:1.0" xmlns:ooo="http://openoffice.org/2004/office" xmlns:xlink="http://www.w3.org/1999/xlink" office:version="1.2">
  <office:meta>
    <meta:generator>MyOffice-CoreFramework-Linux/39-1403.1128.10324.1037.1@fc1316eba30d48a15ce540845df284bfc00e4e9c</meta:generator>
    <meta:creation-date>2026-08-27T08:21:12</meta:creation-date>
    <dc:date>2026-08-27T12:27:27</dc:date>
  </office:meta>
</office:document-meta>
</file>

<file path=themes.xml><?xml version="1.0" encoding="utf-8"?>
<co:themes xmlns:a="http://schemas.openxmlformats.org/drawingml/2006/main" xmlns:a15="http://schemas.microsoft.com/office/drawing/2012/main" xmlns:asvg="http://schemas.microsoft.com/office/drawing/2016/SVG/main" xmlns:c="http://schemas.openxmlformats.org/drawingml/2006/chart" xmlns:co="http://ncloudtech.com" xmlns:co-ooxml="http://ncloudtech.com/ooxml" xmlns:m="http://schemas.openxmlformats.org/officeDocument/2006/math" xmlns:mc="http://schemas.openxmlformats.org/markup-compatibility/2006" xmlns:o="urn:schemas-microsoft-com:office:office" xmlns:p="http://schemas.openxmlformats.org/presentationml/2006/main" xmlns:pic="http://schemas.openxmlformats.org/drawingml/2006/picture" xmlns:r="http://schemas.openxmlformats.org/officeDocument/2006/relationships" xmlns:s="http://schemas.openxmlformats.org/officeDocument/2006/sharedTypes" xmlns:sl="http://schemas.openxmlformats.org/schemaLibrary/2006/main" xmlns:v="urn:schemas-microsoft-com:vml" xmlns:w="http://schemas.openxmlformats.org/wordprocessingml/2006/main" xmlns:w10="urn:schemas-microsoft-com:office:word" xmlns:w14="http://schemas.microsoft.com/office/word/2010/wordml" xmlns:w15="http://schemas.microsoft.com/office/word/2012/wordml" xmlns:wp="http://schemas.openxmlformats.org/drawingml/2006/wordprocessingDrawing" xmlns:wpg="http://schemas.microsoft.com/office/word/2010/wordprocessingGroup" xmlns:wps="http://schemas.microsoft.com/office/word/2010/wordprocessingShape" xmlns:x="urn:schemas-microsoft-com:office:excel" xmlns:x12ac="http://schemas.microsoft.com/office/spreadsheetml/2011/1/ac" xmlns:x14="http://schemas.microsoft.com/office/spreadsheetml/2009/9/main" xmlns:xdr="http://schemas.openxmlformats.org/drawingml/2006/spreadsheetDrawing" xmlns:xm="http://schemas.microsoft.com/office/excel/2006/main">
  <co:theme name="Office Theme" styleName="Theme1">
    <a:themeElements>
      <a:clrScheme name="Office">
        <a:dk1>
          <a:srgbClr val="000000"/>
        </a:dk1>
        <a:lt1>
          <a:srgbClr val="FFFFFF"/>
        </a:lt1>
        <a:dk2>
          <a:srgbClr val="1F497D"/>
        </a:dk2>
        <a:lt2>
          <a:srgbClr val="EEECE1"/>
        </a:lt2>
        <a:accent1>
          <a:srgbClr val="4F81BD"/>
        </a:accent1>
        <a:accent2>
          <a:srgbClr val="C0504D"/>
        </a:accent2>
        <a:accent3>
          <a:srgbClr val="9BBB59"/>
        </a:accent3>
        <a:accent4>
          <a:srgbClr val="8064A2"/>
        </a:accent4>
        <a:accent5>
          <a:srgbClr val="4BACC6"/>
        </a:accent5>
        <a:accent6>
          <a:srgbClr val="F79646"/>
        </a:accent6>
        <a:hlink>
          <a:srgbClr val="0000FF"/>
        </a:hlink>
        <a:folHlink>
          <a:srgbClr val="800080"/>
        </a:folHlink>
      </a:clrScheme>
      <a:fontScheme name="Office">
        <a:majorFont>
          <a:latin typeface="XO Thames"/>
          <a:ea typeface=""/>
          <a:cs typeface=""/>
        </a:majorFont>
        <a:minorFont>
          <a:latin typeface="XO Thames"/>
          <a:ea typeface=""/>
          <a:cs typeface=""/>
        </a:minorFont>
      </a:fontScheme>
      <a:fmtScheme name="Office">
        <a:fillStyleLst>
          <a:solidFill>
            <a:schemeClr val="phClr"/>
          </a:solidFill>
          <a:gradFill>
            <a:gsLst>
              <a:gs pos="0">
                <a:schemeClr val="phClr">
                  <a:tint val="50000"/>
                  <a:satMod val="300000"/>
                </a:schemeClr>
              </a:gs>
              <a:gs pos="35000">
                <a:schemeClr val="phClr">
                  <a:tint val="63000"/>
                  <a:satMod val="300000"/>
                </a:schemeClr>
              </a:gs>
              <a:gs pos="100000">
                <a:schemeClr val="phClr">
                  <a:tint val="85000"/>
                  <a:satMod val="350000"/>
                </a:schemeClr>
              </a:gs>
            </a:gsLst>
          </a:gradFill>
          <a:gradFill>
            <a:gsLst>
              <a:gs pos="0">
                <a:schemeClr val="phClr">
                  <a:shade val="51000"/>
                  <a:satMod val="130000"/>
                </a:schemeClr>
              </a:gs>
              <a:gs pos="80000">
                <a:schemeClr val="phClr">
                  <a:shade val="93000"/>
                  <a:satMod val="130000"/>
                </a:schemeClr>
              </a:gs>
              <a:gs pos="100000">
                <a:schemeClr val="phClr">
                  <a:shade val="94000"/>
                  <a:satMod val="135000"/>
                </a:schemeClr>
              </a:gs>
            </a:gsLst>
          </a:gradFill>
        </a:fillStyleLst>
        <a:lnStyleLst>
          <a:ln w="6350">
            <a:solidFill>
              <a:schemeClr val="phClr">
                <a:shade val="95000"/>
                <a:satMod val="105000"/>
              </a:schemeClr>
            </a:solidFill>
            <a:prstDash val="solid"/>
          </a:ln>
          <a:ln w="12700">
            <a:solidFill>
              <a:schemeClr val="phClr"/>
            </a:solidFill>
            <a:prstDash val="solid"/>
          </a:ln>
          <a:ln w="19050">
            <a:solidFill>
              <a:schemeClr val="phClr"/>
            </a:solidFill>
            <a:prstDash val="solid"/>
          </a:ln>
        </a:lnStyleLst>
        <a:effectStyleLst>
          <a:effectStyle>
            <a:effectLst>
              <a:outerShdw>
                <a:srgbClr val="000000">
                  <a:alpha val="38000"/>
                </a:srgbClr>
              </a:outerShdw>
            </a:effectLst>
          </a:effectStyle>
          <a:effectStyle>
            <a:effectLst>
              <a:outerShdw>
                <a:srgbClr val="000000">
                  <a:alpha val="35000"/>
                </a:srgbClr>
              </a:outerShdw>
            </a:effectLst>
          </a:effectStyle>
          <a:effectStyle>
            <a:effectLst>
              <a:outerShdw>
                <a:srgbClr val="000000">
                  <a:alpha val="35000"/>
                </a:srgbClr>
              </a:outerShdw>
            </a:effectLst>
          </a:effectStyle>
        </a:effectStyleLst>
        <a:bgFillStyleLst>
          <a:solidFill>
            <a:schemeClr val="phClr"/>
          </a:solidFill>
          <a:gradFill>
            <a:gsLst>
              <a:gs pos="0">
                <a:schemeClr val="phClr">
                  <a:tint val="60000"/>
                  <a:satMod val="350000"/>
                </a:schemeClr>
              </a:gs>
              <a:gs pos="40000">
                <a:schemeClr val="phClr">
                  <a:tint val="55000"/>
                  <a:shade val="99000"/>
                  <a:satMod val="350000"/>
                </a:schemeClr>
              </a:gs>
              <a:gs pos="100000">
                <a:schemeClr val="phClr">
                  <a:shade val="20000"/>
                  <a:satMod val="255000"/>
                </a:schemeClr>
              </a:gs>
            </a:gsLst>
          </a:gradFill>
          <a:gradFill>
            <a:gsLst>
              <a:gs pos="0">
                <a:schemeClr val="phClr">
                  <a:tint val="20000"/>
                  <a:satMod val="300000"/>
                </a:schemeClr>
              </a:gs>
              <a:gs pos="100000">
                <a:schemeClr val="phClr">
                  <a:shade val="30000"/>
                  <a:satMod val="200000"/>
                </a:schemeClr>
              </a:gs>
            </a:gsLst>
          </a:gradFill>
        </a:bgFillStyleLst>
      </a:fmtScheme>
    </a:themeElements>
    <co:colorMap accent1="accent1" accent2="accent2" accent3="accent3" accent4="accent4" accent5="accent5" accent6="accent6" bg1="lt1" bg2="lt2" folHlink="folHlink" hlink="hlink" tx1="dk1" tx2="dk2"/>
  </co:theme>
</co:themes>
</file>