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0" style:family="table-cell" style:parent-style-name="Default" style:data-style-name="N0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6.16479166666667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6.32354166666667cm"/>
    </style:style>
    <style:style style:name="co8" style:family="table-column">
      <style:table-column-properties fo:break-before="auto" style:column-width="4.894791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76.5pt" style:use-optimal-row-height="true" fo:break-before="auto"/>
    </style:style>
    <style:style style:name="ro3" style:family="table-row">
      <style:table-row-properties style:row-height="51pt" style:use-optimal-row-height="true" fo:break-before="auto"/>
    </style:style>
    <style:style style:name="ro4" style:family="table-row">
      <style:table-row-properties style:row-height="89.25pt" style:use-optimal-row-height="true" fo:break-before="auto"/>
    </style:style>
    <style:style style:name="ro5" style:family="table-row">
      <style:table-row-properties style:row-height="102pt" style:use-optimal-row-height="true" fo:break-before="auto"/>
    </style:style>
    <style:style style:name="ro6" style:family="table-row">
      <style:table-row-properties style:row-height="63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number-columns-repeated="10" table:default-cell-style-name="ce8"/>
        <table:table-column table:style-name="co7" table:default-cell-style-name="ce8"/>
        <table:table-column table:style-name="co8" table:default-cell-style-name="ce8"/>
        <table:table-column table:style-name="co9" table:number-columns-repeated="16367" table:default-cell-style-name="ce1"/>
        <table:table-row table:number-rows-repeated="2" table:style-name="ro1">
          <table:table-cell table:number-columns-repeated="16384"/>
        </table:table-row>
        <table:table-row table:style-name="ro2">
          <table:table-cell office:value-type="string" table:style-name="ce2">
            <text:p>№ п/п</text:p>
          </table:table-cell>
          <table:table-cell office:value-type="string" table:style-name="ce2">
            <text:p>Артикул</text:p>
          </table:table-cell>
          <table:table-cell office:value-type="string" table:style-name="ce2">
            <text:p>Модель</text:p>
          </table:table-cell>
          <table:table-cell office:value-type="string" table:style-name="ce2">
            <text:p>Наименование</text:p>
          </table:table-cell>
          <table:table-cell office:value-type="string" table:style-name="ce2">
            <text:p>Характеристики</text:p>
          </table:table-cell>
          <table:table-cell office:value-type="string" table:style-name="ce2">
            <text:p>Итого</text:p>
            <text:p>кол-во</text:p>
          </table:table-cell>
          <table:table-cell office:value-type="string" table:style-name="ce2">
            <text:p>ИД г.</text:p>
            <text:p>Якутск, ул. Ф. Попова, д.14</text:p>
          </table:table-cell>
          <table:table-cell office:value-type="string" table:style-name="ce2">
            <text:p>ЯГРЭС</text:p>
            <text:p>г. Якутск, ул. Кржижановского, д.2</text:p>
          </table:table-cell>
          <table:table-cell office:value-type="string" table:style-name="ce2">
            <text:p>ЯГРЭС2</text:p>
            <text:p>г. Якутск, ул. Кржижановского, д.2</text:p>
          </table:table-cell>
          <table:table-cell office:value-type="string" table:style-name="ce2">
            <text:p>ЯТЭЦ</text:p>
            <text:p>г. Якутск, ул. Ф. Попова, д.3</text:p>
          </table:table-cell>
          <table:table-cell office:value-type="string" table:style-name="ce2">
            <text:p>ЦЭС</text:p>
            <text:p>г. Якутск, Михаила Николаева пр-кт, дом № 26</text:p>
          </table:table-cell>
          <table:table-cell office:value-type="string" table:style-name="ce2">
            <text:p>ЦРЭС</text:p>
            <text:p>г. Якутск, Михаила Николаева пр-кт, дом № 26</text:p>
          </table:table-cell>
          <table:table-cell office:value-type="string" table:style-name="ce2">
            <text:p>КВГЭС</text:p>
            <text:p>п. Чернышевский, КВГЭС им. Е.Н. Батенчука</text:p>
          </table:table-cell>
          <table:table-cell office:value-type="string" table:style-name="ce2">
            <text:p>ЗЭС</text:p>
            <text:p>г. Мирный, Ленинградский, 5/2</text:p>
          </table:table-cell>
          <table:table-cell office:value-type="string" table:style-name="ce2">
            <text:p>ОКПД2</text:p>
          </table:table-cell>
          <table:table-cell office:value-type="string" table:style-name="ce2">
            <text:p>Наименование ОКПД2</text:p>
          </table:table-cell>
          <table:table-cell office:value-type="string" table:style-name="ce2">
            <text:p>Применение законодательства о национальном режиме</text:p>
          </table:table-cell>
          <table:table-cell table:number-columns-repeated="16367" table:style-name="ce10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4">
            <text:p>C5F98-60111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Автоподатчик</text:p>
          </table:table-cell>
          <table:table-cell office:value-type="string" table:style-name="ce3">
            <text:p>C5F98-60111, HP, или аналог с характеристиками:</text:p>
            <text:p>Тип - Дуплексный сканер</text:p>
            <text:p>Совместимость - HP 42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4]-[.L4]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26.20.40.160</text:p>
          </table:table-cell>
          <table:table-cell office:value-type="string" table:style-name="ce3">
            <text:p>Дополнительные устройства подачи и обработки бумаги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2" table:style-name="ce2">
            <text:p>2</text:p>
          </table:table-cell>
          <table:table-cell office:value-type="string" table:style-name="ce4">
            <text:p>C13T67344A</text:p>
          </table:table-cell>
          <table:table-cell office:value-type="string" table:style-name="ce4">
            <text:p>Epson</text:p>
          </table:table-cell>
          <table:table-cell office:value-type="string" table:style-name="ce3">
            <text:p>Картридж струйный, тип 10</text:p>
          </table:table-cell>
          <table:table-cell office:value-type="string" table:style-name="ce3">
            <text:p>C13T67344A, Epson, или аналог с характеристиками:</text:p>
            <text:p>Тип - Картридж струйный</text:p>
            <text:p>Цвет чернил - Жёлтый</text:p>
            <text:p>Ресурс — 1900 стр.</text:p>
            <text:p>Совместимость - Epson L80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5]-[.L5]" table:style-name="ce6">
            <text:p>0</text:p>
          </table:table-cell>
          <table:table-cell office:value-type="float" office:value="7" table:style-name="ce4">
            <text:p>7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4">
            <text:p>CZ133A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 струйный, тип 11</text:p>
          </table:table-cell>
          <table:table-cell office:value-type="string" table:style-name="ce3">
            <text:p>CZ133A, HP, или аналог с характеристиками:</text:p>
            <text:p>Тип - Картридж струйный</text:p>
            <text:p>Цвет чернил — Черный</text:p>
            <text:p>Объем — 80 мл.</text:p>
            <text:p>Ресурс — 400 стр.</text:p>
            <text:p>Совместим — Плоттер HP DJ T520.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6]-[.L6]" table:style-name="ce6">
            <text:p>0</text:p>
          </table:table-cell>
          <table:table-cell office:value-type="float" office:value="3" table:style-name="ce4">
            <text:p>3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4">
            <text:p>CZ134A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 струйный, тип 12</text:p>
          </table:table-cell>
          <table:table-cell office:value-type="string" table:style-name="ce3">
            <text:p>CZ134A, HP, или аналог с характеристиками:</text:p>
            <text:p>Тип — Картридж струйный</text:p>
            <text:p>Цвет чернил — Голубой</text:p>
            <text:p>Объем — 29 мл.</text:p>
            <text:p>Ресурс — 900 стр.</text:p>
            <text:p>Совместим — Плоттер HP DJ T520.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7]-[.L7]" table:style-name="ce6">
            <text:p>0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4">
            <text:p>CZ135A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 струйный, тип 13</text:p>
          </table:table-cell>
          <table:table-cell office:value-type="string" table:style-name="ce3">
            <text:p>CZ135A, HP, Картридж струйный, тип 13, HP, CZ135A, или аналог с характеристиками:</text:p>
            <text:p>Тип — Картридж струйный</text:p>
            <text:p>Объем — 29 мл.</text:p>
            <text:p>Ресурс — 900 стр.</text:p>
            <text:p>Цвет чернил — Пурпурный</text:p>
            <text:p>Совместим — Плоттер HP DJ T520.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8]-[.L8]" table:style-name="ce6">
            <text:p>0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4">
            <text:p>CZ136A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 струйный, тип 14</text:p>
          </table:table-cell>
          <table:table-cell office:value-type="string" table:style-name="ce3">
            <text:p>CZ136A, HP, или аналог с характеристиками:</text:p>
            <text:p>Тип — Картридж струйный</text:p>
            <text:p>Цвет чернил — желтый</text:p>
            <text:p>Объем — 29 мл.</text:p>
            <text:p>Ресурс — 900 стр.</text:p>
            <text:p>Совместим — Плоттер HP DJ T520.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9]-[.L9]" table:style-name="ce6">
            <text:p>0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7" table:style-name="ce2">
            <text:p>7</text:p>
          </table:table-cell>
          <table:table-cell office:value-type="string" table:style-name="ce4">
            <text:p>C13T67314A</text:p>
          </table:table-cell>
          <table:table-cell office:value-type="string" table:style-name="ce4">
            <text:p>Epson</text:p>
          </table:table-cell>
          <table:table-cell office:value-type="string" table:style-name="ce3">
            <text:p>Картридж струйный, тип 5</text:p>
          </table:table-cell>
          <table:table-cell office:value-type="string" table:style-name="ce3">
            <text:p>C13T67314A, Epson, или аналог с характеристиками:</text:p>
            <text:p>Тип - Картридж струйный</text:p>
            <text:p>Цвет чернил - Черный</text:p>
            <text:p>Ресурс — 1900 стр.</text:p>
            <text:p>Совместимость - Epson L80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10]-[.L10]" table:style-name="ce6">
            <text:p>0</text:p>
          </table:table-cell>
          <table:table-cell office:value-type="float" office:value="7" table:style-name="ce4">
            <text:p>7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8" table:style-name="ce2">
            <text:p>8</text:p>
          </table:table-cell>
          <table:table-cell office:value-type="string" table:style-name="ce4">
            <text:p>C13T67324A</text:p>
          </table:table-cell>
          <table:table-cell office:value-type="string" table:style-name="ce4">
            <text:p>Epson</text:p>
          </table:table-cell>
          <table:table-cell office:value-type="string" table:style-name="ce3">
            <text:p>Картридж струйный, тип 6</text:p>
          </table:table-cell>
          <table:table-cell office:value-type="string" table:style-name="ce3">
            <text:p>C13T67324A, Epson, или аналог с характеристиками:</text:p>
            <text:p>Тип - Картридж струйный</text:p>
            <text:p>Цвет чернил - Голубой</text:p>
            <text:p>Ресурс — 1900 стр.</text:p>
            <text:p>Совместимость - Epson L80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11]-[.L11]" table:style-name="ce6">
            <text:p>0</text:p>
          </table:table-cell>
          <table:table-cell office:value-type="float" office:value="7" table:style-name="ce4">
            <text:p>7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9" table:style-name="ce2">
            <text:p>9</text:p>
          </table:table-cell>
          <table:table-cell office:value-type="string" table:style-name="ce4">
            <text:p>C13T67354A</text:p>
          </table:table-cell>
          <table:table-cell office:value-type="string" table:style-name="ce4">
            <text:p>Epson</text:p>
          </table:table-cell>
          <table:table-cell office:value-type="string" table:style-name="ce3">
            <text:p>Картридж струйный, тип 7</text:p>
          </table:table-cell>
          <table:table-cell office:value-type="string" table:style-name="ce3">
            <text:p>C13T67354A, Epson, или аналог с характеристиками:</text:p>
            <text:p>Тип - Картридж струйный</text:p>
            <text:p>Цвет чернил - Светло-голубой</text:p>
            <text:p>Ресурс — 1900 стр.</text:p>
            <text:p>Совместимость - Epson L80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12]-[.L12]" table:style-name="ce6">
            <text:p>0</text:p>
          </table:table-cell>
          <table:table-cell office:value-type="float" office:value="7" table:style-name="ce4">
            <text:p>7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10" table:style-name="ce2">
            <text:p>10</text:p>
          </table:table-cell>
          <table:table-cell office:value-type="string" table:style-name="ce4">
            <text:p>C13T67364A</text:p>
          </table:table-cell>
          <table:table-cell office:value-type="string" table:style-name="ce4">
            <text:p>Epson</text:p>
          </table:table-cell>
          <table:table-cell office:value-type="string" table:style-name="ce3">
            <text:p>Картридж струйный, тип 8</text:p>
          </table:table-cell>
          <table:table-cell office:value-type="string" table:style-name="ce3">
            <text:p>C13T67364A, Epson, или аналог с характеристиками:</text:p>
            <text:p>Тип - Картридж струйный</text:p>
            <text:p>Цвет чернил - Светло-пурпурный</text:p>
            <text:p>Ресурс — 1900 стр.</text:p>
            <text:p>Совместимость - Epson L80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13]-[.L13]" table:style-name="ce6">
            <text:p>0</text:p>
          </table:table-cell>
          <table:table-cell office:value-type="float" office:value="7" table:style-name="ce4">
            <text:p>7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11" table:style-name="ce2">
            <text:p>11</text:p>
          </table:table-cell>
          <table:table-cell office:value-type="string" table:style-name="ce4">
            <text:p>C13T67334A</text:p>
          </table:table-cell>
          <table:table-cell office:value-type="string" table:style-name="ce4">
            <text:p>Epson</text:p>
          </table:table-cell>
          <table:table-cell office:value-type="string" table:style-name="ce3">
            <text:p>Картридж струйный, тип 9</text:p>
          </table:table-cell>
          <table:table-cell office:value-type="string" table:style-name="ce3">
            <text:p>C13T67334A, Epson, или аналог с характеристиками:</text:p>
            <text:p>Тип - Картридж струйный</text:p>
            <text:p>Цвет чернил - Пурпурный</text:p>
            <text:p>Ресурс — 1900 стр.</text:p>
            <text:p>Совместимость - Epson L800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14]-[.L14]" table:style-name="ce6">
            <text:p>0</text:p>
          </table:table-cell>
          <table:table-cell office:value-type="float" office:value="7" table:style-name="ce4">
            <text:p>7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12" table:style-name="ce2">
            <text:p>12</text:p>
          </table:table-cell>
          <table:table-cell office:value-type="string" table:style-name="ce4">
            <text:p>057H</text:p>
          </table:table-cell>
          <table:table-cell office:value-type="string" table:style-name="ce4">
            <text:p>Canon</text:p>
          </table:table-cell>
          <table:table-cell office:value-type="string" table:style-name="ce3">
            <text:p>Картридж, тип 1</text:p>
          </table:table-cell>
          <table:table-cell office:value-type="string" table:style-name="ce3">
            <text:p>057H, Canon, или аналог с характеристиками:</text:p>
            <text:p>Тип - картридж</text:p>
            <text:p>Цвет носителя — Черный</text:p>
            <text:p>Ресурс — 10000 стр.</text:p>
            <text:p>Совместимость - Canon 443</text:p>
          </table:table-cell>
          <table:table-cell office:value-type="float" office:value="49" table:style-name="ce3">
            <text:p>49</text:p>
          </table:table-cell>
          <table:table-cell office:value-type="float" office:value="49" table:style-name="ce4">
            <text:p>4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4">
            <text:p>CF541X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, тип 10</text:p>
          </table:table-cell>
          <table:table-cell office:value-type="string" table:style-name="ce3">
            <text:p>CF541X, HP, или аналог с характеристиками:</text:p>
            <text:p>Тип - картридж</text:p>
            <text:p>Цвет носителя - Голубой</text:p>
            <text:p>Ресурс — 2500 стр.</text:p>
            <text:p>Совместимость - HP Color LJ Pro M254nw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4">
            <text:p>CF542X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, тип 11</text:p>
          </table:table-cell>
          <table:table-cell office:value-type="string" table:style-name="ce3">
            <text:p>CF542X, HP, или аналог с характеристиками:</text:p>
            <text:p>Тип - картридж</text:p>
            <text:p>Цвет носителя - Жёлтый</text:p>
            <text:p>Ресурс — 2500 стр.</text:p>
            <text:p>Совместимость - HP Color LJ Pro M254nw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4">
            <text:p>CE285A</text:p>
          </table:table-cell>
          <table:table-cell office:value-type="string" table:style-name="ce5">
            <text:p>HP</text:p>
          </table:table-cell>
          <table:table-cell office:value-type="string" table:style-name="ce3">
            <text:p>Картридж, тип 13</text:p>
          </table:table-cell>
          <table:table-cell office:value-type="string" table:style-name="ce3">
            <text:p>CE285A, HP, или аналог с характеристиками:</text:p>
            <text:p>Тип - картридж</text:p>
            <text:p>Цвет носителя - Черный</text:p>
            <text:p>Ресурс - 1600стр.</text:p>
            <text:p>Совместимость — Принтер Hp LJ P1102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18]-[.L18]" table:style-name="ce6">
            <text:p>0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4">
            <text:p>CF244A</text:p>
          </table:table-cell>
          <table:table-cell office:value-type="string" table:style-name="ce5">
            <text:p>HP</text:p>
          </table:table-cell>
          <table:table-cell office:value-type="string" table:style-name="ce3">
            <text:p>Картридж, тип 14</text:p>
          </table:table-cell>
          <table:table-cell office:value-type="string" table:style-name="ce3">
            <text:p>CF244A, HP, или аналог с характеристиками:</text:p>
            <text:p>Тип - картридж</text:p>
            <text:p>Цвет носителя - Черный</text:p>
            <text:p>Ресурс - 1000стр.</text:p>
            <text:p>Совместимость — Принтер HP LJ Pro m15a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19]-[.L19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4">
            <text:p>CF543X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, тип 2</text:p>
          </table:table-cell>
          <table:table-cell office:value-type="string" table:style-name="ce3">
            <text:p>CF543X, HP, или аналог с характеристиками:</text:p>
            <text:p>Тип - картридж</text:p>
            <text:p>Цвет носителя - Пурпурный</text:p>
            <text:p>Ресурс — 2500 стр.</text:p>
            <text:p>Совместимость - HP Color LJ Pro M254nw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4">
            <text:p>CF540X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, тип 3</text:p>
          </table:table-cell>
          <table:table-cell office:value-type="string" table:style-name="ce3">
            <text:p>CF540X, HP, или аналог с характеристиками:</text:p>
            <text:p>Тип - картридж</text:p>
            <text:p>Цвет носителя — Черный</text:p>
            <text:p>Ресурс — 3200 стр.</text:p>
            <text:p>Совместимость - HP Color LJ Pro M254nw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4">
            <text:p>057H с чипом</text:p>
          </table:table-cell>
          <table:table-cell office:value-type="string" table:style-name="ce4">
            <text:p>Canon</text:p>
          </table:table-cell>
          <table:table-cell office:value-type="string" table:style-name="ce3">
            <text:p>Картридж, тип 4</text:p>
          </table:table-cell>
          <table:table-cell office:value-type="string" table:style-name="ce3">
            <text:p>057H с чипом, Canon, или аналог с характеристиками:</text:p>
            <text:p>Тип - картридж</text:p>
            <text:p>Цвет носителя - Черный</text:p>
            <text:p>Чип - Наличие</text:p>
            <text:p>Ресурс — 10000 стр.</text:p>
            <text:p>Совместимость - Canon 443</text:p>
          </table:table-cell>
          <table:table-cell office:value-type="float" office:value="215" table:style-name="ce3">
            <text:p>215</text:p>
          </table:table-cell>
          <table:table-cell office:value-type="float" office:value="30" table:style-name="ce4">
            <text:p>30</text:p>
          </table:table-cell>
          <table:table-cell office:value-type="float" office:value="20" table:style-name="ce4">
            <text:p>20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0" table:style-name="ce6">
            <text:p>40</text:p>
          </table:table-cell>
          <table:table-cell office:value-type="float" office:value="100" table:style-name="ce4">
            <text:p>10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20" table:style-name="ce2">
            <text:p>20</text:p>
          </table:table-cell>
          <table:table-cell office:value-type="string" table:style-name="ce4">
            <text:p>CE390XD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, тип 5</text:p>
          </table:table-cell>
          <table:table-cell office:value-type="string" table:style-name="ce3">
            <text:p>CE390XD, HP, или аналог с характеристиками:</text:p>
            <text:p>Тип - картридж</text:p>
            <text:p>Цвет носителя — Черный</text:p>
            <text:p>Совместимость — HP 4555 Картридж двойной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23]-[.L23]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4">
            <text:p>W2211X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, тип 6</text:p>
          </table:table-cell>
          <table:table-cell office:value-type="string" table:style-name="ce3">
            <text:p>W2211X, HP, или аналог с характеристиками:</text:p>
            <text:p>Тип - картридж</text:p>
            <text:p>Цвет носителя - Голубой</text:p>
            <text:p>Ресурс — 2400 стр.</text:p>
            <text:p>Совместимость - HP Color LJProM255nw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" table:formula="of:=[.K24]-[.L24]" table:style-name="ce6">
            <text:p>3</text:p>
          </table:table-cell>
          <table:table-cell office:value-type="float" office:value="4" table:style-name="ce4">
            <text:p>4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4">
            <text:p>W2212X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, тип 7</text:p>
          </table:table-cell>
          <table:table-cell office:value-type="string" table:style-name="ce3">
            <text:p>W2212X, HP, или аналог с характеристиками:</text:p>
            <text:p>Тип - картридж</text:p>
            <text:p>Цвет носителя - Жёлтый</text:p>
            <text:p>Ресурс — 2400 стр.</text:p>
            <text:p>Совместимость - HP Color LJProM255nw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" table:formula="of:=[.K25]-[.L25]" table:style-name="ce6">
            <text:p>3</text:p>
          </table:table-cell>
          <table:table-cell office:value-type="float" office:value="4" table:style-name="ce4">
            <text:p>4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4">
            <text:p>W2213X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, тип 8</text:p>
          </table:table-cell>
          <table:table-cell office:value-type="string" table:style-name="ce3">
            <text:p>W2213X, HP, или аналог с характеристиками:</text:p>
            <text:p>Тип - картридж</text:p>
            <text:p>Цвет носителя - Пурпурный</text:p>
            <text:p>Ресурс — 2400 стр.</text:p>
            <text:p>Совместимость - HP Color LJProM255nw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26]-[.L26]" table:style-name="ce6">
            <text:p>0</text:p>
          </table:table-cell>
          <table:table-cell office:value-type="float" office:value="4" table:style-name="ce4">
            <text:p>4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4">
            <text:p>W2210X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Картридж, тип 9</text:p>
          </table:table-cell>
          <table:table-cell office:value-type="string" table:style-name="ce3">
            <text:p>W2210X, HP, или аналог с характеристиками:</text:p>
            <text:p>Тип — картридж</text:p>
            <text:p>Цвет носителя - Черный</text:p>
            <text:p>Ресурс — 3000 стр.</text:p>
            <text:p>Совместимость - HP Color LJProM255nw</text:p>
          </table:table-cell>
          <table:table-cell office:value-type="float" office:value="16" table:style-name="ce3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6" table:formula="of:=[.K27]-[.L27]" table:style-name="ce6">
            <text:p>6</text:p>
          </table:table-cell>
          <table:table-cell office:value-type="float" office:value="4" table:style-name="ce4">
            <text:p>4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25" table:style-name="ce2">
            <text:p>25</text:p>
          </table:table-cell>
          <table:table-cell office:value-type="string" table:style-name="ce4">
            <text:p>008R13215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Контейнер отработанного тонера, Тип 1</text:p>
          </table:table-cell>
          <table:table-cell office:value-type="string" table:style-name="ce3">
            <text:p>008R13215, Xerox, или аналог с характеристиками:</text:p>
            <text:p>Тип- Контейнер отработанного тонера</text:p>
            <text:p>Ресурс - 15000 стр.</text:p>
            <text:p>Совместимость - Xerox SC 2020</text:p>
          </table:table-cell>
          <table:table-cell office:value-type="float" office:value="18" table:style-name="ce3">
            <text:p>18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4">
            <text:p>3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26" table:style-name="ce2">
            <text:p>26</text:p>
          </table:table-cell>
          <table:table-cell office:value-type="string" table:style-name="ce4">
            <text:p>115R00128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Контейнер отработанного тонера, Тип 2</text:p>
          </table:table-cell>
          <table:table-cell office:value-type="string" table:style-name="ce3">
            <text:p>115R00128, Xerox, или аналог с характеристиками:</text:p>
            <text:p>Тип - Контейнер отработанного тонера</text:p>
            <text:p>Ресурс — 30000 стр.</text:p>
            <text:p>Совместимость — Xerox VL C7020</text:p>
          </table:table-cell>
          <table:table-cell office:value-type="float" office:value="6" table:style-name="ce3">
            <text:p>6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29]-[.L29]" table:style-name="ce6">
            <text:p>0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27" table:style-name="ce2">
            <text:p>27</text:p>
          </table:table-cell>
          <table:table-cell office:value-type="string" table:style-name="ce4">
            <text:p>1320B014</text:p>
          </table:table-cell>
          <table:table-cell office:value-type="string" table:style-name="ce4">
            <text:p>Canon</text:p>
          </table:table-cell>
          <table:table-cell office:value-type="string" table:style-name="ce3">
            <text:p>Контейнер отработанных чернил, Тип 1</text:p>
          </table:table-cell>
          <table:table-cell office:value-type="string" table:style-name="ce3">
            <text:p>1320B014, Canon, или аналог с характеристиками:</text:p>
            <text:p>Тип — Контейнер отработанных чернил</text:p>
            <text:p>Совместимость - ПлоттерCanon imagePROGRAF iPF830;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28" table:style-name="ce2">
            <text:p>28</text:p>
          </table:table-cell>
          <table:table-cell office:value-type="string" table:style-name="ce4">
            <text:p>CQ890-67090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Нож в сборе</text:p>
          </table:table-cell>
          <table:table-cell office:value-type="string" table:style-name="ce3">
            <text:p>CQ890-67090, HP, или аналог с характеристиками:</text:p>
            <text:p>Тип — Нож (резак) в сборе</text:p>
            <text:p>Совместимость - Плоттер HP DJ T52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31]-[.L31]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26.20.40.160</text:p>
          </table:table-cell>
          <table:table-cell office:value-type="string" table:style-name="ce3">
            <text:p>Дополнительные устройства подачи и обработки бумаги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29" table:style-name="ce2">
            <text:p>29</text:p>
          </table:table-cell>
          <table:table-cell office:value-type="string" table:style-name="ce4">
            <text:p>676K35980</text:p>
          </table:table-cell>
          <table:table-cell office:value-type="string" table:style-name="ce5">
            <text:p>Xerox</text:p>
          </table:table-cell>
          <table:table-cell office:value-type="string" table:style-name="ce3">
            <text:p>Носитель, Тип 1</text:p>
          </table:table-cell>
          <table:table-cell office:value-type="string" table:style-name="ce3">
            <text:p>676K35980, Xerox, или аналог с характеристиками:</text:p>
            <text:p>Тип — Девелопер\Носитель</text:p>
            <text:p>Цвет носителя — Черный</text:p>
            <text:p>Ресурс - 40000 стр.</text:p>
            <text:p>Совместим — Xerox SC20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32]-[.L32]" table:style-name="ce6">
            <text:p>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30" table:style-name="ce2">
            <text:p>30</text:p>
          </table:table-cell>
          <table:table-cell office:value-type="string" table:style-name="ce4">
            <text:p>676K35990</text:p>
          </table:table-cell>
          <table:table-cell office:value-type="string" table:style-name="ce5">
            <text:p>Xerox</text:p>
          </table:table-cell>
          <table:table-cell office:value-type="string" table:style-name="ce3">
            <text:p>Носитель, Тип 2</text:p>
          </table:table-cell>
          <table:table-cell office:value-type="string" table:style-name="ce3">
            <text:p>676K35990, Xerox, или аналог с характеристиками:</text:p>
            <text:p>Тип — Девелопер\Носитель</text:p>
            <text:p>Цвет носителя — Голубой</text:p>
            <text:p>Ресурс — 40000 стр.</text:p>
            <text:p>Совместим — Xerox SC20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33]-[.L33]" table:style-name="ce6">
            <text:p>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31" table:style-name="ce2">
            <text:p>31</text:p>
          </table:table-cell>
          <table:table-cell office:value-type="string" table:style-name="ce4">
            <text:p>676k36000</text:p>
          </table:table-cell>
          <table:table-cell office:value-type="string" table:style-name="ce5">
            <text:p>Xerox</text:p>
          </table:table-cell>
          <table:table-cell office:value-type="string" table:style-name="ce3">
            <text:p>Носитель, Тип 3</text:p>
          </table:table-cell>
          <table:table-cell office:value-type="string" table:style-name="ce3">
            <text:p>676k36000, Xerox, или аналог с характеристиками:</text:p>
            <text:p>Тип — Девелопер\Носитель</text:p>
            <text:p>Цвет носителя — Пурпурный</text:p>
            <text:p>Ресурс . - 40000 стр.</text:p>
            <text:p>Совместим — Xerox SC20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34]-[.L34]" table:style-name="ce6">
            <text:p>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32" table:style-name="ce2">
            <text:p>32</text:p>
          </table:table-cell>
          <table:table-cell office:value-type="string" table:style-name="ce4">
            <text:p>676K36010</text:p>
          </table:table-cell>
          <table:table-cell office:value-type="string" table:style-name="ce5">
            <text:p>Xerox</text:p>
          </table:table-cell>
          <table:table-cell office:value-type="string" table:style-name="ce3">
            <text:p>Носитель, Тип 4</text:p>
          </table:table-cell>
          <table:table-cell office:value-type="string" table:style-name="ce3">
            <text:p>676K36010, Xerox, или аналог с характеристиками:</text:p>
            <text:p>Тип — Девелопер\Носитель</text:p>
            <text:p>Цвет носителя — Желтый</text:p>
            <text:p>Ресурс - 40000 стр.</text:p>
            <text:p>Совместим — Xerox SC20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35]-[.L35]" table:style-name="ce6">
            <text:p>0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33" table:style-name="ce2">
            <text:p>33</text:p>
          </table:table-cell>
          <table:table-cell office:value-type="string" table:style-name="ce4">
            <text:p>B3Q10-60139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Панель управления, тип 1</text:p>
          </table:table-cell>
          <table:table-cell office:value-type="string" table:style-name="ce3">
            <text:p>B3Q10-60139, HP, или аналог с характеристиками:</text:p>
            <text:p>Тип — Панель управления</text:p>
            <text:p>Совместим — МФУ HP LJ Pro M426MFP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4">
            <text:p>5</text:p>
          </table:table-cell>
          <table:table-cell office:value-type="string" table:style-name="ce5">
            <text:p>26.20.40.16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34" table:style-name="ce2">
            <text:p>34</text:p>
          </table:table-cell>
          <table:table-cell office:value-type="string" table:style-name="ce4">
            <text:p>C1Q10A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Печатающая головка, тип 2</text:p>
          </table:table-cell>
          <table:table-cell office:value-type="string" table:style-name="ce3">
            <text:p>C1Q10A, HP, или аналог с характеристиками:</text:p>
            <text:p>Тип — Печатающая головка</text:p>
            <text:p>Назначение - Для Плоттеров</text:p>
            <text:p>Совместим — Плоттер HP DJ T520.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formula="of:=[.K37]-[.L37]" table:style-name="ce6">
            <text:p>1</text:p>
          </table:table-cell>
          <table:table-cell office:value-type="float" office:value="1" table:style-name="ce4">
            <text:p>1</text:p>
          </table:table-cell>
          <table:table-cell office:value-type="string" table:style-name="ce5">
            <text:p>26.20.40.170</text:p>
          </table:table-cell>
          <table:table-cell office:value-type="string" table:style-name="ce3">
            <text:p>Ресурсные детали и ресурсные узлы для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35" table:style-name="ce2">
            <text:p>35</text:p>
          </table:table-cell>
          <table:table-cell office:value-type="string" table:style-name="ce4">
            <text:p>013R00677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Принт картридж, тип 1</text:p>
          </table:table-cell>
          <table:table-cell office:value-type="string" table:style-name="ce3">
            <text:p>013R00677, Xerox, или аналог с характеристиками:</text:p>
            <text:p>Тип — Барабан</text:p>
            <text:p>Ресурс стр. — 76000</text:p>
            <text:p>Совместимость — Xerox SC2020</text:p>
          </table:table-cell>
          <table:table-cell office:value-type="float" office:value="17" table:style-name="ce3">
            <text:p>17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4">
            <text:p>8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36" table:style-name="ce2">
            <text:p>36</text:p>
          </table:table-cell>
          <table:table-cell office:value-type="string" table:style-name="ce4">
            <text:p>113R00779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Принт картридж, тип 2</text:p>
          </table:table-cell>
          <table:table-cell office:value-type="string" table:style-name="ce3">
            <text:p>113R00779, Xerox, или аналог с характеристиками:</text:p>
            <text:p>Тип - Фотобарабан</text:p>
            <text:p>Ресурс стр. - 80000</text:p>
            <text:p>Совместимость - Xerox VL B7025</text:p>
          </table:table-cell>
          <table:table-cell office:value-type="float" office:value="35" table:style-name="ce3">
            <text:p>35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5">
            <text:p>3</text:p>
          </table:table-cell>
          <table:table-cell office:value-type="float" office:value="12" table:style-name="ce4">
            <text:p>12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37" table:style-name="ce2">
            <text:p>37</text:p>
          </table:table-cell>
          <table:table-cell office:value-type="string" table:style-name="ce4">
            <text:p>013R00670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Принт картридж, тип 3</text:p>
          </table:table-cell>
          <table:table-cell office:value-type="string" table:style-name="ce3">
            <text:p>013R00670, Xerox, или аналог с характеристиками:</text:p>
            <text:p>Тип- Фотобарабан</text:p>
            <text:p>Ресурс стр. - 80000</text:p>
            <text:p>Совместим — МФУ Xerox WC5022/5024</text:p>
          </table:table-cell>
          <table:table-cell office:value-type="float" office:value="11" table:style-name="ce3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4">
            <text:p>1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38" table:style-name="ce2">
            <text:p>38</text:p>
          </table:table-cell>
          <table:table-cell office:value-type="string" table:style-name="ce4">
            <text:p>PCМ247</text:p>
          </table:table-cell>
          <table:table-cell office:value-type="string" table:style-name="ce4">
            <text:p>Катюша</text:p>
          </table:table-cell>
          <table:table-cell office:value-type="string" table:style-name="ce3">
            <text:p>Принт картридж, тип 4</text:p>
          </table:table-cell>
          <table:table-cell office:value-type="string" table:style-name="ce3">
            <text:p>PCМ247, Катюша, с характеристиками:</text:p>
            <text:p>Тип — Блок фотобарабана</text:p>
            <text:p>Оригинальность - Оригинал</text:p>
            <text:p>Ресурс - 45000 страниц</text:p>
            <text:p>Совместимость — Катюша M247</text:p>
          </table:table-cell>
          <table:table-cell office:value-type="float" office:value="107" table:style-name="ce3">
            <text:p>107</text:p>
          </table:table-cell>
          <table:table-cell office:value-type="float" office:value="10" table:style-name="ce4">
            <text:p>1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80" table:style-name="ce4">
            <text:p>8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4">
            <text:p>15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39" table:style-name="ce2">
            <text:p>39</text:p>
          </table:table-cell>
          <table:table-cell office:value-type="string" table:style-name="ce4">
            <text:p>PCМ348</text:p>
          </table:table-cell>
          <table:table-cell office:value-type="string" table:style-name="ce4">
            <text:p>Катюша</text:p>
          </table:table-cell>
          <table:table-cell office:value-type="string" table:style-name="ce3">
            <text:p>Принт картридж, тип 5</text:p>
          </table:table-cell>
          <table:table-cell office:value-type="string" table:style-name="ce3">
            <text:p>PCМ348, Катюша, с характеристиками:</text:p>
            <text:p>Тип — Блок фотобарабана</text:p>
            <text:p>Ресурс - 110000 страниц</text:p>
            <text:p>Оригинальность — Оригинал</text:p>
            <text:p>Совместимость — Катюша M348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42]-[.L42]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40" table:style-name="ce2">
            <text:p>40</text:p>
          </table:table-cell>
          <table:table-cell office:value-type="string" table:style-name="ce4">
            <text:p>CQ893-67016</text:p>
          </table:table-cell>
          <table:table-cell office:value-type="string" table:style-name="ce4">
            <text:p>HP</text:p>
          </table:table-cell>
          <table:table-cell office:value-type="string" table:style-name="ce3">
            <text:p>Ремень каретки</text:p>
          </table:table-cell>
          <table:table-cell office:value-type="string" table:style-name="ce3">
            <text:p>CQ893-67016, HP, или аналог с характеристиками:</text:p>
            <text:p>Тип — Ремень</text:p>
            <text:p>Совместим - HP DJ T520 (36-inch)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formula="of:=[.K43]-[.L43]" table:style-name="ce6">
            <text:p>1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9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41" table:style-name="ce2">
            <text:p>41</text:p>
          </table:table-cell>
          <table:table-cell office:value-type="string" table:style-name="ce4">
            <text:p>604K80750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Ролик автоподатчика, тип 1</text:p>
          </table:table-cell>
          <table:table-cell office:value-type="string" table:style-name="ce3">
            <text:p>604K80750, Xerox, или аналог с характеристиками:</text:p>
            <text:p>Тип — ролик автоподатчика</text:p>
            <text:p>Совместим — МФУ Xerox DocuCentre SC2020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26.20.40.190</text:p>
          </table:table-cell>
          <table:table-cell office:value-type="string" table:style-name="ce3">
            <text:p>Дополнительные устройства подачи и обработки бумаги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42" table:style-name="ce2">
            <text:p>42</text:p>
          </table:table-cell>
          <table:table-cell office:value-type="string" table:style-name="ce4">
            <text:p>FL3-1023</text:p>
          </table:table-cell>
          <table:table-cell office:value-type="string" table:style-name="ce5">
            <text:p>Canon</text:p>
          </table:table-cell>
          <table:table-cell office:value-type="string" table:style-name="ce3">
            <text:p>Ролик автоподатчика, тип 2</text:p>
          </table:table-cell>
          <table:table-cell office:value-type="string" table:style-name="ce3">
            <text:p>FL3-1023, Canon, или аналог с характеристиками:</text:p>
            <text:p>Тип — Ролик отделения в автоподатчике</text:p>
            <text:p>Совместимость — МФУ Canon i-SENSYS MF421;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9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43" table:style-name="ce2">
            <text:p>43</text:p>
          </table:table-cell>
          <table:table-cell office:value-type="string" table:style-name="ce4">
            <text:p>B3Q10-60105</text:p>
          </table:table-cell>
          <table:table-cell office:value-type="string" table:style-name="ce5">
            <text:p>HP</text:p>
          </table:table-cell>
          <table:table-cell office:value-type="string" table:style-name="ce3">
            <text:p>Ролик автоподатчика, тип 4</text:p>
          </table:table-cell>
          <table:table-cell office:value-type="string" table:style-name="ce3">
            <text:p>B3Q10-60105, HP, или аналог с характеристиками:</text:p>
            <text:p>Тип - Ролик ADF в сборе</text:p>
            <text:p>Совместимость — МФУ HP 426</text:p>
          </table:table-cell>
          <table:table-cell office:value-type="float" office:value="8" table:style-name="ce3">
            <text:p>8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6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44" table:style-name="ce2">
            <text:p>44</text:p>
          </table:table-cell>
          <table:table-cell office:value-type="string" table:style-name="ce4">
            <text:p>604K97930</text:p>
          </table:table-cell>
          <table:table-cell office:value-type="string" table:style-name="ce5">
            <text:p>Xerox</text:p>
          </table:table-cell>
          <table:table-cell office:value-type="string" table:style-name="ce3">
            <text:p>Ролик автоподатчика, тип 5</text:p>
          </table:table-cell>
          <table:table-cell office:value-type="string" table:style-name="ce3">
            <text:p>604K97930, Xerox, или аналог с характеристиками:</text:p>
            <text:p>Тип — Комплект роликов DADF</text:p>
            <text:p>Совместим — Xerox VL B7025</text:p>
          </table:table-cell>
          <table:table-cell office:value-type="float" office:value="24" table:style-name="ce3">
            <text:p>2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2" table:formula="of:=[.K47]-[.L47]" table:style-name="ce6">
            <text:p>2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9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45" table:style-name="ce2">
            <text:p>45</text:p>
          </table:table-cell>
          <table:table-cell office:value-type="string" table:style-name="ce3">
            <text:p>604K90840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Ролик переноса, тип 1</text:p>
          </table:table-cell>
          <table:table-cell office:value-type="string" table:style-name="ce3">
            <text:p>604K90840, Xerox, или аналог с характеристиками:</text:p>
            <text:p>Тип - ролик второго переноса</text:p>
            <text:p>Ресурс — 120000 стр.</text:p>
            <text:p>Совместим — МФУ Xerox DocuCentre SC2020</text:p>
          </table:table-cell>
          <table:table-cell office:value-type="float" office:value="5" table:style-name="ce3">
            <text:p>5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4">
            <text:p>1</text:p>
          </table:table-cell>
          <table:table-cell office:value-type="string" table:style-name="ce5">
            <text:p>26.20.40.16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46" table:style-name="ce2">
            <text:p>46</text:p>
          </table:table-cell>
          <table:table-cell office:value-type="string" table:style-name="ce3">
            <text:p>115R00116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Ролик переноса, тип 2</text:p>
          </table:table-cell>
          <table:table-cell office:value-type="string" table:style-name="ce3">
            <text:p>115R00116, Xerox, или аналог с характеристиками:</text:p>
            <text:p>Тип - Ролик переноса</text:p>
            <text:p>Ресурс - 200000 стр</text:p>
            <text:p>Совместимость - Xerox VL B7025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49]-[.L49]" table:style-name="ce6">
            <text:p>0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26.20.40.16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47" table:style-name="ce2">
            <text:p>47</text:p>
          </table:table-cell>
          <table:table-cell office:value-type="string" table:style-name="ce4">
            <text:p>059K86570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Ролик, тип 1</text:p>
          </table:table-cell>
          <table:table-cell office:value-type="string" table:style-name="ce3">
            <text:p>059K86570, Xerox, или аналог с характеристиками:</text:p>
            <text:p>Тип - Ролик подачи 1 лоток</text:p>
            <text:p>Совместимость - Xerox SC 2020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1" table:formula="of:=[.K50]-[.L50]" table:style-name="ce6">
            <text:p>1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9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48" table:style-name="ce2">
            <text:p>48</text:p>
          </table:table-cell>
          <table:table-cell office:value-type="string" table:style-name="ce4">
            <text:p>022K77450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Ролик, тип 2</text:p>
          </table:table-cell>
          <table:table-cell office:value-type="string" table:style-name="ce3">
            <text:p>022K77450, Xerox, или аналог с характеристиками:</text:p>
            <text:p>Тип - Ролик подачи обходной лоток</text:p>
            <text:p>Совместимость - Xerox SC 2020</text:p>
          </table:table-cell>
          <table:table-cell office:value-type="float" office:value="4" table:style-name="ce3">
            <text:p>4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9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49" table:style-name="ce2">
            <text:p>49</text:p>
          </table:table-cell>
          <table:table-cell office:value-type="string" table:style-name="ce4">
            <text:p>059K32770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Ролик, тип 3</text:p>
          </table:table-cell>
          <table:table-cell office:value-type="string" table:style-name="ce3">
            <text:p>059K32770, Xerox, или аналог с характеристиками:</text:p>
            <text:p>Тип- Ролик подачи кассеты №1</text:p>
            <text:p>Совместим — МФУ Xerox WC5022/5024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9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50" table:style-name="ce2">
            <text:p>50</text:p>
          </table:table-cell>
          <table:table-cell office:value-type="string" table:style-name="ce4">
            <text:p>059K48660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Ролик, тип 4</text:p>
          </table:table-cell>
          <table:table-cell office:value-type="string" table:style-name="ce3">
            <text:p>059K48660, Xerox, или аналог с характеристиками:</text:p>
            <text:p>Тип — ролик подачи кассеты №2</text:p>
            <text:p>Совместимость - Xerox WC5022/5024</text:p>
          </table:table-cell>
          <table:table-cell office:value-type="float" office:value="5" table:style-name="ce3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9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51" table:style-name="ce2">
            <text:p>51</text:p>
          </table:table-cell>
          <table:table-cell office:value-type="string" table:style-name="ce4">
            <text:p>604K56080</text:p>
          </table:table-cell>
          <table:table-cell office:value-type="string" table:style-name="ce5">
            <text:p>Xerox</text:p>
          </table:table-cell>
          <table:table-cell office:value-type="string" table:style-name="ce3">
            <text:p>Ролик, тип 5</text:p>
          </table:table-cell>
          <table:table-cell office:value-type="string" table:style-name="ce3">
            <text:p>604K56080, Xerox, или аналог с характеристиками:</text:p>
            <text:p>Тип - ролики подачи</text:p>
            <text:p>Совместим — МФУ Xerox WC 5325</text:p>
          </table:table-cell>
          <table:table-cell office:value-type="float" office:value="23" table:style-name="ce3">
            <text:p>2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" table:style-name="ce5">
            <text:p>10</text:p>
          </table:table-cell>
          <table:table-cell office:value-type="float" office:value="13" table:style-name="ce5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9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52" table:style-name="ce2">
            <text:p>52</text:p>
          </table:table-cell>
          <table:table-cell office:value-type="string" table:style-name="ce4">
            <text:p>RL2-0656-000000</text:p>
          </table:table-cell>
          <table:table-cell office:value-type="string" table:style-name="ce5">
            <text:p>HP</text:p>
          </table:table-cell>
          <table:table-cell office:value-type="string" table:style-name="ce3">
            <text:p>Ролик, тип 6</text:p>
          </table:table-cell>
          <table:table-cell office:value-type="string" table:style-name="ce3">
            <text:p>RL2-0656-000000, HP, или аналог с характеристиками:</text:p>
            <text:p>Тип - Ролик ручной подачи</text:p>
            <text:p>Совместимость — МФУ HP 42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26.20.40.19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53" table:style-name="ce2">
            <text:p>53</text:p>
          </table:table-cell>
          <table:table-cell office:value-type="string" table:style-name="ce4">
            <text:p>RM2-5397-000</text:p>
          </table:table-cell>
          <table:table-cell office:value-type="string" table:style-name="ce5">
            <text:p>HP</text:p>
          </table:table-cell>
          <table:table-cell office:value-type="string" table:style-name="ce3">
            <text:p>Ролик, тип 7</text:p>
          </table:table-cell>
          <table:table-cell office:value-type="string" table:style-name="ce3">
            <text:p>RM2-5397-000, HP, или аналог с характеристиками:</text:p>
            <text:p>Тип - Ролик отделения лотка 2</text:p>
            <text:p>Совместимость — МФУ HP 42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26.20.40.16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54" table:style-name="ce2">
            <text:p>54</text:p>
          </table:table-cell>
          <table:table-cell office:value-type="string" table:style-name="ce4">
            <text:p>RM2-5452-000</text:p>
          </table:table-cell>
          <table:table-cell office:value-type="string" table:style-name="ce5">
            <text:p>HP</text:p>
          </table:table-cell>
          <table:table-cell office:value-type="string" table:style-name="ce3">
            <text:p>Ролик, тип 8</text:p>
          </table:table-cell>
          <table:table-cell office:value-type="string" table:style-name="ce3">
            <text:p>RM2-5452-000, HP, или аналог с характеристиками:</text:p>
            <text:p>Тип - Ролик захвата лотка 2</text:p>
            <text:p>Совместимость - HP 42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26.20.40.160</text:p>
          </table:table-cell>
          <table:table-cell office:value-type="string" table:style-name="ce3">
            <text:p>Комплектующие и запасные части для вы числительных машин, принтеров и многофункциональных печатающих устройств прочие, не включенные в другие группировки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55" table:style-name="ce2">
            <text:p>55</text:p>
          </table:table-cell>
          <table:table-cell office:value-type="string" table:style-name="ce4">
            <text:p>006R01693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Тонер -картридж, тип 1</text:p>
          </table:table-cell>
          <table:table-cell office:value-type="string" table:style-name="ce3">
            <text:p>006R01693, Xerox, или аналог с характеристиками:</text:p>
            <text:p>Тип- Туба тонера</text:p>
            <text:p>Цвет носителя - Черный</text:p>
            <text:p>Ресурс - 9000 стр</text:p>
            <text:p>Совместимость - Xerox SC 2020</text:p>
          </table:table-cell>
          <table:table-cell office:value-type="float" office:value="48" table:style-name="ce3">
            <text:p>48</text:p>
          </table:table-cell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17" table:style-name="ce4">
            <text:p>17</text:p>
          </table:table-cell>
          <table:table-cell office:value-type="float" office:value="0" table:style-name="ce5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10" table:formula="of:=[.K58]-[.L58]" table:style-name="ce6">
            <text:p>10</text:p>
          </table:table-cell>
          <table:table-cell office:value-type="float" office:value="4" table:style-name="ce4">
            <text:p>4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56" table:style-name="ce2">
            <text:p>56</text:p>
          </table:table-cell>
          <table:table-cell office:value-type="string" table:style-name="ce4">
            <text:p>006R01694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Тонер -картридж, тип 2</text:p>
          </table:table-cell>
          <table:table-cell office:value-type="string" table:style-name="ce3">
            <text:p>006R01694, Xerox, или аналог с характеристиками:</text:p>
            <text:p>Тип- Туба тонера</text:p>
            <text:p>Цвет носителя - Голубой</text:p>
            <text:p>Ресурс - 3000 стр</text:p>
            <text:p>Совместимость - Xerox SC 2020</text:p>
          </table:table-cell>
          <table:table-cell office:value-type="float" office:value="53" table:style-name="ce3">
            <text:p>53</text:p>
          </table:table-cell>
          <table:table-cell office:value-type="float" office:value="5" table:style-name="ce4">
            <text:p>5</text:p>
          </table:table-cell>
          <table:table-cell office:value-type="float" office:value="3" table:style-name="ce4">
            <text:p>3</text:p>
          </table:table-cell>
          <table:table-cell office:value-type="float" office:value="13" table:style-name="ce4">
            <text:p>13</text:p>
          </table:table-cell>
          <table:table-cell office:value-type="float" office:value="16" table:style-name="ce5">
            <text:p>16</text:p>
          </table:table-cell>
          <table:table-cell office:value-type="float" office:value="6" table:style-name="ce4">
            <text:p>6</text:p>
          </table:table-cell>
          <table:table-cell office:value-type="float" office:value="4" table:style-name="ce4">
            <text:p>4</text:p>
          </table:table-cell>
          <table:table-cell office:value-type="float" office:value="2" table:formula="of:=[.K59]-[.L59]" table:style-name="ce6">
            <text:p>2</text:p>
          </table:table-cell>
          <table:table-cell office:value-type="float" office:value="4" table:style-name="ce4">
            <text:p>4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57" table:style-name="ce2">
            <text:p>57</text:p>
          </table:table-cell>
          <table:table-cell office:value-type="string" table:style-name="ce4">
            <text:p>006R01695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Тонер -картридж, тип 3</text:p>
          </table:table-cell>
          <table:table-cell office:value-type="string" table:style-name="ce3">
            <text:p>006R01695, Xerox, или аналог с характеристиками:</text:p>
            <text:p>Тип- Туба тонера</text:p>
            <text:p>Цвет носителя - Пурпурный</text:p>
            <text:p>Ресурс - 3000 стр</text:p>
            <text:p>Совместимость - Xerox SC 2020</text:p>
          </table:table-cell>
          <table:table-cell office:value-type="float" office:value="45" table:style-name="ce3">
            <text:p>45</text:p>
          </table:table-cell>
          <table:table-cell office:value-type="float" office:value="16" table:style-name="ce4">
            <text:p>16</text:p>
          </table:table-cell>
          <table:table-cell office:value-type="float" office:value="3" table:style-name="ce4">
            <text:p>3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5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4" table:style-name="ce4">
            <text:p>4</text:p>
          </table:table-cell>
          <table:table-cell office:value-type="float" office:value="2" table:formula="of:=[.K60]-[.L60]" table:style-name="ce6">
            <text:p>2</text:p>
          </table:table-cell>
          <table:table-cell office:value-type="float" office:value="4" table:style-name="ce4">
            <text:p>4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58" table:style-name="ce2">
            <text:p>58</text:p>
          </table:table-cell>
          <table:table-cell office:value-type="string" table:style-name="ce4">
            <text:p>006R01696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Тонер -картридж, тип 4</text:p>
          </table:table-cell>
          <table:table-cell office:value-type="string" table:style-name="ce3">
            <text:p>006R01696, Xerox, или аналог с характеристиками:</text:p>
            <text:p>Тип- Туба тонера</text:p>
            <text:p>Цвет носителя - Жёлтый</text:p>
            <text:p>Ресурс - 3000 стр</text:p>
            <text:p>Совместимость - Xerox SC 2020</text:p>
          </table:table-cell>
          <table:table-cell office:value-type="float" office:value="40" table:style-name="ce3">
            <text:p>40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14" table:style-name="ce4">
            <text:p>14</text:p>
          </table:table-cell>
          <table:table-cell office:value-type="float" office:value="2" table:style-name="ce5">
            <text:p>2</text:p>
          </table:table-cell>
          <table:table-cell office:value-type="float" office:value="6" table:style-name="ce4">
            <text:p>6</text:p>
          </table:table-cell>
          <table:table-cell office:value-type="float" office:value="4" table:style-name="ce4">
            <text:p>4</text:p>
          </table:table-cell>
          <table:table-cell office:value-type="float" office:value="2" table:formula="of:=[.K61]-[.L61]" table:style-name="ce6">
            <text:p>2</text:p>
          </table:table-cell>
          <table:table-cell office:value-type="float" office:value="4" table:style-name="ce4">
            <text:p>4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59" table:style-name="ce2">
            <text:p>59</text:p>
          </table:table-cell>
          <table:table-cell office:value-type="string" table:style-name="ce4">
            <text:p>106R03396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Тонер -картридж, тип 5</text:p>
          </table:table-cell>
          <table:table-cell office:value-type="string" table:style-name="ce3">
            <text:p>106R03396, Xerox, или аналог с характеристиками:</text:p>
            <text:p>Тип — Туба тонера</text:p>
            <text:p>Цвет носителя — Черный</text:p>
            <text:p>Ресурс - 31000стр.</text:p>
            <text:p>Совместимость - Xerox VL B7025</text:p>
          </table:table-cell>
          <table:table-cell office:value-type="float" office:value="32" table:style-name="ce3">
            <text:p>3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0" table:style-name="ce4">
            <text:p>3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60" table:style-name="ce2">
            <text:p>60</text:p>
          </table:table-cell>
          <table:table-cell office:value-type="string" table:style-name="ce4">
            <text:p>THМ247</text:p>
          </table:table-cell>
          <table:table-cell office:value-type="string" table:style-name="ce4">
            <text:p>Катюша</text:p>
          </table:table-cell>
          <table:table-cell office:value-type="string" table:style-name="ce3">
            <text:p>Тонер -картридж, тип 7</text:p>
          </table:table-cell>
          <table:table-cell office:value-type="string" table:style-name="ce3">
            <text:p>THМ247, Катюша, или аналог с характеристиками:</text:p>
            <text:p>Тип — Картридж</text:p>
            <text:p>Цвет носителя — Черный</text:p>
            <text:p>Ресурс картриджа — 13 тыс. страниц</text:p>
            <text:p>Совместим - Катюша М247</text:p>
          </table:table-cell>
          <table:table-cell office:value-type="float" office:value="223" table:style-name="ce3">
            <text:p>223</text:p>
          </table:table-cell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50" table:style-name="ce4">
            <text:p>150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6">
            <text:p>16</text:p>
          </table:table-cell>
          <table:table-cell office:value-type="float" office:value="50" table:style-name="ce4">
            <text:p>5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61" table:style-name="ce2">
            <text:p>61</text:p>
          </table:table-cell>
          <table:table-cell office:value-type="string" table:style-name="ce4">
            <text:p>THМ348</text:p>
          </table:table-cell>
          <table:table-cell office:value-type="string" table:style-name="ce4">
            <text:p>Катюша</text:p>
          </table:table-cell>
          <table:table-cell office:value-type="string" table:style-name="ce3">
            <text:p>Тонер -картридж, тип 8</text:p>
          </table:table-cell>
          <table:table-cell office:value-type="string" table:style-name="ce3">
            <text:p>THМ348, Катюша, или аналог с характеристиками:</text:p>
            <text:p>Тип — Картридж</text:p>
            <text:p>Цвет носителя — Черный</text:p>
            <text:p>Ресурс картриджа — 30 тыс. сраниц</text:p>
            <text:p>Совместим - Катюша М348</text:p>
          </table:table-cell>
          <table:table-cell office:value-type="float" office:value="16" table:style-name="ce3">
            <text:p>16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64]-[.L64]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62" table:style-name="ce2">
            <text:p>62</text:p>
          </table:table-cell>
          <table:table-cell office:value-type="string" table:style-name="ce4">
            <text:p>106R03748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Тонер -картридж, тип 9</text:p>
          </table:table-cell>
          <table:table-cell office:value-type="string" table:style-name="ce3">
            <text:p>106R03748, Xerox, или аналог с характеристиками:</text:p>
            <text:p>Тип — Туба тонера</text:p>
            <text:p>Цвет носителя — Голубой</text:p>
            <text:p>Ресурс картриджа — 16500 тыс.</text:p>
            <text:p>Совместим - Xerox VL C7020</text:p>
          </table:table-cell>
          <table:table-cell office:value-type="float" office:value="13" table:style-name="ce3">
            <text:p>13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formula="of:=[.K65]-[.L65]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63" table:style-name="ce2">
            <text:p>63</text:p>
          </table:table-cell>
          <table:table-cell office:value-type="string" table:style-name="ce4">
            <text:p>115R00115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Узел термозакрепления, тип 2</text:p>
          </table:table-cell>
          <table:table-cell office:value-type="string" table:style-name="ce3">
            <text:p>115R00115, Xerox, или аналог с характеристиками:</text:p>
            <text:p>Тип - Печка</text:p>
            <text:p>Ресурс - 100000стр.</text:p>
            <text:p>Совместимость - Xerox VL B 7025</text:p>
          </table:table-cell>
          <table:table-cell office:value-type="float" office:value="9" table:style-name="ce3">
            <text:p>9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4">
            <text:p>0</text:p>
          </table:table-cell>
          <table:table-cell office:value-type="string" table:style-name="ce5">
            <text:p>26.20.40.160</text:p>
          </table:table-cell>
          <table:table-cell office:value-type="string" table:style-name="ce3">
            <text:p>Узлы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64" table:style-name="ce2">
            <text:p>64</text:p>
          </table:table-cell>
          <table:table-cell office:value-type="string" table:style-name="ce4">
            <text:p>126K39593</text:p>
          </table:table-cell>
          <table:table-cell office:value-type="string" table:style-name="ce4">
            <text:p>Xerox</text:p>
          </table:table-cell>
          <table:table-cell office:value-type="string" table:style-name="ce3">
            <text:p>Узел термозакрепления, тип 3</text:p>
          </table:table-cell>
          <table:table-cell office:value-type="string" table:style-name="ce3">
            <text:p>126K39593, Xerox, или аналог с характеристиками:</text:p>
            <text:p>Тип - Печка</text:p>
            <text:p>Ресурс - 100000стр.</text:p>
            <text:p>Совместимость - Xerox SC 2020</text:p>
          </table:table-cell>
          <table:table-cell office:value-type="float" office:value="7" table:style-name="ce3">
            <text:p>7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formula="of:=[.K67]-[.L67]" table:style-name="ce6">
            <text:p>2</text:p>
          </table:table-cell>
          <table:table-cell office:value-type="float" office:value="1" table:style-name="ce4">
            <text:p>1</text:p>
          </table:table-cell>
          <table:table-cell office:value-type="string" table:style-name="ce5">
            <text:p>26.20.40.160</text:p>
          </table:table-cell>
          <table:table-cell office:value-type="string" table:style-name="ce3">
            <text:p>Узлы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65" table:style-name="ce2">
            <text:p>65</text:p>
          </table:table-cell>
          <table:table-cell office:value-type="string" table:style-name="ce4">
            <text:p>FM1-W116</text:p>
          </table:table-cell>
          <table:table-cell office:value-type="string" table:style-name="ce5">
            <text:p>Canon</text:p>
          </table:table-cell>
          <table:table-cell office:value-type="string" table:style-name="ce3">
            <text:p>Узел термозакрепления, тип 5</text:p>
          </table:table-cell>
          <table:table-cell office:value-type="string" table:style-name="ce3">
            <text:p>FM1-W116, Canon, или аналог с характеристиками:</text:p>
            <text:p>Тип - Узел термозакрепления в сборе</text:p>
            <text:p>Совместим — МФУ Canon i-SENSYS MF421</text:p>
          </table:table-cell>
          <table:table-cell office:value-type="float" office:value="23" table:style-name="ce3">
            <text:p>2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0" table:style-name="ce5">
            <text:p>10</text:p>
          </table:table-cell>
          <table:table-cell office:value-type="float" office:value="3" table:style-name="ce5">
            <text:p>3</text:p>
          </table:table-cell>
          <table:table-cell office:value-type="float" office:value="7" table:formula="of:=[.K68]-[.L68]" table:style-name="ce6">
            <text:p>7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26.20.40.160</text:p>
          </table:table-cell>
          <table:table-cell office:value-type="string" table:style-name="ce3">
            <text:p>Узлы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66" table:style-name="ce2">
            <text:p>66</text:p>
          </table:table-cell>
          <table:table-cell office:value-type="string" table:style-name="ce4">
            <text:p>F9K17A</text:p>
          </table:table-cell>
          <table:table-cell office:value-type="string" table:style-name="ce4">
            <text:p>HP</text:p>
          </table:table-cell>
          <table:table-cell office:value-type="string" table:style-name="ce7">
            <text:p>Картридж струйный, тип 21</text:p>
          </table:table-cell>
          <table:table-cell office:value-type="string" table:style-name="ce3">
            <text:p>F9K17A, HP, или аналог с характеристиками:</text:p>
            <text:p>Тип - Картридж струйный</text:p>
            <text:p>Цвет чернил - Голубой</text:p>
            <text:p>Емкость - 300 мл.</text:p>
            <text:p>Совместимость - HP T830MFP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69]-[.L69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67" table:style-name="ce2">
            <text:p>67</text:p>
          </table:table-cell>
          <table:table-cell office:value-type="string" table:style-name="ce4">
            <text:p>F9K15A</text:p>
          </table:table-cell>
          <table:table-cell office:value-type="string" table:style-name="ce4">
            <text:p>HP</text:p>
          </table:table-cell>
          <table:table-cell office:value-type="string" table:style-name="ce7">
            <text:p>Картридж струйный, тип 22</text:p>
          </table:table-cell>
          <table:table-cell office:value-type="string" table:style-name="ce3">
            <text:p>F9K15A, HP, или аналог с характеристиками:</text:p>
            <text:p>Тип - Картридж струйный</text:p>
            <text:p>Цвет чернил - Жёлтый</text:p>
            <text:p>Емкость - 300 мл.</text:p>
            <text:p>Совместимость - HP T830MFP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70]-[.L70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68" table:style-name="ce2">
            <text:p>68</text:p>
          </table:table-cell>
          <table:table-cell office:value-type="string" table:style-name="ce3">
            <text:p>F9K16A</text:p>
          </table:table-cell>
          <table:table-cell office:value-type="string" table:style-name="ce4">
            <text:p>HP</text:p>
          </table:table-cell>
          <table:table-cell office:value-type="string" table:style-name="ce7">
            <text:p>Картридж струйный, тип 23</text:p>
          </table:table-cell>
          <table:table-cell office:value-type="string" table:style-name="ce3">
            <text:p>F9K16A , HP, или аналог с характеристиками:</text:p>
            <text:p>Тип - Картридж струйный</text:p>
            <text:p>Цвет чернил - Пурпурный</text:p>
            <text:p>Емкость - 300 мл.</text:p>
            <text:p>Совместимость - HP T830MFP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71]-[.L71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69" table:style-name="ce2">
            <text:p>69</text:p>
          </table:table-cell>
          <table:table-cell office:value-type="string" table:style-name="ce4">
            <text:p>F9J68A</text:p>
          </table:table-cell>
          <table:table-cell office:value-type="string" table:style-name="ce4">
            <text:p>HP</text:p>
          </table:table-cell>
          <table:table-cell office:value-type="string" table:style-name="ce7">
            <text:p>Картридж струйный, тип 24</text:p>
          </table:table-cell>
          <table:table-cell office:value-type="string" table:style-name="ce3">
            <text:p>F9J68A, HP, или аналог с характеристиками:</text:p>
            <text:p>Тип - Картридж струйный</text:p>
            <text:p>Цвет чернил - Черный матовый</text:p>
            <text:p>Емкость - 300 мл.</text:p>
            <text:p>Совместимость - HP T830MFP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72]-[.L72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70" table:style-name="ce2">
            <text:p>70</text:p>
          </table:table-cell>
          <table:table-cell office:value-type="string" table:style-name="ce4">
            <text:p>PFI-707Y</text:p>
          </table:table-cell>
          <table:table-cell office:value-type="string" table:style-name="ce5">
            <text:p>Canon</text:p>
          </table:table-cell>
          <table:table-cell office:value-type="string" table:style-name="ce7">
            <text:p>Картридж струйный, тип 4</text:p>
          </table:table-cell>
          <table:table-cell office:value-type="string" table:style-name="ce3">
            <text:p>PFI-707Y, Canon, или аналог с характеристиками:</text:p>
            <text:p>Тип - Картридж струйный</text:p>
            <text:p>Цвет чернил — желтый</text:p>
            <text:p>Совместим — Canon imagePROGRAF iPF83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71" table:style-name="ce2">
            <text:p>71</text:p>
          </table:table-cell>
          <table:table-cell office:value-type="string" table:style-name="ce4">
            <text:p>CF214X</text:p>
          </table:table-cell>
          <table:table-cell office:value-type="string" table:style-name="ce4">
            <text:p>HP</text:p>
          </table:table-cell>
          <table:table-cell office:value-type="string" table:style-name="ce7">
            <text:p>Картридж, тип 30</text:p>
          </table:table-cell>
          <table:table-cell office:value-type="string" table:style-name="ce3">
            <text:p>CF214X, HP, или аналог с характеристиками:</text:p>
            <text:p>Тип — Картридж</text:p>
            <text:p>Цвет носителя — Черный</text:p>
            <text:p>Ресурс картриджа — 17 тыс.</text:p>
            <text:p>Совместим — МФУ HP 72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74]-[.L74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72" table:style-name="ce2">
            <text:p>72</text:p>
          </table:table-cell>
          <table:table-cell office:value-type="string" table:style-name="ce4">
            <text:p>R5F008EAA</text:p>
          </table:table-cell>
          <table:table-cell office:value-type="string" table:style-name="ce4">
            <text:p>Evolis</text:p>
          </table:table-cell>
          <table:table-cell office:value-type="string" table:style-name="ce3">
            <text:p>Лента Полноцветная</text:p>
          </table:table-cell>
          <table:table-cell office:value-type="string" table:style-name="ce3">
            <text:p>R5F008EAA, Evolis, или аналог с характеристиками:</text:p>
            <text:p>Цвет ленты - Полноцветная</text:p>
            <text:p>Ресурс - 300 отпечатков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75]-[.L75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2.29.21.000</text:p>
          </table:table-cell>
          <table:table-cell office:value-type="string" table:style-name="ce5">
            <text:p>Плиты, листы, плёнка, лента и прочие плоские полимерные самоклеящиеся формы, в рулонах шириной не более 20 см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73" table:style-name="ce2">
            <text:p>73</text:p>
          </table:table-cell>
          <table:table-cell office:value-type="string" table:style-name="ce4">
            <text:p>F9J81A</text:p>
          </table:table-cell>
          <table:table-cell office:value-type="string" table:style-name="ce4">
            <text:p>HP</text:p>
          </table:table-cell>
          <table:table-cell office:value-type="string" table:style-name="ce7">
            <text:p>Печатающая головка, тип 1</text:p>
          </table:table-cell>
          <table:table-cell office:value-type="string" table:style-name="ce3">
            <text:p>F9J81A, HP, или аналог с характеристиками:</text:p>
            <text:p>Тип - Печатающая головка</text:p>
            <text:p>Назначение - Для Плоттеров</text:p>
            <text:p>Совместимость - HP Designjet Т73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76]-[.L76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70</text:p>
          </table:table-cell>
          <table:table-cell office:value-type="string" table:style-name="ce3">
            <text:p>Ресурсные детали и ресурсные узлы для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4">
          <table:table-cell office:value-type="float" office:value="74" table:style-name="ce2">
            <text:p>74</text:p>
          </table:table-cell>
          <table:table-cell office:value-type="string" table:style-name="ce4">
            <text:p>CF254A</text:p>
          </table:table-cell>
          <table:table-cell office:value-type="string" table:style-name="ce4">
            <text:p>HP</text:p>
          </table:table-cell>
          <table:table-cell office:value-type="string" table:style-name="ce7">
            <text:p>Ремкомплект</text:p>
          </table:table-cell>
          <table:table-cell office:value-type="string" table:style-name="ce3">
            <text:p>CF254A, HP, или аналог с характеристиками:</text:p>
            <text:p>Тип — Ремкомплект</text:p>
            <text:p>Совместим - МФУ HP 725</text:p>
            <text:p>Комплектация — Печка, вал переноса, ролики 2-3 лотков, ролики обходного лотка, ролики 4-6 лоток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77]-[.L77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60</text:p>
          </table:table-cell>
          <table:table-cell office:value-type="string" table:style-name="ce3">
            <text:p>Узлы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75" table:style-name="ce2">
            <text:p>75</text:p>
          </table:table-cell>
          <table:table-cell office:value-type="string" table:style-name="ce4">
            <text:p>HP L2718A</text:p>
          </table:table-cell>
          <table:table-cell office:value-type="string" table:style-name="ce4">
            <text:p>HP</text:p>
          </table:table-cell>
          <table:table-cell office:value-type="string" table:style-name="ce7">
            <text:p>Ролик автоподатчика, тип 2</text:p>
          </table:table-cell>
          <table:table-cell office:value-type="string" table:style-name="ce3">
            <text:p>HP L2718A, HP, или аналог с характеристиками:</text:p>
            <text:p>Тип — Ролик автоподатчика</text:p>
            <text:p>Совместим — HP M72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78]-[.L78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3">
            <text:p>26.20.40.190</text:p>
          </table:table-cell>
          <table:table-cell office:value-type="string" table:style-name="ce3">
            <text:p>Дополнительные устройства подачи и обработки бумаги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76" table:style-name="ce2">
            <text:p>76</text:p>
          </table:table-cell>
          <table:table-cell office:value-type="string" table:style-name="ce4">
            <text:p>059K32770</text:p>
          </table:table-cell>
          <table:table-cell office:value-type="string" table:style-name="ce5">
            <text:p>Xerox</text:p>
          </table:table-cell>
          <table:table-cell office:value-type="string" table:style-name="ce7">
            <text:p>Ролик, тип 3</text:p>
          </table:table-cell>
          <table:table-cell office:value-type="string" table:style-name="ce3">
            <text:p>059K32770 , Xerox, или аналог с характеристиками:</text:p>
            <text:p>Тип- Ролик подачи кассеты №1</text:p>
            <text:p>Совместим — МФУ Xerox WC5022/5024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3">
            <text:p>26.20.40.190</text:p>
          </table:table-cell>
          <table:table-cell office:value-type="string" table:style-name="ce3">
            <text:p>Дополнительные устройства подачи и обработки бумаги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77" table:style-name="ce2">
            <text:p>77</text:p>
          </table:table-cell>
          <table:table-cell office:value-type="string" table:style-name="ce5">
            <text:p>ACL001</text:p>
          </table:table-cell>
          <table:table-cell office:value-type="string" table:style-name="ce4">
            <text:p>Evolis</text:p>
          </table:table-cell>
          <table:table-cell office:value-type="string" table:style-name="ce7">
            <text:p>Чистящий комплект</text:p>
          </table:table-cell>
          <table:table-cell office:value-type="string" table:style-name="ce3">
            <text:p>ACL001, Evolis, или аналог с характеристиками:</text:p>
            <text:p>Тип- Чистящий комплект</text:p>
            <text:p>Комплектация - 5 Чистящих карт, 5 Чистящих томпонов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80]-[.L80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0.41.44.190</text:p>
          </table:table-cell>
          <table:table-cell office:value-type="string" table:style-name="ce5">
            <text:p>Средства чистящие прочие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78" table:style-name="ce2">
            <text:p>78</text:p>
          </table:table-cell>
          <table:table-cell office:value-type="string" table:style-name="ce5">
            <text:p>113R00780</text:p>
          </table:table-cell>
          <table:table-cell office:value-type="string" table:style-name="ce5">
            <text:p>Xerox</text:p>
          </table:table-cell>
          <table:table-cell office:value-type="string" table:style-name="ce7">
            <text:p>Принт картридж, тип 5</text:p>
          </table:table-cell>
          <table:table-cell office:value-type="string" table:style-name="ce3">
            <text:p>113R00780, Xerox, или аналог с характеристиками:</text:p>
            <text:p>Тип - Фотобарабан</text:p>
            <text:p>Ресурс - 87000 стр</text:p>
            <text:p>Совместимость — МФУ Xerox VL C7020</text:p>
          </table:table-cell>
          <table:table-cell office:value-type="float" office:value="4" table:style-name="ce3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81]-[.L81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79" table:style-name="ce2">
            <text:p>79</text:p>
          </table:table-cell>
          <table:table-cell office:value-type="string" table:style-name="ce5">
            <text:p>FM1-P580</text:p>
          </table:table-cell>
          <table:table-cell office:value-type="string" table:style-name="ce5">
            <text:p>Canon</text:p>
          </table:table-cell>
          <table:table-cell office:value-type="string" table:style-name="ce7">
            <text:p>Площадка отделения</text:p>
          </table:table-cell>
          <table:table-cell office:value-type="string" table:style-name="ce3">
            <text:p>FM1-P580, Canon, или аналог с характеристиками:</text:p>
            <text:p>Тип — Площадка отделения</text:p>
            <text:p>Совместимость — Canon 443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0</text:p>
          </table:table-cell>
          <table:table-cell office:value-type="float" office:value="5" table:formula="of:=[.K82]-[.L82]" table:style-name="ce6">
            <text:p>5</text:p>
          </table:table-cell>
          <table:table-cell office:value-type="float" office:value="0" table:style-name="ce5">
            <text:p>0</text:p>
          </table:table-cell>
          <table:table-cell office:value-type="string" table:style-name="ce3">
            <text:p>26.20.40.190</text:p>
          </table:table-cell>
          <table:table-cell office:value-type="string" table:style-name="ce3">
            <text:p>Дополнительные устройства подачи и обработки бумаги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80" table:style-name="ce2">
            <text:p>80</text:p>
          </table:table-cell>
          <table:table-cell office:value-type="string" table:style-name="ce5">
            <text:p>106r03746</text:p>
          </table:table-cell>
          <table:table-cell office:value-type="string" table:style-name="ce5">
            <text:p>Xerox</text:p>
          </table:table-cell>
          <table:table-cell office:value-type="string" table:style-name="ce3">
            <text:p>Картридж, тип</text:p>
          </table:table-cell>
          <table:table-cell office:value-type="string" table:style-name="ce3">
            <text:p>106r03746, Xerox, или аналог с характеристиками:</text:p>
            <text:p>Тип — Туба тонера</text:p>
            <text:p>Цвет носителя — Желтый</text:p>
            <text:p>Ресурс картриджа — 16500 тыс.</text:p>
            <text:p>Совместим - Xerox VL C7020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83]-[.L83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81" table:style-name="ce2">
            <text:p>81</text:p>
          </table:table-cell>
          <table:table-cell office:value-type="string" table:style-name="ce5">
            <text:p>106r03747</text:p>
          </table:table-cell>
          <table:table-cell office:value-type="string" table:style-name="ce5">
            <text:p>Xerox</text:p>
          </table:table-cell>
          <table:table-cell office:value-type="string" table:style-name="ce3">
            <text:p>Картридж, тип</text:p>
          </table:table-cell>
          <table:table-cell office:value-type="string" table:style-name="ce3">
            <text:p>106r03747, Xerox, или аналог с характеристиками:</text:p>
            <text:p>Тип — Туба тонера</text:p>
            <text:p>Цвет носителя — Пурпурный</text:p>
            <text:p>Ресурс картриджа — 16500 тыс.</text:p>
            <text:p>Совместим - Xerox VL C7020</text:p>
          </table:table-cell>
          <table:table-cell office:value-type="float" office:value="9" table:style-name="ce3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84]-[.L84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82" table:style-name="ce2">
            <text:p>82</text:p>
          </table:table-cell>
          <table:table-cell office:value-type="string" table:style-name="ce5">
            <text:p>106r03745</text:p>
          </table:table-cell>
          <table:table-cell office:value-type="string" table:style-name="ce5">
            <text:p>Xerox</text:p>
          </table:table-cell>
          <table:table-cell office:value-type="string" table:style-name="ce3">
            <text:p>Картридж, тип</text:p>
          </table:table-cell>
          <table:table-cell office:value-type="string" table:style-name="ce3">
            <text:p>106r03745, Xerox, или аналог с характеристиками:</text:p>
            <text:p>Тип — Туба тонера</text:p>
            <text:p>Цвет носителя — Черный</text:p>
            <text:p>Ресурс картриджа — 16500 тыс.</text:p>
            <text:p>Совместим - Xerox VL C7020</text:p>
          </table:table-cell>
          <table:table-cell office:value-type="float" office:value="15" table:style-name="ce3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formula="of:=[.K85]-[.L85]" table:style-name="ce6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26.20.40.120</text:p>
          </table:table-cell>
          <table:table-cell office:value-type="string" table:style-name="ce3">
            <text:p>Элементы замены типовые устройств ввода и вывода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83" table:style-name="ce2">
            <text:p>83</text:p>
          </table:table-cell>
          <table:table-cell office:value-type="string" table:style-name="ce6">
            <text:p>059K75771</text:p>
          </table:table-cell>
          <table:table-cell office:value-type="string" table:style-name="ce5">
            <text:p>Xerox</text:p>
          </table:table-cell>
          <table:table-cell office:value-type="string" table:style-name="ce7">
            <text:p>Ролик автоподатчика, тип</text:p>
          </table:table-cell>
          <table:table-cell office:value-type="string" table:style-name="ce3">
            <text:p>059K75771, Xerox, или аналог с характеристиками:</text:p>
            <text:p>Тип — Ролик автоподатчика</text:p>
            <text:p>Совместимость — Xerox WC5022</text:p>
          </table:table-cell>
          <table:table-cell office:value-type="float" office:value="2" table:style-name="ce3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3">
            <text:p>26.20.40.190</text:p>
          </table:table-cell>
          <table:table-cell office:value-type="string" table:style-name="ce3">
            <text:p>Дополнительные устройства подачи и обработки бумаги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2">
          <table:table-cell office:value-type="float" office:value="84" table:style-name="ce2">
            <text:p>84</text:p>
          </table:table-cell>
          <table:table-cell office:value-type="string" table:style-name="ce4">
            <text:p>F9A30-60206,</text:p>
            <text:p>CQ890-67007,</text:p>
            <text:p>CQ890-00027</text:p>
          </table:table-cell>
          <table:table-cell office:value-type="string" table:style-name="ce5">
            <text:p>HP</text:p>
          </table:table-cell>
          <table:table-cell office:value-type="string" table:style-name="ce3">
            <text:p>Узел захвата</text:p>
          </table:table-cell>
          <table:table-cell office:value-type="string" table:style-name="ce3">
            <text:p>F9A30-60206,</text:p>
            <text:p>CQ890-67007,</text:p>
            <text:p>CQ890-00027, HP, или аналог с характеристиками:</text:p>
            <text:p>Тип - Узел захвата лоток для</text:p>
            <text:p>Совместимость - HP DesignJet T52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3">
            <text:p>26.20.40.190</text:p>
          </table:table-cell>
          <table:table-cell office:value-type="string" table:style-name="ce3">
            <text:p>Дополнительные устройства подачи и обработки бумаги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style-name="ro6">
          <table:table-cell office:value-type="float" office:value="85" table:style-name="ce2">
            <text:p>85</text:p>
          </table:table-cell>
          <table:table-cell office:value-type="string" table:style-name="ce4">
            <text:p>CQ890-40056</text:p>
          </table:table-cell>
          <table:table-cell office:value-type="string" table:style-name="ce5">
            <text:p>HP</text:p>
          </table:table-cell>
          <table:table-cell office:value-type="string" table:style-name="ce7">
            <text:p>Прятяжка бумаги</text:p>
          </table:table-cell>
          <table:table-cell office:value-type="string" table:style-name="ce3">
            <text:p>CQ890-40056, HP, или аналог с характеристиками:</text:p>
            <text:p>Тип - Элемент узла протяжки бумаги</text:p>
            <text:p>Совместимость - HP DesignJet T52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string" table:style-name="ce3">
            <text:p>26.20.40.190</text:p>
          </table:table-cell>
          <table:table-cell office:value-type="string" table:style-name="ce3">
            <text:p>Дополнительные устройства подачи и обработки бумаги принтеров и многофункциональных печатающих устройств</text:p>
          </table:table-cell>
          <table:table-cell office:value-type="string" table:style-name="ce9">
            <text:p>Устанавливается преимущество в отношении товаров Российского происхождения</text:p>
          </table:table-cell>
          <table:table-cell table:number-columns-repeated="16367"/>
        </table:table-row>
        <table:table-row table:number-rows-repeated="104848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creator>Васильев Кирилл Дмитриевич</dc:creator>
    <meta:creation-date>2023-11-14T11:57:16Z</meta:creation-date>
    <dc:date>2026-09-03T05:40:33Z</dc:date>
    <meta:editing-cycles>3</meta:editing-cycles>
    <meta:editing-duration>PT3901S</meta:editing-duration>
  </office:meta>
</office:document-meta>
</file>