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ohit Devanagari" svg:font-family="'Lohit Devanagar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fo:color="#000000" fo:font-size="12pt" style:font-size-asian="12pt" style:font-size-complex="12pt"/>
    </style:style>
    <style:style style:name="P2" style:family="paragraph" style:parent-style-name="Standard">
      <style:paragraph-properties fo:text-align="center" style:justify-single-word="false"/>
      <style:text-properties fo:color="#000000" fo:font-weight="bold" style:font-weight-asian="bold" style:font-size-complex="13pt"/>
    </style:style>
    <style:style style:name="P3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text-align="start" style:justify-single-word="false" fo:text-indent="10.502cm" style:auto-text-indent="false" fo:background-color="#ffffff">
        <style:tab-stops>
          <style:tab-stop style:position="5.553cm"/>
          <style:tab-stop style:position="8.498cm" style:type="center"/>
          <style:tab-stop style:position="12.217cm"/>
        </style:tab-stops>
      </style:paragraph-properties>
      <style:text-properties fo:font-size="11pt" style:font-size-asian="11pt" style:font-size-complex="11pt"/>
    </style:style>
    <style:style style:name="P4" style:family="paragraph" style:parent-style-name="Standard">
      <style:paragraph-properties fo:margin-left="0cm" fo:margin-right="0cm" fo:text-align="start" style:justify-single-word="false" fo:text-indent="0.751cm" style:auto-text-indent="false"/>
      <style:text-properties fo:color="#000000" fo:font-size="12pt" style:font-size-asian="12pt" style:font-size-complex="12pt"/>
    </style:style>
    <style:style style:name="P5" style:family="paragraph" style:parent-style-name="Standard" style:master-page-name="Standard">
      <loext:graphic-properties draw:fill="solid" draw:fill-color="#ffffff"/>
      <style:paragraph-properties fo:margin-left="0cm" fo:margin-right="0cm" fo:margin-top="0cm" fo:margin-bottom="0cm" loext:contextual-spacing="false" fo:text-align="start" style:justify-single-word="false" fo:text-indent="10.502cm" style:auto-text-indent="false" style:page-number="auto" fo:background-color="#ffffff">
        <style:tab-stops>
          <style:tab-stop style:position="5.553cm"/>
          <style:tab-stop style:position="8.498cm" style:type="center"/>
          <style:tab-stop style:position="12.217cm"/>
        </style:tab-stops>
      </style:paragraph-properties>
      <style:text-properties fo:font-size="11pt" style:font-size-asian="11pt" style:font-size-complex="11pt"/>
    </style:style>
    <style:style style:name="P6" style:family="paragraph" style:parent-style-name="List_20_Paragraph" style:list-style-name="WWNum1">
      <style:paragraph-properties fo:text-align="start" style:justify-single-word="false"/>
      <style:text-properties fo:color="#000000" fo:font-size="12pt" style:font-size-asian="12pt" style:font-size-complex="12pt"/>
    </style:style>
    <style:style style:name="P7" style:family="paragraph" style:parent-style-name="List_20_Paragraph" style:list-style-name="WWNum1">
      <style:paragraph-properties fo:text-align="start" style:justify-single-word="false"/>
      <style:text-properties fo:color="#000000" fo:font-size="12pt" fo:background-color="transparent" style:font-size-asian="12pt" style:font-size-complex="12pt"/>
    </style:style>
    <style:style style:name="P8" style:family="paragraph" style:parent-style-name="List_20_Paragraph" style:list-style-name="WWNum1">
      <style:paragraph-properties fo:text-align="start" style:justify-single-word="false"/>
    </style:style>
    <style:style style:name="P9" style:family="paragraph" style:parent-style-name="List_20_Paragraph" style:list-style-name="WWNum1">
      <style:paragraph-properties fo:text-align="start" style:justify-single-word="false"/>
      <style:text-properties style:use-window-font-color="true" fo:font-size="12pt" fo:background-color="transparent" style:font-size-asian="12pt" style:font-size-complex="12pt"/>
    </style:style>
    <style:style style:name="P10" style:family="paragraph" style:parent-style-name="List_20_Paragraph" style:list-style-name="WWNum1">
      <style:paragraph-properties fo:text-align="start" style:justify-single-word="false"/>
      <style:text-properties style:use-window-font-color="true" fo:font-size="12pt" fo:language="ru" fo:country="RU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T1" style:family="text">
      <style:text-properties style:font-size-complex="13pt"/>
    </style:style>
    <style:style style:name="T2" style:family="text">
      <style:text-properties style:font-size-complex="13pt" style:font-style-complex="italic"/>
    </style:style>
    <style:style style:name="T3" style:family="text">
      <style:text-properties fo:font-size="12pt" style:font-name-asian="Calibri1" style:font-size-asian="12pt" style:language-asian="en" style:country-asian="US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bookmark text:name="_GoBack"/>Приложение № 1</text:p>
      <text:p text:style-name="P3"/>
      <text:p text:style-name="P2">Основные нормативно-технические документы (НТД), определяющие требования к проектной документации</text:p>
      <text:list xml:id="list4080887327" text:style-name="WWNum1">
        <text:list-item>
          <text:p text:style-name="P6">Градостроительный кодекс РФ; </text:p>
        </text:list-item>
        <text:list-item>
          <text:p text:style-name="P6">Земельный кодекс РФ;</text:p>
        </text:list-item>
        <text:list-item>
          <text:p text:style-name="P6">Воздушный кодекс Российской Федерации;</text:p>
        </text:list-item>
        <text:list-item>
          <text:p text:style-name="P6">Федеральный закон от 24.07.2007 г. № 221-ФЗ «О кадастровой деятельности»;</text:p>
        </text:list-item>
        <text:list-item>
          <text:p text:style-name="P6">Федеральный закон от 13.07.2015 № 218-ФЗ «О государственной регистрации недвижимости»; </text:p>
        </text:list-item>
        <text:list-item>
          <text:p text:style-name="P6">Лесной кодекс РФ;</text:p>
        </text:list-item>
        <text:list-item>
          <text:p text:style-name="P6">Водный кодекс РФ;</text:p>
        </text:list-item>
        <text:list-item>
          <text:p text:style-name="P6">Федеральный закон от 26.06.2008 N 102-ФЗ «Об обеспечении единства измерений»;</text:p>
        </text:list-item>
        <text:list-item>
          <text:p text:style-name="P6">Федеральный закон от 27.12.2002 N 184-ФЗ «О техническом регулировании»;</text:p>
        </text:list-item>
        <text:list-item>
          <text:p text:style-name="P6">Федеральный закон от 07.07.2003 N 126-ФЗ "О связи";</text:p>
        </text:list-item>
        <text:list-item>
          <text:p text:style-name="P6">Федеральный закон от 10.01.2002 N 7-ФЗ "Об охране окружающей среды;</text:p>
        </text:list-item>
        <text:list-item>
          <text:p text:style-name="P6">Федеральный закон от 14.03.1995 N 33-ФЗ "Об особо охраняемых природных территориях";</text:p>
        </text:list-item>
        <text:list-item>
          <text:p text:style-name="P6">Федеральный закон от 22.07.2008 N 123-ФЗ "Технический регламент о требованиях пожарной безопасности";</text:p>
        </text:list-item>
        <text:list-item>
          <text:p text:style-name="P6">Федеральный закон от 25.06.2002 N 73-ФЗ "Об объектах культурного наследия (памятниках истории и культуры) народов Российской Федерации";</text:p>
        </text:list-item>
        <text:list-item>
          <text:p text:style-name="P6">Федеральный закон от 26.03.2003 № 35-ФЗ «Об электроэнергетике», в актуальной редакции;</text:p>
        </text:list-item>
        <text:list-item>
          <text:p text:style-name="P6">Постановление Правительства РФ от 12.05.2017 N 564 "Об утверждении Положения о составе и содержании документации по планировке территории, предусматривающей размещение одного или нескольких линейных объектов";</text:p>
        </text:list-item>
        <text:list-item>
          <text:p text:style-name="P6">Постановление Правительства РФ от 26.08.2020 N 1285 "О внесении изменений в постановление Правительства Российской Федерации от 12 мая 2017 г. N 564 и признании утратившим силу абзаца шестого подпункта "г" пункта 2 изменений, которые вносятся в постановление Правительства Российской Федерации от 12 мая 2017 г. N 564, утвержденных постановлением Правительства Российской Федерации от 25 апреля 2020 г. N 586";</text:p>
        </text:list-item>
        <text:list-item>
          <text:p text:style-name="P6">Постановление Правительства РФ от 22.04.2017 N 485 "О составе материалов и результатов инженерных изысканий, подлежащих размещению в государственных информационных системах обеспечения градостроительной деятельности, Едином государственном фонде данных о состоянии окружающей среды, ее загрязнении, а также о форме и порядке их представления";</text:p>
        </text:list-item>
        <text:list-item>
          <text:p text:style-name="P6">Постановление Правительства Российской Федерации от 11.08.2003 № 486 «Об утверждении правил определения размеров земельных участков для размещения воздушных линий электропередачи и опор линий связи, обслуживающих электрические сети»;</text:p>
        </text:list-item>
        <text:list-item>
          <text:p text:style-name="P6">Постановление Правительства РФ от 16.02.2008г. № 87 «О составе разделов проектной документации и требованиях к их содержанию»;</text:p>
        </text:list-item>
        <text:list-item>
          <text:p text:style-name="P6">Постановление Правительства РФ от 05.03.2007 № 145 «О порядке организации и проведения государственной экспертизы проектной документации и результатов инженерных изысканий»;</text:p>
        </text:list-item>
        <text:list-item>
          <text:p text:style-name="P6">Приказ Росреестра от 13.01.2021 N П/0004 "Об установлении требований к графическому описанию местоположения границ публичного сервитута, точности определения координат характерных точек границ публичного сервитута, формату электронного документа, содержащего указанные сведения";</text:p>
        </text:list-item>
        <text:list-item>
          <text:p text:style-name="P6"><text:soft-page-break/>Поправка к ГОСТ Р 21.1101-2013 "Система проектной документации для строительства. Основные требования к проектной и рабочей документации";</text:p>
        </text:list-item>
        <text:list-item>
          <text:p text:style-name="P6">ГОСТ Р 32144-2013 «Электрическая энергия. Совместимость технических средств электромагнитная. Нормы качества электрической энергии в системах электроснабжения общего назначения»;</text:p>
        </text:list-item>
        <text:list-item>
          <text:p text:style-name="P6">МДС 12-81.2007 Методические рекомендации по разработке и оформлению проекта организации строительства и проекта производства работ;</text:p>
        </text:list-item>
        <text:list-item>
          <text:p text:style-name="P6">МДС 12-46.2008 Методические рекомендации по разработке и оформлению проекта организации строительства, проекта организации работ по сносу (демонтажу), проекта производства работ;</text:p>
        </text:list-item>
        <text:list-item>
          <text:p text:style-name="P6">Приказ №421/пр от 04.08.2020 об утверждении «Методики определения сметной стоимости строительства, реконструкции, капитального ремонта, сноса объектов капитального строительства, работ по сохранению объектов культурного наследия (памятников истории и культуры) народов Российской Федерации на территории Российской Федерации»;</text:p>
        </text:list-item>
        <text:list-item>
          <text:p text:style-name="P7">Правила технической эксплуатации электрических станций и сетей Российской Федерации, утверждённые приказом Минэнерго России от 04.10.2022 № 1070;</text:p>
        </text:list-item>
        <text:list-item>
          <text:p text:style-name="P6">ПУЭ (действующее издание);</text:p>
        </text:list-item>
        <text:list-item>
          <text:p text:style-name="P6">ПТЭ (действующее издание);</text:p>
        </text:list-item>
        <text:list-item>
          <text:p text:style-name="P6">РД 153-34.0-20.409-99 «Руководящие указания об определении понятий и отнесении видов работ и мероприятий в электрических сетях отрасли «Электроэнергетика» к новому строительству, расширению, реконструкции и техническому перевооружению»; </text:p>
        </text:list-item>
        <text:list-item>
          <text:p text:style-name="P6">СТО 56947007-29.240.10.248-2017.Нормы технологического проектирования ПС переменного тока с высшим напряжением 35-750 кВ;</text:p>
        </text:list-item>
        <text:list-item>
          <text:p text:style-name="P6">СТО 56947007-29.240.55.192-2014. Нормы технологического проектирования ВЛ электропередачи напряжением 35-750 кВ;</text:p>
        </text:list-item>
        <text:list-item>
          <text:p text:style-name="P6">СНиП 12-01-2004 Организация строительства. Актуализированная редакция;</text:p>
        </text:list-item>
        <text:list-item>
          <text:p text:style-name="P6">Требования к оснащению линий электропередачи и оборудования объектов электроэнергетики классом 110 кВ и выше устройствами и комплексами релейной защиты и автоматики, а также к принципам функционирования устройств и комплексов релейной защиты и автоматики, утвержденных приказом Минэнерго России от 13.02.2019 № 101;</text:p>
        </text:list-item>
        <text:list-item>
          <text:p text:style-name="P6">Требования к каналам связи для функционирования релейной защиты и автоматики;</text:p>
        </text:list-item>
        <text:list-item>
          <text:p text:style-name="P6">Требования к обеспечению надежности электроэнергетических систем, надежности и безопасности объектов электроэнергетики и энергопринимающих установок «Методические указания по устойчивости энергосистем», утвержденные приказом Минэнерго РФ от 03.08.2018 № 630;</text:p>
        </text:list-item>
        <text:list-item>
          <text:p text:style-name="P8"><text:span text:style-name="T1">«</text:span><text:span text:style-name="T3">Методические указания по проектированию развития энергосистем», утвержденные Приказом Минэнерго РФ <text:s/></text:span><text:span text:style-name="T2"><text:s/>от 06.12.2022 № 1286</text:span></text:p>
        </text:list-item>
        <text:list-item>
          <text:p text:style-name="P6">Национальный стандарт Российской Федерации ГОСТ Р 55105-2019 «Единая энергетическая система и изолированно работающие энергосистемы. Оперативно-диспетчерское управление. Автоматическое противоаварийное управление режимами энергосистем. Противоаварийная автоматика энергосистем. Нормы и требования», утвержденный приказом Росстандарта от 26.12.2019 № 1484-ст;</text:p>
        </text:list-item>
        <text:list-item>
          <text:p text:style-name="P6">Национальный стандарт Российской Федерации ГОСТ Р 56302-2014 «Единая энергетическая система и изолированно работающие энергосистемы. Оперативно-диспетчерское управление. Диспетчерские наименования объектов электроэнергетики и оборудования объектов электроэнергетики. Общие требования», утвержденный приказом Росстандарта от 12.12.2014 № 1983-ст;</text:p>
        </text:list-item>
        <text:list-item>
          <text:p text:style-name="P6">Национальный стандарт Российской Федерации ГОСТ Р 57114-2022 «Единая энергетическая система и изолированно работающие энергосистемы. Электроэнергетические системы. Оперативно-диспетчерское управление в <text:soft-page-break/>электроэнергетике и оперативно-технологическое управление. Термины и определения», утвержденный приказом Росстандарта от 29.12.2022 №1683-ст;</text:p>
        </text:list-item>
        <text:list-item>
          <text:p text:style-name="P6">Национальный стандарт Российской Федерации ГОСТ Р 59909-2021 «Единая энергетическая система и изолированно работающие энергосистемы. Релейная защита и автоматика. Классификация», утвержденный приказом Росстандарта от 30.11.2021 №1649-ст;</text:p>
        </text:list-item>
        <text:list-item>
          <text:p text:style-name="P6">Национальный стандарт Российской Федерации ГОСТ Р 59550-2021 «Единая энергетическая система и изолированно работающие энергосистемы. Релейная защита и автоматика. Сбор, хранение и передача в диспетчерские центры в автоматическом режиме файлов с данными регистрации аварийных событий. Нормы и требования», утвержденный приказом Росстандарта от 03.06.2021 № 504-ст.</text:p>
        </text:list-item>
        <text:list-item>
          <text:p text:style-name="P6">Межгосударственный стандарт ГОСТ 34045-2017 «Электроэнергетические системы. Оперативно-диспетчерское управление. Автоматическое противоаварийное управление режимами энергосистем. Противоаварийная автоматика энергосистем. Нормы и требования», утвержденный в качестве национального стандарта приказом Росстандарта от 09.03.2017 № 103-ст;</text:p>
        </text:list-item>
        <text:list-item>
          <text:p text:style-name="P6">Правила создания (модернизации) комплексов и устройств релейной защиты и автоматики в энергосистеме, утвержденные приказом Минэнерго России от 13.07.2020 № 556;</text:p>
        </text:list-item>
        <text:list-item>
          <text:p text:style-name="P6">Требования к релейной защите и автоматике различных видов и ее функционированию в составе энергосистемы, утверждённые приказом Минэнерго РФ от 10.07.2020 № 546;</text:p>
        </text:list-item>
        <text:list-item>
          <text:p text:style-name="P6">Правила технологического функционирования электроэнергетических систем и о внесении изменений в некоторые акты Правительства РФ, утвержденные постановлением Правительства РФ от 13.08.2018 № 937;</text:p>
        </text:list-item>
        <text:list-item>
          <text:p text:style-name="P6">Национальный стандарт Российской Федерации ГОСТ Р 58982-2020 «Единая энергетическая система и изолированно работающие энергосистемы. Релейная защита и автоматика. Направленная высокочастотная защита линий электропередачи классом напряжения 110–220 кВ. Функциональные требования», утвержденный приказом Росстандарта от 27.08.2020 № 574-ст;</text:p>
        </text:list-item>
        <text:list-item>
          <text:p text:style-name="P6">Национальный стандарт Российской Федерации ГОСТ Р 58981-2020 «Единая энергетическая система и изолированно работающие энергосистемы. Релейная защита и автоматика. Дифференциально-фазная защита линий электропередачи классом напряжения 110–220 кВ. Функциональные требования», утвержденный приказом Росстандарта от 27.08.2020 № 573-ст;</text:p>
        </text:list-item>
        <text:list-item>
          <text:p text:style-name="P6">Национальный стандарт Российской Федерации ГОСТ Р 58979-2020 «Единая энергетическая система и изолированно работающие энергосистемы. Релейная защита и автоматика. Дифференциальная защита линий электропередачи классом напряжения 110–220 кВ. Функциональные требования», утвержденный приказом Росстандарта от 27.08.2020 № 571-ст;</text:p>
        </text:list-item>
        <text:list-item>
          <text:p text:style-name="P6">Национальный стандарт Российской Федерации ГОСТ Р 58887-2020 «Единая энергетическая система и изолированно работающие энергосистемы. Релейная защита и автоматика. Дистанционная и токовые защиты линий электропередачи и оборудования классом напряжения 110–220 кВ. Функциональные требования», утвержденный приказом Росстандарта от 27.08.2020 № 569-ст;</text:p>
        </text:list-item>
        <text:list-item>
          <text:p text:style-name="P6">Национальный стандарт Российской Федерации ГОСТ Р 58601-2019 «Единая энергетическая система и изолированно работающие энергосистемы. Оперативно-диспетчерское управление. Релейная защита и автоматика. Автономные регистраторы аварийных событий. Нормы и требования», утвержденный приказом Росстандарта от 15.10.2019 № 995-ст;</text:p>
        </text:list-item>
        <text:list-item>
          <text:p text:style-name="P6">Национальный стандарт Российской Федерации ГОСТ Р 58057-2018 «Единая энергетическая система и изолированно работающие энергосистемы. Планирование <text:soft-page-break/>развития энергосистем. Общие требования», утвержденный приказом Росстандарта от 13.03.2018 № 128-ст.</text:p>
        </text:list-item>
        <text:list-item>
          <text:p text:style-name="P6">Техническая политика Группы РусГидро;</text:p>
        </text:list-item>
        <text:list-item>
          <text:p text:style-name="P6">Региональная карта климатического районирования Приморского края по максимальной ветровой нагрузке при гололеде с вероятностью непревышения 0,96 (повторяемостью 1 раз в 25 лет) и региональная карта климатического районирования Приморского края по максимальной толщине стенки гололеда с вероятностью непревышения 0,96 (повторяемостью 1 раз в 25 лет), введенных в действие приказом АО «ДРСК» от 15.04.2021 № 163 «О вводе в действие региональных карт климатического районирования Приморского края» </text:p>
        </text:list-item>
        <text:list-item>
          <text:p text:style-name="P6">Правила организации учета электрической энергии на розничных рынках, утв. Постановлением Правительства РФ от 04.05.2012 N 442 (ред. от 29.12.2020) "О функционировании розничных рынков электрической энергии, полном и (или) частичном ограничении режима потребления электрической энергии" (вместе с "Основными положениями функционирования розничных рынков электрической энергии", "Правилами полного и (или) частичного ограничения режима потребления электрической энергии") (с изм. и доп., вступ. в силу с 07.01.2021).</text:p>
        </text:list-item>
        <text:list-item>
          <text:p text:style-name="P6">Постановление Правительства РФ от 19 июня 2020 г. N 890 «О порядке предоставления доступа к минимальному набору функций интеллектуальных систем учета электрической энергии (мощности)»;</text:p>
        </text:list-item>
        <text:list-item>
          <text:p text:style-name="P6">Нормы отвода земель для электрических сетей напряжением 0,38 - 750 кВ. N 14278ТМ-Т1 (утв. Минтопэнерго 20.05.1994);</text:p>
        </text:list-item>
        <text:list-item>
          <text:p text:style-name="P6">Постановление Правительства РФ от 24.02.2009 N 160 "О порядке установления охранных зон объектов электросетевого хозяйства и особых условий использования земельных участков, расположенных в границах таких зон";</text:p>
        </text:list-item>
        <text:list-item>
          <text:p text:style-name="P6">Приказ Ростехнадзора от 17.01.2013 N 9 "Об утверждении Порядка согласования Федеральной службой по экологическому, технологическому и атомному надзору границ охранных зон в отношении объектов электросетевого хозяйства";</text:p>
        </text:list-item>
        <text:list-item>
          <text:p text:style-name="P6">Постановление Администрации Приморского края от 09.09.2015 N 336-па «Об утверждении Порядка и условий размещения объектов на землях или земельных участках, находящихся в государственной или муниципальной собственности, без предоставления земельных участков и установления сервитутов на территории Приморского края»;</text:p>
        </text:list-item>
        <text:list-item>
          <text:p text:style-name="P6">Административные регламенты Администрации г.Владивостока</text:p>
        </text:list-item>
        <text:list-item>
          <text:p text:style-name="P9">Правила предоставления информации, необходимой для осуществления оперативно-диспетчерского управления в электроэнергетике, утверждённые приказом Минэнерго России от 20.12.2022 № 1340;</text:p>
        </text:list-item>
        <text:list-item>
          <text:p text:style-name="P10">Порядок раскрытия цифровых информационных моделей электроэнергетических систем и предоставления системным оператором иным субъектам электроэнергетики, потребителям электрической энергии и проектным организациям перспективных расчётных моделей электроэнергетических систем или фрагментов таких моделей для целей перспективного развития электроэнергетики, утверждённый приказом Минэнерго России от 17.02.2023 № 82.</text:p>
        </text:list-item>
      </text:list>
      <text:p text:style-name="P1"/>
      <text:p text:style-name="P4">Данный список НТД не является полным и окончательным. При проектировании необходимо руководствоваться последними редакциями нормативно-технических и законодательных документов РФ, необходимых и действующих на момент разработки проектной документации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ohit Devanagari" svg:font-family="'Lohit Devanagar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3pt" fo:language="ru" fo:country="RU" style:letter-kerning="true" style:font-name-asian="Calibri1" style:font-size-asian="10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3pt" fo:language="ru" fo:country="RU" style:letter-kerning="true" style:font-name-asian="Calibri1" style:font-size-asian="10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.106cm" fo:margin-bottom="0cm" loext:contextual-spacing="false" fo:line-height="100%" fo:text-align="justify" style:justify-single-word="false" fo:orphans="2" fo:widows="2" style:writing-mode="lr-tb"/>
      <style:text-properties fo:color="#00000a" style:font-name="Times New Roman" fo:font-family="'Times New Roman'" style:font-family-generic="roman" style:font-pitch="variable" fo:font-size="13pt" fo:language="ru" fo:country="RU" style:font-name-asian="Times New Roman1" style:font-family-asian="'Times New Roman'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Tahoma" style:font-family-asian="Tahoma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.106cm" fo:margin-bottom="0cm" loext:contextual-spacing="true" fo:text-indent="0cm" style:auto-text-indent="false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hl" style:family="text" style:parent-style-name="Default_20_Paragraph_20_Font"/>
    <style:style style:name="ListLabel_20_1" style:display-name="ListLabel 1" style:family="text">
      <style:text-properties style:font-name-complex="Courier New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fo:color="#00000a" style:text-line-through-style="none" style:text-line-through-type="none"/>
    </style:style>
    <style:style style:name="ListLabel_20_5" style:display-name="ListLabel 5" style:family="text">
      <style:text-properties fo:color="#00000a" style:text-line-through-style="none" style:text-line-through-type="none" fo:font-size="12pt" style:font-size-asian="12pt"/>
    </style:style>
    <style:style style:name="ListLabel_20_6" style:display-name="ListLabel 6" style:family="text">
      <style:text-properties fo:color="#00000a" style:text-line-through-style="none" style:text-line-through-type="none" fo:font-size="12pt" style:font-size-asian="12pt"/>
    </style:style>
    <style:style style:name="ListLabel_20_7" style:display-name="ListLabel 7" style:family="text">
      <style:text-properties fo:color="#00000a" style:text-line-through-style="none" style:text-line-through-type="none" fo:font-size="12pt" style:font-size-asian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7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12-15T04:52:00</meta:creation-date>
    <meta:initial-creator>Квашнина Ирина Владимировна</meta:initial-creator>
    <dc:language>ru-RU</dc:language>
    <dc:date>2026-05-26T14:46:04.351300196</dc:date>
    <meta:editing-cycles>6</meta:editing-cycles>
    <meta:editing-duration>PT8M53S</meta:editing-duration>
    <meta:generator>LibreOffice/5.3.6.1$Linux_X86_64 LibreOffice_project/30$Build-1</meta:generator>
    <meta:document-statistic meta:table-count="0" meta:image-count="0" meta:object-count="0" meta:page-count="4" meta:paragraph-count="67" meta:word-count="1514" meta:character-count="12878" meta:non-whitespace-character-count="1149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