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2" svg:font-family="'Times New Roman'" style:font-adornments="Обычный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Courier New1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Таблица1" style:family="table">
      <style:table-properties style:width="17.949cm" fo:margin-left="0cm" fo:margin-top="0cm" fo:margin-bottom="0cm" table:align="left" style:writing-mode="lr-tb"/>
    </style:style>
    <style:style style:name="Таблица1.A" style:family="table-column">
      <style:table-column-properties style:column-width="2.293cm"/>
    </style:style>
    <style:style style:name="Таблица1.B" style:family="table-column">
      <style:table-column-properties style:column-width="7.828cm"/>
    </style:style>
    <style:style style:name="Таблица1.1" style:family="table-row">
      <style:table-row-properties style:min-row-height="0.093cm" fo:keep-together="auto"/>
    </style:style>
    <style:style style:name="Таблица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2" style:family="table-row">
      <style:table-row-properties style:min-row-height="0.192cm" fo:keep-together="auto"/>
    </style:style>
    <style:style style:name="Таблица1.A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1.B3" style:family="table-cell">
      <style:table-cell-properties style:vertical-align="middle" fo:background-color="transparent" fo:padding-left="0.191cm" fo:padding-right="0.191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Таблица1.4" style:family="table-row">
      <style:table-row-properties style:min-row-height="0.286cm" fo:keep-together="auto"/>
    </style:style>
    <style:style style:name="Таблица2" style:family="table">
      <style:table-properties style:width="18.244cm" fo:margin-top="0cm" fo:margin-bottom="0cm" table:align="center" style:writing-mode="lr-tb"/>
    </style:style>
    <style:style style:name="Таблица2.A" style:family="table-column">
      <style:table-column-properties style:column-width="7.491cm"/>
    </style:style>
    <style:style style:name="Таблица2.B" style:family="table-column">
      <style:table-column-properties style:column-width="10.753cm"/>
    </style:style>
    <style:style style:name="Таблица2.1" style:family="table-row">
      <style:table-row-properties style:min-row-height="0.268cm" fo:keep-together="auto"/>
    </style:style>
    <style:style style:name="Таблица2.A1" style:family="table-cell">
      <style:table-cell-properties fo:padding-left="0.191cm" fo:padding-right="0.191cm" fo:padding-top="0cm" fo:padding-bottom="0cm" fo:border="0.5pt solid #000000"/>
    </style:style>
    <style:style style:name="Таблица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" style:family="table">
      <style:table-properties style:width="18.253cm" fo:margin-left="-0.25cm" fo:margin-top="0cm" fo:margin-bottom="0cm" table:align="left" style:writing-mode="lr-tb"/>
    </style:style>
    <style:style style:name="Таблица3.A" style:family="table-column">
      <style:table-column-properties style:column-width="1.002cm"/>
    </style:style>
    <style:style style:name="Таблица3.B" style:family="table-column">
      <style:table-column-properties style:column-width="7.749cm"/>
    </style:style>
    <style:style style:name="Таблица3.C" style:family="table-column">
      <style:table-column-properties style:column-width="9.502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2" style:family="table-row">
      <style:table-row-properties style:min-row-height="1.84cm" fo:keep-together="auto"/>
    </style:style>
    <style:style style:name="Таблица3.A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B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4" style:family="table-row">
      <style:table-row-properties style:min-row-height="1.266cm" fo:keep-together="auto"/>
    </style:style>
    <style:style style:name="Таблица3.A4" style:family="table-cell">
      <style:table-cell-properties fo:padding-left="0.191cm" fo:padding-right="0.191cm" fo:padding-top="0cm" fo:padding-bottom="0cm" fo:border="0.5pt solid #000000"/>
    </style:style>
    <style:style style:name="Таблица3.B4" style:family="table-cell">
      <style:table-cell-properties fo:padding-left="0.191cm" fo:padding-right="0.191cm" fo:padding-top="0cm" fo:padding-bottom="0cm" fo:border="0.5pt solid #000000"/>
    </style:style>
    <style:style style:name="Таблица3.C4" style:family="table-cell">
      <style:table-cell-properties fo:padding-left="0.191cm" fo:padding-right="0.191cm" fo:padding-top="0cm" fo:padding-bottom="0cm" fo:border="0.5pt solid #000000"/>
    </style:style>
    <style:style style:name="Таблица3.A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B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B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B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4" style:family="table">
      <style:table-properties style:width="17.743cm" fo:margin-left="0.009cm" fo:margin-top="0cm" fo:margin-bottom="0cm" table:align="left" style:writing-mode="lr-tb"/>
    </style:style>
    <style:style style:name="Таблица4.A" style:family="table-column">
      <style:table-column-properties style:column-width="0.991cm"/>
    </style:style>
    <style:style style:name="Таблица4.B" style:family="table-column">
      <style:table-column-properties style:column-width="7.5cm"/>
    </style:style>
    <style:style style:name="Таблица4.C" style:family="table-column">
      <style:table-column-properties style:column-width="3.999cm"/>
    </style:style>
    <style:style style:name="Таблица4.D" style:family="table-column">
      <style:table-column-properties style:column-width="5.253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4.C1" style:family="table-cell">
      <style:table-cell-properties fo:padding-left="0.191cm" fo:padding-right="0.191cm" fo:padding-top="0cm" fo:padding-bottom="0cm" fo:border="0.5pt solid #000000"/>
    </style:style>
    <style:style style:name="Таблица4.D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4.2" style:family="table-row">
      <style:table-row-properties style:min-row-height="0.385cm" fo:keep-together="auto"/>
    </style:style>
    <style:style style:name="Таблица4.A2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Таблица4.C2" style:family="table-cell">
      <style:table-cell-properties style:vertical-align="middle" fo:padding-left="0.049cm" fo:padding-right="0.049cm" fo:padding-top="0cm" fo:padding-bottom="0cm" fo:border="0.5pt solid #000000"/>
    </style:style>
    <style:style style:name="Таблица4.D2" style:family="table-cell">
      <style:table-cell-properties style:vertical-align="middle" fo:padding-left="0.049cm" fo:padding-right="0.049cm" fo:padding-top="0cm" fo:padding-bottom="0cm" fo:border="0.5pt solid #000000"/>
    </style:style>
    <style:style style:name="Таблица4.A3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4.B3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4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4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5" style:family="table">
      <style:table-properties style:width="27.169cm" fo:margin-left="0cm" fo:margin-top="0cm" fo:margin-bottom="0cm" table:align="left" style:writing-mode="lr-tb"/>
    </style:style>
    <style:style style:name="Таблица5.A" style:family="table-column">
      <style:table-column-properties style:column-width="1.752cm"/>
    </style:style>
    <style:style style:name="Таблица5.B" style:family="table-column">
      <style:table-column-properties style:column-width="5.974cm"/>
    </style:style>
    <style:style style:name="Таблица5.C" style:family="table-column">
      <style:table-column-properties style:column-width="17.443cm"/>
    </style:style>
    <style:style style:name="Таблица5.D" style:family="table-column">
      <style:table-column-properties style:column-width="2cm"/>
    </style:style>
    <style:style style:name="Таблица5.1" style:family="table-row">
      <style:table-row-properties style:min-row-height="2.873cm" fo:keep-together="auto"/>
    </style:style>
    <style:style style:name="Таблица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Таблица5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5.2" style:family="table-row">
      <style:table-row-properties style:min-row-height="0.123cm" fo:keep-together="auto"/>
    </style:style>
    <style:style style:name="Таблица5.3" style:family="table-row">
      <style:table-row-properties fo:keep-together="auto"/>
    </style:style>
    <style:style style:name="Таблица5.B3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5.C3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5.D3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5.4" style:family="table-row">
      <style:table-row-properties fo:keep-together="auto"/>
    </style:style>
    <style:style style:name="Таблица5.D4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5" style:family="table-row">
      <style:table-row-properties style:min-row-height="6.184cm" fo:keep-together="auto"/>
    </style:style>
    <style:style style:name="Таблица5.B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C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5.D5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6" style:family="table">
      <style:table-properties style:width="17.591cm" fo:margin-left="0.723cm" fo:margin-top="0cm" fo:margin-bottom="0cm" table:align="left" style:writing-mode="lr-tb"/>
    </style:style>
    <style:style style:name="Таблица6.A" style:family="table-column">
      <style:table-column-properties style:column-width="5.627cm"/>
    </style:style>
    <style:style style:name="Таблица6.B" style:family="table-column">
      <style:table-column-properties style:column-width="8.151cm"/>
    </style:style>
    <style:style style:name="Таблица6.C" style:family="table-column">
      <style:table-column-properties style:column-width="3.814cm"/>
    </style:style>
    <style:style style:name="Таблица6.1" style:family="table-row">
      <style:table-row-properties style:min-row-height="0.921cm" fo:keep-together="auto"/>
    </style:style>
    <style:style style:name="Таблица6.A1" style:family="table-cell">
      <style:table-cell-properties fo:padding-left="0.191cm" fo:padding-right="0.191cm" fo:padding-top="0cm" fo:padding-bottom="0cm" fo:border="0.5pt solid #000000"/>
    </style:style>
    <style:style style:name="Таблица6.2" style:family="table-row">
      <style:table-row-properties fo:keep-together="auto"/>
    </style:style>
    <style:style style:name="Таблица6.3" style:family="table-row">
      <style:table-row-properties fo:keep-together="auto"/>
    </style:style>
    <style:style style:name="Таблица6.4" style:family="table-row">
      <style:table-row-properties fo:keep-together="auto"/>
    </style:style>
    <style:style style:name="Таблица6.5" style:family="table-row">
      <style:table-row-properties fo:keep-together="auto"/>
    </style:style>
    <style:style style:name="Таблица6.6" style:family="table-row">
      <style:table-row-properties fo:keep-together="auto"/>
    </style:style>
    <style:style style:name="Таблица6.7" style:family="table-row">
      <style:table-row-properties fo:keep-together="auto"/>
    </style:style>
    <style:style style:name="Таблица6.8" style:family="table-row">
      <style:table-row-properties fo:keep-together="auto"/>
    </style:style>
    <style:style style:name="Таблица6.9" style:family="table-row">
      <style:table-row-properties fo:keep-together="auto"/>
    </style:style>
    <style:style style:name="Таблица6" style:family="table">
      <style:table-properties style:width="17.591cm" fo:margin-left="0.723cm" fo:margin-top="0cm" fo:margin-bottom="0cm" table:align="left" style:writing-mode="lr-tb"/>
    </style:style>
    <style:style style:name="Таблица6.A" style:family="table-column">
      <style:table-column-properties style:column-width="5.627cm"/>
    </style:style>
    <style:style style:name="Таблица6.B" style:family="table-column">
      <style:table-column-properties style:column-width="8.151cm"/>
    </style:style>
    <style:style style:name="Таблица6.C" style:family="table-column">
      <style:table-column-properties style:column-width="3.814cm"/>
    </style:style>
    <style:style style:name="Таблица6.1" style:family="table-row">
      <style:table-row-properties style:min-row-height="0.921cm" fo:keep-together="auto"/>
    </style:style>
    <style:style style:name="Таблица6.A1" style:family="table-cell">
      <style:table-cell-properties fo:padding-left="0.191cm" fo:padding-right="0.191cm" fo:padding-top="0cm" fo:padding-bottom="0cm" fo:border="0.5pt solid #000000"/>
    </style:style>
    <style:style style:name="Таблица6.2" style:family="table-row">
      <style:table-row-properties fo:keep-together="auto"/>
    </style:style>
    <style:style style:name="Таблица6.3" style:family="table-row">
      <style:table-row-properties fo:keep-together="auto"/>
    </style:style>
    <style:style style:name="Таблица6.4" style:family="table-row">
      <style:table-row-properties fo:keep-together="auto"/>
    </style:style>
    <style:style style:name="Таблица6.5" style:family="table-row">
      <style:table-row-properties fo:keep-together="auto"/>
    </style:style>
    <style:style style:name="Таблица6.6" style:family="table-row">
      <style:table-row-properties fo:keep-together="auto"/>
    </style:style>
    <style:style style:name="Таблица6.7" style:family="table-row">
      <style:table-row-properties fo:keep-together="auto"/>
    </style:style>
    <style:style style:name="Таблица6.8" style:family="table-row">
      <style:table-row-properties fo:keep-together="auto"/>
    </style:style>
    <style:style style:name="Таблица6.9" style:family="table-row">
      <style:table-row-properties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style:font-name="Times New Roman" officeooo:paragraph-rsid="0021cf69" style:letter-kerning="false" style:font-name-asian="Times New Roman1" style:language-asian="ru" style:country-asian="RU" style:font-name-complex="Times New Roman1" style:language-complex="ar" style:country-complex="SA"/>
    </style:style>
    <style:style style:name="P3" style:family="paragraph" style:parent-style-name="Standard">
      <style:paragraph-properties fo:margin-top="0cm" fo:margin-bottom="0cm" style:contextual-spacing="true" fo:text-align="start" style:justify-single-word="false" fo:orphans="0" fo:widows="0">
        <style:tab-stops>
          <style:tab-stop style:position="2.223cm"/>
          <style:tab-stop style:position="3.81cm"/>
        </style:tab-stops>
      </style:paragraph-properties>
      <style:text-properties style:font-name="Times New Roman" fo:language="ru" fo:country="RU" officeooo:paragraph-rsid="0021cf69" style:letter-kerning="false" style:font-name-asian="Times New Roman1" style:language-asian="ru" style:country-asian="RU" style:font-name-complex="Times New Roman1" style:language-complex="ar" style:country-complex="SA"/>
    </style:style>
    <style:style style:name="P4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style:font-name="Times New Roman" fo:language="ru" fo:country="RU" officeooo:paragraph-rsid="0021cf69" style:letter-kerning="false" style:font-name-asian="Times New Roman1" style:language-asian="ru" style:country-asian="RU" style:font-name-complex="Times New Roman1" style:language-complex="ar" style:country-complex="SA"/>
    </style:style>
    <style:style style:name="P5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style:font-name="Times New Roman" fo:font-size="12pt" fo:language="ru" fo:country="RU" officeooo:paragraph-rsid="0021cf69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6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style:font-name="Times New Roman" fo:font-size="12pt" fo:language="ru" fo:country="RU" officeooo:rsid="00323c49" officeooo:paragraph-rsid="0070f71d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7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style:font-name="Times New Roman" fo:font-size="12pt" fo:language="ru" fo:country="RU" officeooo:rsid="00342809" officeooo:paragraph-rsid="00a3a6bc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8" style:family="paragraph" style:parent-style-name="Standard">
      <style:paragraph-properties fo:margin-top="0cm" fo:margin-bottom="0cm" style:contextual-spacing="true" fo:orphans="0" fo:widows="0"/>
      <style:text-properties fo:font-size="12pt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true" fo:orphans="0" fo:widows="0"/>
      <style:text-properties fo:font-size="12pt" officeooo:paragraph-rsid="0021cf69" style:font-size-asian="12pt" style:font-size-complex="12pt"/>
    </style:style>
    <style:style style:name="P10" style:family="paragraph" style:parent-style-name="Standard">
      <style:paragraph-properties fo:margin-top="0cm" fo:margin-bottom="0cm" style:contextual-spacing="true" fo:orphans="0" fo:widows="0"/>
      <style:text-properties fo:font-size="12pt" officeooo:paragraph-rsid="00404ea3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true" fo:text-align="center" style:justify-single-word="false" fo:orphans="0" fo:widows="0"/>
      <style:text-properties fo:font-size="12pt" style:font-size-asian="12pt" style:font-size-complex="12pt"/>
    </style:style>
    <style:style style:name="P12" style:family="paragraph" style:parent-style-name="Standard">
      <style:paragraph-properties fo:margin-top="0cm" fo:margin-bottom="0cm" style:contextual-spacing="true" fo:orphans="0" fo:widows="0"/>
      <style:text-properties fo:font-size="12pt" fo:font-weight="bold" officeooo:paragraph-rsid="0021cf69" style:font-size-asian="12pt" style:font-weight-asian="bold" style:font-size-complex="12pt"/>
    </style:style>
    <style:style style:name="P13" style:family="paragraph" style:parent-style-name="Standard">
      <style:paragraph-properties fo:margin-top="0cm" fo:margin-bottom="0cm" style:contextual-spacing="true" fo:orphans="0" fo:widows="0"/>
      <style:text-properties fo:font-size="12pt" fo:language="en" fo:country="US" officeooo:paragraph-rsid="0021cf69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true" fo:orphans="0" fo:widows="0"/>
      <style:text-properties officeooo:paragraph-rsid="0021cf69"/>
    </style:style>
    <style:style style:name="P15" style:family="paragraph" style:parent-style-name="Standard">
      <style:paragraph-properties fo:margin-top="0cm" fo:margin-bottom="0cm" style:contextual-spacing="true" fo:orphans="0" fo:widows="0"/>
      <style:text-properties fo:color="#000000" loext:opacity="100%" fo:font-size="12pt" officeooo:rsid="003cd76d" officeooo:paragraph-rsid="003cd76d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true" fo:orphans="0" fo:widows="0"/>
      <style:text-properties fo:color="#000000" loext:opacity="100%" fo:font-size="12pt" officeooo:rsid="00404ea3" officeooo:paragraph-rsid="00404ea3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true" fo:orphans="0" fo:widows="0"/>
      <style:text-properties fo:color="#000000" loext:opacity="100%" fo:font-size="12pt" officeooo:rsid="002d13ea" officeooo:paragraph-rsid="002d13ea" style:font-size-asian="12pt" style:font-size-complex="12pt"/>
    </style:style>
    <style:style style:name="P18" style:family="paragraph" style:parent-style-name="Standard">
      <style:paragraph-properties fo:margin-top="0.106cm" fo:margin-bottom="0.106cm" style:contextual-spacing="false" fo:text-align="justify" style:justify-single-word="false" fo:orphans="2" fo:widows="2"/>
      <style:text-properties style:font-name="Times New Roman" fo:language="ru" fo:country="RU" officeooo:paragraph-rsid="0021cf69" style:letter-kerning="false" style:font-name-asian="Times New Roman1" style:language-asian="ru" style:country-asian="RU" style:font-name-complex="Times New Roman1" style:language-complex="ar" style:country-complex="SA"/>
    </style:style>
    <style:style style:name="P19" style:family="paragraph" style:parent-style-name="Standard">
      <style:paragraph-properties fo:margin-top="0.106cm" fo:margin-bottom="0.106cm" style:contextual-spacing="false" fo:text-align="justify" style:justify-single-word="false" fo:orphans="2" fo:widows="2"/>
      <style:text-properties style:font-name="Times New Roman" fo:font-size="12pt" fo:language="ru" fo:country="RU" fo:font-weight="bold" officeooo:paragraph-rsid="0021cf69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/>
    </style:style>
    <style:style style:name="P20" style:family="paragraph" style:parent-style-name="Standard">
      <style:paragraph-properties fo:margin-left="0.198cm" fo:margin-right="0cm" fo:margin-top="0.106cm" fo:margin-bottom="0.106cm" style:contextual-spacing="false" fo:text-align="justify" style:justify-single-word="false" fo:orphans="2" fo:widows="2" fo:text-indent="0cm" style:auto-text-indent="false"/>
      <style:text-properties style:font-name="Times New Roman" fo:language="ru" fo:country="RU" officeooo:paragraph-rsid="0021cf69" style:letter-kerning="false" style:font-name-asian="Times New Roman1" style:language-asian="ru" style:country-asian="RU" style:font-name-complex="Times New Roman1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Times New Roman" fo:language="ru" fo:country="RU" officeooo:paragraph-rsid="008c2211" style:letter-kerning="false" style:font-name-asian="Times New Roman1" style:language-asian="ru" style:country-asian="RU" style:font-name-complex="Times New Roman1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text-align="justify" style:justify-single-word="false" fo:orphans="2" fo:widows="2"/>
      <style:text-properties style:font-name="Times New Roman" fo:font-size="12pt" fo:language="ru" fo:country="RU" fo:font-weight="bold" officeooo:paragraph-rsid="0021cf69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 style:font-weight-complex="bold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fo:orphans="2" fo:widows="2"/>
      <style:text-properties style:font-name="Times New Roman" fo:font-size="12pt" fo:language="ru" fo:country="RU" fo:font-weight="bold" officeooo:paragraph-rsid="0021cf69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/>
    </style:style>
    <style:style style:name="P24" style:family="paragraph" style:parent-style-name="Standard">
      <style:paragraph-properties fo:margin-top="0cm" fo:margin-bottom="0cm" style:contextual-spacing="false" fo:text-align="justify" style:justify-single-word="false" fo:orphans="2" fo:widows="2"/>
      <style:text-properties style:font-name="Times New Roman" fo:font-size="12pt" fo:language="ru" fo:country="RU" fo:font-style="italic" officeooo:paragraph-rsid="0021cf69" style:letter-kerning="false" style:font-name-asian="Times New Roman1" style:font-size-asian="12pt" style:language-asian="ru" style:country-asian="RU" style:font-style-asian="italic" style:font-name-complex="Times New Roman1" style:font-size-complex="12pt" style:language-complex="ar" style:country-complex="SA"/>
    </style:style>
    <style:style style:name="P25" style:family="paragraph" style:parent-style-name="Standard">
      <style:paragraph-properties fo:margin-top="0.106cm" fo:margin-bottom="0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style:font-name="Times New Roman" fo:font-size="12pt" fo:language="ru" fo:country="RU" officeooo:paragraph-rsid="0021cf69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26" style:family="paragraph" style:parent-style-name="Standard">
      <style:paragraph-properties fo:margin-top="0.106cm" fo:margin-bottom="0cm" style:contextual-spacing="false" fo:text-align="justify" style:justify-single-word="false" fo:orphans="2" fo:widows="2"/>
      <style:text-properties style:font-name="Times New Roman" fo:font-size="12pt" fo:language="ru" fo:country="RU" fo:font-weight="bold" officeooo:paragraph-rsid="0021cf69" style:letter-kerning="false" style:font-name-asian="Times New Roman1" style:font-size-asian="12pt" style:language-asian="ru" style:country-asian="RU" style:font-weight-asian="bold" style:font-name-complex="Times New Roman1" style:font-size-complex="12pt" style:language-complex="ar" style:country-complex="SA"/>
    </style:style>
    <style:style style:name="P27" style:family="paragraph" style:parent-style-name="Standard">
      <style:paragraph-properties fo:margin-left="0cm" fo:margin-right="0cm" fo:margin-top="0cm" fo:margin-bottom="0cm" style:contextual-spacing="true" fo:text-align="start" style:justify-single-word="false" fo:orphans="0" fo:widows="0" fo:text-indent="1cm" style:auto-text-indent="false"/>
      <style:text-properties style:font-name="Times New Roman" fo:font-size="12pt" fo:language="ru" fo:country="RU" officeooo:paragraph-rsid="0021cf69" style:letter-kerning="false" style:font-name-asian="Times New Roman1" style:font-size-asian="12pt" style:language-asian="ru" style:country-asian="RU" style:font-name-complex="Times New Roman1" style:font-size-complex="12pt" style:language-complex="ar" style:country-complex="SA"/>
    </style:style>
    <style:style style:name="P28" style:family="paragraph" style:parent-style-name="Contents_20_1">
      <style:paragraph-properties fo:text-align="justify" style:justify-single-word="false">
        <style:tab-stops>
          <style:tab-stop style:position="0.988cm"/>
          <style:tab-stop style:position="17.482cm" style:type="right" style:leader-style="dotted" style:leader-text="."/>
        </style:tab-stops>
      </style:paragraph-properties>
    </style:style>
    <style:style style:name="P29" style:family="paragraph" style:parent-style-name="Contents_20_1">
      <style:paragraph-properties fo:text-align="justify" style:justify-single-word="false">
        <style:tab-stops>
          <style:tab-stop style:position="17.482cm" style:type="right" style:leader-style="dotted" style:leader-text="."/>
        </style:tab-stops>
      </style:paragraph-properties>
    </style:style>
    <style:style style:name="P30" style:family="paragraph" style:parent-style-name="Contents_20_3">
      <style:paragraph-properties fo:margin-left="0cm" fo:margin-right="0cm" fo:text-align="justify" style:justify-single-word="false" fo:text-indent="0cm" style:auto-text-indent="false">
        <style:tab-stops>
          <style:tab-stop style:position="1.976cm"/>
          <style:tab-stop style:position="17.482cm" style:type="right" style:leader-style="dotted" style:leader-text="."/>
        </style:tab-stops>
      </style:paragraph-properties>
    </style:style>
    <style:style style:name="P31" style:family="paragraph" style:parent-style-name="Contents_20_4">
      <style:paragraph-properties fo:margin-left="0cm" fo:margin-right="0cm" fo:text-align="justify" style:justify-single-word="false" fo:text-indent="0cm" style:auto-text-indent="false">
        <style:tab-stops>
          <style:tab-stop style:position="1.976cm"/>
          <style:tab-stop style:position="17.482cm" style:type="right" style:leader-style="dotted" style:leader-text="."/>
        </style:tab-stops>
      </style:paragraph-properties>
    </style:style>
    <style:style style:name="P32" style:family="paragraph" style:parent-style-name="Standard">
      <style:paragraph-properties fo:text-align="justify" style:justify-single-word="false" fo:orphans="0" fo:widows="0"/>
    </style:style>
    <style:style style:name="P33" style:family="paragraph" style:parent-style-name="Standard">
      <style:paragraph-properties fo:text-align="justify" style:justify-single-word="false" style:snap-to-layout-grid="false"/>
      <style:text-properties officeooo:paragraph-rsid="00b4baba"/>
    </style:style>
    <style:style style:name="P34" style:family="paragraph" style:parent-style-name="Standard">
      <style:paragraph-properties fo:text-align="justify" style:justify-single-word="false" fo:orphans="0" fo:widows="0"/>
      <style:text-properties fo:font-size="12pt" style:font-size-asian="12pt" style:font-size-complex="12pt"/>
    </style:style>
    <style:style style:name="P35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c3d07" officeooo:paragraph-rsid="001c3d07" style:font-size-asian="12pt" style:font-size-complex="12pt" fo:hyphenate="false" fo:hyphenation-remain-char-count="2" fo:hyphenation-push-char-count="2" loext:hyphenation-no-caps="false"/>
    </style:style>
    <style:style style:name="P36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c3d07" officeooo:paragraph-rsid="00609e8d" style:font-size-asian="12pt" style:font-size-complex="12pt" fo:hyphenate="false" fo:hyphenation-remain-char-count="2" fo:hyphenation-push-char-count="2" loext:hyphenation-no-caps="false"/>
    </style:style>
    <style:style style:name="P37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d650c" officeooo:paragraph-rsid="001d650c" style:font-size-asian="12pt" style:font-size-complex="12pt" fo:hyphenate="false" fo:hyphenation-remain-char-count="2" fo:hyphenation-push-char-count="2" loext:hyphenation-no-caps="false"/>
    </style:style>
    <style:style style:name="P38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d650c" officeooo:paragraph-rsid="00609e8d" style:font-size-asian="12pt" style:font-size-complex="12pt" fo:hyphenate="false" fo:hyphenation-remain-char-count="2" fo:hyphenation-push-char-count="2" loext:hyphenation-no-caps="false"/>
    </style:style>
    <style:style style:name="P39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d650c" officeooo:paragraph-rsid="00a81567" style:font-size-asian="12pt" style:font-size-complex="12pt" fo:hyphenate="false" fo:hyphenation-remain-char-count="2" fo:hyphenation-push-char-count="2" loext:hyphenation-no-caps="false"/>
    </style:style>
    <style:style style:name="P40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e200b" officeooo:paragraph-rsid="001e200b" style:font-size-asian="12pt" style:font-size-complex="12pt" fo:hyphenate="false" fo:hyphenation-remain-char-count="2" fo:hyphenation-push-char-count="2" loext:hyphenation-no-caps="false"/>
    </style:style>
    <style:style style:name="P41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e200b" officeooo:paragraph-rsid="00490cff" style:font-size-asian="12pt" style:font-size-complex="12pt" fo:hyphenate="false" fo:hyphenation-remain-char-count="2" fo:hyphenation-push-char-count="2" loext:hyphenation-no-caps="false"/>
    </style:style>
    <style:style style:name="P42" style:family="paragraph" style:parent-style-name="Standard">
      <style:paragraph-properties fo:text-align="justify" style:justify-single-word="false" fo:orphans="0" fo:widows="0" fo:hyphenation-ladder-count="no-limit"/>
      <style:text-properties fo:font-size="12pt" officeooo:rsid="001e200b" officeooo:paragraph-rsid="0063e909" style:font-size-asian="12pt" style:font-size-complex="12pt" fo:hyphenate="false" fo:hyphenation-remain-char-count="2" fo:hyphenation-push-char-count="2" loext:hyphenation-no-caps="false"/>
    </style:style>
    <style:style style:name="P43" style:family="paragraph" style:parent-style-name="Standard">
      <style:text-properties fo:font-size="12pt" fo:font-style="italic" style:font-size-asian="12pt" style:font-style-asian="italic" style:font-size-complex="12pt"/>
    </style:style>
    <style:style style:name="P44" style:family="paragraph" style:parent-style-name="Standard">
      <style:paragraph-properties fo:text-align="justify" style:justify-single-word="false" fo:orphans="0" fo:widows="0"/>
      <style:text-properties fo:font-size="12pt" fo:font-weight="bold" style:font-size-asian="12pt" style:font-weight-asian="bold" style:font-size-complex="12pt"/>
    </style:style>
    <style:style style:name="P45" style:family="paragraph" style:parent-style-name="Standard">
      <style:paragraph-properties fo:text-align="justify" style:justify-single-word="false" style:snap-to-layout-grid="false"/>
      <style:text-properties fo:font-size="12pt" fo:font-weight="bold" style:font-size-asian="12pt" style:font-weight-asian="bold" style:font-size-complex="12pt" style:font-weight-complex="bold"/>
    </style:style>
    <style:style style:name="P46" style:family="paragraph" style:parent-style-name="Standard">
      <style:paragraph-properties fo:text-align="justify" style:justify-single-word="false"/>
      <style:text-properties fo:font-size="13pt" style:font-size-asian="13pt" style:font-size-complex="13pt"/>
    </style:style>
    <style:style style:name="P47" style:family="paragraph" style:parent-style-name="Standard">
      <style:paragraph-properties fo:text-align="justify" style:justify-single-word="false" fo:orphans="0" fo:widows="0">
        <style:tab-stops>
          <style:tab-stop style:position="0.751cm"/>
        </style:tab-stops>
      </style:paragraph-properties>
      <style:text-properties fo:color="#000000" loext:opacity="100%" fo:font-size="12pt" style:font-size-asian="12pt" style:font-size-complex="12pt"/>
    </style:style>
    <style:style style:name="P48" style:family="paragraph" style:parent-style-name="Standard">
      <style:paragraph-properties fo:orphans="0" fo:widows="0"/>
      <style:text-properties fo:color="#000000" loext:opacity="100%" fo:font-size="12pt" style:font-size-asian="12pt" style:font-size-complex="12pt"/>
    </style:style>
    <style:style style:name="P49" style:family="paragraph" style:parent-style-name="Standard">
      <style:paragraph-properties fo:text-align="center" style:justify-single-word="false" fo:orphans="0" fo:widows="0"/>
      <style:text-properties fo:color="#000000" loext:opacity="100%" fo:font-size="12pt" style:font-size-asian="12pt" style:font-size-complex="12pt"/>
    </style:style>
    <style:style style:name="P50" style:family="paragraph" style:parent-style-name="Standard">
      <style:paragraph-properties fo:orphans="0" fo:widows="0"/>
      <style:text-properties fo:color="#000000" loext:opacity="100%" fo:font-size="12pt" officeooo:rsid="003b0d7d" officeooo:paragraph-rsid="003b0d7d" style:font-size-asian="12pt" style:font-size-complex="12pt"/>
    </style:style>
    <style:style style:name="P51" style:family="paragraph" style:parent-style-name="Standard">
      <style:paragraph-properties fo:text-align="center" style:justify-single-word="false" fo:orphans="0" fo:widows="0"/>
      <style:text-properties fo:color="#000000" loext:opacity="100%" fo:font-size="12pt" fo:font-weight="bold" style:font-size-asian="12pt" style:font-weight-asian="bold" style:font-size-complex="12pt" style:font-weight-complex="bold"/>
    </style:style>
    <style:style style:name="P52" style:family="paragraph" style:parent-style-name="Standard">
      <style:text-properties style:rfc-language-tag-asian="x-none"/>
    </style:style>
    <style:style style:name="P53" style:family="paragraph" style:parent-style-name="Standard">
      <style:paragraph-properties fo:text-align="justify" style:justify-single-word="false"/>
      <style:text-properties style:rfc-language-tag="x-none" style:rfc-language-tag-asian="x-none"/>
    </style:style>
    <style:style style:name="P54" style:family="paragraph" style:parent-style-name="Standard">
      <style:paragraph-properties fo:text-align="center" style:justify-single-word="false"/>
      <style:text-properties fo:font-weight="bold" officeooo:rsid="0046d49d" officeooo:paragraph-rsid="00ae9eb4" style:font-weight-asian="bold" style:font-size-complex="13pt"/>
    </style:style>
    <style:style style:name="P55" style:family="paragraph" style:parent-style-name="Standard">
      <style:paragraph-properties fo:text-align="center" style:justify-single-word="false"/>
      <style:text-properties fo:font-weight="bold" officeooo:rsid="0046d49d" officeooo:paragraph-rsid="00b4baba" style:font-weight-asian="bold" style:font-size-complex="13pt"/>
    </style:style>
    <style:style style:name="P56" style:family="paragraph" style:parent-style-name="Standard">
      <style:paragraph-properties fo:text-align="justify" style:justify-single-word="false" fo:orphans="0" fo:widows="0">
        <style:tab-stops>
          <style:tab-stop style:position="0.751cm"/>
        </style:tab-stops>
      </style:paragraph-properties>
      <style:text-properties officeooo:paragraph-rsid="00aedea2" style:font-size-complex="12pt"/>
    </style:style>
    <style:style style:name="P57" style:family="paragraph" style:parent-style-name="Standard">
      <style:paragraph-properties fo:text-align="justify" style:justify-single-word="false" fo:orphans="0" fo:widows="0"/>
      <style:text-properties style:use-window-font-color="true" loext:opacity="0%" fo:font-size="12pt" officeooo:rsid="0065ba6c" fo:background-color="#ffff00" style:font-size-asian="12pt" style:font-size-complex="12pt"/>
    </style:style>
    <style:style style:name="P58" style:family="paragraph" style:parent-style-name="Standard">
      <style:paragraph-properties fo:text-align="justify" style:justify-single-word="false" fo:orphans="0" fo:widows="0"/>
      <style:text-properties style:use-window-font-color="true" loext:opacity="0%" fo:font-size="12pt" officeooo:rsid="0065ba6c" officeooo:paragraph-rsid="0065ba6c" fo:background-color="#ffff00" style:font-size-asian="12pt" style:font-size-complex="12pt"/>
    </style:style>
    <style:style style:name="P59" style:family="paragraph" style:parent-style-name="Standard">
      <style:paragraph-properties fo:margin-left="0cm" fo:margin-right="0cm" fo:text-align="justify" style:justify-single-word="false" fo:text-indent="0.63cm" style:auto-text-indent="false"/>
    </style:style>
    <style:style style:name="P60" style:family="paragraph" style:parent-style-name="Standard">
      <style:paragraph-properties fo:margin-left="0cm" fo:margin-right="0cm" fo:text-align="justify" style:justify-single-word="false" fo:text-indent="0.63cm" style:auto-text-indent="false"/>
      <style:text-properties fo:font-size="12pt" style:rfc-language-tag="x-none" style:font-name-asian="Calibri1" style:font-size-asian="12pt" style:rfc-language-tag-asian="x-none" style:font-size-complex="12pt" style:font-style-complex="italic"/>
    </style:style>
    <style:style style:name="P61" style:family="paragraph" style:parent-style-name="Standard">
      <style:paragraph-properties fo:margin-left="0cm" fo:margin-right="0cm" fo:text-align="justify" style:justify-single-word="false" fo:text-indent="0.63cm" style:auto-text-indent="false"/>
      <style:text-properties style:rfc-language-tag-asian="x-none"/>
    </style:style>
    <style:style style:name="P62" style:family="paragraph" style:parent-style-name="Standard">
      <style:paragraph-properties fo:text-align="justify" style:justify-single-word="false" fo:keep-together="always" fo:keep-with-next="always"/>
      <style:text-properties fo:font-size="12pt" style:font-size-asian="12pt" style:font-size-complex="12pt"/>
    </style:style>
    <style:style style:name="P63" style:family="paragraph" style:parent-style-name="Standard">
      <style:paragraph-properties fo:text-align="justify" style:justify-single-word="false" fo:orphans="0" fo:widows="0" fo:hyphenation-ladder-count="no-limit" fo:keep-with-next="always"/>
      <style:text-properties fo:font-size="12pt" style:font-size-asian="12pt" style:font-size-complex="12pt" fo:hyphenate="false" fo:hyphenation-remain-char-count="2" fo:hyphenation-push-char-count="2" loext:hyphenation-no-caps="false"/>
    </style:style>
    <style:style style:name="P64" style:family="paragraph" style:parent-style-name="Standard">
      <style:paragraph-properties fo:text-align="center" style:justify-single-word="false" fo:orphans="0" fo:widows="0" fo:hyphenation-ladder-count="no-limit" fo:keep-with-next="always"/>
      <style:text-properties fo:font-size="12pt" officeooo:rsid="005c4658" officeooo:paragraph-rsid="005c4658" style:font-size-asian="12pt" style:font-size-complex="12pt" fo:hyphenate="false" fo:hyphenation-remain-char-count="2" fo:hyphenation-push-char-count="2" loext:hyphenation-no-caps="false"/>
    </style:style>
    <style:style style:name="P65" style:family="paragraph" style:parent-style-name="Standard">
      <style:paragraph-properties fo:text-align="center" style:justify-single-word="false" fo:keep-together="always" fo:keep-with-next="always"/>
      <style:text-properties fo:font-size="13pt" fo:font-weight="bold" style:font-name-asian="Calibri1" style:font-size-asian="13pt" style:font-weight-asian="bold" style:font-size-complex="13pt"/>
    </style:style>
    <style:style style:name="P66" style:family="paragraph" style:parent-style-name="Standard">
      <style:paragraph-properties fo:text-align="justify" style:justify-single-word="false" fo:keep-together="always" fo:keep-with-next="always"/>
      <style:text-properties fo:font-size="13pt" fo:font-style="italic" fo:font-weight="bold" style:font-name-asian="Calibri1" style:font-size-asian="13pt" style:font-style-asian="italic" style:font-weight-asian="bold" style:font-size-complex="13pt"/>
    </style:style>
    <style:style style:name="P67" style:family="paragraph" style:parent-style-name="Standard">
      <style:paragraph-properties fo:text-align="justify" style:justify-single-word="false" fo:keep-together="always" fo:keep-with-next="always"/>
      <style:text-properties fo:font-size="13pt" style:font-size-asian="13pt" style:font-size-complex="13pt"/>
    </style:style>
    <style:style style:name="P68" style:family="paragraph" style:parent-style-name="Standard">
      <style:paragraph-properties fo:text-align="center" style:justify-single-word="false" fo:keep-together="always" fo:keep-with-next="always"/>
      <style:text-properties fo:font-weight="bold" style:font-weight-asian="bold" style:font-size-complex="13pt"/>
    </style:style>
    <style:style style:name="P69" style:family="paragraph" style:parent-style-name="Standard">
      <style:paragraph-properties fo:text-align="center" style:justify-single-word="false" fo:keep-together="always" fo:keep-with-next="always"/>
      <style:text-properties fo:font-weight="bold" officeooo:rsid="0046e389" officeooo:paragraph-rsid="00ae9eb4" style:font-weight-asian="bold" style:font-size-complex="13pt"/>
    </style:style>
    <style:style style:name="P70" style:family="paragraph" style:parent-style-name="Standard">
      <style:paragraph-properties fo:text-align="center" style:justify-single-word="false" fo:keep-together="always" fo:keep-with-next="always"/>
      <style:text-properties officeooo:paragraph-rsid="00ae9eb4" style:font-size-complex="13pt"/>
    </style:style>
    <style:style style:name="P71" style:family="paragraph" style:parent-style-name="Standard">
      <style:paragraph-properties fo:text-align="center" style:justify-single-word="false" fo:keep-together="always" fo:keep-with-next="always"/>
      <style:text-properties officeooo:paragraph-rsid="00b34a42" style:font-size-complex="13pt"/>
    </style:style>
    <style:style style:name="P72" style:family="paragraph" style:parent-style-name="Standard">
      <style:paragraph-properties fo:text-align="center" style:justify-single-word="false" fo:keep-together="always" fo:keep-with-next="always"/>
      <style:text-properties officeooo:paragraph-rsid="00b4baba" style:font-size-complex="13pt"/>
    </style:style>
    <style:style style:name="P73" style:family="paragraph" style:parent-style-name="Standard">
      <style:paragraph-properties fo:text-align="center" style:justify-single-word="false" fo:keep-together="always" fo:keep-with-next="always"/>
      <style:text-properties officeooo:paragraph-rsid="00aedea2" style:font-size-complex="12pt"/>
    </style:style>
    <style:style style:name="P74" style:family="paragraph" style:parent-style-name="Standard">
      <style:paragraph-properties fo:margin-left="0cm" fo:margin-right="0cm" fo:margin-top="0cm" fo:margin-bottom="0cm" style:contextual-spacing="true" fo:orphans="0" fo:widows="0" fo:text-indent="1.27cm" style:auto-text-indent="false"/>
      <style:text-properties fo:font-size="12pt" style:font-size-asian="12pt" style:font-size-complex="12pt"/>
    </style:style>
    <style:style style:name="P75" style:family="paragraph" style:parent-style-name="Таблица_20_шапка">
      <style:paragraph-properties fo:text-align="justify" style:justify-single-word="false" fo:orphans="0" fo:widows="0" fo:keep-with-next="auto"/>
      <style:text-properties fo:font-size="12pt" fo:font-weight="bold" style:font-size-asian="12pt" style:font-weight-asian="bold" style:font-size-complex="12pt"/>
    </style:style>
    <style:style style:name="P76" style:family="paragraph" style:parent-style-name="Standard">
      <style:paragraph-properties fo:margin-left="0cm" fo:margin-right="0cm" fo:text-align="justify" style:justify-single-word="false" fo:orphans="0" fo:widows="0" fo:text-indent="0.751cm" style:auto-text-indent="false">
        <style:tab-stops>
          <style:tab-stop style:position="0.751cm"/>
        </style:tab-stops>
      </style:paragraph-properties>
      <style:text-properties fo:color="#000000" loext:opacity="100%" fo:font-size="12pt" style:font-size-asian="12pt" style:font-size-complex="12pt"/>
    </style:style>
    <style:style style:name="P77" style:family="paragraph" style:parent-style-name="Standard">
      <style:paragraph-properties fo:text-align="justify" style:justify-single-word="false" fo:break-before="page"/>
      <style:text-properties fo:font-weight="bold" style:font-weight-asian="bold"/>
    </style:style>
    <style:style style:name="P78" style:family="paragraph" style:parent-style-name="Standard">
      <style:paragraph-properties fo:margin-top="0.212cm" fo:margin-bottom="0.212cm" style:contextual-spacing="false" fo:text-align="justify" style:justify-single-word="false" fo:orphans="0" fo:widows="0">
        <style:tab-stops>
          <style:tab-stop style:position="0.751cm"/>
        </style:tab-stops>
      </style:paragraph-properties>
      <style:text-properties officeooo:paragraph-rsid="00aedea2" style:font-size-complex="12pt"/>
    </style:style>
    <style:style style:name="P79" style:family="paragraph" style:parent-style-name="Standard" style:master-page-name="First_20_Page">
      <style:paragraph-properties fo:text-align="justify" style:justify-single-word="false" style:page-number="auto"/>
      <style:text-properties fo:font-size="12pt" style:font-size-asian="12pt" style:font-size-complex="12pt"/>
    </style:style>
    <style:style style:name="P80" style:family="paragraph" style:parent-style-name="Standard">
      <style:paragraph-properties fo:text-align="center" style:justify-single-word="false"/>
      <style:text-properties fo:font-size="12pt" fo:font-style="italic" fo:font-weight="bold" officeooo:rsid="0046e389" officeooo:paragraph-rsid="00aedea2" style:font-name-asian="Calibri1" style:font-size-asian="12pt" style:rfc-language-tag-asian="x-none" style:font-style-asian="italic" style:font-weight-asian="bold" style:font-size-complex="13pt" style:font-style-complex="italic" style:font-weight-complex="normal"/>
    </style:style>
    <style:style style:name="P81" style:family="paragraph" style:parent-style-name="Standard">
      <style:paragraph-properties fo:text-align="justify" style:justify-single-word="false" fo:orphans="0" fo:widows="0">
        <style:tab-stops>
          <style:tab-stop style:position="0.751cm"/>
        </style:tab-stops>
      </style:paragraph-properties>
      <style:text-properties fo:font-size="12pt" fo:font-style="italic" fo:font-weight="bold" officeooo:rsid="0028e877" officeooo:paragraph-rsid="00aedea2" style:font-name-asian="Calibri1" style:font-size-asian="12pt" style:rfc-language-tag-asian="x-none" style:font-style-asian="italic" style:font-weight-asian="bold" style:font-size-complex="13pt" style:font-weight-complex="normal"/>
    </style:style>
    <style:style style:name="P82" style:family="paragraph" style:parent-style-name="Standard">
      <style:paragraph-properties fo:margin-top="0.212cm" fo:margin-bottom="0.212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Times New Roman" fo:font-size="12pt" fo:language="ru" fo:country="RU" fo:font-style="normal" fo:font-weight="bold" officeooo:rsid="0028e877" officeooo:paragraph-rsid="00b4baba" style:letter-kerning="false" style:font-name-asian="Calibri1" style:font-size-asian="12pt" style:rfc-language-tag-asian="x-none" style:font-style-asian="normal" style:font-weight-asian="bold" style:font-name-complex="Times New Roman1" style:font-size-complex="13pt" style:language-complex="ar" style:country-complex="SA" style:font-style-complex="normal" style:font-weight-complex="normal"/>
    </style:style>
    <style:style style:name="P83" style:family="paragraph" style:parent-style-name="Heading_20_1" style:list-style-name="WWNum4">
      <style:paragraph-properties fo:margin-left="1cm" fo:margin-right="0cm" fo:text-align="justify" style:justify-single-word="false" fo:text-indent="-1cm" style:auto-text-indent="false" fo:break-before="page"/>
    </style:style>
    <style:style style:name="P84" style:family="paragraph" style:parent-style-name="Heading_20_1" style:list-style-name="">
      <style:paragraph-properties fo:margin-left="0cm" fo:margin-right="0cm" fo:text-align="justify" style:justify-single-word="false" fo:text-indent="0cm" style:auto-text-indent="false"/>
    </style:style>
    <style:style style:name="P85" style:family="paragraph" style:parent-style-name="Heading_20_1" style:list-style-name="">
      <style:paragraph-properties fo:margin-left="0cm" fo:margin-right="0cm" fo:text-align="justify" style:justify-single-word="false" fo:text-indent="0cm" style:auto-text-indent="false"/>
      <style:text-properties officeooo:paragraph-rsid="004cbc5e"/>
    </style:style>
    <style:style style:name="P86" style:family="paragraph" style:parent-style-name="Heading_20_1" style:list-style-name="WWNum4">
      <style:paragraph-properties fo:margin-left="0cm" fo:margin-right="0cm" fo:text-align="justify" style:justify-single-word="false" fo:text-indent="0cm" style:auto-text-indent="false"/>
    </style:style>
    <style:style style:name="P87" style:family="paragraph" style:parent-style-name="Heading_20_1" style:list-style-name="WWNum4">
      <style:paragraph-properties fo:margin-left="0.501cm" fo:margin-right="0cm" fo:text-align="justify" style:justify-single-word="false" fo:text-indent="-1cm" style:auto-text-indent="false"/>
    </style:style>
    <style:style style:name="P88" style:family="paragraph" style:parent-style-name="Heading_20_1" style:list-style-name="WWNum4" style:master-page-name="Converted4">
      <style:paragraph-properties fo:margin-left="0.501cm" fo:margin-right="0cm" fo:text-align="justify" style:justify-single-word="false" fo:text-indent="-1cm" style:auto-text-indent="false" style:page-number="auto"/>
      <style:text-properties officeooo:paragraph-rsid="0021cf69"/>
    </style:style>
    <style:style style:name="P89" style:family="paragraph" style:parent-style-name="Heading_20_2" style:list-style-name="">
      <style:paragraph-properties fo:margin-left="0cm" fo:margin-right="0cm" fo:text-align="justify" style:justify-single-word="false" fo:text-indent="0cm" style:auto-text-indent="false"/>
      <style:text-properties fo:font-style="italic" fo:font-weight="normal" style:font-style-asian="italic" style:font-weight-asian="normal"/>
    </style:style>
    <style:style style:name="P90" style:family="paragraph" style:parent-style-name="Heading_20_3" style:list-style-name="WWNum4">
      <style:paragraph-properties fo:margin-left="1cm" fo:margin-right="0cm" fo:text-align="justify" style:justify-single-word="false" fo:text-indent="-1cm" style:auto-text-indent="false"/>
    </style:style>
    <style:style style:name="P91" style:family="paragraph" style:parent-style-name="Heading_20_4" style:list-style-name="WWNum4">
      <style:paragraph-properties fo:margin-left="1cm" fo:margin-right="0cm" fo:text-align="justify" style:justify-single-word="false" fo:text-indent="-1cm" style:auto-text-indent="false"/>
    </style:style>
    <style:style style:name="P92" style:family="paragraph" style:parent-style-name="Heading_20_4" style:list-style-name="WWNum4">
      <style:paragraph-properties fo:margin-left="1cm" fo:margin-right="0cm" fo:text-align="justify" style:justify-single-word="false" fo:text-indent="-1cm" style:auto-text-indent="false" fo:break-before="page"/>
    </style:style>
    <style:style style:name="P93" style:family="paragraph" style:parent-style-name="Heading_20_4" style:list-style-name="WWNum4" style:master-page-name="Converted2">
      <style:paragraph-properties fo:margin-left="1cm" fo:margin-right="0cm" fo:text-align="justify" style:justify-single-word="false" fo:text-indent="-1cm" style:auto-text-indent="false" style:page-number="auto"/>
    </style:style>
    <style:style style:name="P94" style:family="paragraph" style:parent-style-name="Heading_20_4" style:list-style-name="WWNum4">
      <style:paragraph-properties fo:margin-left="0cm" fo:margin-right="0cm" fo:text-align="justify" style:justify-single-word="false" fo:text-indent="0cm" style:auto-text-indent="false"/>
    </style:style>
    <style:style style:name="P95" style:family="paragraph" style:parent-style-name="Heading_20_4" style:list-style-name="">
      <style:paragraph-properties fo:margin-left="0cm" fo:margin-right="0cm" fo:text-align="justify" style:justify-single-word="false" fo:text-indent="0.751cm" style:auto-text-indent="false"/>
    </style:style>
    <style:style style:name="P96" style:family="paragraph" style:parent-style-name="List_20_Paragraph" style:list-style-name="WWNum11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 loext:hyphenation-no-caps="false"/>
    </style:style>
    <style:style style:name="P97" style:family="paragraph" style:parent-style-name="List_20_Paragraph" style:list-style-name="WWNum16">
      <style:paragraph-properties fo:margin-top="0cm" fo:margin-bottom="0.353cm" style:contextual-spacing="true" fo:line-height="115%" fo:orphans="0" fo:widows="0"/>
      <style:text-properties officeooo:paragraph-rsid="005ec751"/>
    </style:style>
    <style:style style:name="P98" style:family="paragraph" style:parent-style-name="List_20_Paragraph" style:list-style-name="WWNum16">
      <style:paragraph-properties fo:margin-top="0cm" fo:margin-bottom="0.353cm" style:contextual-spacing="true" fo:line-height="115%" fo:orphans="0" fo:widows="0"/>
      <style:text-properties officeooo:paragraph-rsid="004e635c"/>
    </style:style>
    <style:style style:name="P99" style:family="paragraph" style:parent-style-name="List_20_Paragraph" style:list-style-name="WWNum16">
      <style:paragraph-properties fo:margin-top="0cm" fo:margin-bottom="0.353cm" style:contextual-spacing="true" fo:line-height="115%" fo:orphans="0" fo:widows="0"/>
      <style:text-properties officeooo:rsid="004fc230" officeooo:paragraph-rsid="004fc230"/>
    </style:style>
    <style:style style:name="P100" style:family="paragraph" style:parent-style-name="List_20_Paragraph" style:list-style-name="WWNum16">
      <style:paragraph-properties fo:margin-top="0cm" fo:margin-bottom="0.353cm" style:contextual-spacing="true" fo:line-height="115%" fo:orphans="0" fo:widows="0"/>
      <style:text-properties officeooo:rsid="00516eee" officeooo:paragraph-rsid="00516eee"/>
    </style:style>
    <style:style style:name="T1" style:family="text">
      <style:text-properties style:font-name="Calibri" fo:font-weight="normal" style:font-name-asian="新細明體" style:font-weight-asian="normal" style:font-name-complex="Arial1" style:font-weight-complex="normal"/>
    </style:style>
    <style:style style:name="T2" style:family="text">
      <style:text-properties style:font-name="Calibri" fo:font-size="12pt" style:font-name-asian="新細明體" style:font-size-asian="12pt" style:font-name-complex="Arial1" style:font-size-complex="12pt"/>
    </style:style>
    <style:style style:name="T3" style:family="text">
      <style:text-properties text:display="true"/>
    </style:style>
    <style:style style:name="T4" style:family="text">
      <style:text-properties fo:language="en" fo:country="US" text:display="true"/>
    </style:style>
    <style:style style:name="T5" style:family="text">
      <style:text-properties style:font-style-complex="italic"/>
    </style:style>
    <style:style style:name="T6" style:family="text">
      <style:text-properties fo:language="ru" fo:country="RU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style:font-size-asian="12pt" style:font-size-complex="12pt" style:font-weight-complex="bold"/>
    </style:style>
    <style:style style:name="T9" style:family="text">
      <style:text-properties fo:font-size="12pt" officeooo:rsid="002479a6" style:font-size-asian="12pt" style:font-size-complex="12pt"/>
    </style:style>
    <style:style style:name="T10" style:family="text">
      <style:text-properties fo:font-size="12pt" officeooo:rsid="008876ff" style:font-size-asian="12pt" style:font-size-complex="12pt"/>
    </style:style>
    <style:style style:name="T11" style:family="text">
      <style:text-properties fo:font-size="12pt" officeooo:rsid="000ae829" style:font-size-asian="12pt" style:font-size-complex="12pt"/>
    </style:style>
    <style:style style:name="T12" style:family="text">
      <style:text-properties fo:font-size="12pt" officeooo:rsid="00101d4f" style:font-size-asian="12pt" style:font-size-complex="12pt"/>
    </style:style>
    <style:style style:name="T13" style:family="text">
      <style:text-properties fo:font-size="12pt" officeooo:rsid="0092c7f9" style:font-size-asian="12pt" style:font-size-complex="12pt"/>
    </style:style>
    <style:style style:name="T14" style:family="text">
      <style:text-properties fo:font-size="12pt" fo:font-style="italic" style:font-size-asian="12pt" style:font-style-asian="italic"/>
    </style:style>
    <style:style style:name="T15" style:family="text">
      <style:text-properties fo:font-size="12pt" fo:font-style="italic" style:font-size-asian="12pt" style:font-style-asian="italic" style:font-size-complex="12pt"/>
    </style:style>
    <style:style style:name="T16" style:family="text">
      <style:text-properties fo:font-size="12pt" fo:font-style="italic" style:font-name-asian="Calibri1" style:font-size-asian="12pt" style:rfc-language-tag-asian="x-none" style:font-style-asian="italic"/>
    </style:style>
    <style:style style:name="T17" style:family="text">
      <style:text-properties fo:font-size="12pt" fo:font-style="italic" officeooo:rsid="00175e20" style:font-name-asian="Calibri1" style:font-size-asian="12pt" style:rfc-language-tag-asian="x-none" style:font-style-asian="italic"/>
    </style:style>
    <style:style style:name="T18" style:family="text">
      <style:text-properties fo:font-size="12pt" fo:font-style="italic" officeooo:rsid="00aedea2" style:font-name-asian="Calibri1" style:font-size-asian="12pt" style:rfc-language-tag-asian="x-none" style:font-style-asian="italic"/>
    </style:style>
    <style:style style:name="T19" style:family="text">
      <style:text-properties fo:font-size="12pt" fo:font-style="italic" fo:font-weight="normal" style:font-name-asian="Calibri1" style:font-size-asian="12pt" style:rfc-language-tag-asian="x-none" style:font-style-asian="italic" style:font-weight-asian="normal" style:font-size-complex="13pt" style:font-weight-complex="normal"/>
    </style:style>
    <style:style style:name="T20" style:family="text">
      <style:text-properties fo:font-size="12pt" fo:font-style="italic" fo:font-weight="normal" officeooo:rsid="0016bbdf" style:font-name-asian="Calibri1" style:font-size-asian="12pt" style:rfc-language-tag-asian="x-none" style:font-style-asian="italic" style:font-weight-asian="normal" style:font-size-complex="13pt" style:font-weight-complex="normal"/>
    </style:style>
    <style:style style:name="T21" style:family="text">
      <style:text-properties fo:font-size="12pt" fo:font-style="italic" fo:font-weight="normal" officeooo:rsid="00276826" style:font-name-asian="Calibri1" style:font-size-asian="12pt" style:rfc-language-tag-asian="x-none" style:font-style-asian="italic" style:font-weight-asian="normal" style:font-size-complex="13pt" style:font-weight-complex="normal"/>
    </style:style>
    <style:style style:name="T22" style:family="text">
      <style:text-properties fo:font-size="12pt" fo:font-style="italic" fo:font-weight="normal" officeooo:rsid="0046d49d" style:font-name-asian="Calibri1" style:font-size-asian="12pt" style:rfc-language-tag-asian="x-none" style:font-style-asian="italic" style:font-weight-asian="normal" style:font-size-complex="13pt" style:font-weight-complex="normal"/>
    </style:style>
    <style:style style:name="T23" style:family="text">
      <style:text-properties fo:font-size="12pt" fo:font-style="italic" fo:font-weight="normal" officeooo:rsid="001844be" style:font-name-asian="Calibri1" style:font-size-asian="12pt" style:rfc-language-tag-asian="x-none" style:font-style-asian="italic" style:font-weight-asian="normal" style:font-size-complex="13pt" style:font-weight-complex="normal"/>
    </style:style>
    <style:style style:name="T24" style:family="text">
      <style:text-properties fo:font-size="12pt" fo:font-style="italic" fo:font-weight="normal" style:font-size-asian="12pt" style:font-style-asian="italic" style:font-weight-asian="normal" style:font-style-complex="italic" style:font-weight-complex="normal"/>
    </style:style>
    <style:style style:name="T25" style:family="text">
      <style:text-properties fo:font-size="12pt" fo:font-style="italic" fo:font-weight="normal" officeooo:rsid="0016bbdf" style:font-size-asian="12pt" style:font-style-asian="italic" style:font-weight-asian="normal" style:font-style-complex="italic" style:font-weight-complex="normal"/>
    </style:style>
    <style:style style:name="T26" style:family="text">
      <style:text-properties fo:font-size="12pt" fo:font-style="italic" fo:font-weight="normal" officeooo:rsid="00276826" style:font-size-asian="12pt" style:font-style-asian="italic" style:font-weight-asian="normal" style:font-style-complex="italic" style:font-weight-complex="normal"/>
    </style:style>
    <style:style style:name="T27" style:family="text">
      <style:text-properties fo:font-size="12pt" fo:font-style="italic" fo:font-weight="normal" officeooo:rsid="0046d49d" style:font-size-asian="12pt" style:font-style-asian="italic" style:font-weight-asian="normal" style:font-style-complex="italic" style:font-weight-complex="normal"/>
    </style:style>
    <style:style style:name="T28" style:family="text">
      <style:text-properties fo:font-size="12pt" fo:font-weight="bold" style:font-size-asian="12pt" style:font-weight-asian="bold" style:font-size-complex="12pt" style:font-weight-complex="bold"/>
    </style:style>
    <style:style style:name="T29" style:family="text">
      <style:text-properties fo:font-size="12pt" fo:language="en" fo:country="US" style:font-size-asian="12pt" style:font-size-complex="12pt"/>
    </style:style>
    <style:style style:name="T30" style:family="text">
      <style:text-properties fo:font-size="12pt" fo:language="ru" fo:country="RU" style:font-size-asian="12pt" style:font-size-complex="12pt"/>
    </style:style>
    <style:style style:name="T31" style:family="text">
      <style:text-properties fo:font-size="12pt" style:rfc-language-tag="x-none" style:font-name-asian="Calibri1" style:font-size-asian="12pt" style:rfc-language-tag-asian="x-none" style:font-size-complex="12pt" style:font-style-complex="italic"/>
    </style:style>
    <style:style style:name="T32" style:family="text">
      <style:text-properties fo:font-size="12pt" style:font-name-asian="Calibri1" style:font-size-asian="12pt" style:rfc-language-tag-asian="x-none" style:font-size-complex="12pt" style:font-style-complex="italic"/>
    </style:style>
    <style:style style:name="T33" style:family="text">
      <style:text-properties fo:font-size="12pt" fo:font-weight="normal" style:font-size-asian="12pt" style:font-weight-asian="normal" style:font-size-complex="13pt" style:font-weight-complex="normal"/>
    </style:style>
    <style:style style:name="T34" style:family="text">
      <style:text-properties fo:font-size="12pt" fo:font-weight="normal" officeooo:rsid="0016bbdf" style:font-size-asian="12pt" style:font-weight-asian="normal" style:font-size-complex="13pt" style:font-weight-complex="normal"/>
    </style:style>
    <style:style style:name="T35" style:family="text">
      <style:text-properties fo:font-size="12pt" fo:font-weight="normal" officeooo:rsid="00276826" style:font-size-asian="12pt" style:font-weight-asian="normal" style:font-size-complex="13pt" style:font-weight-complex="normal"/>
    </style:style>
    <style:style style:name="T36" style:family="text">
      <style:text-properties fo:font-size="12pt" fo:font-weight="normal" officeooo:rsid="0046d49d" style:font-size-asian="12pt" style:font-weight-asian="normal" style:font-size-complex="13pt" style:font-weight-complex="normal"/>
    </style:style>
    <style:style style:name="T37" style:family="text">
      <style:text-properties officeooo:rsid="00209063"/>
    </style:style>
    <style:style style:name="T38" style:family="text">
      <style:text-properties fo:font-weight="normal" style:font-weight-asian="normal" style:font-weight-complex="normal"/>
    </style:style>
    <style:style style:name="T39" style:family="text">
      <style:text-properties fo:font-weight="normal" officeooo:rsid="0016bbdf" style:font-weight-asian="normal" style:font-weight-complex="normal"/>
    </style:style>
    <style:style style:name="T40" style:family="text">
      <style:text-properties fo:font-weight="normal" officeooo:rsid="00276826" style:font-weight-asian="normal" style:font-weight-complex="normal"/>
    </style:style>
    <style:style style:name="T41" style:family="text">
      <style:text-properties fo:font-weight="normal" officeooo:rsid="0046d49d" style:font-weight-asian="normal" style:font-weight-complex="normal"/>
    </style:style>
    <style:style style:name="T42" style:family="text">
      <style:text-properties officeooo:rsid="003b0d7d"/>
    </style:style>
    <style:style style:name="T43" style:family="text">
      <style:text-properties officeooo:rsid="003cd76d"/>
    </style:style>
    <style:style style:name="T44" style:family="text">
      <style:text-properties officeooo:rsid="00420203"/>
    </style:style>
    <style:style style:name="T45" style:family="text">
      <style:text-properties officeooo:rsid="00446d67"/>
    </style:style>
    <style:style style:name="T46" style:family="text">
      <style:text-properties officeooo:rsid="00462b1e"/>
    </style:style>
    <style:style style:name="T47" style:family="text">
      <style:text-properties officeooo:rsid="0047ca3f"/>
    </style:style>
    <style:style style:name="T48" style:family="text">
      <style:text-properties officeooo:rsid="0048b925"/>
    </style:style>
    <style:style style:name="T49" style:family="text">
      <style:text-properties officeooo:rsid="00490cff"/>
    </style:style>
    <style:style style:name="T50" style:family="text">
      <style:text-properties officeooo:rsid="0059edf1"/>
    </style:style>
    <style:style style:name="T51" style:family="text">
      <style:text-properties officeooo:rsid="004cbbf4"/>
    </style:style>
    <style:style style:name="T52" style:family="text">
      <style:text-properties officeooo:rsid="004e635c"/>
    </style:style>
    <style:style style:name="T53" style:family="text">
      <style:text-properties officeooo:rsid="004d76c8"/>
    </style:style>
    <style:style style:name="T54" style:family="text">
      <style:text-properties officeooo:rsid="00516eee"/>
    </style:style>
    <style:style style:name="T55" style:family="text">
      <style:text-properties officeooo:rsid="002d13ea"/>
    </style:style>
    <style:style style:name="T56" style:family="text">
      <style:text-properties officeooo:rsid="004fc230"/>
    </style:style>
    <style:style style:name="T57" style:family="text">
      <style:text-properties officeooo:rsid="005df823"/>
    </style:style>
    <style:style style:name="T58" style:family="text">
      <style:text-properties officeooo:rsid="005ec751"/>
    </style:style>
    <style:style style:name="T59" style:family="text">
      <style:text-properties officeooo:rsid="005f2634"/>
    </style:style>
    <style:style style:name="T60" style:family="text">
      <style:text-properties officeooo:rsid="0054b571"/>
    </style:style>
    <style:style style:name="T61" style:family="text">
      <style:text-properties officeooo:rsid="002d4efd"/>
    </style:style>
    <style:style style:name="T62" style:family="text">
      <style:text-properties officeooo:rsid="003b1813"/>
    </style:style>
    <style:style style:name="T63" style:family="text">
      <style:text-properties officeooo:rsid="00564c92"/>
    </style:style>
    <style:style style:name="T64" style:family="text">
      <style:text-properties officeooo:rsid="0060bf00"/>
    </style:style>
    <style:style style:name="T65" style:family="text">
      <style:text-properties officeooo:rsid="00620cff"/>
    </style:style>
    <style:style style:name="T66" style:family="text">
      <style:text-properties officeooo:rsid="0063e909"/>
    </style:style>
    <style:style style:name="T67" style:family="text">
      <style:text-properties fo:font-style="normal" fo:font-weight="normal" officeooo:rsid="0046690e" style:font-name-asian="Calibri1" style:rfc-language-tag-asian="x-none" style:font-style-asian="normal" style:font-weight-asian="normal" style:font-style-complex="normal" style:font-weight-complex="normal"/>
    </style:style>
    <style:style style:name="T68" style:family="text">
      <style:text-properties fo:font-style="normal" fo:font-weight="normal" officeooo:rsid="00b4baba" style:font-name-asian="Calibri1" style:rfc-language-tag-asian="x-none" style:font-style-asian="normal" style:font-weight-asian="normal" style:font-style-complex="normal" style:font-weight-complex="normal"/>
    </style:style>
    <style:style style:name="T69" style:family="text">
      <style:text-properties fo:font-style="normal" fo:font-weight="bold" officeooo:rsid="0046690e" style:font-name-asian="Calibri1" style:rfc-language-tag-asian="x-none" style:font-style-asian="normal" style:font-weight-asian="bold" style:font-style-complex="normal" style:font-weight-complex="bold"/>
    </style:style>
    <style:style style:name="T70" style:family="text">
      <style:text-properties officeooo:rsid="0058eaf0"/>
    </style:style>
    <style:style style:name="T71" style:family="text">
      <style:text-properties officeooo:rsid="00342809"/>
    </style:style>
    <style:style style:name="T72" style:family="text">
      <style:text-properties officeooo:rsid="0033c222"/>
    </style:style>
    <style:style style:name="T73" style:family="text">
      <style:text-properties officeooo:rsid="00341150"/>
    </style:style>
    <style:style style:name="T74" style:family="text">
      <style:text-properties officeooo:rsid="003d1ff7"/>
    </style:style>
    <style:style style:name="T75" style:family="text">
      <style:text-properties officeooo:rsid="0072d9bc"/>
    </style:style>
    <style:style style:name="T76" style:family="text">
      <style:text-properties officeooo:rsid="00762bc7"/>
    </style:style>
    <style:style style:name="T77" style:family="text">
      <style:text-properties officeooo:rsid="008087eb"/>
    </style:style>
    <style:style style:name="T78" style:family="text">
      <style:text-properties officeooo:rsid="0080a8d9"/>
    </style:style>
    <style:style style:name="T79" style:family="text">
      <style:text-properties officeooo:rsid="008413b5"/>
    </style:style>
    <style:style style:name="T80" style:family="text">
      <style:text-properties officeooo:rsid="0084e223"/>
    </style:style>
    <style:style style:name="T81" style:family="text">
      <style:text-properties officeooo:rsid="008e6bca"/>
    </style:style>
    <style:style style:name="T82" style:family="text">
      <style:text-properties officeooo:rsid="00397c9a"/>
    </style:style>
    <style:style style:name="T83" style:family="text">
      <style:text-properties officeooo:rsid="00342bdd"/>
    </style:style>
    <style:style style:name="T84" style:family="text">
      <style:text-properties officeooo:rsid="0092c7f9"/>
    </style:style>
    <style:style style:name="T85" style:family="text">
      <style:text-properties officeooo:rsid="00953dcb"/>
    </style:style>
    <style:style style:name="T86" style:family="text">
      <style:text-properties officeooo:rsid="0095e228"/>
    </style:style>
    <style:style style:name="T87" style:family="text">
      <style:text-properties officeooo:rsid="009a1341"/>
    </style:style>
    <style:style style:name="T88" style:family="text">
      <style:text-properties officeooo:rsid="009c585d"/>
    </style:style>
    <style:style style:name="T89" style:family="text">
      <style:text-properties officeooo:rsid="009e84a6"/>
    </style:style>
    <style:style style:name="T90" style:family="text">
      <style:text-properties officeooo:rsid="00a3a6bc"/>
    </style:style>
    <style:style style:name="T91" style:family="text">
      <style:text-properties officeooo:rsid="00a4d8d9"/>
    </style:style>
    <style:style style:name="T92" style:family="text">
      <style:text-properties officeooo:rsid="00a81567"/>
    </style:style>
    <style:style style:name="T93" style:family="text">
      <style:text-properties officeooo:rsid="00ac6e3e"/>
    </style:style>
    <style:style style:name="T94" style:family="text">
      <style:text-properties fo:font-weight="bold" style:font-weight-asian="bold"/>
    </style:style>
    <style:style style:name="T95" style:family="text">
      <style:text-properties fo:font-weight="bold" officeooo:rsid="0046d49d" style:font-weight-asian="bold"/>
    </style:style>
    <style:style style:name="T96" style:family="text">
      <style:text-properties fo:font-weight="bold" officeooo:rsid="0016bbdf" style:font-weight-asian="bold"/>
    </style:style>
    <style:style style:name="T97" style:family="text">
      <style:text-properties fo:font-weight="bold" officeooo:rsid="00276826" style:font-weight-asian="bold"/>
    </style:style>
    <style:style style:name="T98" style:family="text">
      <style:text-properties officeooo:rsid="0046d49d"/>
    </style:style>
    <style:style style:name="T99" style:family="text">
      <style:text-properties officeooo:rsid="00b0a488"/>
    </style:style>
    <style:style style:name="T100" style:family="text">
      <style:text-properties officeooo:rsid="00b12a71"/>
    </style:style>
    <style:style style:name="T101" style:family="text">
      <style:text-properties officeooo:rsid="00b1589e"/>
    </style:style>
    <style:style style:name="T102" style:family="text">
      <style:text-properties officeooo:rsid="00b2baa3"/>
    </style:style>
    <style:style style:name="T103" style:family="text">
      <style:text-properties officeooo:rsid="00b4baba"/>
    </style:style>
    <style:style style:name="T104" style:family="text">
      <style:text-properties officeooo:rsid="00b66c19"/>
    </style:style>
    <style:style style:name="T105" style:family="text">
      <style:text-properties officeooo:rsid="00b6830b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9"/>
      <text:p text:style-name="P65">Технические требования</text:p>
      <text:p text:style-name="P65"/>
      <text:p text:style-name="P70"><text:span text:style-name="T94">Выполнение </text:span><text:span text:style-name="T96">строительно-монтажных </text:span><text:span text:style-name="T97">работ </text:span><text:span text:style-name="T95">с разработкой рабочей документации по объекту реконструкции ПС 110 кВ Седанка с установкой шкафа защиты линии — 1 шт., трансформатора напряжения 35 кВ (ТН-35 кВ) — 1 шт. (ООО «Ренессанс Сити») на территории филиала АО «ДРСК» «Приморские электрические сети».</text:span></text:p>
      <text:p text:style-name="P54"/>
      <text:p text:style-name="P69"><text:span text:style-name="T98">Л</text:span>от № 84101 — ТПИР — ОБСЛ — 2027 — ДРСК - ПЭС</text:p>
      <text:p text:style-name="P68"/>
      <text:p text:style-name="P66"/>
      <text:p text:style-name="P67"/>
      <text:p text:style-name="P46"/>
      <text:p text:style-name="P77">СОДЕРЖАНИЕ</text:p>
      <text:table-of-content text:style-name="Sect1" text:protected="true" text:name="Оглавление1">
        <text:table-of-content-source text:outline-level="4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  <text:index-entry-link-end/>
          </text:table-of-content-entry-template>
        </text:table-of-content-source>
        <text:index-body>
          <text:p text:style-name="P28"><text:a xlink:type="simple" xlink:href="#_Toc54646395" text:style-name="Index_20_Link" text:visited-style-name="Index_20_Link">1.</text:a><text:a xlink:type="simple" xlink:href="#_Toc54646395" text:style-name="Index_20_Link" text:visited-style-name="Index_20_Link"><text:span text:style-name="T1"><text:tab/></text:span></text:a><text:a xlink:type="simple" xlink:href="#_Toc54646395" text:style-name="Index_20_Link" text:visited-style-name="Index_20_Link">Общие сведения</text:a><text:a xlink:type="simple" xlink:href="#_Toc54646395" text:style-name="Index_20_Link" text:visited-style-name="Index_20_Link"><text:span text:style-name="T3"><text:tab/></text:span></text:a><text:a xlink:type="simple" xlink:href="#_Toc54646395" text:style-name="Index_20_Link" text:visited-style-name="Index_20_Link"><text:span text:style-name="T4">3</text:span></text:a></text:p>
          <text:p text:style-name="P31"><text:a xlink:type="simple" xlink:href="#_Toc54646396" text:style-name="Index_20_Link" text:visited-style-name="Index_20_Link"><text:span text:style-name="T5">1.1.</text:span></text:a><text:a xlink:type="simple" xlink:href="#_Toc54646396" text:style-name="Index_20_Link" text:visited-style-name="Index_20_Link"><text:span text:style-name="T2"><text:tab/></text:span></text:a><text:a xlink:type="simple" xlink:href="#_Toc54646396" text:style-name="Index_20_Link" text:visited-style-name="Index_20_Link">Обозначения и сокращения</text:a><text:a xlink:type="simple" xlink:href="#_Toc54646396" text:style-name="Index_20_Link" text:visited-style-name="Index_20_Link"><text:span text:style-name="T3"><text:tab/></text:span></text:a><text:a xlink:type="simple" xlink:href="#_Toc54646396" text:style-name="Index_20_Link" text:visited-style-name="Index_20_Link"><text:span text:style-name="T4">3</text:span></text:a></text:p>
          <text:p text:style-name="P31"><text:a xlink:type="simple" xlink:href="#_Toc54646397" text:style-name="Index_20_Link" text:visited-style-name="Index_20_Link"><text:span text:style-name="T5">1.2.</text:span></text:a><text:a xlink:type="simple" xlink:href="#_Toc54646397" text:style-name="Index_20_Link" text:visited-style-name="Index_20_Link"><text:span text:style-name="T2"><text:tab/></text:span></text:a><text:a xlink:type="simple" xlink:href="#_Toc54646397" text:style-name="Index_20_Link" text:visited-style-name="Index_20_Link">Наименование закупаемой продукции</text:a><text:a xlink:type="simple" xlink:href="#_Toc54646397" text:style-name="Index_20_Link" text:visited-style-name="Index_20_Link"><text:span text:style-name="T3"><text:tab/></text:span></text:a><text:a xlink:type="simple" xlink:href="#_Toc54646397" text:style-name="Index_20_Link" text:visited-style-name="Index_20_Link"><text:span text:style-name="T4">9</text:span></text:a></text:p>
          <text:p text:style-name="P31"><text:a xlink:type="simple" xlink:href="#_Toc54646398" text:style-name="Index_20_Link" text:visited-style-name="Index_20_Link"><text:span text:style-name="T5">1.3.</text:span></text:a><text:a xlink:type="simple" xlink:href="#_Toc54646398" text:style-name="Index_20_Link" text:visited-style-name="Index_20_Link"><text:span text:style-name="T2"><text:tab/></text:span></text:a><text:a xlink:type="simple" xlink:href="#_Toc54646398" text:style-name="Index_20_Link" text:visited-style-name="Index_20_Link">Цель выполнения работ</text:a><text:a xlink:type="simple" xlink:href="#_Toc54646398" text:style-name="Index_20_Link" text:visited-style-name="Index_20_Link"><text:span text:style-name="T3"><text:tab/></text:span></text:a><text:a xlink:type="simple" xlink:href="#_Toc54646398" text:style-name="Index_20_Link" text:visited-style-name="Index_20_Link"><text:span text:style-name="T4">9</text:span></text:a></text:p>
          <text:p text:style-name="P31"><text:a xlink:type="simple" xlink:href="#_Toc54646399" text:style-name="Index_20_Link" text:visited-style-name="Index_20_Link"><text:span text:style-name="T5">1.4.</text:span></text:a><text:a xlink:type="simple" xlink:href="#_Toc54646399" text:style-name="Index_20_Link" text:visited-style-name="Index_20_Link"><text:span text:style-name="T2"><text:tab/></text:span></text:a><text:a xlink:type="simple" xlink:href="#_Toc54646399" text:style-name="Index_20_Link" text:visited-style-name="Index_20_Link">Существующее положение</text:a><text:a xlink:type="simple" xlink:href="#_Toc54646399" text:style-name="Index_20_Link" text:visited-style-name="Index_20_Link"><text:span text:style-name="T3"><text:tab/></text:span></text:a><text:a xlink:type="simple" xlink:href="#_Toc54646399" text:style-name="Index_20_Link" text:visited-style-name="Index_20_Link"><text:span text:style-name="T4">9</text:span></text:a></text:p>
          <text:p text:style-name="P29"><text:a xlink:type="simple" xlink:href="#_Toc54646400" text:style-name="Index_20_Link" text:visited-style-name="Index_20_Link">Таблица 1. Перечень объектов заказчика</text:a><text:a xlink:type="simple" xlink:href="#_Toc54646400" text:style-name="Index_20_Link" text:visited-style-name="Index_20_Link"><text:span text:style-name="T3"><text:tab/></text:span></text:a><text:a xlink:type="simple" xlink:href="#_Toc54646400" text:style-name="Index_20_Link" text:visited-style-name="Index_20_Link"><text:span text:style-name="T4">9</text:span></text:a></text:p>
          <text:p text:style-name="P31"><text:a xlink:type="simple" xlink:href="#_Toc54646401" text:style-name="Index_20_Link" text:visited-style-name="Index_20_Link"><text:span text:style-name="T5">1.5.</text:span></text:a><text:a xlink:type="simple" xlink:href="#_Toc54646401" text:style-name="Index_20_Link" text:visited-style-name="Index_20_Link"><text:span text:style-name="T2"><text:tab/></text:span></text:a><text:a xlink:type="simple" xlink:href="#_Toc54646401" text:style-name="Index_20_Link" text:visited-style-name="Index_20_Link">Информация в отношении исполнения договора, которая должна быть учтена при подготовке заявки (в том числе перечень ресурсов, услуг и документов, предоставляемых заказчиком на этапе исполнения договора)</text:a><text:a xlink:type="simple" xlink:href="#_Toc54646401" text:style-name="Index_20_Link" text:visited-style-name="Index_20_Link"><text:span text:style-name="T3"><text:tab/></text:span></text:a><text:a xlink:type="simple" xlink:href="#_Toc54646401" text:style-name="Index_20_Link" text:visited-style-name="Index_20_Link"><text:span text:style-name="T4">9</text:span></text:a></text:p>
          <text:p text:style-name="P31"><text:a xlink:type="simple" xlink:href="#_Toc54646402" text:style-name="Index_20_Link" text:visited-style-name="Index_20_Link"><text:span text:style-name="T5">1.6.</text:span></text:a><text:a xlink:type="simple" xlink:href="#_Toc54646402" text:style-name="Index_20_Link" text:visited-style-name="Index_20_Link"><text:span text:style-name="T2"><text:tab/></text:span></text:a><text:a xlink:type="simple" xlink:href="#_Toc54646402" text:style-name="Index_20_Link" text:visited-style-name="Index_20_Link">Иные требования и сведения общего характера</text:a><text:a xlink:type="simple" xlink:href="#_Toc54646402" text:style-name="Index_20_Link" text:visited-style-name="Index_20_Link"><text:span text:style-name="T3"><text:tab/></text:span></text:a><text:a xlink:type="simple" xlink:href="#_Toc54646402" text:style-name="Index_20_Link" text:visited-style-name="Index_20_Link"><text:span text:style-name="T4">9</text:span></text:a></text:p>
          <text:p text:style-name="P28"><text:a xlink:type="simple" xlink:href="#_Toc54646403" text:style-name="Index_20_Link" text:visited-style-name="Index_20_Link">2.</text:a><text:a xlink:type="simple" xlink:href="#_Toc54646403" text:style-name="Index_20_Link" text:visited-style-name="Index_20_Link"><text:span text:style-name="T1"><text:tab/></text:span></text:a><text:a xlink:type="simple" xlink:href="#_Toc54646403" text:style-name="Index_20_Link" text:visited-style-name="Index_20_Link"><text:span text:style-name="T5">Требования к продукции</text:span></text:a><text:a xlink:type="simple" xlink:href="#_Toc54646403" text:style-name="Index_20_Link" text:visited-style-name="Index_20_Link"><text:span text:style-name="T3"><text:tab/></text:span></text:a><text:a xlink:type="simple" xlink:href="#_Toc54646403" text:style-name="Index_20_Link" text:visited-style-name="Index_20_Link"><text:span text:style-name="T4">9</text:span></text:a></text:p>
          <text:p text:style-name="P31"><text:a xlink:type="simple" xlink:href="#_Toc54646404" text:style-name="Index_20_Link" text:visited-style-name="Index_20_Link"><text:span text:style-name="T5">2.1.</text:span></text:a><text:a xlink:type="simple" xlink:href="#_Toc54646404" text:style-name="Index_20_Link" text:visited-style-name="Index_20_Link"><text:span text:style-name="T2"><text:tab/></text:span></text:a><text:a xlink:type="simple" xlink:href="#_Toc54646404" text:style-name="Index_20_Link" text:visited-style-name="Index_20_Link">Требования к объемам и срокам выполнения работ</text:a><text:a xlink:type="simple" xlink:href="#_Toc54646404" text:style-name="Index_20_Link" text:visited-style-name="Index_20_Link"><text:span text:style-name="T3"><text:tab/></text:span></text:a><text:a xlink:type="simple" xlink:href="#_Toc54646404" text:style-name="Index_20_Link" text:visited-style-name="Index_20_Link"><text:span text:style-name="T4">9</text:span></text:a></text:p>
          <text:p text:style-name="P30"><text:a xlink:type="simple" xlink:href="#_Toc54646405" text:style-name="Index_20_Link" text:visited-style-name="Index_20_Link">2.1.1.</text:a><text:a xlink:type="simple" xlink:href="#_Toc54646405" text:style-name="Index_20_Link" text:visited-style-name="Index_20_Link"><text:span text:style-name="T2"><text:tab/></text:span></text:a><text:a xlink:type="simple" xlink:href="#_Toc54646405" text:style-name="Index_20_Link" text:visited-style-name="Index_20_Link">Требования к видам и объемам работ</text:a><text:a xlink:type="simple" xlink:href="#_Toc54646405" text:style-name="Index_20_Link" text:visited-style-name="Index_20_Link"><text:span text:style-name="T3"><text:tab/></text:span></text:a><text:a xlink:type="simple" xlink:href="#_Toc54646405" text:style-name="Index_20_Link" text:visited-style-name="Index_20_Link"><text:span text:style-name="T4">9</text:span></text:a></text:p>
          <text:p text:style-name="P29"><text:a xlink:type="simple" xlink:href="#_Toc54646406" text:style-name="Index_20_Link" text:visited-style-name="Index_20_Link">Таблица 2. Перечень и объем выполняемых работ</text:a><text:a xlink:type="simple" xlink:href="#_Toc54646406" text:style-name="Index_20_Link" text:visited-style-name="Index_20_Link"><text:span text:style-name="T3"><text:tab/></text:span></text:a><text:a xlink:type="simple" xlink:href="#_Toc54646406" text:style-name="Index_20_Link" text:visited-style-name="Index_20_Link"><text:span text:style-name="T4">9</text:span></text:a></text:p>
          <text:p text:style-name="P30"><text:a xlink:type="simple" xlink:href="#_Toc54646407" text:style-name="Index_20_Link" text:visited-style-name="Index_20_Link">2.1.2.</text:a><text:a xlink:type="simple" xlink:href="#_Toc54646407" text:style-name="Index_20_Link" text:visited-style-name="Index_20_Link"><text:span text:style-name="T2"><text:tab/></text:span></text:a><text:a xlink:type="simple" xlink:href="#_Toc54646407" text:style-name="Index_20_Link" text:visited-style-name="Index_20_Link">Требования к срокам выполнения работ</text:a><text:a xlink:type="simple" xlink:href="#_Toc54646407" text:style-name="Index_20_Link" text:visited-style-name="Index_20_Link"><text:span text:style-name="T3"><text:tab/></text:span></text:a><text:a xlink:type="simple" xlink:href="#_Toc54646407" text:style-name="Index_20_Link" text:visited-style-name="Index_20_Link"><text:span text:style-name="T4">10</text:span></text:a></text:p>
          <text:p text:style-name="P29"><text:a xlink:type="simple" xlink:href="#_Toc54646408" text:style-name="Index_20_Link" text:visited-style-name="Index_20_Link">Таблица 3. Требования по срокам выполнения работ</text:a><text:a xlink:type="simple" xlink:href="#_Toc54646408" text:style-name="Index_20_Link" text:visited-style-name="Index_20_Link"><text:span text:style-name="T3"><text:tab/></text:span></text:a><text:a xlink:type="simple" xlink:href="#_Toc54646408" text:style-name="Index_20_Link" text:visited-style-name="Index_20_Link"><text:span text:style-name="T4">10</text:span></text:a></text:p>
          <text:p text:style-name="P31"><text:a xlink:type="simple" xlink:href="#_Toc54646409" text:style-name="Index_20_Link" text:visited-style-name="Index_20_Link"><text:span text:style-name="T5">2.2.</text:span></text:a><text:a xlink:type="simple" xlink:href="#_Toc54646409" text:style-name="Index_20_Link" text:visited-style-name="Index_20_Link"><text:span text:style-name="T2"><text:tab/></text:span></text:a><text:a xlink:type="simple" xlink:href="#_Toc54646409" text:style-name="Index_20_Link" text:visited-style-name="Index_20_Link">Требования к качеству работ</text:a><text:a xlink:type="simple" xlink:href="#_Toc54646409" text:style-name="Index_20_Link" text:visited-style-name="Index_20_Link"><text:span text:style-name="T3"><text:tab/></text:span></text:a><text:a xlink:type="simple" xlink:href="#_Toc54646409" text:style-name="Index_20_Link" text:visited-style-name="Index_20_Link"><text:span text:style-name="T4">11</text:span></text:a></text:p>
          <text:p text:style-name="P29"><text:a xlink:type="simple" xlink:href="#_Toc54646410" text:style-name="Index_20_Link" text:visited-style-name="Index_20_Link">Таблица 4. Требования к качеству работ</text:a><text:a xlink:type="simple" xlink:href="#_Toc54646410" text:style-name="Index_20_Link" text:visited-style-name="Index_20_Link"><text:span text:style-name="T3"><text:tab/></text:span></text:a><text:a xlink:type="simple" xlink:href="#_Toc54646410" text:style-name="Index_20_Link" text:visited-style-name="Index_20_Link"><text:span text:style-name="T4">11</text:span></text:a></text:p>
          <text:p text:style-name="P28"><text:a xlink:type="simple" xlink:href="#_Toc54646411" text:style-name="Index_20_Link" text:visited-style-name="Index_20_Link">3.</text:a><text:a xlink:type="simple" xlink:href="#_Toc54646411" text:style-name="Index_20_Link" text:visited-style-name="Index_20_Link"><text:span text:style-name="T1"><text:tab/></text:span></text:a><text:a xlink:type="simple" xlink:href="#_Toc54646411" text:style-name="Index_20_Link" text:visited-style-name="Index_20_Link">Требования к документации по ценообразованию на этапе закупки</text:a><text:a xlink:type="simple" xlink:href="#_Toc54646411" text:style-name="Index_20_Link" text:visited-style-name="Index_20_Link"><text:span text:style-name="T3"><text:tab/></text:span></text:a>24</text:p>
          <text:p text:style-name="P28"><text:a xlink:type="simple" xlink:href="#_Toc54646412" text:style-name="Index_20_Link" text:visited-style-name="Index_20_Link">4.</text:a><text:a xlink:type="simple" xlink:href="#_Toc54646412" text:style-name="Index_20_Link" text:visited-style-name="Index_20_Link"><text:span text:style-name="T1"><text:tab/></text:span></text:a><text:a xlink:type="simple" xlink:href="#_Toc54646412" text:style-name="Index_20_Link" text:visited-style-name="Index_20_Link">Требования к документации по ценообразованию на этапе заключения (исполнения) договора</text:a><text:a xlink:type="simple" xlink:href="#_Toc54646412" text:style-name="Index_20_Link" text:visited-style-name="Index_20_Link"><text:span text:style-name="T3"><text:tab/></text:span></text:a>24</text:p>
          <text:p text:style-name="P28"><text:a xlink:type="simple" xlink:href="#_Toc54646413" text:style-name="Index_20_Link" text:visited-style-name="Index_20_Link">5.</text:a><text:a xlink:type="simple" xlink:href="#_Toc54646413" text:style-name="Index_20_Link" text:visited-style-name="Index_20_Link"><text:span text:style-name="T1"><text:tab/></text:span></text:a><text:a xlink:type="simple" xlink:href="#_Toc54646413" text:style-name="Index_20_Link" text:visited-style-name="Index_20_Link"><text:span text:style-name="T5">Приложения</text:span></text:a><text:a xlink:type="simple" xlink:href="#_Toc54646413" text:style-name="Index_20_Link" text:visited-style-name="Index_20_Link"><text:span text:style-name="T3"><text:tab/></text:span></text:a>24</text:p>
        </text:index-body>
      </text:table-of-content>
      <text:h text:style-name="P89" text:outline-level="2"/>
      <text:list xml:id="list2571926388" text:style-name="WWNum4">
        <text:list-item>
          <text:h text:style-name="P83" text:outline-level="1"><text:bookmark-start text:name="_Toc51339692"/><text:bookmark-start text:name="_Toc54646395"/>Общие сведения<text:bookmark-end text:name="_Toc51339692"/><text:bookmark-end text:name="_Toc54646395"/></text:h>
          <text:list>
            <text:list-item>
              <text:h text:style-name="P91" text:outline-level="4"><text:bookmark-start text:name="_Toc46743505"/><text:bookmark-start text:name="_Toc54646396"/><text:soft-page-break/>Обозначения и сокращения<text:bookmark-end text:name="_Toc46743505"/><text:bookmark-end text:name="_Toc54646396"/><text:span text:style-name="T6"> </text:span>в электроэнергетике</text:h>
            </text:list-item>
          </text:list>
        </text:list-item>
      </text:list>
      <text:p text:style-name="P62">А</text:p>
      <text:p text:style-name="P62">АБ - аккумуляторная батарея</text:p>
      <text:p text:style-name="P62">АБП - агрегат бесперебойного питания</text:p>
      <text:p text:style-name="P62">АВР - автоматический ввод резерва (резервного питания)</text:p>
      <text:p text:style-name="P62">АДСК - агрегат дугогасящий сухого исполнения с плавным конденсаторным регулирование</text:p>
      <text:p text:style-name="P62">АДП - аналого-дискретный преобразователь</text:p>
      <text:p text:style-name="P62">АИИС УЭ - автоматизированная информационно-измерительная система учета электрической энергии</text:p>
      <text:p text:style-name="P62">АИИС КУЭ - автоматизированная информационно-измерительная система коммерческого учета электрической энергии</text:p>
      <text:p text:style-name="P62">АИИС ТУЭ - автоматизированная информационно-измерительная система технического учета электрической энергии</text:p>
      <text:p text:style-name="P62">АИСКГН - автоматизированная информационная система раннего обнаружения гололедообразования</text:p>
      <text:p text:style-name="P62">АЛАР - автоматика ликвидации асинхронного режима </text:p>
      <text:p text:style-name="P62">АПВ - автоматическое повторное включение</text:p>
      <text:p text:style-name="P62">АПС - автоматическая пожарная сигнализация</text:p>
      <text:p text:style-name="P62">АРМ - автоматизированное рабочее место</text:p>
      <text:p text:style-name="P62">АРПН - устройства автоматического регулирования напряжения под нагрузкой</text:p>
      <text:p text:style-name="P62">АСДУ - автоматизированная система диспетчерского управления </text:p>
      <text:p text:style-name="P62">АСК - асинхронизированный компенсатор</text:p>
      <text:p text:style-name="P62"><text:soft-page-break/>АСМД - автоматизированные системы мониторинга и диагностики</text:p>
      <text:p text:style-name="P62">АСТУ - автоматизированные системы технологического управления</text:p>
      <text:p text:style-name="P62">АСУ - автоматизированная система управления</text:p>
      <text:p text:style-name="P62">АСУ ТП - автоматизированная система управления технологическими процессами</text:p>
      <text:p text:style-name="P62">АСЭМПЧ - асинхронизированный электромеханический преобразователь частоты</text:p>
      <text:p text:style-name="P62">АТС - автоматическая телефонная станция</text:p>
      <text:p text:style-name="P62"/>
      <text:p text:style-name="P62">Б</text:p>
      <text:p text:style-name="P62">БК - батарея конденсаторов </text:p>
      <text:p text:style-name="P62">БКТП - Блочные комплектные трансформаторные подстанции</text:p>
      <text:p text:style-name="P62">БСК - батарея статических конденсаторов </text:p>
      <text:p text:style-name="P62">БПЛА - беспилотные летательные аппараты </text:p>
      <text:p text:style-name="P62">БЩУ - блочный щит управления</text:p>
      <text:p text:style-name="P62"/>
      <text:p text:style-name="P62">В</text:p>
      <text:p text:style-name="P62">ВА - вольтамперы, полная мощность</text:p>
      <text:p text:style-name="P62">ВАХ – вольтамперная характеристика</text:p>
      <text:p text:style-name="P62">ВДТ - вольтодобавочный трансформатор </text:p>
      <text:p text:style-name="P62">ВЗГ - вторичные задающие генераторы </text:p>
      <text:p text:style-name="P62"><text:soft-page-break/>ВКС - система видеоконференцсвязи </text:p>
      <text:p text:style-name="P62">В(ЛЭП) - воздушная линия электропередачи </text:p>
      <text:p text:style-name="P62">ВЛЗ - воздушная линия с защищенными проводами (выше 1000В)</text:p>
      <text:p text:style-name="P62">ВЛИ - воздушная линия с самонесущими изолированными проводами (до 1000В)</text:p>
      <text:p text:style-name="P62">ВН - высшее напряжение </text:p>
      <text:p text:style-name="P62">ВОЛС - волоконно-оптическая линия связи </text:p>
      <text:p text:style-name="P62">ВПТ - вставка постоянного тока </text:p>
      <text:p text:style-name="P62">ВРГ - вакуумно-реакторная группа </text:p>
      <text:p text:style-name="P62">ВРУ - вводные распределительные устройства </text:p>
      <text:p text:style-name="P62">ВСО - выносная система охлаждения</text:p>
      <text:p text:style-name="P62">Вт - ватты, активная мощность</text:p>
      <text:p text:style-name="P62">ВТСП - высокотемпературная сверхпроводимость</text:p>
      <text:p text:style-name="P62">ВТСП ТОУ - токоограничивающее устройство на основе высокотемпературной сверхпроводимости </text:p>
      <text:p text:style-name="P62">ВЧ - высокочастотный(ая) </text:p>
      <text:p text:style-name="P62">ВТ - вычислительная техника</text:p>
      <text:p text:style-name="P62"/>
      <text:p text:style-name="P62">Г</text:p>
      <text:p text:style-name="P62">ГИС - геоинформационная система </text:p>
      <text:p text:style-name="P62">ГОТВ - газовые огнетушащие вещества </text:p>
      <text:p text:style-name="P62"><text:soft-page-break/>ГТ - грозозащитный трос </text:p>
      <text:p text:style-name="P62">ГТУ – газотурбинная установка</text:p>
      <text:p text:style-name="P62">ГТД – газотурбинный двигатель (когенерация)</text:p>
      <text:p text:style-name="P62"/>
      <text:p text:style-name="P62">Д</text:p>
      <text:p text:style-name="P62">ДГР - дугогасящий реактор </text:p>
      <text:p text:style-name="P62">ДГУ - дизель-генераторная установка </text:p>
      <text:p text:style-name="P62">ДЗО - дочернее и зависимое общество, осуществляющее деятельность по передаче и распределению электрической энергии, акциями которого владеет ПАО «Россети» </text:p>
      <text:p text:style-name="P62">ДЗЛ - Дифференциальная защита линий</text:p>
      <text:p text:style-name="P62">ДЦ - диспетчерский центр </text:p>
      <text:p text:style-name="P62"/>
      <text:p text:style-name="P62">Е</text:p>
      <text:p text:style-name="P62">ЕНЭС - единая национальная (общероссийская) электрическая сеть (в н.в. фрагментирована)</text:p>
      <text:p text:style-name="P62">ЕЭС - Единая энергетическая система </text:p>
      <text:p text:style-name="P62"/>
      <text:p text:style-name="P62">З</text:p>
      <text:p text:style-name="P62">ЗРУ - закрытое распределительное устройство </text:p>
      <text:p text:style-name="P62">ЗТП - закрытая трансформаторная подстанция </text:p>
      <text:p text:style-name="P62">ЗУ - заземляющее устройство </text:p>
      <text:p text:style-name="P62"><text:soft-page-break/></text:p>
      <text:p text:style-name="P62">И</text:p>
      <text:p text:style-name="P62">ИБП - источник бесперебойного электропитания </text:p>
      <text:p text:style-name="P62">ИИК - измерительно-информационный комплекс точки измерений </text:p>
      <text:p text:style-name="P62">ИС - измерительная система (информационно-измерительная система) </text:p>
      <text:p text:style-name="P62">ИТС - индекс технического состояния </text:p>
      <text:p text:style-name="P62">ИУ - исполнительное устройство</text:p>
      <text:p text:style-name="P62"/>
      <text:p text:style-name="P62">К</text:p>
      <text:p text:style-name="P62">КА - коммутационный аппарат </text:p>
      <text:p text:style-name="P62">КБ - конденсаторная батарея </text:p>
      <text:p text:style-name="P62">КВЛ - кабельно-воздушная линия / капитальные вложения</text:p>
      <text:p text:style-name="P62">кВ – киловольт</text:p>
      <text:p text:style-name="P62">кВА – киловольт-ампер (полная мощность активная + реактивная составляющие)</text:p>
      <text:p text:style-name="P62">кВАр – киловольт-ампер (реактивная составляющая мощности)</text:p>
      <text:p text:style-name="P62">кВт - киловатт</text:p>
      <text:p text:style-name="P62">кВт*ч – киловатт*час (энергия)</text:p>
      <text:p text:style-name="P62">КДЗ - контроль действия защит</text:p>
      <text:p text:style-name="P62">КЗ - короткое замыкание </text:p>
      <text:p text:style-name="P62"><text:soft-page-break/>КЛ - кабельная линия</text:p>
      <text:p text:style-name="P62">КЛЭП - кабельная линия электропередачи</text:p>
      <text:p text:style-name="P62">КРУ - комплектное распределительное устройство </text:p>
      <text:p text:style-name="P62">КРУВ - комплектное распределительное устройство с воздушной изоляцией (из смеси азота (N2) и кислорода (O2)) </text:p>
      <text:p text:style-name="P62">КРУЭ - комплектное распределительное устройство с элегазовой изоляцией </text:p>
      <text:p text:style-name="P62">КСО - комплектные стационарные распределительные устройства одностороннего обслуживания </text:p>
      <text:p text:style-name="P62">КТП - комплектная трансформаторная подстанция</text:p>
      <text:p text:style-name="P62">КТПН - Комплектная трансформаторная подстанция наружной установки</text:p>
      <text:p text:style-name="P62">КТПБ - Комплектные трансформаторные подстанции блочного типа</text:p>
      <text:p text:style-name="P62">КЭ - качество электрической энергии </text:p>
      <text:p text:style-name="P62">КЭС – конденсационная электростанция</text:p>
      <text:p text:style-name="P62">КТЦ - котлотурбинный цех</text:p>
      <text:p text:style-name="P62"/>
      <text:p text:style-name="P62">Л</text:p>
      <text:p text:style-name="P62">ЛВС - локально-вычислительная сеть </text:p>
      <text:p text:style-name="P62">ЛНА - локальные нормативные акты ПАО «Россети» </text:p>
      <text:p text:style-name="P62">ЛЭП - линия электропередачи </text:p>
      <text:p text:style-name="P62"/>
      <text:p text:style-name="P62">М</text:p>
      <text:p text:style-name="P62"><text:soft-page-break/>М/Д - система естественного масляного охлаждения/масляное охлаждение с дутьем и естественной циркуляцией масла </text:p>
      <text:p text:style-name="P62">М/Д/ДЦ - система естественного масляного охлаждения/ масляное охлаждение с дутьем и естественной циркуляцией масла/ масляное охлаждение с дутьем и принудительной циркуляцией масла через воздушные охладители </text:p>
      <text:p text:style-name="P62">МТР - материально-технические ресурсы </text:p>
      <text:p text:style-name="P62">МФК - многофункциональные микропроцессорные контроллеры </text:p>
      <text:p text:style-name="P62">МЭК - Международная электротехническая комиссия </text:p>
      <text:p text:style-name="P62">МТРиО - материально технические ресурсы и оборудование</text:p>
      <text:p text:style-name="P62">МВА – мегавольтамперы</text:p>
      <text:p text:style-name="P62">МПТ - микропроцессорная техника</text:p>
      <text:p text:style-name="P62">МПУ ТЗ - микропроцессорное устройство, реализующее алгоритмы ТЗ</text:p>
      <text:p text:style-name="P62"/>
      <text:p text:style-name="P62">Н</text:p>
      <text:p text:style-name="P62">НИОКР - научно-исследовательские и опытно-конструкторские работы </text:p>
      <text:p text:style-name="P62">НН - низшее напряжение</text:p>
      <text:p text:style-name="P62">НПА - нормативно-правовые акты</text:p>
      <text:p text:style-name="P62">НТД - Нормативно-техническая документация</text:p>
      <text:p text:style-name="P62">НТСП - низкотемпературная сверхпроводимость</text:p>
      <text:p text:style-name="P62">НЭ - накопитель энергии </text:p>
      <text:p text:style-name="P62">НЗС - незавершенное строительство</text:p>
      <text:p text:style-name="P62">НСС - начальник смены станции</text:p>
      <text:p text:style-name="P62"><text:soft-page-break/></text:p>
      <text:p text:style-name="P62">О</text:p>
      <text:p text:style-name="P62">ОАПВ - однократное автоматическое повторное включение</text:p>
      <text:p text:style-name="P62">ОЗЗ - однофазное замыкание на землю </text:p>
      <text:p text:style-name="P62">ОИК - оперативно-информационный комплекс </text:p>
      <text:p text:style-name="P62">ОКГТ - оптический кабель, встроенный в грозозащитный трос </text:p>
      <text:p text:style-name="P62">ОКСН - оптический самонесущий кабель</text:p>
      <text:p text:style-name="P62">ОПН - ограничитель перенапряжения нелинейный </text:p>
      <text:p text:style-name="P62">ОПО - опасный производственный объект </text:p>
      <text:p text:style-name="P62">ОПУ - общеподстанционный пункт управления </text:p>
      <text:p text:style-name="P62">ОРД - организационно-распорядительный документ ПАО «Россети» </text:p>
      <text:p text:style-name="P62">ОРУ - открытое распределительное устройство </text:p>
      <text:p text:style-name="P62">ОРЭМ - оптовый рынок электроэнергии и мощности </text:p>
      <text:p text:style-name="P62">ОТУ - оперативно-технологическое управление </text:p>
      <text:p text:style-name="P62">ОТУ ЭСК - оперативно-технологическое управление электросетевым комплексом </text:p>
      <text:p text:style-name="P62">ОЭС - объединенная энергетическая система </text:p>
      <text:p text:style-name="P62"/>
      <text:p text:style-name="P62">П </text:p>
      <text:p text:style-name="P62">ПА - противоаварийная автоматика </text:p>
      <text:p text:style-name="P62"><text:soft-page-break/>ПБ - промышленная безопасность </text:p>
      <text:p text:style-name="P62">ПБВ - переключение ответвлений без возбуждения </text:p>
      <text:p text:style-name="P62">ПВХ - поливинилхлорид</text:p>
      <text:p text:style-name="P62">ПИР - Проектно-изыскательные работы</text:p>
      <text:p text:style-name="P62">ПНР - Пусконаладочные работы</text:p>
      <text:p text:style-name="P62">ПКУ - пункт коммерческого учёта</text:p>
      <text:p text:style-name="P62">ПКЭ - показатели качества электроэнергии </text:p>
      <text:p text:style-name="P62">ПП - переходной пункт</text:p>
      <text:p text:style-name="P62">ППУ - пенополиуретан /паропроизводительная установка</text:p>
      <text:p text:style-name="P62">ПТЭЭУП - правила технической эксплуатации электроустановок потребителей</text:p>
      <text:p text:style-name="P62">ПТЭЭСС - правила технической эксплуатации электрических станций и сетей</text:p>
      <text:p text:style-name="P62">ПС - подстанция </text:p>
      <text:p text:style-name="P62">ПТК - программно-технический комплекс </text:p>
      <text:p text:style-name="P62">ПСД - Проектно-сметная документация</text:p>
      <text:p text:style-name="P62"/>
      <text:p text:style-name="P62">Р</text:p>
      <text:p text:style-name="P62">РАС - регистраторы аварийных событий</text:p>
      <text:p text:style-name="P62">РАСП - регистрация аварийных событий и процессов</text:p>
      <text:p text:style-name="P62">РД - руководящий документ</text:p>
      <text:p text:style-name="P62"><text:soft-page-break/>РДСК - реакторы дугогасящие сухие с конденсаторным регулированием</text:p>
      <text:p text:style-name="P62">РЗА - релейная защита и автоматика</text:p>
      <text:p text:style-name="P62">РИСЭ– резервный источник снабжения электроэнергией</text:p>
      <text:p text:style-name="P62">РМЗ - разрядник молниезащитный</text:p>
      <text:p text:style-name="P62">РП - распределительный пункт</text:p>
      <text:p text:style-name="P62">РПН - регулирование напряжения под нагрузкой</text:p>
      <text:p text:style-name="P62">РРЛ - радио релейная линия </text:p>
      <text:p text:style-name="P62">РСК - распределительная сетевая компания</text:p>
      <text:p text:style-name="P62">РТН - Ростехнадзор</text:p>
      <text:p text:style-name="P62">РТП - распределительная трансформаторная подстанция</text:p>
      <text:p text:style-name="P62">РУ - распределительное устройство</text:p>
      <text:p text:style-name="P62">РШ – распределительный шкаф</text:p>
      <text:p text:style-name="P62">РЩ - релейный щит / распределительный щит</text:p>
      <text:p text:style-name="P62">РЭС - район электрических сетей</text:p>
      <text:p text:style-name="P62"/>
      <text:p text:style-name="P62">С</text:p>
      <text:p text:style-name="P62">САЦ - ситуационно-аналитический центр</text:p>
      <text:p text:style-name="P62">СБП - система бесперебойного питания</text:p>
      <text:p text:style-name="P62">СЗ - степень загрязненности атмосферы</text:p>
      <text:p text:style-name="P62"><text:soft-page-break/>СИ - средство измерений</text:p>
      <text:p text:style-name="P62">СИП - самонесущий изолированный провод</text:p>
      <text:p text:style-name="P62">СКРМ - средства компенсации реактивной мощности</text:p>
      <text:p text:style-name="P62">СМР - Строительно-монтажные работы</text:p>
      <text:p text:style-name="P62">СН - среднее напряжение / собственные нужды</text:p>
      <text:p text:style-name="P62">CH1 - первое среднее напряжение</text:p>
      <text:p text:style-name="P62">СН2 - второе среднее напряжение</text:p>
      <text:p text:style-name="P62">СО - система охлаждения</text:p>
      <text:p text:style-name="P62">СОЕВ - система обеспечения единого времени</text:p>
      <text:p text:style-name="P62">СОПТ - система оперативного постоянного тока</text:p>
      <text:p text:style-name="P62">СОУЭ - система оповещения и управления эвакуацией людей при пожаре</text:p>
      <text:p text:style-name="P62">СПЗ - совмещенное производственное здание</text:p>
      <text:p text:style-name="P62">СПЭ - сшитый полиэтилен</text:p>
      <text:p text:style-name="P62">СРН - средство регулирования напряжения</text:p>
      <text:p text:style-name="P62">ССПИ - система сбора и передачи информации</text:p>
      <text:p text:style-name="P62">ССЭСК - сеть связи электросетевого комплекса</text:p>
      <text:p text:style-name="P62">ССС - сеть спутниковой связи</text:p>
      <text:p text:style-name="P62">СТАТКОМ - статический компенсатор на базе преобразователей напряжения</text:p>
      <text:p text:style-name="P62">СТК - статический тиристорный компенсатор</text:p>
      <text:p text:style-name="P62"><text:soft-page-break/>СТО - стандарт организации</text:p>
      <text:p text:style-name="P62">СУОТ - система управления охраной труда</text:p>
      <text:p text:style-name="P62">СУПА - система управления производственными активами</text:p>
      <text:p text:style-name="P62">СУ (ЭСК) - ситуационное управление в электросетевом комплексе</text:p>
      <text:p text:style-name="P62"/>
      <text:p text:style-name="P62">Т</text:p>
      <text:p text:style-name="P62">ТАИ - тепловая автоматика и измерения</text:p>
      <text:p text:style-name="P62">ТАПВ - трехфазное автоматическое повторное включение</text:p>
      <text:p text:style-name="P62">Т/АТ - трансформатор/автотрансформатор</text:p>
      <text:p text:style-name="P62">ТЗ - технологические защиты</text:p>
      <text:p text:style-name="P62">ТН - трансформатор напряжения</text:p>
      <text:p text:style-name="P62">ТО - техническое обслуживание</text:p>
      <text:p text:style-name="P62">ТОиР - техническое обслуживание и ремонт</text:p>
      <text:p text:style-name="P62">ТП - трансформаторная подстанция</text:p>
      <text:p text:style-name="P62">ТПиР - техническое перевооружение и реконструкция</text:p>
      <text:p text:style-name="P62">ТРГ - тиристорно-реакторная группа</text:p>
      <text:p text:style-name="P62">ТСН - трансформатор собственных нужд</text:p>
      <text:p text:style-name="P62">ТТ - трансформатор тока</text:p>
      <text:p text:style-name="P62">ТЭО - технико-экономическое обоснование </text:p>
      <text:p text:style-name="P62"><text:soft-page-break/>ТЭС – тепловая электростанция</text:p>
      <text:p text:style-name="P62">ТЭР - топливно-энергетические ресурсы</text:p>
      <text:p text:style-name="P62"/>
      <text:p text:style-name="P62">У</text:p>
      <text:p text:style-name="P62">УБП - устройство бесперебойного питания </text:p>
      <text:p text:style-name="P62">УД - узлы доступа </text:p>
      <text:p text:style-name="P62">УДЦБ – устройство охлаждения трансформатора блочное</text:p>
      <text:p text:style-name="P62">УЗИП - устройство защиты от импульсных перенапряжений</text:p>
      <text:p text:style-name="P62">УКВ - ультракороткие волны (радиоволны)</text:p>
      <text:p text:style-name="P62">УКРМ - установка компенсации реактивной мощности </text:p>
      <text:p text:style-name="P62">УПК - устройство продольной компенсации индуктивного сопротивления ЛЭП</text:p>
      <text:p text:style-name="P62">УПНКП - устройство преднамеренной неодновременной коммутации полюсов</text:p>
      <text:p text:style-name="P62">УРОВ - устройство резервирования при отказе выключателя</text:p>
      <text:p text:style-name="P62">УСО - устройство сопряжения с объектом</text:p>
      <text:p text:style-name="P62">УСПД - устройств сбора и передачи данных</text:p>
      <text:p text:style-name="P62">УУПК - управляемое устройство продольной компенсации сопротивления ЛЭП</text:p>
      <text:p text:style-name="P62">УФК - ультрафиолетовый контроль </text:p>
      <text:p text:style-name="P62">УШР - управляемый шунтирующий реактор</text:p>
      <text:p text:style-name="P62">УПА ТОиР - Управление производственными активами в части технического обслуживания и ремонтов</text:p>
      <text:p text:style-name="P62">УСО - устройство связи с объектом</text:p>
      <text:p text:style-name="P62"/>
      <text:p text:style-name="P62">Ф</text:p>
      <text:p text:style-name="P62">ФКУ - фильтрокомпенсирующие устройства </text:p>
      <text:p text:style-name="P62">ФСУ - фильтросимметрирующее устройство </text:p>
      <text:p text:style-name="P62"/>
      <text:p text:style-name="P62">Ц</text:p>
      <text:p text:style-name="P62">ЦП - центр питания (понижающая подстанция)</text:p>
      <text:p text:style-name="P62">ЦСОИ - центр сбора и обработки информации </text:p>
      <text:p text:style-name="P62">ЦТН - филиал ПАО «Россети» – Центр технического надзора </text:p>
      <text:p text:style-name="P62">ЦУС - центр управления сетями ЧР - частичный разряд </text:p>
      <text:p text:style-name="P62">ЦТАИ - цех тепловой автоматики и измерений</text:p>
      <text:p text:style-name="P62"/>
      <text:p text:style-name="P62">Ш</text:p>
      <text:p text:style-name="P62">ШМ – шинный мост</text:p>
      <text:p text:style-name="P62">ШР - шунтирующий реактор/ шкаф распределительный</text:p>
      <text:p text:style-name="P62">ШРОТ - шкаф распределительный оперативного постоянного тока </text:p>
      <text:p text:style-name="P62"/>
      <text:p text:style-name="P62">Щ</text:p>
      <text:p text:style-name="P62">ЩР щит распределительный</text:p>
      <text:p text:style-name="P62">ЩПТ - щит постоянного тока </text:p>
      <text:p text:style-name="P62">ЩСН - щит собственных нужд </text:p>
      <text:p text:style-name="P62"/>
      <text:p text:style-name="P62">Э</text:p>
      <text:p text:style-name="P62">ЭД - эксплуатационная документация</text:p>
      <text:p text:style-name="P62">ЭДО - электронный документооборот</text:p>
      <text:p text:style-name="P62">ЭМС - электромагнитная совместимость </text:p>
      <text:p text:style-name="P62">ЭСК - электросетевой комплекс</text:p>
      <text:p text:style-name="P62">ЭЦ - электроцех</text:p>
      <text:p text:style-name="P62">ЭКМ - электроконтактный манометр</text:p>
      <text:p text:style-name="P62"/>
      <text:p text:style-name="P62"><text:bookmark-start text:name="_Toc46743506"/></text:p>
      <text:list xml:id="list95116579586683" text:continue-numbering="true" text:style-name="WWNum4">
        <text:list-item>
          <text:list>
            <text:list-item>
              <text:h text:style-name="P92" text:outline-level="4"><text:bookmark-start text:name="_Toc54646397"/>Наименование закупаемой продукции<text:bookmark-end text:name="_Toc54646397"/><text:bookmark-end text:name="_Toc46743506"/></text:h>
            </text:list-item>
          </text:list>
        </text:list-item>
      </text:list>
      <text:p text:style-name="P78"><text:span text:style-name="T16">ОКПД2 </text:span><text:span text:style-name="T17">42</text:span><text:span text:style-name="T16">.</text:span><text:span text:style-name="T17">22</text:span><text:span text:style-name="T16">.</text:span><text:span text:style-name="T17">12</text:span><text:span text:style-name="T16">.</text:span><text:span text:style-name="T17">12</text:span><text:span text:style-name="T18">0</text:span><text:span text:style-name="T17">.</text:span><text:span text:style-name="T16"> </text:span><text:span text:style-name="T19">Выполнение </text:span><text:span text:style-name="T20">строительно-монтажных </text:span><text:span text:style-name="T21">работ </text:span><text:span text:style-name="T22">с разработкой рабочей документации по объекту реконструкции ПС 110 кВ Седанка с установкой шкафа защиты линии — 1 шт., трансформатора напряжения 35 кВ (ТН-35 кВ) — 1 шт. (ООО «Ренессанс Сити») на территории филиала АО «ДРСК» «Приморские электрические сети».</text:span></text:p>
      <text:list xml:id="list95115379403366" text:continue-numbering="true" text:style-name="WWNum4">
        <text:list-item>
          <text:list>
            <text:list-item>
              <text:h text:style-name="P91" text:outline-level="4"><text:bookmark-start text:name="_Toc46743507"/><text:bookmark-start text:name="_Toc54646398"/>Цель <text:bookmark-end text:name="_Toc46743507"/>выполнения работ<text:bookmark-end text:name="_Toc54646398"/></text:h>
            </text:list-item>
          </text:list>
        </text:list-item>
      </text:list>
      <text:p text:style-name="P73"><text:span text:style-name="T24">Выполнение </text:span><text:span text:style-name="T25">строительно-монтажных </text:span><text:span text:style-name="T26">работ </text:span><text:span text:style-name="T27">с разработкой рабочей документации по объекту реконструкции ПС 110 кВ Седанка с установкой шкафа защиты линии — 1 шт., трансформатора напряжения 35 кВ (ТН-35 кВ) — 1 шт. (ООО «Ренессанс Сити») на территории филиала АО «ДРСК» «Приморские электрические сети».</text:span></text:p>
      <text:p text:style-name="P80"/>
      <text:list xml:id="list95115873031542" text:continue-numbering="true" text:style-name="WWNum4">
        <text:list-item>
          <text:list>
            <text:list-item>
              <text:h text:style-name="P91" text:outline-level="4"><text:bookmark-start text:name="_Toc46743508"/><text:bookmark-start text:name="_Toc54646399"/>Существующее положение<text:bookmark-end text:name="_Toc46743508"/><text:bookmark-end text:name="_Toc54646399"/></text:h>
            </text:list-item>
          </text:list>
        </text:list-item>
      </text:list>
      <text:p text:style-name="P56"><text:span text:style-name="T14">1.4.1. </text:span><text:span text:style-name="T16"><text:s/></text:span><text:span text:style-name="T23">Выполнение </text:span><text:span text:style-name="T20">строительно-монтажных </text:span><text:span text:style-name="T21">работ </text:span><text:span text:style-name="T22">с разработкой рабочей документации по объекту реконструкции ПС 110 кВ Седанка с установкой шкафа защиты линии — 1 шт., трансформатора напряжения 35 кВ (ТН-35 кВ) — 1 шт. (ООО «Ренессанс Сити») на территории филиала АО «ДРСК» «Приморские электрические сети».</text:span></text:p>
      <text:p text:style-name="P81"><text:bookmark-start text:name="_Toc54646400"/></text:p>
      <text:h text:style-name="P84" text:outline-level="1">Таблица 1. Перечень объектов заказчика<text:bookmark-end text:name="_Toc54646400"/></text:h>
      <table:table table:name="Таблица1" table:style-name="Таблица1">
        <table:table-column table:style-name="Таблица1.A"/>
        <table:table-column table:style-name="Таблица1.B" table:number-columns-repeated="2"/>
        <table:table-row table:style-name="Таблица1.1">
          <table:table-cell table:style-name="Таблица1.A1" office:value-type="string">
            <text:p text:style-name="P48">№</text:p>
          </table:table-cell>
          <table:table-cell table:style-name="Таблица1.A1" table:number-rows-spanned="2" office:value-type="string">
            <text:p text:style-name="P49">Наименование объекта</text:p>
          </table:table-cell>
          <table:table-cell table:style-name="Таблица1.A1" table:number-rows-spanned="2" office:value-type="string">
            <text:p text:style-name="P49">Расположение объекта</text:p>
          </table:table-cell>
        </table:table-row>
        <table:table-row table:style-name="Таблица1.2">
          <table:table-cell table:style-name="Таблица1.A2" office:value-type="string">
            <text:p text:style-name="P48">п/п</text:p>
          </table:table-cell>
          <table:covered-table-cell/>
          <table:covered-table-cell/>
        </table:table-row>
        <table:table-row table:style-name="Таблица1.1">
          <table:table-cell table:style-name="Таблица1.A2" office:value-type="string">
            <text:p text:style-name="P51">1</text:p>
          </table:table-cell>
          <table:table-cell table:style-name="Таблица1.B3" office:value-type="string">
            <text:p text:style-name="P51">2</text:p>
          </table:table-cell>
          <table:table-cell table:style-name="Таблица1.B3" office:value-type="string">
            <text:p text:style-name="P51">3</text:p>
          </table:table-cell>
        </table:table-row>
        <table:table-row table:style-name="Таблица1.4">
          <table:table-cell table:style-name="Таблица1.A2" office:value-type="string">
            <text:p text:style-name="P49">1</text:p>
          </table:table-cell>
          <table:table-cell table:style-name="Таблица1.B3" office:value-type="string">
            <text:p text:style-name="P48">ПС <text:span text:style-name="T42">110 </text:span>кВ <text:span text:style-name="T99">Седанка</text:span></text:p>
          </table:table-cell>
          <table:table-cell table:style-name="Таблица1.B3" office:value-type="string">
            <text:p text:style-name="P50"><text:span text:style-name="T57">г. </text:span><text:span text:style-name="T99">Владивосток</text:span>, <text:span text:style-name="T57">ул</text:span>. <text:span text:style-name="T99">Айвазовского</text:span><text:span text:style-name="T57">, </text:span><text:span text:style-name="T99">16</text:span></text:p>
          </table:table-cell>
        </table:table-row>
      </table:table>
      <text:p text:style-name="P52"/>
      <text:list xml:id="list95114840074314" text:continue-numbering="true" text:style-name="WWNum4">
        <text:list-item>
          <text:list>
            <text:list-item>
              <text:h text:style-name="P94" text:outline-level="4"><text:bookmark-start text:name="_Toc46743509"/><text:bookmark-start text:name="_Toc54646401"/><text:bookmark-start text:name="_Hlk49857604"/>Информация в отношении исполнения договора, <text:bookmark-start text:name="_Hlk46492347"/>которая должна быть учтена при подготовке заявки <text:bookmark-end text:name="_Hlk46492347"/>(в том числе перечень ресурсов, услуг и документов, предоставляемых <text:span text:style-name="T6">заказчиком</text:span> на<text:span text:style-name="T6"> </text:span>этапе исполнения договора)<text:bookmark-end text:name="_Toc46743509"/><text:bookmark-end text:name="_Toc54646401"/><text:bookmark-end text:name="_Hlk49857604"/><text:span text:style-name="T6">:</text:span></text:h>
            </text:list-item>
          </text:list>
        </text:list-item>
      </text:list>
      <text:p text:style-name="P74"><text:bookmark-start text:name="_Hlk48209761"/>Основные характеристики проектируемого объекта: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1">Объект</text:p>
          </table:table-cell>
          <table:table-cell table:style-name="Таблица2.A1" office:value-type="string">
            <text:p text:style-name="P11">Оборудование, подлежащее <text:span text:style-name="T43">модернизации </text:span><text:s/><text:span text:style-name="T43">РЗА</text:span></text:p>
          </table:table-cell>
        </table:table-row>
        <table:table-row table:style-name="Таблица2.1">
          <table:table-cell table:style-name="Таблица2.A1" office:value-type="string">
            <text:p text:style-name="P8">ПС <text:span text:style-name="T51">110</text:span> кВ <text:span text:style-name="T99">Седанка</text:span></text:p>
          </table:table-cell>
          <table:table-cell table:style-name="Таблица2.A1" office:value-type="string">
            <text:p text:style-name="P17"><text:span text:style-name="T99">К</text:span>ВЛ <text:span text:style-name="T99">35</text:span> кВ, <text:span text:style-name="T99">ТН-35 кВ </text:span></text:p>
          </table:table-cell>
        </table:table-row>
        <table:table-row table:style-name="Таблица2.1">
          <table:table-cell table:style-name="Таблица2.A3" office:value-type="string">
            <text:p text:style-name="P8">Основные технические требования к выполнению <text:span text:style-name="T53">работ по разработке рабочей документации</text:span><text:span text:style-name="T37">.</text:span></text:p>
          </table:table-cell>
          <table:table-cell table:style-name="Таблица2.A3" office:value-type="string">
            <text:list xml:id="list618239509" text:style-name="WWNum16">
              <text:list-item>
                <text:p text:style-name="P97"><text:span text:style-name="T55">В качестве </text:span><text:span text:style-name="T57">устройств</text:span><text:span text:style-name="T104">а</text:span><text:span text:style-name="T57"> РЗА</text:span><text:span text:style-name="T51"> </text:span><text:span text:style-name="T99">К</text:span><text:span text:style-name="T51">ВЛ </text:span><text:span text:style-name="T99">35</text:span><text:span text:style-name="T51"> кВ</text:span><text:span text:style-name="T57"> на ПС </text:span><text:span text:style-name="T99">35</text:span><text:span text:style-name="T57"> кВ </text:span><text:span text:style-name="T99">Седанка </text:span><text:span text:style-name="T51">применить МП шкаф </text:span><text:span text:style-name="T57">с комплектами ступенчатых защит и АУВ</text:span><text:span text:style-name="T51"> <text:s/></text:span><text:span text:style-name="T57">типа ШЭ2607 </text:span><text:span text:style-name="T99">181</text:span><text:span text:style-name="T57"> (</text:span><text:span text:style-name="T99">1</text:span><text:span text:style-name="T57"> шт.) производства НПП «ЭКРА», в качестве </text:span><text:span text:style-name="T99">силового оборудования</text:span><text:span text:style-name="T57"> </text:span><text:span text:style-name="T99">применить ТН-35 кВ (1 шт.).</text:span></text:p>
                <text:p text:style-name="P98"><text:span text:style-name="T56">2. </text:span><text:span text:style-name="T52">В рабочей документации определить состав и объем основного и дополнительного оборудования, разработать </text:span><text:span text:style-name="T99">схему подключения силового оборудования ТН-35 кВ, </text:span><text:span text:style-name="T52">схемы привязки вновь устанавливаемого оборудования к существующим цепям РЗА, обеспечить включение вторичных цепей нов</text:span><text:span text:style-name="T104">ого</text:span><text:span text:style-name="T52"> устройств</text:span><text:span text:style-name="T104">а </text:span><text:span text:style-name="T99">РЗА, ТН-35 кВ</text:span><text:span text:style-name="T52"> в схемы существующих устройств РЗА (АУВ, ДЗШ, УРОВ, СОПТ, ЦС, РАС</text:span><text:span text:style-name="T86">)</text:span><text:span text:style-name="T52"> и силового оборудования. </text:span></text:p>
                <text:p text:style-name="P99"><text:span text:style-name="T87">3</text:span>. Шкаф нов<text:span text:style-name="T104">ого</text:span> устройств<text:span text:style-name="T104">а</text:span> РЗ<text:span text:style-name="T58">А</text:span> установить на ОПУ ПС 110 кВ в помещении релейных панелей. Место установки определить проектом. <text:span text:style-name="T99"><text:s/>ТН-35 </text:span><text:soft-page-break/><text:span text:style-name="T99">кВ установить на ОРУ. Место установки определить проектом.</text:span></text:p>
                <text:p text:style-name="P99"><text:span text:style-name="T87">4</text:span><text:span text:style-name="T54">.</text:span> Разработать решения по установке систем микроклимата в помещениях, в которых будут установлен<text:span text:style-name="T104">о</text:span> <text:span text:style-name="T104">новое у</text:span>стройств<text:span text:style-name="T104">о</text:span> РЗ<text:span text:style-name="T58">А</text:span>.</text:p>
                <text:p text:style-name="P99"><text:span text:style-name="T87">5</text:span>. <text:span text:style-name="T54">Питание токовых цепей нов</text:span><text:span text:style-name="T104">ого</text:span><text:span text:style-name="T54"> устройств</text:span><text:span text:style-name="T104">а</text:span><text:span text:style-name="T54"> </text:span><text:span text:style-name="T58">Р</text:span><text:span text:style-name="T54">ЗА определить проектом согласно первичной схеме ПС и требованиям к защитам.</text:span></text:p>
                <text:p text:style-name="P100"><text:span text:style-name="T87">6.</text:span> Выполнить расчет параметров (уставок) устройств<text:span text:style-name="T104">а</text:span> РЗ <text:span text:style-name="T104">К</text:span>ВЛ <text:span text:style-name="T104">35 </text:span>кВ <text:span text:style-name="T86">с оформлением на бланках завода - изготовителя</text:span>.</text:p>
                <text:p text:style-name="P100"><text:span text:style-name="T87">7</text:span>. Выполнить расчет трансформаторов тока согласно ГОСТ Р 58669-2019.6.11.</text:p>
                <text:p text:style-name="P100"><text:span text:style-name="T87">8</text:span>. При наличии ССПИ на объектах выполнить интеграцию вновь установленн<text:span text:style-name="T104">ого</text:span> <text:span text:style-name="T104">устройства</text:span> РЗА в существующую ССПИ.</text:p>
              </text:list-item>
            </text:list>
          </table:table-cell>
        </table:table-row>
        <table:table-row table:style-name="Таблица2.1">
          <table:table-cell table:style-name="Таблица2.A3" office:value-type="string">
            <text:p text:style-name="P8">ПС <text:span text:style-name="T43">110</text:span> кВ <text:span text:style-name="T100">Седанка</text:span></text:p>
          </table:table-cell>
          <table:table-cell table:style-name="Таблица2.A3" office:value-type="string">
            <text:p text:style-name="P15"><text:span text:style-name="T100">К</text:span>ВЛ <text:span text:style-name="T100">35</text:span> кВ — <text:span text:style-name="T100">1</text:span> шт., <text:span text:style-name="T101">ТН-35 кВ</text:span><text:span text:style-name="T59">— 1 шт.</text:span></text:p>
          </table:table-cell>
        </table:table-row>
        <table:table-row table:style-name="Таблица2.1">
          <table:table-cell table:style-name="Таблица2.A3" office:value-type="string">
            <text:p text:style-name="P10">Основные технические требования к выполнению <text:span text:style-name="T37">строительно-монтажных и пусконаладочных работ.</text:span></text:p>
          </table:table-cell>
          <table:table-cell table:style-name="Таблица2.A3" office:value-type="string">
            <text:p text:style-name="P16">1. <text:span text:style-name="T44">Согласно РД в</text:span> качестве устройс<text:span text:style-name="T80">тв</text:span><text:span text:style-name="T105">а</text:span><text:span text:style-name="T80"> </text:span>РЗА <text:span text:style-name="T79">ВЛ </text:span><text:span text:style-name="T100">35</text:span><text:span text:style-name="T79"> кВ <text:s/></text:span>применить шкаф <text:span text:style-name="T85">c комплект</text:span><text:span text:style-name="T100">ом</text:span><text:span text:style-name="T85"> ступенчатых защит</text:span> и АУВ <text:span text:style-name="T100">35 </text:span>кВ типа ШЭ 2607 <text:span text:style-name="T100">181</text:span> производства НПП «ЭКРА» - <text:span text:style-name="T100">1</text:span> шт., <text:span text:style-name="T79">в качестве </text:span><text:span text:style-name="T100">силового оборудования применить ТН-35 кВ</text:span><text:span text:style-name="T79"> - 1 шт.</text:span></text:p>
            <text:p text:style-name="P16"><text:span text:style-name="T88">2</text:span>. Выполнение строительно-монтажных и пусконаладочных работ на основании рабочей документации (РД).</text:p>
          </table:table-cell>
        </table:table-row>
      </table:table>
      <text:p text:style-name="P47">.</text:p>
      <text:p text:style-name="P76"/>
      <text:list xml:id="list95115117649796" text:continue-list="list95114840074314" text:style-name="WWNum4">
        <text:list-item>
          <text:list>
            <text:list-item>
              <text:h text:style-name="P91" text:outline-level="4"><text:bookmark-start text:name="_Toc50125126"/><text:bookmark-start text:name="_Toc54646402"/><text:bookmark-end text:name="_Hlk48209761"/>Иные требования и сведения общего характера<text:span text:style-name="T6"> </text:span><text:bookmark-end text:name="_Toc54646402"/></text:h>
            </text:list-item>
          </text:list>
        </text:list-item>
      </text:list>
      <text:h text:style-name="P95" text:outline-level="4">Подрядчик обязан во всех выпускаемых документах (локальные сметные расчёты, техническая документация, акты выполненных работ, сохранять единое наименование объекта.</text:h>
      <text:p text:style-name="P53"/>
      <text:list xml:id="list95115565565459" text:continue-numbering="true" text:style-name="WWNum4">
        <text:list-item>
          <text:h text:style-name="P86" text:outline-level="1"><text:bookmark-start text:name="_Toc51339693"/><text:bookmark-start text:name="_Toc54646403"/>Требования к продукции<text:bookmark-end text:name="_Toc51339693"/><text:bookmark-end text:name="_Toc54646403"/></text:h>
          <text:list>
            <text:list-item>
              <text:h text:style-name="P91" text:outline-level="4"><text:bookmark-start text:name="_Toc54646404"/>Требования к объемам и срокам <text:span text:style-name="T6">выполнения работ</text:span><text:bookmark-end text:name="_Toc54646404"/></text:h>
              <text:list>
                <text:list-item>
                  <text:h text:style-name="P90" text:outline-level="3"><text:bookmark-start text:name="_Toc54646405"/>Требования к видам и объемам работ<text:bookmark-end text:name="_Toc54646405"/></text:h>
                </text:list-item>
              </text:list>
            </text:list-item>
          </text:list>
        </text:list-item>
      </text:list>
      <text:h text:style-name="P85" text:outline-level="1"><text:bookmark-start text:name="_Toc54646406"/><text:bookmark-start text:name="_Toc51339695"/>Таблица 2. Перечень <text:bookmark-end text:name="_Toc51339695"/>и объем выполняемых работ<text:bookmark-end text:name="_Toc54646406"/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63">№</text:p>
            <text:p text:style-name="P63">п/п</text:p>
          </table:table-cell>
          <table:table-cell table:style-name="Таблица3.A1" office:value-type="string">
            <text:p text:style-name="P63">Наименование работ / этапа работ</text:p>
          </table:table-cell>
          <table:table-cell table:style-name="Таблица3.A1" office:value-type="string">
            <text:p text:style-name="P64">Перечень работ</text:p>
          </table:table-cell>
        </table:table-row>
        <table:table-row table:style-name="Таблица3.2">
          <table:table-cell table:style-name="Таблица3.A3" office:value-type="string">
            <text:list xml:id="list3968495229" text:style-name="WWNum11">
              <text:list-item>
                <text:p text:style-name="P96"/>
              </text:list-item>
            </text:list>
          </table:table-cell>
          <table:table-cell table:style-name="Таблица3.B3" office:value-type="string">
            <text:p text:style-name="P36">Выполнить <text:span text:style-name="T60">работы</text:span><text:span text:style-name="T61"> по разработке рабочей документации (РД).</text:span></text:p>
          </table:table-cell>
          <table:table-cell table:style-name="Таблица3.C3" office:value-type="string">
            <text:p text:style-name="P38">В объеме, достаточном для выполнения строительно-монтажных <text:span text:style-name="T62">и пусконаладочных работ.</text:span> РД разработать в соответствии с основными нормативно-техническими документами (НТД) (действующие редакции) (приложение №3 к настоящим техническим требованиям). <text:span text:style-name="T60">При выполнении работ в части реконструкции ПС необходимо учитывать <text:s/>требования приказа № 101 Минэнерго РФ, требования технической политики <text:s/>группы РусГидро 2020 к оснащению защитами ЛЭП 110 </text:span><text:soft-page-break/><text:span text:style-name="T60">кВ, силовых трансформатров 35 кВ и выше, СТО 56947007-29.240.10.248-2017 «Нормы технологического проектирования подстанций переменного тока с высшим напряжением 35-750 кВ». </text:span><text:span text:style-name="T63">Учесть необходимость интеграции в сеть РЗА ПЭС и выполнения синхронизации времени с сервером ПК «EKRASCADA». При разработке рабочей документации основные решения, тип и марку устройств РЗ</text:span><text:span text:style-name="T64">А</text:span><text:span text:style-name="T63"> согласовать с собственником объекта.</text:span></text:p>
          </table:table-cell>
        </table:table-row>
        <table:table-row table:style-name="Таблица3.2">
          <table:table-cell table:style-name="Таблица3.A3" office:value-type="string">
            <text:list xml:id="list95115083668845" text:continue-numbering="true" text:style-name="WWNum11">
              <text:list-item>
                <text:p text:style-name="P96"/>
              </text:list-item>
            </text:list>
          </table:table-cell>
          <table:table-cell table:style-name="Таблица3.B3" office:value-type="string">
            <text:p text:style-name="P35">Выполнить <text:span text:style-name="T45">строительно-монтажные работы </text:span><text:span text:style-name="T104">по </text:span><text:span text:style-name="T45">монтажу нового оборудования РЗА, </text:span><text:span text:style-name="T101">ТН-35 кВ</text:span><text:span text:style-name="T45"> на ПС 110 кВ </text:span><text:span text:style-name="T101">Седанка</text:span><text:span text:style-name="T46"> в рамках рабочей документации.</text:span></text:p>
          </table:table-cell>
          <table:table-cell table:style-name="Таблица3.C3" office:value-type="string">
            <text:p text:style-name="P39"><text:span text:style-name="T46">1. </text:span>Согласно РД <text:span text:style-name="T46">выполнить <text:s/></text:span><text:span text:style-name="T92">на ПС 110 кВ </text:span><text:span text:style-name="T101">Седанка</text:span><text:span text:style-name="T92">:</text:span></text:p>
            <text:p text:style-name="P39"><text:span text:style-name="T46">- выполнить монтаж нового оборудования РЗА </text:span><text:span text:style-name="T101">К</text:span><text:span text:style-name="T46">ВЛ </text:span><text:span text:style-name="T101">35</text:span><text:span text:style-name="T46"> кВ: </text:span><text:span text:style-name="T47">шкаф </text:span><text:span text:style-name="T46">ШЭ2607 </text:span><text:span text:style-name="T101">181</text:span><text:span text:style-name="T46"> — </text:span><text:span text:style-name="T101">1</text:span><text:span text:style-name="T46"> шт., </text:span><text:span text:style-name="T101">монтаж нового силового оборудования: ТН-35 кВ</text:span><text:span text:style-name="T46"> — </text:span><text:span text:style-name="T65">1</text:span><text:span text:style-name="T46"> шт.</text:span><text:span text:style-name="T76">;</text:span></text:p>
            <text:p text:style-name="P39"><text:span text:style-name="T89">- </text:span><text:span text:style-name="T92">в</text:span><text:span text:style-name="T89">ыполнить поставку дополнительного оборудования и материалов, необходимых для выполнения работ и ввода в работу оборудования, согласно спецификациям РД, за исключением шкаф</text:span><text:span text:style-name="T101">а</text:span><text:span text:style-name="T89"> РЗА </text:span><text:span text:style-name="T101">К</text:span><text:span text:style-name="T89">ВЛ </text:span><text:span text:style-name="T101">35</text:span><text:span text:style-name="T89"> кВ (ШЭ2607 </text:span><text:span text:style-name="T102">181</text:span><text:span text:style-name="T89"> — </text:span><text:span text:style-name="T101">1</text:span><text:span text:style-name="T89"> шт.), </text:span><text:span text:style-name="T101">силового оборудования (ТН-35 кВ), </text:span><text:span text:style-name="T89">передаваемых заказчиком в виде давальческого оборудования;</text:span></text:p>
            <text:p text:style-name="P39"><text:span text:style-name="T48">- </text:span><text:span text:style-name="T92">в</text:span><text:span text:style-name="T48">ыполнить монтаж </text:span><text:span text:style-name="T81">вторичных цепей и </text:span><text:span text:style-name="T48"><text:s/>дополнительного оборудования.</text:span></text:p>
          </table:table-cell>
        </table:table-row>
        <table:table-row table:style-name="Таблица3.4">
          <table:table-cell table:style-name="Таблица3.A4" office:value-type="string">
            <text:list xml:id="list95114762558374" text:continue-numbering="true" text:style-name="WWNum11">
              <text:list-item>
                <text:p text:style-name="P96"/>
              </text:list-item>
            </text:list>
          </table:table-cell>
          <table:table-cell table:style-name="Таблица3.B4" office:value-type="string">
            <text:p text:style-name="P37">Выполнить пусконаладочные работы установленного оборудования <text:span text:style-name="T102">(шкаф РЗА КВЛ 35 кВ, ТН-35 кВ)</text:span>, дополнительного оборудования и всех вторичных соединений в рамках <text:span text:style-name="T46">данн</text:span><text:span text:style-name="T101">ого</text:span><text:span text:style-name="T46"> титул</text:span><text:span text:style-name="T101">а</text:span><text:span text:style-name="T46"> </text:span><text:span text:style-name="T47">на </text:span><text:span text:style-name="T49">ПС 110 кВ </text:span><text:span text:style-name="T101">Седанка</text:span><text:span text:style-name="T46">.</text:span> </text:p>
          </table:table-cell>
          <table:table-cell table:style-name="Таблица3.C4" office:value-type="string">
            <text:p text:style-name="P37">Согласно РД</text:p>
            <text:p text:style-name="P37"/>
          </table:table-cell>
        </table:table-row>
        <table:table-row table:style-name="Таблица3.4">
          <table:table-cell table:style-name="Таблица3.A5" office:value-type="string">
            <text:list xml:id="list95116240712237" text:continue-numbering="true" text:style-name="WWNum11">
              <text:list-item>
                <text:p text:style-name="P96"/>
              </text:list-item>
            </text:list>
          </table:table-cell>
          <table:table-cell table:style-name="Таблица3.B5" office:value-type="string">
            <text:p text:style-name="P40">Выполнить корректировку исполнительной документации с учетом изменения расположения оборудования <text:span text:style-name="T49">на ПС 110 кВ </text:span><text:span text:style-name="T101">Седанка</text:span><text:span text:style-name="T49"> </text:span>.</text:p>
          </table:table-cell>
          <table:table-cell table:style-name="Таблица3.C5" office:value-type="string">
            <text:p text:style-name="P40">Согласно РД</text:p>
            <text:p text:style-name="P40"/>
          </table:table-cell>
        </table:table-row>
        <table:table-row table:style-name="Таблица3.4">
          <table:table-cell table:style-name="Таблица3.A6" office:value-type="string">
            <text:list xml:id="list95115475674353" text:continue-numbering="true" text:style-name="WWNum11">
              <text:list-item>
                <text:p text:style-name="P96"/>
              </text:list-item>
            </text:list>
          </table:table-cell>
          <table:table-cell table:style-name="Таблица3.B6" office:value-type="string">
            <text:p text:style-name="P42">Выполнить опробование устройств <text:span text:style-name="T46">РЗА</text:span> с действием на отключение силового оборудования <text:span text:style-name="T49">на ПС 110 кВ </text:span><text:span text:style-name="T102">Седанка.</text:span><text:span text:style-name="T50"> </text:span>Подготовку и ввод оборудования <text:span text:style-name="T66">производить п</text:span>о комплексн<text:span text:style-name="T49">ым</text:span> программ<text:span text:style-name="T49">ам</text:span>.</text:p>
          </table:table-cell>
          <table:table-cell table:style-name="Таблица3.C6" office:value-type="string">
            <text:p text:style-name="P40">Согласно РД</text:p>
          </table:table-cell>
        </table:table-row>
        <table:table-row table:style-name="Таблица3.4">
          <table:table-cell table:style-name="Таблица3.A7" office:value-type="string">
            <text:list xml:id="list95115064487036" text:continue-numbering="true" text:style-name="WWNum11">
              <text:list-item>
                <text:p text:style-name="P96"/>
              </text:list-item>
            </text:list>
          </table:table-cell>
          <table:table-cell table:style-name="Таблица3.B7" office:value-type="string">
            <text:p text:style-name="P41">Все работы выполнить в один этап согласно разработанного подрядчиком проекта производства работ и графика выполнения работ <text:span text:style-name="T49">на ПС 110 кВ </text:span><text:span text:style-name="T102">Седанка</text:span></text:p>
          </table:table-cell>
          <table:table-cell table:style-name="Таблица3.C7" office:value-type="string">
            <text:p text:style-name="P40">Согласно РД</text:p>
            <text:p text:style-name="P40"/>
          </table:table-cell>
        </table:table-row>
      </table:table>
      <text:list xml:id="list95115728443124" text:continue-list="list95115565565459" text:style-name="WWNum4">
        <text:list-item>
          <text:list>
            <text:list-item>
              <text:list>
                <text:list-item>
                  <text:h text:style-name="P90" text:outline-level="3"><text:bookmark-start text:name="_Toc51339696"/><text:bookmark-start text:name="_Toc54646407"/>Требования <text:bookmark-end text:name="_Toc51339696"/>к срокам выполнения работ<text:bookmark-end text:name="_Toc54646407"/></text:h>
                </text:list-item>
              </text:list>
            </text:list-item>
          </text:list>
        </text:list-item>
      </text:list>
      <text:h text:style-name="P84" text:outline-level="1"><text:bookmark-start text:name="_Toc54646408"/><text:bookmark-start text:name="_Toc51339697"/><text:bookmark-start text:name="_Toc50125127"/><text:bookmark-end text:name="_Toc50125126"/>Таблица <text:span text:style-name="T6">3</text:span>. <text:bookmark-start text:name="_Hlk50465284"/>Требования по срокам <text:bookmark-end text:name="_Toc51339697"/><text:bookmark-end text:name="_Toc50125127"/><text:bookmark-end text:name="_Hlk50465284"/><text:span text:style-name="T6">выполнения работ</text:span><text:bookmark-end text:name="_Toc54646408"/></text:h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 table:style-name="Таблица4.1">
          <table:table-cell table:style-name="Таблица4.A1" office:value-type="string">
            <text:p text:style-name="P34">№ п/п</text:p>
          </table:table-cell>
          <table:table-cell table:style-name="Таблица4.A1" office:value-type="string">
            <text:p text:style-name="P34">Наименование работ/ этапа работ</text:p>
          </table:table-cell>
          <table:table-cell table:style-name="Таблица4.C1" office:value-type="string">
            <text:p text:style-name="P34">Требования к началу срока выполнения работ/ <text:soft-page-break/>этапа работ</text:p>
          </table:table-cell>
          <table:table-cell table:style-name="Таблица4.D1" office:value-type="string">
            <text:p text:style-name="P34">Требования к окончанию срока выполнения работ / этапа работ</text:p>
          </table:table-cell>
        </table:table-row>
        <table:table-row table:style-name="Таблица4.2">
          <table:table-cell table:style-name="Таблица4.A2" office:value-type="string">
            <text:p text:style-name="P44">1</text:p>
          </table:table-cell>
          <table:table-cell table:style-name="Таблица4.A2" office:value-type="string">
            <text:p text:style-name="P44">2</text:p>
          </table:table-cell>
          <table:table-cell table:style-name="Таблица4.C2" office:value-type="string">
            <text:p text:style-name="P75">3</text:p>
          </table:table-cell>
          <table:table-cell table:style-name="Таблица4.D2" office:value-type="string">
            <text:p text:style-name="P75">4</text:p>
          </table:table-cell>
        </table:table-row>
        <table:table-row table:style-name="Таблица4.1">
          <table:table-cell table:style-name="Таблица4.A3" office:value-type="string">
            <text:p text:style-name="P32"><text:span text:style-name="T7">1</text:span><text:span text:style-name="T29">.</text:span></text:p>
          </table:table-cell>
          <table:table-cell table:style-name="Таблица4.B3" office:value-type="string">
            <text:p text:style-name="P71"><text:span text:style-name="T38">Выполнение </text:span><text:span text:style-name="T39">строительно-монтажных </text:span><text:span text:style-name="T40">работ </text:span><text:span text:style-name="T41">с разработкой рабочей документации по объекту реконструкции ПС 110 кВ Седанка с установкой шкафа защиты линии — 1 шт., трансформатора напряжения 35 кВ (ТН-35 кВ) — 1 шт. (ООО «Ренессанс Сити») на территории филиала АО «ДРСК» «Приморские электрические сети».</text:span></text:p>
          </table:table-cell>
          <table:table-cell table:style-name="Таблица4.C3" office:value-type="string">
            <text:p text:style-name="P34">с даты заключения договора</text:p>
          </table:table-cell>
          <table:table-cell table:style-name="Таблица4.D3" office:value-type="string">
            <text:p text:style-name="P57">1. <text:span text:style-name="T77">Разработка </text:span><text:span text:style-name="T78">рабочей документации:</text:span><text:span text:style-name="T77"> </text:span><text:span text:style-name="T93">30</text:span><text:span text:style-name="T77"> дней с даты заключения договора.</text:span></text:p>
            <text:p text:style-name="P58">2. <text:span text:style-name="T78">Выполнение строительно-монтажных, пусконаладочных работ:</text:span> <text:span text:style-name="T93">180 дней с даты заключения договора.</text:span></text:p>
            <text:p text:style-name="P58"/>
          </table:table-cell>
        </table:table-row>
      </table:table>
      <text:list xml:id="list95116254147867" text:continue-numbering="true" text:style-name="WWNum4">
        <text:list-item>
          <text:list>
            <text:list-item>
              <text:h text:style-name="P93" text:outline-level="4"><text:bookmark-start text:name="_Toc51339698"/><text:bookmark-start text:name="_Toc54646410"/>Требования к <text:span text:style-name="T6">качеству работ</text:span></text:h>
            </text:list-item>
          </text:list>
        </text:list-item>
      </text:list>
      <text:h text:style-name="P84" text:outline-level="1">Таблица<text:span text:style-name="T6"> 4</text:span>. Требования к <text:bookmark-end text:name="_Toc51339698"/><text:span text:style-name="T6">качеству работ</text:span><text:bookmark-end text:name="_Toc54646410"/> </text:h>
      <text:p text:style-name="P45">Наименование работ/этапа работ:</text:p>
      <text:p text:style-name="P33"><text:span text:style-name="T28">поз. № 2 табл 2: </text:span><text:span text:style-name="T33">Выполнение </text:span><text:span text:style-name="T34">строительно-монтажных </text:span><text:span text:style-name="T35">работ </text:span><text:span text:style-name="T36">с разработкой рабочей документации по объекту реконструкции ПС 110 кВ Седанка с установкой шкафа защиты линии — 1 шт., трансформатора напряжения 35 кВ (ТН-35 кВ) — 1 шт. (ООО «Ренессанс Сити») на территории филиала АО «ДРСК» «Приморские электрические сети».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 table:style-name="Таблица5.1">
          <table:table-cell table:style-name="Таблица5.A1" office:value-type="string">
            <text:p text:style-name="P22">№ п/п</text:p>
          </table:table-cell>
          <table:table-cell table:style-name="Таблица5.B1" office:value-type="string">
            <text:p text:style-name="P22">Наименование параметра</text:p>
          </table:table-cell>
          <table:table-cell table:style-name="Таблица5.B1" office:value-type="string">
            <text:p text:style-name="P22">Требование заказчика</text:p>
          </table:table-cell>
          <table:table-cell table:style-name="Таблица5.A1" office:value-type="string">
            <text:p text:style-name="P22">Подтверждение участником соответствия в виде</text:p>
            <text:p text:style-name="P22">согласия с требованием</text:p>
          </table:table-cell>
        </table:table-row>
        <table:table-row table:style-name="Таблица5.2">
          <table:table-cell table:style-name="Таблица5.A1" office:value-type="string">
            <text:p text:style-name="P19">1</text:p>
          </table:table-cell>
          <table:table-cell table:style-name="Таблица5.B1" office:value-type="string">
            <text:p text:style-name="P23">2</text:p>
          </table:table-cell>
          <table:table-cell table:style-name="Таблица5.B1" office:value-type="string">
            <text:p text:style-name="P23">3</text:p>
          </table:table-cell>
          <table:table-cell table:style-name="Таблица5.B1" office:value-type="string">
            <text:p text:style-name="P23">4</text:p>
          </table:table-cell>
        </table:table-row>
        <table:table-row table:style-name="Таблица5.3">
          <table:table-cell table:style-name="Таблица5.A1" office:value-type="string">
            <text:p text:style-name="P20">2.1.</text:p>
          </table:table-cell>
          <table:table-cell table:style-name="Таблица5.B3" office:value-type="string">
            <text:p text:style-name="P72"><text:span text:style-name="T38">Выполнение </text:span><text:span text:style-name="T39">строительно-монтажных </text:span><text:span text:style-name="T40">работ </text:span><text:span text:style-name="T41">с разработкой рабочей документации по объекту реконструкции ПС 110 кВ Седанка с установкой шкафа защиты линии — 1 шт., трансформатора напряжения 35 кВ (ТН-35 кВ) — 1 шт. (ООО «Ренессанс Сити») на территории филиала АО «ДРСК» «Приморские</text:span><text:span text:style-name="T95"> </text:span><text:span text:style-name="T41">электрические сети».</text:span></text:p>
            <text:p text:style-name="P55"/>
            <text:p text:style-name="P82"><text:soft-page-break/></text:p>
          </table:table-cell>
          <table:table-cell table:style-name="Таблица5.C3" office:value-type="string">
            <text:p text:style-name="P6">1. Провести предпроектное обследование и разработать рабочую документацию (РД): решения <text:s/>по <text:span text:style-name="T103">ТН-35 кВ, </text:span>РЗ<text:span text:style-name="T75">А</text:span> <text:span text:style-name="T70">(</text:span><text:span text:style-name="T75">защит</text:span><text:span text:style-name="T91">ы</text:span><text:span text:style-name="T75"> и АУВ</text:span><text:span text:style-name="T91">)</text:span><text:span text:style-name="T75">, </text:span><text:span text:style-name="T91">ОМП, ССПИ</text:span><text:span text:style-name="T69"> </text:span><text:span text:style-name="T68">К</text:span><text:span text:style-name="T67">ВЛ </text:span><text:span text:style-name="T68">35</text:span><text:span text:style-name="T67"> кВ на ПС 110 кВ </text:span><text:span text:style-name="T68">Седанка</text:span><text:span text:style-name="T67">. </text:span>Определить состав основного и дополнительного оборудования, разработать <text:span text:style-name="T103">схему подключения силового оборудования ТН-35 кВ, </text:span>схемы привязки вновь устанавливаемого оборудования <text:span text:style-name="T103">ТН-35 кВ, РЗА КВЛ 35 кВ </text:span>к существующ<text:span text:style-name="T71">и</text:span>м <text:span text:style-name="T71">вторичным цепям с</text:span><text:span text:style-name="T72">илов</text:span><text:span text:style-name="T71">ого</text:span> оборудовани<text:span text:style-name="T71">я</text:span>, <text:span text:style-name="T71">панел</text:span><text:span text:style-name="T75">ям</text:span><text:span text:style-name="T71"> управления,</text:span><text:span text:style-name="T72"> СОПТ, </text:span><text:span text:style-name="T75">ДЗШ, УРОВ, </text:span><text:span text:style-name="T72">ЦС, РАС, </text:span><text:span text:style-name="T90">ССПИ</text:span><text:span text:style-name="T72">. </text:span><text:span text:style-name="T73">Место установки </text:span><text:span text:style-name="T103">ТН-35 кВ на ОРУ определить проектом, место установки </text:span><text:span text:style-name="T73">шкаф</text:span><text:span text:style-name="T103">а</text:span><text:span text:style-name="T73"> РЗ</text:span><text:span text:style-name="T75">А</text:span><text:span text:style-name="T73"> в ОПУ определить проектом. </text:span><text:span text:style-name="T74">Выполнить расчет параметров (уставок) устройств</text:span><text:span text:style-name="T105">а</text:span><text:span text:style-name="T74"> РЗА </text:span><text:span text:style-name="T105">К</text:span><text:span text:style-name="T74">ВЛ </text:span><text:span text:style-name="T75">35</text:span><text:span text:style-name="T74"> кВ.</text:span><text:span text:style-name="T73"> </text:span><text:span text:style-name="T71">Выполнить расчет трансформаторов тока согласно ГОСТ Р 58669-2019. Выполнить интеграцию в сеть РЗА ПЭС и синхронизацию времени с сервером ПК «EKRSCADA», подключение к регистратору аварийных событий (РАС). </text:span></text:p>
            <text:p text:style-name="P7">2. Выполнить СМР и ПНР <text:s/><text:span text:style-name="T103">ТН-35 кВ, </text:span>шкаф<text:span text:style-name="T103">а</text:span> РЗА <text:span text:style-name="T103">К</text:span><text:span text:style-name="T84">ВЛ </text:span><text:span text:style-name="T103">35</text:span><text:span text:style-name="T84"> кВ на ПС 110 кВ </text:span><text:span text:style-name="T103">Седанка</text:span><text:span text:style-name="T84"> </text:span>в соответствии с <text:s/>рабочей документацией <text:s/>и нормативными документами: установка (монтаж) <text:s/><text:span text:style-name="T103">ТН-35 кВ, </text:span><text:span text:style-name="T91">нов</text:span><text:span text:style-name="T103">ого</text:span><text:span text:style-name="T91"> </text:span>шкаф<text:span text:style-name="T103">а</text:span> РЗА, прокладка, <text:span text:style-name="T82">разводка, </text:span>подключение <text:span text:style-name="T103">силовых цепей ТН-35 кВ, </text:span>всех вторичных цепей, необходимых для функционирования <text:span text:style-name="T103">ТН-35 кВ, </text:span>шкаф<text:span text:style-name="T103">а РЗА</text:span>, <text:span text:style-name="T83">пусконаладочные работы установленного оборудования, дополнительного оборудования в рамках данного титула, опробование устройств РЗА с действием на коммутационные </text:span><text:soft-page-break/><text:span text:style-name="T83">аппараты, опробование рабочим током и напряжением, подготовку и ввод оборудования по комплексной программе.</text:span></text:p>
            <text:p text:style-name="P5"><text:span text:style-name="T84">3</text:span>. Работы по Объекту подлежат выполнению в строгом соответствии с указаниями представителей технического надзора требованиями технической и эксплуатационной документации заводов-изготовителей поставляемой продукции и требованиями Применимого права, разграниченного обязательными к исполнению нормативными правовыми актами органов государственной власти Российской Федерации и местного самоуправления, а также строительными нормами и правилами (СНиП), методической документацией в строительстве (МДС), руководящими документами (РД), сводами правил по проектированию и строительству (СП), техническими регламентами, национальными стандартами (ГОСТ Р), а также другими действующими правилами и инструкциями, в том числе:</text:p>
            <text:p text:style-name="P27">- ПУЭ (действующее издание);</text:p>
            <text:p text:style-name="P27">- ПТЭЭП (действующее издание);</text:p>
            <text:p text:style-name="P27">- Приказ № 555 Минэнерго России «Об утверждении Правил технического обслуживания устройств и комплексов релейной защиты и автоматики, и внесение изменений в требования к обеспечению надежности электроэнергетических систем, надежности и безопасности объектов электроэнергетики и энергопринимающих установок «Правила организации технического обслуживания и ремонта объектов электроэнергетики», утвержденные приказом Минэнерго России от 25 октября 2017 г. №1013.</text:p>
            <text:p text:style-name="P27">- СП 68.13330.2017 Приемка в эксплуатацию законченных строительством объектов. Основные положения. Актуализированная редакция СНиП 3.01.04-87;</text:p>
            <text:p text:style-name="P27">- СП 76.13330.2016 «Электротехнические устройства»; </text:p>
            <text:p text:style-name="P27">- РД–11-02-2006 «Требования к исполнительной документации»;</text:p>
            <text:p text:style-name="P27">- РД–11-05-2007 «Порядок ведения общего журнала работ»;</text:p>
            <text:p text:style-name="P27">- И 1.13-07 «Инструкция по оформлению приемо-сдаточной документации по электромонтажным работам»;</text:p>
            <text:p text:style-name="P27">- Постановление Правительства Российской Федерации от 21 июня 2010 г. № 468 «О порядке проведения строительного контроля при осуществлении строительства, реконструкции и капитального ремонта объектов капитального строительства»;</text:p>
            <text:p text:style-name="P27">- Правила по охране труда при эксплуатации электроустановок, утвержденных приказом Министерства труда и социальной защиты РФ от 15 декабря 2020 № 903 н;</text:p>
            <text:p text:style-name="P27">- СНиП 12-03-2001 «Безопасность труда в строительстве», часть 1 «Общие требования»; <text:s/></text:p>
            <text:p text:style-name="P27">- ГОСТ 12.3.032-84 ССБТ «Работы электромонтажные. Общие требования безопасности»;</text:p>
            <text:p text:style-name="P27">- Правила пожарной безопасности; </text:p>
            <text:p text:style-name="P5"><text:soft-page-break/><text:span text:style-name="T84">4</text:span>. Строительно-монтажные и пусконаладочные работы выполняются согласно ППР (проекта производства работ) и графика производства работ. ППР и график производства работ разрабатываются Подрядчиком и до предполагаемого начала работ предоставляются для согласования Заказчику. Режим выполнения работ – по согласованному с Заказчиком не менее чем за 10 дней до начала работ графику.</text:p>
            <text:p text:style-name="P4"><text:span text:style-name="T13">5</text:span><text:span text:style-name="T7">.</text:span><text:span text:style-name="T8"> </text:span><text:span text:style-name="T7">До начала работ оформить двусторонний Акт готовности объекта к выполнению работ и предоставить его на утверждение Заказчику. Заблаговременно представить Заказчику списки персонала (транспорта и строительной техники) для оформления пропусков на проход (проезд) на территорию объекта. Обеспечить в установленном у Заказчика порядке оформление наряд-допуска на производство работ. Работы выполнять при наличии уведомления о начале производства работ.</text:span></text:p>
            <text:p text:style-name="P5"><text:span text:style-name="T84">6</text:span>. Всю необходимую исходно-разрешительную документацию для выполнения строительно-монтажных работ, Подрядчик получает самостоятельно. Для выполнения работ и оформления соответствующих документов Подрядчику оформляется доверенность для предоставления интересов от лица Заказчика</text:p>
            <text:p text:style-name="P5"><text:span text:style-name="T84">7</text:span>. Подрядчик самостоятельно получает от лица Заказчика все необходимые согласования для возможности производства работ, в т.ч. согласование возможности производства работ с третьими лицами. Все затраты на получение необходимых согласований и компенсационных выплат входят в общую стоимость объекта.</text:p>
            <text:p text:style-name="P21"><text:span text:style-name="T13">8</text:span><text:span text:style-name="T7">. </text:span><text:span text:style-name="T10">Поставка необходимы материалов (кабелей, </text:span><text:span text:style-name="T11">автоматических выключателей</text:span><text:span text:style-name="T10"> и пр.) осуществляется Подрядчиком самостоятельно </text:span><text:span text:style-name="T12">согласно спецификаций рабочей документации</text:span><text:span text:style-name="T10">, за исключением давальческого оборудования</text:span><text:span text:style-name="T9">.</text:span><text:span text:style-name="T7"> </text:span></text:p>
          </table:table-cell>
          <table:table-cell table:style-name="Таблица5.D3" office:value-type="string">
            <text:p text:style-name="P24">Согласие с требованием</text:p>
          </table:table-cell>
        </table:table-row>
        <table:table-row table:style-name="Таблица5.4">
          <table:table-cell table:style-name="Таблица5.A1" office:value-type="string">
            <text:p text:style-name="P18">3.</text:p>
          </table:table-cell>
          <table:table-cell table:style-name="Таблица5.B1" table:number-columns-spanned="2" office:value-type="string">
            <text:p text:style-name="P26">Особые условия</text:p>
          </table:table-cell>
          <table:covered-table-cell/>
          <table:table-cell table:style-name="Таблица5.D4" office:value-type="string">
            <text:p text:style-name="P23">-//-</text:p>
          </table:table-cell>
        </table:table-row>
        <table:table-row table:style-name="Таблица5.5">
          <table:table-cell table:style-name="Таблица5.A1" office:value-type="string">
            <text:p text:style-name="P18">3.1.</text:p>
          </table:table-cell>
          <table:table-cell table:style-name="Таблица5.B5" office:value-type="string">
            <text:p text:style-name="P25"/>
          </table:table-cell>
          <table:table-cell table:style-name="Таблица5.C5" office:value-type="string">
            <text:p text:style-name="P3"><text:span text:style-name="T7">1. В проекте организации строительства разработать технические решения, последовательность и технологии работ, связанных с обеспечением бесперебойного снабжения потребителей электроэнергией на время реконструкции </text:span><text:span text:style-name="T15">(расширения)</text:span><text:span text:style-name="T7"> объекта.</text:span></text:p>
            <text:p text:style-name="P5">2. Противопожарные мероприятия выполнить в соответствии с действующими правилами пожарной безопасности для энергетических объектов. </text:p>
            <text:p text:style-name="P2"><text:span text:style-name="T30">3. Подрядчик в день завершения работ, указанный в календарном плане, направляет в АО «ДРСК» Акт сдачи-приемки выполненных работ с приложением 4 (четырех) экземпляров ПСД в бумажном виде и 1 экземпляр в электронном виде (на </text:span><text:span text:style-name="T29">CD</text:span><text:span text:style-name="T30">).</text:span></text:p>
            <text:p text:style-name="P5">4. Использование форматов при передаче документации в электронном виде:</text:p>
            <table:table table:name="Таблица6" table:style-name="Таблица6">
              <table:table-column table:style-name="Таблица6.A"/>
              <table:table-column table:style-name="Таблица6.B"/>
              <table:table-column table:style-name="Таблица6.C"/>
              <table:table-row table:style-name="Таблица6.1">
                <table:table-cell table:style-name="Таблица6.A1" office:value-type="string">
                  <text:p text:style-name="P12">Вид документа</text:p>
                </table:table-cell>
                <table:table-cell table:style-name="Таблица6.A1" office:value-type="string">
                  <text:p text:style-name="P12">Используемое приложение</text:p>
                </table:table-cell>
                <table:table-cell table:style-name="Таблица6.A1" office:value-type="string">
                  <text:p text:style-name="P12">Формат</text:p>
                </table:table-cell>
              </table:table-row>
              <table:table-row table:style-name="Таблица6.2">
                <table:table-cell table:style-name="Таблица6.A1" office:value-type="string">
                  <text:p text:style-name="P9">Текстовая часть, описания</text:p>
                </table:table-cell>
                <table:table-cell table:style-name="Таблица6.A1" office:value-type="string">
                  <text:p text:style-name="P14"><text:span text:style-name="T29">MS Word <text:s text:c="2"/></text:span><text:span text:style-name="T7">и</text:span></text:p>
                  <text:p text:style-name="P13"><text:soft-page-break/>Adobe Acrobat</text:p>
                </table:table-cell>
                <table:table-cell table:style-name="Таблица6.A1" office:value-type="string">
                  <text:p text:style-name="P13">.doc</text:p>
                  <text:p text:style-name="P13">.pdf</text:p>
                </table:table-cell>
              </table:table-row>
              <table:table-row table:style-name="Таблица6.3">
                <table:table-cell table:style-name="Таблица6.A1" office:value-type="string">
                  <text:p text:style-name="P9">Таблицы</text:p>
                </table:table-cell>
                <table:table-cell table:style-name="Таблица6.A1" office:value-type="string">
                  <text:p text:style-name="P14"><text:span text:style-name="T29">MS Excel <text:s text:c="3"/></text:span><text:span text:style-name="T7">и</text:span></text:p>
                  <text:p text:style-name="P13">Adobe Acrobat</text:p>
                </table:table-cell>
                <table:table-cell table:style-name="Таблица6.A1" office:value-type="string">
                  <text:p text:style-name="P13">.xls</text:p>
                  <text:p text:style-name="P13">.pdf</text:p>
                </table:table-cell>
              </table:table-row>
              <table:table-row table:style-name="Таблица6.4">
                <table:table-cell table:style-name="Таблица6.A1" office:value-type="string">
                  <text:p text:style-name="P9">Базы данных</text:p>
                </table:table-cell>
                <table:table-cell table:style-name="Таблица6.A1" office:value-type="string">
                  <text:p text:style-name="P14"><text:span text:style-name="T29">MS Excel <text:s text:c="2"/></text:span><text:span text:style-name="T7">и</text:span></text:p>
                  <text:p text:style-name="P13">Adobe Acrobat</text:p>
                </table:table-cell>
                <table:table-cell table:style-name="Таблица6.A1" office:value-type="string">
                  <text:p text:style-name="P13">.xls</text:p>
                  <text:p text:style-name="P13">.pdf</text:p>
                </table:table-cell>
              </table:table-row>
              <table:table-row table:style-name="Таблица6.5">
                <table:table-cell table:style-name="Таблица6.A1" office:value-type="string">
                  <text:p text:style-name="P9">Планы, графики</text:p>
                </table:table-cell>
                <table:table-cell table:style-name="Таблица6.A1" office:value-type="string">
                  <text:p text:style-name="P14"><text:span text:style-name="T29">MS Project <text:s text:c="3"/></text:span><text:span text:style-name="T7">и</text:span></text:p>
                  <text:p text:style-name="P13">MS Excel</text:p>
                </table:table-cell>
                <table:table-cell table:style-name="Таблица6.A1" office:value-type="string">
                  <text:p text:style-name="P13">.mpp</text:p>
                  <text:p text:style-name="P13">.xls</text:p>
                </table:table-cell>
              </table:table-row>
              <table:table-row table:style-name="Таблица6.6">
                <table:table-cell table:style-name="Таблица6.A1" office:value-type="string">
                  <text:p text:style-name="P9">Чертежи</text:p>
                </table:table-cell>
                <table:table-cell table:style-name="Таблица6.A1" office:value-type="string">
                  <text:p text:style-name="P14"><text:span text:style-name="T29">AutoCAD</text:span><text:span text:style-name="T7"> <text:s text:c="3"/>и</text:span></text:p>
                  <text:p text:style-name="P13">Adobe Acrobat</text:p>
                </table:table-cell>
                <table:table-cell table:style-name="Таблица6.A1" office:value-type="string">
                  <text:p text:style-name="P13">.dwg</text:p>
                  <text:p text:style-name="P13">.pdf</text:p>
                </table:table-cell>
              </table:table-row>
              <table:table-row table:style-name="Таблица6.7">
                <table:table-cell table:style-name="Таблица6.A1" office:value-type="string">
                  <text:p text:style-name="P9">Графический материал</text:p>
                </table:table-cell>
                <table:table-cell table:style-name="Таблица6.A1" office:value-type="string">
                  <text:p text:style-name="P14"><text:span text:style-name="T29">MS Photo Editor <text:s text:c="3"/></text:span><text:span text:style-name="T7">и</text:span></text:p>
                  <text:p text:style-name="P13">Adobe Acrobat</text:p>
                </table:table-cell>
                <table:table-cell table:style-name="Таблица6.A1" office:value-type="string">
                  <text:p text:style-name="P13">.jpg</text:p>
                  <text:p text:style-name="P13">.pdf</text:p>
                </table:table-cell>
              </table:table-row>
              <table:table-row table:style-name="Таблица6.8">
                <table:table-cell table:style-name="Таблица6.A1" office:value-type="string">
                  <text:p text:style-name="P9">Электронный архив</text:p>
                </table:table-cell>
                <table:table-cell table:style-name="Таблица6.A1" office:value-type="string">
                  <text:p text:style-name="P13">WinRar</text:p>
                </table:table-cell>
                <table:table-cell table:style-name="Таблица6.A1" office:value-type="string">
                  <text:p text:style-name="P14"><text:span text:style-name="T29">.rar</text:span><text:span text:style-name="T7"> *</text:span></text:p>
                </table:table-cell>
              </table:table-row>
              <table:table-row table:style-name="Таблица6.9">
                <table:table-cell table:style-name="Таблица6.A1" office:value-type="string">
                  <text:p text:style-name="P9">Сметная документация</text:p>
                </table:table-cell>
                <table:table-cell table:style-name="Таблица6.A1" office:value-type="string">
                  <text:p text:style-name="P14"><text:span text:style-name="T29">MS</text:span><text:span text:style-name="T7"> </text:span><text:span text:style-name="T29">Excel</text:span><text:span text:style-name="T7"> и в формате программы «ГРАНД СМЕТА», позволяющем вести накопительные ведомости по локальным сметам.</text:span></text:p>
                </table:table-cell>
                <table:table-cell table:style-name="Таблица6.A1" office:value-type="string">
                  <text:p text:style-name="P14"><text:span text:style-name="T7">.</text:span><text:span text:style-name="T29">xls</text:span></text:p>
                  <text:p text:style-name="P14"><text:span text:style-name="T7">.</text:span><text:span text:style-name="T29">gsf</text:span></text:p>
                </table:table-cell>
              </table:table-row>
            </table:table>
            <text:p text:style-name="P5"/>
          </table:table-cell>
          <table:table-cell table:style-name="Таблица5.D5" office:value-type="string">
            <text:p text:style-name="P24">Согласие с требованием</text:p>
          </table:table-cell>
        </table:table-row>
      </table:table>
      <text:list xml:id="list95116550468797" text:continue-numbering="true" text:style-name="WWNum4">
        <text:list-header>
          <text:h text:style-name="P88" text:outline-level="1"/>
        </text:list-header>
      </text:list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2" svg:font-family="'Times New Roman'" style:font-adornments="Обычный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Segoe UI" svg:font-family="'Segoe U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alibri Light (Заголовки)" svg:font-family="'Calibri Light (Заголовки)'" style:font-family-generic="system" style:font-pitch="variable"/>
    <style:font-face style:name="Courier New1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ru" fo:country="RU" style:letter-kerning="fals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fo:font-size="14pt" style:font-size-asian="14pt" style:font-size-complex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ohit Devanagari1" style:font-family-complex="'Lohit Devanagari'" style:language-complex="zxx" style:country-complex="none"/>
    </style:style>
    <style:style style:name="Heading_20_1" style:display-name="Heading 1" style:family="paragraph" style:parent-style-name="Heading_20_3" style:next-style-name="Standard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style:auto-update="true" style:default-outline-level="3" style:list-style-name="WWNum4" style:class="text">
      <style:paragraph-properties fo:margin-left="1cm" fo:margin-right="0cm" fo:text-indent="-1cm" style:auto-text-indent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next-style-name="Standard" style:default-outline-level="2" style:class="text"/>
    <style:style style:name="Heading_20_4" style:display-name="Heading 4" style:family="paragraph" style:parent-style-name="Heading_20_3" style:next-style-name="Standard" style:default-outline-level="4" style:class="text">
      <style:text-properties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/>
    </style:style>
    <style:style style:name="Contents_20_1" style:display-name="Contents 1" style:family="paragraph" style:parent-style-name="Standard" style:next-style-name="Standard" style:auto-update="true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next-style-name="Standard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Numbering_20_1" style:display-name="Numbering 1" style:family="paragraph" style:parent-style-name="Standard" style:list-style-name="WWNum2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text-indent="1.27cm" style:auto-text-indent="false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6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WWNum6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list-style-name="WWNum6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list-style-name="WWNum6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WWNum6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letter-kerning="true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7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rfc-language-tag-asian="x-none" style:font-weight-asian="bold" style:font-size-complex="10pt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" style:display-name="Normal Table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style:letter-kerning="false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DStyle_5f_paragraph" style:display-name="DStyle_paragraph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Standard_20__28_user_29_" style:display-name="Standard (user)" style:family="paragraph" style:parent-style-name="DStyle_5f_paragraph">
      <style:paragraph-properties fo:margin-top="0.106cm" fo:margin-bottom="0cm" style:contextual-spacing="false" fo:text-align="justify" style:justify-single-word="false"/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_23_2" style:display-name="Heading #2" style:family="paragraph" style:parent-style-name="Standard" style:default-outline-level="2" style:list-style-name="">
      <loext:graphic-properties draw:fill="solid" draw:fill-color="#ffffff"/>
      <style:paragraph-properties fo:margin-left="0cm" fo:margin-right="0cm" fo:margin-top="1.058cm" fo:margin-bottom="0.106cm" style:contextual-spacing="false" style:line-height-at-least="0cm" fo:orphans="0" fo:widows="0" fo:text-indent="1.588cm" style:auto-text-indent="false" fo:background-color="#ffffff"/>
      <style:text-properties fo:font-size="14pt" fo:font-weight="bold" style:font-size-asian="14pt" style:language-asian="en" style:country-asian="US" style:font-weight-asian="bold" style:font-size-complex="14pt" style:font-weight-complex="bold"/>
    </style:style>
    <style:style style:name="Body_20_text_20__28_2_29_" style:display-name="Body text (2)" style:family="paragraph" style:parent-style-name="Standard">
      <loext:graphic-properties draw:fill="solid" draw:fill-color="#ffffff"/>
      <style:paragraph-properties fo:margin-top="0cm" fo:margin-bottom="0cm" style:contextual-spacing="false" fo:line-height="0.568cm" fo:text-align="start" style:justify-single-word="false" fo:orphans="0" fo:widows="0" fo:background-color="#ffffff"/>
      <style:text-properties fo:font-size="14pt" style:font-size-asian="14pt" style:language-asian="en" style:country-asian="US" style:font-size-complex="14pt"/>
    </style:style>
    <style:style style:name="Plain_20_Text" style:display-name="Plain Text" style:family="paragraph" style:parent-style-name="Standard">
      <style:paragraph-properties fo:margin-top="0cm" fo:margin-bottom="0cm" style:contextual-spacing="false" fo:text-align="start" style:justify-single-word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0.5pt"/>
    </style:style>
    <style:style style:name="Default_20_Paragraph_20_Font" style:display-name="Default Paragraph Font" style:family="text"/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anchor" style:display-name="Endnote anchor" style:family="text">
      <style:text-properties style:text-position="super 58%"/>
    </style:style>
    <style:style style:name="Endnote_20_Characters" style:display-name="Endnote Characters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4pt" fo:letter-spacing="normal" fo:font-style="normal" style:text-underline-style="none" fo:font-weight="bold" style:letter-kerning="false" style:text-blinking="false" style:font-size-asian="14pt" style:font-style-asian="normal" style:font-weight-asian="bold" style:font-name-complex="Times New Roman1" style:font-family-complex="'Times New Roman'" style:font-family-generic-complex="system" style:font-pitch-complex="variable" style:font-size-complex="14pt" style:font-style-complex="normal" style:font-weight-complex="normal" style:text-emphasize="none" text:display="true"/>
    </style:style>
    <style:style style:name="ListLabel_20_29" style:display-name="ListLabel 29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fo:font-size="14pt" style:font-size-asian="14pt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65" style:display-name="ListLabel 65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66" style:display-name="ListLabel 66" style:family="text">
      <style:text-properties fo:font-size="12pt" style:font-size-asian="12pt" style:font-size-complex="12pt"/>
    </style:style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128" style:display-name="ListLabel 128" style:family="text">
      <style:text-properties fo:font-size="12pt" fo:font-weight="normal" style:font-size-asian="12pt" style:font-weight-asian="normal" style:font-size-complex="12pt" style:font-weight-complex="bold"/>
    </style:style>
    <style:style style:name="ListLabel_20_129" style:display-name="ListLabel 129" style:family="text">
      <style:text-properties fo:font-size="12pt" style:font-size-asian="12pt" style:font-size-complex="12pt"/>
    </style:style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Index_20_Link" style:display-name="Index Link" style:family="text"/>
    <style:style style:name="Footnote_20_Symbol" style:display-name="Footnote Symbol" style:family="text">
      <style:text-properties style:text-position="super 58%"/>
    </style:style>
    <style:style style:name="ListLabel_20_189" style:display-name="ListLabel 189" style:family="text"/>
    <style:style style:name="ListLabel_20_188" style:display-name="ListLabel 188" style:family="text"/>
    <style:style style:name="ListLabel_20_187" style:display-name="ListLabel 187" style:family="text"/>
    <style:style style:name="ListLabel_20_186" style:display-name="ListLabel 186" style:family="text"/>
    <style:style style:name="ListLabel_20_185" style:display-name="ListLabel 185" style:family="text"/>
    <style:style style:name="ListLabel_20_184" style:display-name="ListLabel 184" style:family="text"/>
    <style:style style:name="ListLabel_20_183" style:display-name="ListLabel 183" style:family="text"/>
    <style:style style:name="ListLabel_20_182" style:display-name="ListLabel 182" style:family="text"/>
    <style:style style:name="ListLabel_20_181" style:display-name="ListLabel 181" style:family="text"/>
    <style:style style:name="ListLabel_20_180" style:display-name="ListLabel 18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9" style:display-name="ListLabel 17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8" style:display-name="ListLabel 17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7" style:display-name="ListLabel 17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6" style:display-name="ListLabel 17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5" style:display-name="ListLabel 17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4" style:display-name="ListLabel 17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2" style:display-name="ListLabel 17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1" style:display-name="ListLabel 171" style:family="text">
      <style:text-properties style:text-position="0% 100%"/>
    </style:style>
    <style:style style:name="ListLabel_20_170" style:display-name="ListLabel 170" style:family="text">
      <style:text-properties style:text-position="0% 100%"/>
    </style:style>
    <style:style style:name="ListLabel_20_169" style:display-name="ListLabel 169" style:family="text">
      <style:text-properties style:text-position="0% 100%"/>
    </style:style>
    <style:style style:name="ListLabel_20_168" style:display-name="ListLabel 168" style:family="text">
      <style:text-properties style:text-position="0% 100%"/>
    </style:style>
    <style:style style:name="ListLabel_20_167" style:display-name="ListLabel 167" style:family="text">
      <style:text-properties style:text-position="0% 100%"/>
    </style:style>
    <style:style style:name="ListLabel_20_166" style:display-name="ListLabel 166" style:family="text">
      <style:text-properties style:text-position="0% 100%"/>
    </style:style>
    <style:style style:name="ListLabel_20_165" style:display-name="ListLabel 165" style:family="text">
      <style:text-properties style:text-position="0% 100%"/>
    </style:style>
    <style:style style:name="ListLabel_20_164" style:display-name="ListLabel 164" style:family="text">
      <style:text-properties style:text-position="0% 100%"/>
    </style:style>
    <style:style style:name="ListLabel_20_163" style:display-name="ListLabel 163" style:family="text">
      <style:text-properties style:text-position="0% 100%"/>
    </style:style>
    <style:style style:name="ListLabel_20_162" style:display-name="ListLabel 162" style:family="text"/>
    <style:style style:name="ListLabel_20_161" style:display-name="ListLabel 161" style:family="text">
      <style:text-properties style:font-name-complex="Courier New1" style:font-family-complex="'Courier New'" style:font-family-generic-complex="system" style:font-pitch-complex="variable"/>
    </style:style>
    <style:style style:name="ListLabel_20_160" style:display-name="ListLabel 160" style:family="text"/>
    <style:style style:name="ListLabel_20_159" style:display-name="ListLabel 159" style:family="text"/>
    <style:style style:name="ListLabel_20_158" style:display-name="ListLabel 158" style:family="text">
      <style:text-properties style:font-name-complex="Courier New1" style:font-family-complex="'Courier New'" style:font-family-generic-complex="system" style:font-pitch-complex="variable"/>
    </style:style>
    <style:style style:name="ListLabel_20_157" style:display-name="ListLabel 157" style:family="text"/>
    <style:style style:name="ListLabel_20_156" style:display-name="ListLabel 156" style:family="text"/>
    <style:style style:name="ListLabel_20_155" style:display-name="ListLabel 155" style:family="text">
      <style:text-properties style:font-name-complex="Courier New1" style:font-family-complex="'Courier New'" style:font-family-generic-complex="system" style:font-pitch-complex="variable"/>
    </style:style>
    <style:style style:name="ListLabel_20_154" style:display-name="ListLabel 154" style:family="text"/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Heading_20__23_2_5f_" style:display-name="Heading #2_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fo:background-color="#ffffff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Body_20_text_20__28_2_29__5f_" style:display-name="Body text (2)_" style:family="text" style:parent-style-name="Default_20_Paragraph_20_Font">
      <style:text-properties style:font-name="Times New Roman" fo:font-family="'Times New Roman'" style:font-family-generic="roman" style:font-pitch="variable" fo:font-size="14pt" fo:background-color="#ffffff" style:font-name-asian="Times New Roman1" style:font-family-asian="'Times New Roman'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hl" style:family="text" style:parent-style-name="Default_20_Paragraph_20_Font"/>
    <style:style style:name="Текст_20_Знак" style:display-name="Текст Знак" style:family="text" style:parent-style-name="Default_20_Paragraph_20_Font">
      <style:text-properties style:font-name="Calibri" fo:font-family="Calibri" style:font-family-generic="roman" style:font-pitch="variable" style:font-size-complex="10.5pt"/>
    </style:style>
    <style:style style:name="Тема_20_примечания_20_Знак" style:display-name="Тема примечания Знак" style:family="text" style:parent-style-name="Текст_20_примечания_20_Знак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Segoe UI1" style:font-family-complex="'Segoe UI'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style:font-name="Times New Roman2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style:font-name="Courier New"/>
      </text:list-level-style-bullet>
      <text:list-level-style-bullet text:level="3" text:style-name="ListLabel_20_12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style:font-name="Courier New"/>
      </text:list-level-style-bullet>
      <text:list-level-style-bullet text:level="6" text:style-name="ListLabel_20_15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style:font-name="Courier New"/>
      </text:list-level-style-bullet>
      <text:list-level-style-bullet text:level="9" text:style-name="ListLabel_20_18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" style:num-prefix="3." style:num-suffix="." style:num-format="1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21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9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30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31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32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33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34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35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36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032cm"/>
        </style:list-level-properties>
      </text:list-level-style-number>
      <text:list-level-style-number text:level="3" text:style-name="ListLabel_20_39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794cm"/>
        </style:list-level-properties>
      </text:list-level-style-number>
      <text:list-level-style-number text:level="4" text:style-name="ListLabel_20_40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683cm"/>
        </style:list-level-properties>
      </text:list-level-style-number>
      <text:list-level-style-number text:level="5" text:style-name="ListLabel_20_41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4.572cm"/>
        </style:list-level-properties>
      </text:list-level-style-number>
      <text:list-level-style-number text:level="6" text:style-name="ListLabel_20_42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5.461cm"/>
        </style:list-level-properties>
      </text:list-level-style-number>
      <text:list-level-style-number text:level="7" text:style-name="ListLabel_20_43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6.35cm"/>
        </style:list-level-properties>
      </text:list-level-style-number>
      <text:list-level-style-number text:level="8" text:style-name="ListLabel_20_44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7.239cm"/>
        </style:list-level-properties>
      </text:list-level-style-number>
      <text:list-level-style-number text:level="9" text:style-name="ListLabel_20_45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47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48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49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50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style:font-name="Times New Roman2"/>
      </text:list-level-style-bullet>
      <text:list-level-style-number text:level="6" text:style-name="ListLabel_20_51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52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5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4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5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5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58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5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6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61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6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6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65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66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67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68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69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0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71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72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74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75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76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77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78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9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80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81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83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84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85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86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87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88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89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90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2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93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94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9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9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9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9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9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0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02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03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04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05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0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07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0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0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11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12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13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14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15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16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17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28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129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30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31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32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33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34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35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style:num-suffix="." style:num-format="1" text:start-value="5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4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14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14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14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15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151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15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15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style:num-suffix="" text:bullet-char="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style:font-name="Symbol"/>
      </text:list-level-style-bullet>
      <text:list-level-style-bullet text:level="2" text:style-name="ListLabel_20_155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style:font-name="Courier New"/>
      </text:list-level-style-bullet>
      <text:list-level-style-bullet text:level="3" text:style-name="ListLabel_20_156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style:font-name="Wingdings"/>
      </text:list-level-style-bullet>
      <text:list-level-style-bullet text:level="4" text:style-name="ListLabel_20_157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style:font-name="Symbol"/>
      </text:list-level-style-bullet>
      <text:list-level-style-bullet text:level="5" text:style-name="ListLabel_20_158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style:font-name="Courier New"/>
      </text:list-level-style-bullet>
      <text:list-level-style-bullet text:level="6" text:style-name="ListLabel_20_159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style:font-name="Wingdings"/>
      </text:list-level-style-bullet>
      <text:list-level-style-bullet text:level="7" text:style-name="ListLabel_20_160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style:font-name="Symbol"/>
      </text:list-level-style-bullet>
      <text:list-level-style-bullet text:level="8" text:style-name="ListLabel_20_161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style:font-name="Courier New"/>
      </text:list-level-style-bullet>
      <text:list-level-style-bullet text:level="9" text:style-name="ListLabel_20_162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64" style:num-prefix="6. 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3" text:style-name="ListLabel_20_165" style:num-prefix="6." style:num-format="1" text:display-levels="2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ListLabel_20_166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ListLabel_20_167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ListLabel_20_168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ListLabel_20_169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ListLabel_20_170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ListLabel_20_171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73" style:num-format="1" text:start-value="8" text:display-levels="2">
        <style:list-level-properties text:list-level-position-and-space-mode="label-alignment">
          <style:list-level-label-alignment text:label-followed-by="listtab" text:list-tab-stop-position="2.275cm" fo:text-indent="-1.64cm" fo:margin-left="2.275cm"/>
        </style:list-level-properties>
      </text:list-level-style-number>
      <text:list-level-style-number text:level="3" text:style-name="ListLabel_20_174" style:num-format="1" text:display-levels="3">
        <style:list-level-properties text:list-level-position-and-space-mode="label-alignment">
          <style:list-level-label-alignment text:label-followed-by="listtab" text:list-tab-stop-position="2.275cm" fo:text-indent="-1.64cm" fo:margin-left="2.275cm"/>
        </style:list-level-properties>
      </text:list-level-style-number>
      <text:list-level-style-number text:level="4" text:style-name="ListLabel_20_175" style:num-format="1" text:display-levels="4">
        <style:list-level-properties text:list-level-position-and-space-mode="label-alignment">
          <style:list-level-label-alignment text:label-followed-by="listtab" text:list-tab-stop-position="2.275cm" fo:text-indent="-1.64cm" fo:margin-left="2.275cm"/>
        </style:list-level-properties>
      </text:list-level-style-number>
      <text:list-level-style-number text:level="5" text:style-name="ListLabel_20_176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ListLabel_20_177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178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ListLabel_20_179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ListLabel_20_180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style:num-format="1" text:start-value="6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8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18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18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18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18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18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18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18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9.7cm" fo:page-height="21.001cm" style:num-format="1" style:print-orientation="landscape" fo:margin-top="1.199cm" fo:margin-bottom="1.501cm" fo:margin-left="1.75cm" fo:margin-right="1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02cm" fo:margin-left="0cm" fo:margin-right="0cm" fo:margin-bottom="0.203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38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16</text:page-number></text:p>
      </style:header>
    </style:master-page>
    <style:master-page style:name="First_20_Page" style:display-name="First Page" style:page-layout-name="Mpm1" style:next-style-name="Standard">
      <style:header>
        <text:p text:style-name="MP1"/>
      </style:header>
    </style:master-page>
    <style:master-page style:name="Converted1" style:page-layout-name="Mpm2">
      <style:header>
        <text:p text:style-name="MP1"><text:page-number text:select-page="current">24</text:page-number></text:p>
      </style:header>
    </style:master-page>
    <style:master-page style:name="Converted2" style:page-layout-name="Mpm2" style:next-style-name="Converted1">
      <style:header>
        <text:p text:style-name="MP1"/>
      </style:header>
    </style:master-page>
    <style:master-page style:name="Converted3" style:page-layout-name="Mpm3">
      <style:header>
        <text:p text:style-name="MP1"><text:page-number text:select-page="current">0</text:page-number></text:p>
      </style:header>
    </style:master-page>
    <style:master-page style:name="Converted4" style:page-layout-name="Mpm3" style:next-style-name="Converted3">
      <style:header>
        <text:p text:style-name="MP1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Российское открытое акционерное общество энергетики и электрификации</dc:title>
    <meta:initial-creator>Быстров Олег Геннадьевич</meta:initial-creator>
    <meta:editing-cycles>143</meta:editing-cycles>
    <meta:print-date>2023-07-13T06:28:00</meta:print-date>
    <meta:creation-date>2023-08-28T03:46:00</meta:creation-date>
    <dc:date>2026-09-16T09:51:14.521154733</dc:date>
    <meta:editing-duration>PT9H1M34S</meta:editing-duration>
    <meta:generator>LibreOffice/7.1.8.1$Linux_X86_64 LibreOffice_project/10$Build-1</meta:generator>
    <meta:document-statistic meta:table-count="6" meta:image-count="0" meta:object-count="0" meta:page-count="25" meta:paragraph-count="451" meta:word-count="3393" meta:character-count="25647" meta:non-whitespace-character-count="22558"/>
    <meta:user-defined meta:name="AppVersion">16.0000</meta:user-defined>
    <meta:user-defined meta:name="Company">Microsoft</meta:user-defined>
    <meta:template xlink:type="simple" xlink:actuate="onRequest" xlink:title="Normal" xlink:href=""/>
  </office:meta>
</office:document-meta>
</file>